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3" style:family="table-cell" style:parent-style-name="Default" style:data-style-name="N0">
      <style:table-cell-properties style:vertical-align="middle" fo:wrap-option="wrap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6" style:family="table-cell" style:parent-style-name="Excel_BuiltIn_Hyperlink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FF" fo:font-size="14pt" style:font-size-asian="14pt" style:font-size-complex="14pt" style:text-underline-style="solid" style:text-underline-type="single"/>
    </style:style>
    <style:style style:name="ce7" style:family="table-cell" style:parent-style-name="Collegamento_32_ipertestuale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563C1" style:text-underline-style="solid" style:text-underline-type="single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FF0000" fo:font-size="14pt" style:font-size-asian="14pt" style:font-size-complex="14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middle" fo:wrap-option="wrap" fo:background-color="transparent"/>
    </style:style>
    <style:style style:name="ce10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11" style:family="table-cell" style:parent-style-name="Default" style:data-style-name="N0">
      <style:text-properties fo:font-size="12pt" style:font-size-asian="12pt" style:font-size-complex="12pt"/>
    </style:style>
    <style:style style:name="ce12" style:family="table-cell" style:parent-style-name="Normale_Foglio1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3" style:family="table-cell" style:parent-style-name="Normale_Foglio1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0.661458333333333cm"/>
    </style:style>
    <style:style style:name="co2" style:family="table-column">
      <style:table-column-properties fo:break-before="auto" style:column-width="6.61458333333333cm"/>
    </style:style>
    <style:style style:name="co3" style:family="table-column">
      <style:table-column-properties fo:break-before="auto" style:column-width="6.37645833333333cm"/>
    </style:style>
    <style:style style:name="co4" style:family="table-column">
      <style:table-column-properties fo:break-before="auto" style:column-width="4.89479166666667cm"/>
    </style:style>
    <style:style style:name="co5" style:family="table-column">
      <style:table-column-properties fo:break-before="auto" style:column-width="7.72583333333333cm"/>
    </style:style>
    <style:style style:name="co6" style:family="table-column">
      <style:table-column-properties fo:break-before="auto" style:column-width="7.77875cm"/>
    </style:style>
    <style:style style:name="co7" style:family="table-column">
      <style:table-column-properties fo:break-before="auto" style:column-width="4.7625cm"/>
    </style:style>
    <style:style style:name="co8" style:family="table-column">
      <style:table-column-properties fo:break-before="auto" style:column-width="6.00604166666667cm"/>
    </style:style>
    <style:style style:name="co9" style:family="table-column">
      <style:table-column-properties fo:break-before="auto" style:column-width="7.17020833333333cm"/>
    </style:style>
    <style:style style:name="co10" style:family="table-column">
      <style:table-column-properties fo:break-before="auto" style:column-width="4.31270833333333cm"/>
    </style:style>
    <style:style style:name="co11" style:family="table-column">
      <style:table-column-properties fo:break-before="auto" style:column-width="5.13291666666667cm"/>
    </style:style>
    <style:style style:name="co12" style:family="table-column">
      <style:table-column-properties fo:break-before="auto" style:column-width="5.000625cm"/>
    </style:style>
    <style:style style:name="co13" style:family="table-column">
      <style:table-column-properties fo:break-before="auto" style:column-width="8.06979166666667cm"/>
    </style:style>
    <style:style style:name="co14" style:family="table-column">
      <style:table-column-properties fo:break-before="auto" style:column-width="1.79916666666667cm"/>
    </style:style>
    <style:style style:name="co15" style:family="table-column">
      <style:table-column-properties fo:break-before="auto" style:column-width="1.77270833333333cm"/>
    </style:style>
    <style:style style:name="co16" style:family="table-column">
      <style:table-column-properties fo:break-before="auto" style:column-width="1.905cm"/>
    </style:style>
    <style:style style:name="ro1" style:family="table-row">
      <style:table-row-properties style:row-height="28.5pt" style:use-optimal-row-height="false" fo:break-before="auto"/>
    </style:style>
    <style:style style:name="ro2" style:family="table-row">
      <style:table-row-properties style:row-height="91.15pt" style:use-optimal-row-height="false" fo:break-before="auto"/>
    </style:style>
    <style:style style:name="ro3" style:family="table-row">
      <style:table-row-properties style:row-height="279pt" style:use-optimal-row-height="false" fo:break-before="auto"/>
    </style:style>
    <style:style style:name="ro4" style:family="table-row">
      <style:table-row-properties style:row-height="12.75pt" style:use-optimal-row-height="false" fo:break-before="auto"/>
    </style:style>
    <style:style style:name="ro5" style:family="table-row">
      <style:table-row-properties style:row-height="12.9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2"/>
        <table:table-column table:style-name="co2" table:default-cell-style-name="ce9"/>
        <table:table-column table:style-name="co3" table:default-cell-style-name="ce9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10"/>
        <table:table-column table:style-name="co11" table:default-cell-style-name="ce10"/>
        <table:table-column table:style-name="co12" table:default-cell-style-name="ce3"/>
        <table:table-column table:style-name="co8" table:number-columns-repeated="3" table:default-cell-style-name="ce3"/>
        <table:table-column table:style-name="co13" table:default-cell-style-name="ce3"/>
        <table:table-column table:style-name="co14" table:number-columns-repeated="236" table:default-cell-style-name="ce3"/>
        <table:table-column table:style-name="co15" table:number-columns-repeated="772" table:default-cell-style-name="ce1"/>
        <table:table-column table:style-name="co16" table:number-columns-repeated="15360" table:default-cell-style-name="ce1"/>
        <table:table-row table:style-name="ro1">
          <table:table-cell table:style-name="ce2"/>
          <table:table-cell office:value-type="string" table:number-columns-spanned="1" table:number-rows-spanned="2" table:style-name="ce12">
            <text:p>DESCRIZIONE DEL PROCEDIMENTO <text:s text:c="24"/>AREA FINANZE E BILANCIO</text:p>
          </table:table-cell>
          <table:table-cell office:value-type="string" table:number-columns-spanned="1" table:number-rows-spanned="2" table:style-name="ce13">
            <text:p>Riferimenti normativi utili</text:p>
          </table:table-cell>
          <table:table-cell office:value-type="string" table:number-columns-spanned="1" table:number-rows-spanned="2" table:style-name="ce12">
            <text:p>UNITA’ ORGANIZZATIVA RESPONSABILE DELL’ISTRUTTORIA</text:p>
            <text:p/>
            <text:p>AREA FINANZE E BILANCIO – TURISMO ED ECOMUSEO<text:s/></text:p>
          </table:table-cell>
          <table:table-cell office:value-type="string" table:number-columns-spanned="1" table:number-rows-spanned="2" table:style-name="ce13">
            <text:p>Servizio/Ufficio responsabile del procedimento - recapito telefonico - casella di posta elettronica</text:p>
          </table:table-cell>
          <table:table-cell office:value-type="string" table:number-columns-spanned="1" table:number-rows-spanned="2" table:style-name="ce12">
            <text:p>RESPONSABILE DELL’ADOZIONE DEL PROVVEDIMENTO FINALE</text:p>
            <text:p>RECAPITO TELEFONICO</text:p>
            <text:p>POSTA ELETTRONICA</text:p>
          </table:table-cell>
          <table:table-cell office:value-type="string" table:number-columns-spanned="1" table:number-rows-spanned="2" table:style-name="ce13">
            <text:p>Istanza di Parte o d'ufficio</text:p>
          </table:table-cell>
          <table:table-cell office:value-type="string" table:number-columns-spanned="1" table:number-rows-spanned="2" table:style-name="ce12">
            <text:p>SE PROCEDIMENTI AD ISTANZA DI PARTE:</text:p>
            <text:p>ATTI E DOCUMENTI DA ALLEGARE E MODULISTICA</text:p>
          </table:table-cell>
          <table:table-cell office:value-type="string" table:number-columns-spanned="1" table:number-rows-spanned="2" table:style-name="ce12">
            <text:p>COME OTTENERE INFORMAZIONI SUL PROCEDIMENTO</text:p>
            <text:p>( INDICAZIONE : UFFICIO - INDIRIZZO - INDIRIZZO MAIL - TELEFO - ORARI</text:p>
          </table:table-cell>
          <table:table-cell office:value-type="string" table:number-columns-spanned="1" table:number-rows-spanned="2" table:style-name="ce12">
            <text:p>TERMINE PER L’ADOZIONE DEL PROVVEDIMENTO</text:p>
            <text:p>(ED EVENTUALI ALTRI TERMINI)</text:p>
          </table:table-cell>
          <table:table-cell office:value-type="string" table:number-columns-spanned="1" table:number-rows-spanned="2" table:style-name="ce12">
            <text:p>IL PROVVEDIMENTO PUO’ ESSERE SOSTITUITO DA UNA DICHIARAZIONE DELL’INTERESSATO</text:p>
            <text:p/>
          </table:table-cell>
          <table:table-cell office:value-type="string" table:number-columns-spanned="1" table:number-rows-spanned="2" table:style-name="ce12">
            <text:p>IL PROVVEDIMENTO PUO’ CONCLUDERSI CON IL SILENZIO-ASSENSO DELL’AMMINISTRAZIONE</text:p>
            <text:p/>
          </table:table-cell>
          <table:table-cell office:value-type="string" table:number-columns-spanned="1" table:number-rows-spanned="2" table:style-name="ce12">
            <text:p>STRUMENTI DI TUTELA AMMINISTRATIVA E GIURISDIZIONALE A FAVORE DI CHI E’ INTERESSATO AL PROVVEDIMENTO</text:p>
          </table:table-cell>
          <table:table-cell office:value-type="string" table:number-columns-spanned="1" table:number-rows-spanned="2" table:style-name="ce12">
            <text:p>LINK DI ACCESSO AL SERVIZIO ON LINE <text:s text:c="4"/>(SE ATTIVATO)</text:p>
          </table:table-cell>
          <table:table-cell office:value-type="string" table:number-columns-spanned="1" table:number-rows-spanned="2" table:style-name="ce12">
            <text:p>MODALITA’ DI PAGAMENTO</text:p>
          </table:table-cell>
          <table:table-cell office:value-type="string" table:number-columns-spanned="1" table:number-rows-spanned="2" table:style-name="ce12">
            <text:p>SOGGETTO A CUI E’ ATTRIBUITO IL POTERE SOSTITUTIVO</text:p>
            <text:p>MODALITA’ DI ATTIVAZIONE</text:p>
            <text:p>RECAPITO TELEFONICO</text:p>
            <text:p>POSTA ELETTRONICA</text:p>
          </table:table-cell>
          <table:table-cell table:number-columns-repeated="236" table:style-name="ce3"/>
          <table:table-cell table:number-columns-repeated="16132" table:style-name="ce1"/>
        </table:table-row>
        <table:table-row table:style-name="ro2">
          <table:table-cell table:style-name="ce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36" table:style-name="ce3"/>
          <table:table-cell table:number-columns-repeated="16132" table:style-name="ce1"/>
        </table:table-row>
        <table:table-row table:style-name="ro3">
          <table:table-cell office:value-type="float" office:value="1" table:style-name="ce4">
            <text:p>1</text:p>
          </table:table-cell>
          <table:table-cell office:value-type="string" table:style-name="ce5">
            <text:p>Deposito cauzioni</text:p>
          </table:table-cell>
          <table:table-cell table:style-name="ce5"/>
          <table:table-cell office:value-type="string" table:style-name="ce5">
            <text:p>AREA FINANZE E BILANCIO – TURISMO ED ECOMUSEO<text:s/></text:p>
          </table:table-cell>
          <table:table-cell office:value-type="string" table:style-name="ce5">
            <text:p>Servizio Riscossioni</text:p>
            <text:p>Rag. Rocco VINCI</text:p>
            <text:p>Via S. Cristoforo 3</text:p>
            <text:p>13100 VERCELLI</text:p>
            <text:p>Tel. 0161 590745</text:p>
            <text:p><text:span text:style-name="T3">rocco.vinci@provincia.vercelli.it</text:span></text:p>
            <text:p/>
            <text:p/>
          </table:table-cell>
          <table:table-cell office:value-type="string" table:style-name="ce5">
            <text:p>Dr.ssa Antonella MOLLIA</text:p>
            <text:p>Dirigente</text:p>
            <text:p>Area Finanze e Bilancio – Turismo ed Ecomuseo<text:s/></text:p>
            <text:p>0161/590402</text:p>
            <text:p><text:span text:style-name="T3">antonella.mollia@provincia.vercelli.it</text:span></text:p>
            <text:p/>
          </table:table-cell>
          <table:table-cell office:value-type="string" table:style-name="ce5">
            <text:p>d'Ufficio</text:p>
          </table:table-cell>
          <table:table-cell table:style-name="ce5"/>
          <table:table-cell office:value-type="string" table:style-name="ce5">
            <text:p>Servizio Riscossioni</text:p>
            <text:p>Rag. Rocco VINCI</text:p>
            <text:p>Via S. Cristoforo 3</text:p>
            <text:p>13100 VERCELLI</text:p>
            <text:p>Tel. 0161 590745</text:p>
            <text:p><text:span text:style-name="T3">rocco.vinci@provincia.vercelli.it</text:span></text:p>
            <text:p/>
            <text:p>Orario: dalle 9,30 alle 12,00</text:p>
          </table:table-cell>
          <table:table-cell office:value-type="string" table:style-name="ce5">
            <text:p>30 gg</text:p>
          </table:table-cell>
          <table:table-cell table:number-columns-repeated="3" table:style-name="ce5"/>
          <table:table-cell table:style-name="ce6"/>
          <table:table-cell office:value-type="string" table:style-name="ce7">
            <text:p><text:a xlink:href="http://provc-ads.provincia.vercelli.local/L190/?idSezione=84&amp;id=&amp;sort=&amp;activePage=&amp;search=">http://provc-ads.provincia.vercelli.local/L190/?idSezione=84&amp;id=&amp;sort=&amp;activePage=&amp;search=</text:a></text:p>
          </table:table-cell>
          <table:table-cell office:value-type="string" table:style-name="ce5">
            <text:p>SEGRETARIO GENERALE</text:p>
            <text:p>O</text:p>
            <text:p>DIRETTORE GENERALE</text:p>
          </table:table-cell>
          <table:table-cell table:number-columns-repeated="1006" table:style-name="ce8"/>
          <table:table-cell table:number-columns-repeated="15362"/>
        </table:table-row>
        <table:table-row table:style-name="ro3">
          <table:table-cell office:value-type="float" office:value="2" table:style-name="ce4">
            <text:p>2</text:p>
          </table:table-cell>
          <table:table-cell office:value-type="string" table:style-name="ce5">
            <text:p><text:s/>Svincolo cauzioni</text:p>
          </table:table-cell>
          <table:table-cell table:style-name="ce5"/>
          <table:table-cell office:value-type="string" table:style-name="ce5">
            <text:p>AREA FINANZE E BILANCIO – TURISMO ED ECOMUSEO<text:s/></text:p>
          </table:table-cell>
          <table:table-cell office:value-type="string" table:style-name="ce5">
            <text:p>Servizio Riscossioni</text:p>
            <text:p>Rag. Rocco VINCI</text:p>
            <text:p>Via S. Cristoforo 3</text:p>
            <text:p>13100 VERCELLI</text:p>
            <text:p>Tel. 0161 590745</text:p>
            <text:p><text:span text:style-name="T3">rocco.vinci@provincia.vercelli.it</text:span></text:p>
          </table:table-cell>
          <table:table-cell office:value-type="string" table:style-name="ce5">
            <text:p>Dr.ssa Antonella MOLLIA</text:p>
            <text:p>Dirigente</text:p>
            <text:p>Area Finanze e Bilancio – Turismo ed Ecomuseo<text:s/></text:p>
            <text:p>0161/590402</text:p>
            <text:p><text:span text:style-name="T3">antonella.mollia@provincia.vercelli.it</text:span></text:p>
            <text:p/>
          </table:table-cell>
          <table:table-cell office:value-type="string" table:style-name="ce5">
            <text:p>Istanza di parte</text:p>
          </table:table-cell>
          <table:table-cell table:style-name="ce5"/>
          <table:table-cell office:value-type="string" table:style-name="ce5">
            <text:p/>
            <text:p>Servizio Riscossioni</text:p>
            <text:p>Rag. Rocco VINCI</text:p>
            <text:p>Via S. Cristoforo 3</text:p>
            <text:p>13100 VERCELLI</text:p>
            <text:p>Tel. 0161 590745</text:p>
            <text:p><text:span text:style-name="T3">rocco.vinci@provincia.vercelli.it</text:span></text:p>
            <text:p/>
            <text:p>Orario: dalle 9,30 alle 12,00</text:p>
          </table:table-cell>
          <table:table-cell office:value-type="string" table:style-name="ce5">
            <text:p>30 gg</text:p>
          </table:table-cell>
          <table:table-cell table:number-columns-repeated="3" table:style-name="ce5"/>
          <table:table-cell table:style-name="ce6"/>
          <table:table-cell table:style-name="ce5"/>
          <table:table-cell office:value-type="string" table:style-name="ce5">
            <text:p>SEGRETARIO GENERALE</text:p>
            <text:p>O</text:p>
            <text:p>DIRETTORE GENERALE</text:p>
          </table:table-cell>
          <table:table-cell table:number-columns-repeated="1006" table:style-name="ce8"/>
          <table:table-cell table:number-columns-repeated="15362"/>
        </table:table-row>
        <table:table-row table:style-name="ro3">
          <table:table-cell office:value-type="float" office:value="3" table:style-name="ce4">
            <text:p>3</text:p>
          </table:table-cell>
          <table:table-cell office:value-type="string" table:style-name="ce5">
            <text:p>Istruttoria contabile degli atti di spesa</text:p>
          </table:table-cell>
          <table:table-cell office:value-type="string" table:style-name="ce5">
            <text:p>D.Lgs. 267/2000 <text:s text:c="8"/>Regolamento Contabilità</text:p>
          </table:table-cell>
          <table:table-cell office:value-type="string" table:style-name="ce5">
            <text:p>AREA FINANZE E BILANCIO – TURISMO ED ECOMUSEO<text:s/></text:p>
          </table:table-cell>
          <table:table-cell office:value-type="string" table:style-name="ce5">
            <text:p>Servizio Spese</text:p>
            <text:p>Dr.ssa Giovanna CONTORBIA</text:p>
            <text:p>Via S. Cristoforo 3</text:p>
            <text:p>13100 VERCELLI</text:p>
            <text:p>Tel. 0161 590740</text:p>
            <text:p><text:span text:style-name="T1">giovanna.contorbia@provincia.vercelli.it</text:span></text:p>
            <text:p/>
            <text:p/>
          </table:table-cell>
          <table:table-cell office:value-type="string" table:style-name="ce5">
            <text:p>Dr.ssa Antonella MOLLIA</text:p>
            <text:p>Dirigente</text:p>
            <text:p>Area Finanze e Bilancio – Turismo ed Ecomuseo<text:s/></text:p>
            <text:p>0161/590402</text:p>
            <text:p><text:span text:style-name="T3">antonella.mollia@provincia.vercelli.it</text:span></text:p>
            <text:p/>
          </table:table-cell>
          <table:table-cell office:value-type="string" table:style-name="ce5">
            <text:p>d'ufficio</text:p>
          </table:table-cell>
          <table:table-cell table:style-name="ce5"/>
          <table:table-cell office:value-type="string" table:style-name="ce5">
            <text:p>Servizio Spese</text:p>
            <text:p>Dr.ssa Giovanna CONTORBIA</text:p>
            <text:p>Via S. Cristoforo 3</text:p>
            <text:p>13100 VERCELLI</text:p>
            <text:p>Tel. 0161 590740</text:p>
            <text:p><text:span text:style-name="T1">giovanna.contorbia@provincia.vercelli.it</text:span></text:p>
            <text:p/>
            <text:p>Orario: dalle 9,30 alle 12,00</text:p>
          </table:table-cell>
          <table:table-cell office:value-type="string" table:style-name="ce5">
            <text:p>7 gg.</text:p>
          </table:table-cell>
          <table:table-cell table:number-columns-repeated="3" table:style-name="ce5"/>
          <table:table-cell table:style-name="ce6"/>
          <table:table-cell table:style-name="ce5"/>
          <table:table-cell office:value-type="string" table:style-name="ce5">
            <text:p>SEGRETARIO GENERALE</text:p>
            <text:p>O</text:p>
            <text:p>DIRETTORE GENERALE</text:p>
          </table:table-cell>
          <table:table-cell table:number-columns-repeated="1006" table:style-name="ce8"/>
          <table:table-cell table:number-columns-repeated="15362"/>
        </table:table-row>
        <table:table-row table:style-name="ro3">
          <table:table-cell office:value-type="float" office:value="4" table:style-name="ce4">
            <text:p>4</text:p>
          </table:table-cell>
          <table:table-cell office:value-type="string" table:style-name="ce5">
            <text:p>Accettazione delle fatture in arrivo e smistamento all'Area di competenza</text:p>
          </table:table-cell>
          <table:table-cell office:value-type="string" table:style-name="ce5">
            <text:p>Regolamento contabilità</text:p>
          </table:table-cell>
          <table:table-cell office:value-type="string" table:style-name="ce5">
            <text:p>AREA FINANZE E BILANCIO – TURISMO ED ECOMUSEO<text:s/></text:p>
          </table:table-cell>
          <table:table-cell office:value-type="string" table:style-name="ce5">
            <text:p>Servizio Spese</text:p>
            <text:p>Dr.ssa Giovanna CONTORBIA</text:p>
            <text:p>Via S. Cristoforo 3</text:p>
            <text:p>13100 VERCELLI</text:p>
            <text:p>Tel. 0161 590740</text:p>
            <text:p><text:span text:style-name="T1">giovanna.contorbia@provincia.vercelli.it</text:span></text:p>
          </table:table-cell>
          <table:table-cell office:value-type="string" table:style-name="ce5">
            <text:p>Dr.ssa Antonella MOLLIA</text:p>
            <text:p>Dirigente</text:p>
            <text:p>Area Finanze e Bilancio – Turismo ed Ecomuseo<text:s/></text:p>
            <text:p>0161/590402</text:p>
            <text:p><text:span text:style-name="T3">antonella.mollia@provincia.vercelli.it</text:span></text:p>
            <text:p/>
          </table:table-cell>
          <table:table-cell office:value-type="string" table:style-name="ce5">
            <text:p>d'ufficio</text:p>
          </table:table-cell>
          <table:table-cell table:style-name="ce5"/>
          <table:table-cell office:value-type="string" table:style-name="ce5">
            <text:p>Servizio Spese</text:p>
            <text:p>Dr.ssa Giovanna CONTORBIA</text:p>
            <text:p>Via S. Cristoforo 3</text:p>
            <text:p>13100 VERCELLI</text:p>
            <text:p>Tel. 0161 590740</text:p>
            <text:p><text:span text:style-name="T1">giovanna.contorbia@provincia.vercelli.it</text:span></text:p>
            <text:p/>
            <text:p>Orario: dalle 9,30 alle 12,00</text:p>
            <text:p/>
          </table:table-cell>
          <table:table-cell office:value-type="string" table:style-name="ce5">
            <text:p>15 gg</text:p>
          </table:table-cell>
          <table:table-cell table:number-columns-repeated="3" table:style-name="ce5"/>
          <table:table-cell office:value-type="string" table:style-name="ce7">
            <text:p><text:a xlink:href="https://www.provincia.vercelli.it/it/page/fatture-elettroniche">https://www.provincia.vercelli.it/it/page/fatture-elettroniche</text:a></text:p>
          </table:table-cell>
          <table:table-cell table:style-name="ce5"/>
          <table:table-cell office:value-type="string" table:style-name="ce5">
            <text:p>SEGRETARIO GENERALE</text:p>
            <text:p>O</text:p>
            <text:p>DIRETTORE GENERALE</text:p>
          </table:table-cell>
          <table:table-cell table:number-columns-repeated="1006" table:style-name="ce8"/>
          <table:table-cell table:number-columns-repeated="15362"/>
        </table:table-row>
        <table:table-row table:style-name="ro3">
          <table:table-cell office:value-type="float" office:value="5" table:style-name="ce4">
            <text:p>5</text:p>
          </table:table-cell>
          <table:table-cell office:value-type="string" table:style-name="ce5">
            <text:p>Emissione mandati di pagamento</text:p>
          </table:table-cell>
          <table:table-cell office:value-type="string" table:style-name="ce5">
            <text:p>Regolamento contabilità</text:p>
          </table:table-cell>
          <table:table-cell office:value-type="string" table:style-name="ce5">
            <text:p>AREA FINANZE E BILANCIO – TURISMO ED ECOMUSEO<text:s/></text:p>
          </table:table-cell>
          <table:table-cell office:value-type="string" table:style-name="ce5">
            <text:p>Servizio Spese</text:p>
            <text:p>Dr.ssa Giovanna CONTORBIA</text:p>
            <text:p>Via S. Cristoforo 3</text:p>
            <text:p>13100 VERCELLI</text:p>
            <text:p>Tel. 0161 590740</text:p>
            <text:p><text:span text:style-name="T1">giovanna.contorbia@provincia.vercelli.it</text:span></text:p>
          </table:table-cell>
          <table:table-cell office:value-type="string" table:style-name="ce5">
            <text:p>Dr.ssa Antonella MOLLIA</text:p>
            <text:p>Dirigente</text:p>
            <text:p>Area Finanze e Bilancio – Turismo ed Ecomuseo<text:s/></text:p>
            <text:p>0161/590402</text:p>
            <text:p><text:span text:style-name="T3">antonella.mollia@provincia.vercelli.it</text:span></text:p>
            <text:p/>
          </table:table-cell>
          <table:table-cell office:value-type="string" table:style-name="ce5">
            <text:p>d'ufficio</text:p>
          </table:table-cell>
          <table:table-cell table:style-name="ce5"/>
          <table:table-cell office:value-type="string" table:style-name="ce5">
            <text:p>Servizio Spese</text:p>
            <text:p>Dr.ssa Giovanna CONTORBIA</text:p>
            <text:p>Via S. Cristoforo 3</text:p>
            <text:p>13100 VERCELLI</text:p>
            <text:p>Tel. 0161 590740</text:p>
            <text:p><text:span text:style-name="T1">giovanna.contorbia@provincia.vercelli.it</text:span></text:p>
            <text:p/>
            <text:p>Orario: dalle 9,30 alle 12,00</text:p>
          </table:table-cell>
          <table:table-cell office:value-type="string" table:style-name="ce5">
            <text:p>2 gg.</text:p>
          </table:table-cell>
          <table:table-cell table:number-columns-repeated="3" table:style-name="ce5"/>
          <table:table-cell table:style-name="ce6"/>
          <table:table-cell office:value-type="string" table:style-name="ce5">
            <text:p>bonifico al <text:s/>beneficiario/fornitore</text:p>
          </table:table-cell>
          <table:table-cell office:value-type="string" table:style-name="ce5">
            <text:p>SEGRETARIO GENERALE</text:p>
            <text:p>O</text:p>
            <text:p>DIRETTORE GENERALE</text:p>
          </table:table-cell>
          <table:table-cell table:number-columns-repeated="1006" table:style-name="ce8"/>
          <table:table-cell table:number-columns-repeated="15362"/>
        </table:table-row>
        <table:table-row table:style-name="ro3">
          <table:table-cell office:value-type="float" office:value="6" table:style-name="ce4">
            <text:p>6</text:p>
          </table:table-cell>
          <table:table-cell office:value-type="string" table:style-name="ce5">
            <text:p>Cessioni di credito</text:p>
          </table:table-cell>
          <table:table-cell office:value-type="string" table:style-name="ce5">
            <text:p>D.Lgs. 163/2006</text:p>
          </table:table-cell>
          <table:table-cell office:value-type="string" table:style-name="ce5">
            <text:p>AREA FINANZE E BILANCIO – TURISMO ED ECOMUSEO<text:s/></text:p>
          </table:table-cell>
          <table:table-cell office:value-type="string" table:style-name="ce5">
            <text:p>Servizio Spese</text:p>
            <text:p>Dr.ssa Giovanna CONTORBIA</text:p>
            <text:p>Via S. Cristoforo 3</text:p>
            <text:p>13100 VERCELLI</text:p>
            <text:p>Tel. 0161 590740</text:p>
            <text:p><text:span text:style-name="T1">giovanna.contorbia@provincia.vercelli.it</text:span></text:p>
          </table:table-cell>
          <table:table-cell office:value-type="string" table:style-name="ce5">
            <text:p>Dr.ssa Antonella MOLLIA</text:p>
            <text:p>Dirigente</text:p>
            <text:p>Area Finanze e Bilancio – Turismo ed Ecomuseo<text:s/></text:p>
            <text:p>0161/590402</text:p>
            <text:p><text:span text:style-name="T3">antonella.mollia@provincia.vercelli.it</text:span></text:p>
            <text:p/>
          </table:table-cell>
          <table:table-cell office:value-type="string" table:style-name="ce5">
            <text:p>istanza di parte</text:p>
          </table:table-cell>
          <table:table-cell table:style-name="ce5"/>
          <table:table-cell office:value-type="string" table:style-name="ce5">
            <text:p>Servizio Spese</text:p>
            <text:p>Dr.ssa Giovanna CONTORBIA</text:p>
            <text:p>Via S. Cristoforo 3</text:p>
            <text:p>13100 VERCELLI</text:p>
            <text:p>Tel. 0161 590740</text:p>
            <text:p><text:span text:style-name="T1">giovanna.contorbia@provincia.vercelli.it</text:span></text:p>
            <text:p/>
            <text:p>Orario: dalle 9,30 alle 12,00</text:p>
          </table:table-cell>
          <table:table-cell office:value-type="string" table:style-name="ce5">
            <text:p>30 gg.</text:p>
          </table:table-cell>
          <table:table-cell table:number-columns-repeated="3" table:style-name="ce5"/>
          <table:table-cell table:style-name="ce6"/>
          <table:table-cell table:style-name="ce5"/>
          <table:table-cell office:value-type="string" table:style-name="ce5">
            <text:p>SEGRETARIO GENERALE</text:p>
            <text:p>O</text:p>
            <text:p>DIRETTORE GENERALE</text:p>
          </table:table-cell>
          <table:table-cell table:number-columns-repeated="1006" table:style-name="ce8"/>
          <table:table-cell table:number-columns-repeated="15362"/>
        </table:table-row>
        <table:table-row table:style-name="ro3">
          <table:table-cell office:value-type="float" office:value="7" table:style-name="ce4">
            <text:p>7</text:p>
          </table:table-cell>
          <table:table-cell office:value-type="string" table:style-name="ce5">
            <text:p>Rateizzazioni tributarie e di entrate patrimoniali</text:p>
          </table:table-cell>
          <table:table-cell office:value-type="string" table:style-name="ce5">
            <text:p>Regolamento Entrate</text:p>
          </table:table-cell>
          <table:table-cell office:value-type="string" table:style-name="ce5">
            <text:p>AREA FINANZE E BILANCIO – TURISMO ED ECOMUSEO<text:s/></text:p>
          </table:table-cell>
          <table:table-cell office:value-type="string" table:style-name="ce5">
            <text:p>Servizio Entrate</text:p>
            <text:p>Dr.ssa Donatella BRUSTIO</text:p>
            <text:p>Via S. Cristoforo 3</text:p>
            <text:p>13100 VERCELLI</text:p>
            <text:p>Tel. 0161 590744</text:p>
            <text:p><text:span text:style-name="T4">donatella.brustio@provincia.vercelli.it</text:span></text:p>
          </table:table-cell>
          <table:table-cell office:value-type="string" table:style-name="ce5">
            <text:p>Dr.ssa Antonella MOLLIA</text:p>
            <text:p>Dirigente</text:p>
            <text:p>Area Finanze e Bilancio – Turismo ed Ecomuseo<text:s/></text:p>
            <text:p>0161/590402</text:p>
            <text:p><text:span text:style-name="T3">antonella.mollia@provincia.vercelli.it</text:span></text:p>
            <text:p/>
          </table:table-cell>
          <table:table-cell office:value-type="string" table:style-name="ce5">
            <text:p>istanza di parte</text:p>
          </table:table-cell>
          <table:table-cell office:value-type="string" table:style-name="ce5">
            <text:p>modulistica <text:s/>viene rilasciata dall'Ufficio</text:p>
          </table:table-cell>
          <table:table-cell office:value-type="string" table:style-name="ce5">
            <text:p>Servizio Entrate</text:p>
            <text:p>Dr.ssa Donatella BRUSTIO</text:p>
            <text:p>Via S. Cristoforo 3</text:p>
            <text:p>13100 VERCELLI</text:p>
            <text:p>Tel. 0161 590744</text:p>
            <text:p><text:span text:style-name="T1">donatella.brustio@provincia.vercelli.it</text:span></text:p>
            <text:p/>
            <text:p>Orario: dalle 9,30 alle 12,00</text:p>
          </table:table-cell>
          <table:table-cell office:value-type="string" table:style-name="ce5">
            <text:p>30 gg.</text:p>
          </table:table-cell>
          <table:table-cell office:value-type="string" table:style-name="ce5">
            <text:p>no</text:p>
          </table:table-cell>
          <table:table-cell office:value-type="string" table:style-name="ce5">
            <text:p>no</text:p>
          </table:table-cell>
          <table:table-cell table:style-name="ce5"/>
          <table:table-cell table:style-name="ce6"/>
          <table:table-cell office:value-type="string" table:style-name="ce7">
            <text:p><text:a xlink:href="http://provc-ads.provincia.vercelli.local/L190/?idSezione=84&amp;id=&amp;sort=&amp;activePage=&amp;search=">http://provc-ads.provincia.vercelli.local/L190/?idSezione=84&amp;id=&amp;sort=&amp;activePage=&amp;search=</text:a></text:p>
          </table:table-cell>
          <table:table-cell office:value-type="string" table:style-name="ce5">
            <text:p>SEGRETARIO GENERALE</text:p>
            <text:p>O</text:p>
            <text:p>DIRETTORE GENERALE</text:p>
          </table:table-cell>
          <table:table-cell table:number-columns-repeated="1006" table:style-name="ce8"/>
          <table:table-cell table:number-columns-repeated="15362"/>
        </table:table-row>
        <table:table-row table:style-name="ro3">
          <table:table-cell office:value-type="float" office:value="8" table:style-name="ce4">
            <text:p>8</text:p>
          </table:table-cell>
          <table:table-cell office:value-type="string" table:style-name="ce5">
            <text:p>Rimborsi tributi e somme non dovute</text:p>
          </table:table-cell>
          <table:table-cell office:value-type="string" table:style-name="ce5">
            <text:p>Regolamento Entrate</text:p>
          </table:table-cell>
          <table:table-cell office:value-type="string" table:style-name="ce5">
            <text:p>AREA FINANZE E BILANCIO – TURISMO ED ECOMUSEO<text:s/></text:p>
          </table:table-cell>
          <table:table-cell office:value-type="string" table:style-name="ce5">
            <text:p>Servizio Entrate</text:p>
            <text:p>Rag. Rocco VINCI</text:p>
            <text:p>Via S. Cristoforo 3</text:p>
            <text:p>13100 VERCELLI</text:p>
            <text:p>Tel. 0161 590745</text:p>
            <text:p><text:span text:style-name="T3">rocco.vinci@provincia.vercelli.it</text:span></text:p>
          </table:table-cell>
          <table:table-cell office:value-type="string" table:style-name="ce5">
            <text:p>Dr.ssa Antonella MOLLIA</text:p>
            <text:p>Dirigente</text:p>
            <text:p>Area Finanze e Bilancio – Turismo ed Ecomuseo<text:s/></text:p>
            <text:p>0161/590402</text:p>
            <text:p><text:span text:style-name="T3">antonella.mollia@provincia.vercelli.it</text:span></text:p>
            <text:p/>
          </table:table-cell>
          <table:table-cell office:value-type="string" table:style-name="ce5">
            <text:p>Istanza di parte</text:p>
          </table:table-cell>
          <table:table-cell office:value-type="string" table:style-name="ce5">
            <text:p>modulistica <text:s/>viene rilasciata dall'Ufficio</text:p>
          </table:table-cell>
          <table:table-cell office:value-type="string" table:style-name="ce5">
            <text:p/>
            <text:p>Servizio Entrate</text:p>
            <text:p>Rag. Rocco VINCI</text:p>
            <text:p>Via S. Cristoforo 3</text:p>
            <text:p>13100 VERCELLI</text:p>
            <text:p>Tel. 0161 590745</text:p>
            <text:p><text:span text:style-name="T3">rocco.vinci@provincia.vercelli.it</text:span></text:p>
            <text:p/>
            <text:p>Orario: dalle 9,30 alle 12,00</text:p>
          </table:table-cell>
          <table:table-cell office:value-type="string" table:style-name="ce5">
            <text:p>30 gg</text:p>
          </table:table-cell>
          <table:table-cell office:value-type="string" table:style-name="ce5">
            <text:p>no</text:p>
          </table:table-cell>
          <table:table-cell office:value-type="string" table:style-name="ce5">
            <text:p>no</text:p>
          </table:table-cell>
          <table:table-cell table:style-name="ce5"/>
          <table:table-cell table:style-name="ce6"/>
          <table:table-cell office:value-type="string" table:style-name="ce5">
            <text:p>bonifico al richiedente rimborso</text:p>
          </table:table-cell>
          <table:table-cell office:value-type="string" table:style-name="ce5">
            <text:p>SEGRETARIO GENERALE</text:p>
            <text:p>O</text:p>
            <text:p>DIRETTORE GENERALE</text:p>
          </table:table-cell>
          <table:table-cell table:number-columns-repeated="1006" table:style-name="ce8"/>
          <table:table-cell table:number-columns-repeated="15362"/>
        </table:table-row>
        <table:table-row table:style-name="ro3">
          <table:table-cell office:value-type="float" office:value="9" table:style-name="ce4">
            <text:p>9</text:p>
          </table:table-cell>
          <table:table-cell office:value-type="string" table:style-name="ce5">
            <text:p>Riscossione coattiva</text:p>
          </table:table-cell>
          <table:table-cell table:style-name="ce5"/>
          <table:table-cell office:value-type="string" table:style-name="ce5">
            <text:p>AREA FINANZE E BILANCIO – TURISMO ED ECOMUSEO<text:s/></text:p>
          </table:table-cell>
          <table:table-cell office:value-type="string" table:style-name="ce5">
            <text:p>Servizio Entrate</text:p>
            <text:p>Dr.ssa Donatella BRUSTIO</text:p>
            <text:p>Via S. Cristoforo 3</text:p>
            <text:p>13100 VERCELLI</text:p>
            <text:p>Tel. 0161 590744</text:p>
            <text:p><text:span text:style-name="T4">donatella.brustio@provincia.vercelli.it</text:span></text:p>
          </table:table-cell>
          <table:table-cell office:value-type="string" table:style-name="ce5">
            <text:p>Dr.ssa Antonella MOLLIA</text:p>
            <text:p>Dirigente</text:p>
            <text:p>Area Finanze e Bilancio – Turismo ed Ecomuseo<text:s/></text:p>
            <text:p>0161/590402</text:p>
            <text:p><text:span text:style-name="T3">antonella.mollia@provincia.vercelli.it</text:span></text:p>
            <text:p/>
          </table:table-cell>
          <table:table-cell office:value-type="string" table:style-name="ce5">
            <text:p>d'ufficio</text:p>
          </table:table-cell>
          <table:table-cell table:style-name="ce5"/>
          <table:table-cell office:value-type="string" table:style-name="ce5">
            <text:p>Servizio Entrate</text:p>
            <text:p>Dr.ssa Donatella BRUSTIO</text:p>
            <text:p>Via S. Cristoforo 3</text:p>
            <text:p>13100 VERCELLI</text:p>
            <text:p>Tel. 0161 590744</text:p>
            <text:p><text:span text:style-name="T1">donatella.brustio@provincia.vercelli.it</text:span></text:p>
            <text:p/>
            <text:p>Orario: dalle 9,30 alle 12,00</text:p>
          </table:table-cell>
          <table:table-cell office:value-type="string" table:style-name="ce5">
            <text:p>30 gg.</text:p>
          </table:table-cell>
          <table:table-cell office:value-type="string" table:style-name="ce5">
            <text:p>no</text:p>
          </table:table-cell>
          <table:table-cell office:value-type="string" table:style-name="ce5">
            <text:p>no</text:p>
          </table:table-cell>
          <table:table-cell table:style-name="ce5"/>
          <table:table-cell table:style-name="ce6"/>
          <table:table-cell office:value-type="string" table:style-name="ce7">
            <text:p><text:a xlink:href="http://provc-ads.provincia.vercelli.local/L190/?idSezione=84&amp;id=&amp;sort=&amp;activePage=&amp;search=">http://provc-ads.provincia.vercelli.local/L190/?idSezione=84&amp;id=&amp;sort=&amp;activePage=&amp;search=</text:a></text:p>
          </table:table-cell>
          <table:table-cell office:value-type="string" table:style-name="ce5">
            <text:p>SEGRETARIO GENERALE</text:p>
            <text:p>O</text:p>
            <text:p>DIRETTORE GENERALE</text:p>
          </table:table-cell>
          <table:table-cell table:number-columns-repeated="1006" table:style-name="ce8"/>
          <table:table-cell table:number-columns-repeated="15362"/>
        </table:table-row>
        <table:table-row table:style-name="ro3">
          <table:table-cell office:value-type="float" office:value="10" table:style-name="ce4">
            <text:p>10</text:p>
          </table:table-cell>
          <table:table-cell office:value-type="string" table:style-name="ce5">
            <text:p>Richiesta risarcimento danni per sinistri occorsi su strade provinciali <text:s text:c="13"/>sotto franchigia</text:p>
          </table:table-cell>
          <table:table-cell table:style-name="ce5"/>
          <table:table-cell office:value-type="string" table:style-name="ce5">
            <text:p>AREA FINANZE E BILANCIO – TURISMO ED ECOMUSEO<text:s/></text:p>
          </table:table-cell>
          <table:table-cell office:value-type="string" table:style-name="ce5">
            <text:p>Servizio Assicurazioni - Autoparco</text:p>
            <text:p>Rag. Giuseppe CONTORBIA</text:p>
            <text:p>Via S. Cristoforo 3</text:p>
            <text:p>13100 VERCELLI</text:p>
            <text:p>Tel. 0161 590733</text:p>
            <text:p><text:span text:style-name="T1">giuseppe.contorbia@provincia.vercelli.it</text:span></text:p>
            <text:p/>
            <text:p/>
          </table:table-cell>
          <table:table-cell office:value-type="string" table:style-name="ce5">
            <text:p>Dr.ssa Antonella MOLLIA</text:p>
            <text:p>Dirigente</text:p>
            <text:p>Area Finanze e Bilancio – Turismo ed Ecomuseo<text:s/></text:p>
            <text:p>0161/590402</text:p>
            <text:p><text:span text:style-name="T3">antonella.mollia@provincia.vercelli.it</text:span></text:p>
            <text:p/>
          </table:table-cell>
          <table:table-cell office:value-type="string" table:style-name="ce5">
            <text:p>istanza di parte</text:p>
          </table:table-cell>
          <table:table-cell office:value-type="string" table:style-name="ce7">
            <text:p><text:a xlink:href="https://www.provincia.vercelli.it/it/page/sinistri">https://www.provincia.vercelli.it/it/page/sinistri</text:a></text:p>
          </table:table-cell>
          <table:table-cell office:value-type="string" table:style-name="ce5">
            <text:p>Servizio Assicurazioni - Autoparco</text:p>
            <text:p>Rag. Giuseppe CONTORBIA</text:p>
            <text:p>Via S. Cristoforo 3</text:p>
            <text:p>13100 VERCELLI</text:p>
            <text:p>Tel. 0161 590733</text:p>
            <text:p><text:span text:style-name="T1">giuseppe.contorbia@provincia.vercelli.it</text:span></text:p>
            <text:p/>
            <text:p>Orario: dalle 9,30 alle 12,00</text:p>
          </table:table-cell>
          <table:table-cell office:value-type="string" table:style-name="ce5">
            <text:p><text:span text:style-name="T3">90 <text:s/>gg per completamento procediment</text:span>o</text:p>
          </table:table-cell>
          <table:table-cell office:value-type="string" table:style-name="ce5">
            <text:p>no</text:p>
          </table:table-cell>
          <table:table-cell office:value-type="string" table:style-name="ce5">
            <text:p>no</text:p>
          </table:table-cell>
          <table:table-cell office:value-type="string" table:style-name="ce5">
            <text:p>Ricorso al Giudice di Pace</text:p>
          </table:table-cell>
          <table:table-cell office:value-type="string" table:style-name="ce7">
            <text:p><text:a xlink:href="https://www.provincia.vercelli.it/it/page/sinistri">https://www.provincia.vercelli.it/it/page/sinistri</text:a></text:p>
          </table:table-cell>
          <table:table-cell office:value-type="string" table:style-name="ce5">
            <text:p>tramite bonifico al danneggiato</text:p>
          </table:table-cell>
          <table:table-cell office:value-type="string" table:style-name="ce5">
            <text:p>SEGRETARIO GENERALE</text:p>
            <text:p>O</text:p>
            <text:p>DIRETTORE GENERALE</text:p>
          </table:table-cell>
          <table:table-cell table:number-columns-repeated="1006" table:style-name="ce8"/>
          <table:table-cell table:number-columns-repeated="15362"/>
        </table:table-row>
        <table:table-row table:style-name="ro3">
          <table:table-cell office:value-type="float" office:value="11" table:style-name="ce4">
            <text:p>11</text:p>
          </table:table-cell>
          <table:table-cell office:value-type="string" table:style-name="ce5">
            <text:p>Richiesta risarcimento danni per sinistri occorsi su strade provinciali <text:s text:c="17"/>oltre franchigia <text:s text:c="10"/>con intervento assicurazione</text:p>
          </table:table-cell>
          <table:table-cell table:style-name="ce5"/>
          <table:table-cell office:value-type="string" table:style-name="ce5">
            <text:p>AREA FINANZE E BILANCIO – TURISMO ED ECOMUSEO<text:s/></text:p>
          </table:table-cell>
          <table:table-cell office:value-type="string" table:style-name="ce5">
            <text:p>Servizio Assicurazioni - Autoparco</text:p>
            <text:p>Rag. Giuseppe CONTORBIA</text:p>
            <text:p>Via S. Cristoforo 3</text:p>
            <text:p>13100 VERCELLI</text:p>
            <text:p>Tel. 0161 590733</text:p>
            <text:p><text:span text:style-name="T1">giuseppe.contorbia@provincia.vercelli.it</text:span></text:p>
            <text:p/>
            <text:p/>
          </table:table-cell>
          <table:table-cell office:value-type="string" table:style-name="ce5">
            <text:p>Dr.ssa Antonella MOLLIA</text:p>
            <text:p>Dirigente</text:p>
            <text:p>Area Finanze e Bilancio – Turismo ed Ecomuseo<text:s/></text:p>
            <text:p>0161/590402</text:p>
            <text:p><text:span text:style-name="T3">antonella.mollia@provincia.vercelli.it</text:span></text:p>
            <text:p/>
          </table:table-cell>
          <table:table-cell office:value-type="string" table:style-name="ce5">
            <text:p>istanza di parte</text:p>
          </table:table-cell>
          <table:table-cell table:style-name="ce7"/>
          <table:table-cell office:value-type="string" table:style-name="ce5">
            <text:p>Servizio Assicurazioni - Autoparco</text:p>
            <text:p>Rag. Giuseppe CONTORBIA</text:p>
            <text:p>Via S. Cristoforo 3</text:p>
            <text:p>13100 VERCELLI</text:p>
            <text:p>Tel. 0161 590733</text:p>
            <text:p><text:span text:style-name="T1">giuseppe.contorbia@provincia.vercelli.it</text:span></text:p>
            <text:p/>
            <text:p>Orario: dalle 9,30 alle 12,00</text:p>
          </table:table-cell>
          <table:table-cell office:value-type="string" table:style-name="ce5">
            <text:p>90 gg. per denuncia sinistro</text:p>
          </table:table-cell>
          <table:table-cell office:value-type="string" table:style-name="ce5">
            <text:p>no</text:p>
          </table:table-cell>
          <table:table-cell office:value-type="string" table:style-name="ce5">
            <text:p>no</text:p>
          </table:table-cell>
          <table:table-cell table:style-name="ce5"/>
          <table:table-cell table:style-name="ce6"/>
          <table:table-cell office:value-type="string" table:style-name="ce5">
            <text:p>tramite assicurazione</text:p>
          </table:table-cell>
          <table:table-cell office:value-type="string" table:style-name="ce5">
            <text:p>SEGRETARIO GENERALE</text:p>
            <text:p>O</text:p>
            <text:p>DIRETTORE GENERALE</text:p>
          </table:table-cell>
          <table:table-cell table:number-columns-repeated="1006" table:style-name="ce8"/>
          <table:table-cell table:number-columns-repeated="15362"/>
        </table:table-row>
        <table:table-row table:style-name="ro3">
          <table:table-cell table:style-name="ce4"/>
          <table:table-cell table:number-columns-repeated="12" table:style-name="ce5"/>
          <table:table-cell table:style-name="ce6"/>
          <table:table-cell table:number-columns-repeated="2" table:style-name="ce5"/>
          <table:table-cell table:number-columns-repeated="1006" table:style-name="ce8"/>
          <table:table-cell table:number-columns-repeated="15362"/>
        </table:table-row>
        <table:table-row table:number-rows-repeated="64622" table:style-name="ro4">
          <table:table-cell table:number-columns-repeated="16384"/>
        </table:table-row>
        <table:table-row table:number-rows-repeated="34" table:style-name="ro5">
          <table:table-cell table:number-columns-repeated="16384"/>
        </table:table-row>
        <table:table-row table:number-rows-repeated="107" table:style-name="ro4">
          <table:table-cell table:number-columns-repeated="16384"/>
        </table:table-row>
        <table:table-row table:style-name="ro4">
          <table:table-cell table:style-name="ce11"/>
          <table:table-cell table:number-columns-repeated="16383" table:style-name="ce1"/>
        </table:table-row>
        <table:table-row table:number-rows-repeated="983798" table:style-name="ro4">
          <table:table-cell table:number-columns-repeated="16384"/>
        </table:table-row>
        <table:named-expressions>
          <table:named-range table:name="Excel_BuiltIn_Print_Titles" table:cell-range-address="Foglio1.$A$1:Foglio1.$IQ$1" table:base-cell-address="Foglio1.$A$1"/>
        </table:named-expressions>
      </table:table>
      <table:table table:name="Foglio2" table:style-name="ta2">
        <table:table-column table:style-name="co15" table:number-columns-repeated="1024" table:default-cell-style-name="ce1"/>
        <table:table-column table:style-name="co16" table:number-columns-repeated="15360" table:default-cell-style-name="ce1"/>
        <table:table-row table:number-rows-repeated="1048576" table:style-name="ro4">
          <table:table-cell table:number-columns-repeated="16384"/>
        </table:table-row>
      </table:table>
      <table:table table:name="Foglio3" table:style-name="ta2">
        <table:table-column table:style-name="co15" table:number-columns-repeated="1024" table:default-cell-style-name="ce1"/>
        <table:table-column table:style-name="co16" table:number-columns-repeated="15360" table:default-cell-style-name="ce1"/>
        <table:table-row table:number-rows-repeated="1048576" table:style-name="ro4">
          <table:table-cell table:number-columns-repeated="16384"/>
        </table:table-row>
      </table:table>
      <table:named-expressions>
        <table:named-range table:name="Excel_BuiltIn_Print_Titles" table:cell-range-address="Foglio1.$B$1:Foglio1.$IQ$1" table:base-cell-address="Foglio1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Collegamento_32_ipertestuale" style:display-name="Collegamento ipertestuale" style:family="table-cell" style:data-style-name="N0">
      <style:text-properties fo:color="#0563C1" style:text-underline-style="solid" style:text-underline-type="single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BuiltIn_Hyperlink" style:family="table-cell" style:data-style-name="N0">
      <style:table-cell-properties style:vertical-align="automatic" fo:background-color="transparent"/>
      <style:text-properties fo:color="#0000FF" fo:font-size="5pt" style:font-size-asian="5pt" style:font-size-complex="5pt" style:text-underline-style="solid" style:text-underline-type="single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rmale_Foglio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7992125984252in" fo:margin-bottom="0.35in" fo:margin-left="0.290157480314961in" fo:margin-right="0.159842519685039in" style:print-orientation="landscape" style:print-page-order="ltr" style:first-page-number="continue" style:scale-to="44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  <style:page-layout style:name="pm2">
      <style:page-layout-properties fo:margin-top="0.983858267716535in" fo:margin-bottom="0.983858267716535in" fo:margin-left="0.748031496062992in" fo:margin-right="0.748031496062992in" style:print-orientation="portrait" style:print-page-order="ltr" style:first-page-number="continue" style:scale-to="100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1029</meta:generator>
    <dc:creator>giorgi</dc:creator>
    <meta:creation-date>2017-05-16T10:44:52Z</meta:creation-date>
    <dc:date>2021-02-10T08:38:21Z</dc:date>
    <meta:print-date>2021-02-10T08:17:09Z</meta:print-date>
    <meta:editing-cycles>6</meta:editing-cycles>
    <meta:editing-duration>PT2397S</meta:editing-duration>
  </office:meta>
</office:document-meta>
</file>