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P2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0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</text:span><text:span text:style-name="T19"><text:s/>tempestività dei pagamenti<text:s/></text:span><text:span text:style-name="T20">1° trimestre 2020</text:span></text:p>
            <text:p text:style-name="P21">(ai sensi D.P.C.M. 22.09.2014 pubblicato su G.U. n. 265 del 14.11.2014) <text:s/></text:p>
            <text:p text:style-name="P22"/>
          </table:table-cell>
          <table:table-cell table:style-name="TableCell23">
            <text:p text:style-name="P24"/>
            <text:p text:style-name="Standard"><text:span text:style-name="T25">giorni <text:s text:c="36"/>-5,8</text:span><text:span text:style-name="T26">2</text:span></text:p>
          </table:table-cell>
        </table:table-row>
      </table:table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5-18T10:02:00Z</meta:creation-date>
    <dc:date>2021-01-27T10:26:00Z</dc:date>
    <meta:print-date>2019-01-31T11:05:00Z</meta:print-date>
    <meta:template xlink:href="Normal.dotm" xlink:type="simple"/>
    <meta:editing-cycles>15</meta:editing-cycles>
    <meta:editing-duration>PT2100S</meta:editing-duration>
    <meta:document-statistic meta:page-count="1" meta:paragraph-count="1" meta:word-count="54" meta:character-count="363" meta:row-count="2" meta:non-whitespace-character-count="310"/>
  </office:meta>
</office:document-meta>
</file>