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/>
    </style:style>
    <style:style style:name="ce7" style:family="table-cell" style:parent-style-name="Default" style:data-style-name="N2">
      <style:table-cell-properties fo:border="thin solid #000000" style:vertical-align="automatic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2"/>
    <style:style style:name="ce11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5.318125cm"/>
    </style:style>
    <style:style style:name="co4" style:family="table-column">
      <style:table-column-properties fo:break-before="auto" style:column-width="5.21229166666667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1"/>
        <table:table-column table:style-name="co4" table:default-cell-style-name="ce1"/>
        <table:table-column table:style-name="co5" table:default-cell-style-name="ce10"/>
        <table:table-column table:style-name="co6" table:default-cell-style-name="ce1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ANNO RIFERIMENTO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CATEGORIA DI SPESA</text:p>
          </table:table-cell>
          <table:table-cell office:value-type="string" table:style-name="ce2">
            <text:p>TIPOLOGIA DI SPESA</text:p>
          </table:table-cell>
          <table:table-cell office:value-type="string" table:style-name="ce3">
            <text:p>IMPORTO_LIQ</text:p>
          </table:table-cell>
          <table:table-cell office:value-type="string" table:style-name="ce4">
            <text:p>BENEFICIARI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00" table:style-name="ce7">
            <text:p>1000,00</text:p>
          </table:table-cell>
          <table:table-cell office:value-type="float" office:value="80006300026" table:style-name="ce8">
            <text:p>800063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9.23" table:style-name="ce7">
            <text:p>99,23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00" table:style-name="ce7">
            <text:p>1000,00</text:p>
          </table:table-cell>
          <table:table-cell office:value-type="float" office:value="94002500026" table:style-name="ce8">
            <text:p>940025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000" table:style-name="ce7">
            <text:p>2000,00</text:p>
          </table:table-cell>
          <table:table-cell office:value-type="string" table:style-name="ce8">
            <text:p>'0032595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" table:style-name="ce7">
            <text:p>500,00</text:p>
          </table:table-cell>
          <table:table-cell office:value-type="string" table:style-name="ce8">
            <text:p>'0020212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000,00</text:p>
          </table:table-cell>
          <table:table-cell office:value-type="string" table:style-name="ce8">
            <text:p>'002702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34" table:style-name="ce7">
            <text:p>734,00</text:p>
          </table:table-cell>
          <table:table-cell office:value-type="float" office:value="91013470025" table:style-name="ce8">
            <text:p>9101347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41.67" table:style-name="ce7">
            <text:p>1041,67</text:p>
          </table:table-cell>
          <table:table-cell office:value-type="string" table:style-name="ce8">
            <text:p>'0191215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20.83000000000004" table:style-name="ce7">
            <text:p>520,83</text:p>
          </table:table-cell>
          <table:table-cell office:value-type="string" table:style-name="ce8">
            <text:p>'0171147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93.26" table:style-name="ce7">
            <text:p>4493,26</text:p>
          </table:table-cell>
          <table:table-cell office:value-type="string" table:style-name="ce8">
            <text:p>'0247413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20.83000000000004" table:style-name="ce7">
            <text:p>520,83</text:p>
          </table:table-cell>
          <table:table-cell office:value-type="string" table:style-name="ce8">
            <text:p>'0253864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416.67" table:style-name="ce7">
            <text:p>10416,67</text:p>
          </table:table-cell>
          <table:table-cell office:value-type="string" table:style-name="ce8">
            <text:p>'0241462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000,00</text:p>
          </table:table-cell>
          <table:table-cell office:value-type="string" table:style-name="ce8">
            <text:p>'0040231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00" table:style-name="ce7">
            <text:p>1000,00</text:p>
          </table:table-cell>
          <table:table-cell office:value-type="float" office:value="94037670026" table:style-name="ce8">
            <text:p>9403767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" table:style-name="ce7">
            <text:p>500,00</text:p>
          </table:table-cell>
          <table:table-cell office:value-type="float" office:value="94032110028" table:style-name="ce8">
            <text:p>9403211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00" table:style-name="ce7">
            <text:p>1000,00</text:p>
          </table:table-cell>
          <table:table-cell office:value-type="float" office:value="91012680020" table:style-name="ce8">
            <text:p>9101268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562.5" table:style-name="ce7">
            <text:p>1562,50</text:p>
          </table:table-cell>
          <table:table-cell office:value-type="float" office:value="94028170028" table:style-name="ce8">
            <text:p>9402817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000" table:style-name="ce7">
            <text:p>2000,00</text:p>
          </table:table-cell>
          <table:table-cell office:value-type="float" office:value="80004400026" table:style-name="ce8">
            <text:p>800044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130.64" table:style-name="ce7">
            <text:p>12130,64</text:p>
          </table:table-cell>
          <table:table-cell office:value-type="string" table:style-name="ce8">
            <text:p>'0204360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000,00</text:p>
          </table:table-cell>
          <table:table-cell office:value-type="float" office:value="94043860025" table:style-name="ce8">
            <text:p>9404386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500" table:style-name="ce7">
            <text:p>2500,00</text:p>
          </table:table-cell>
          <table:table-cell office:value-type="string" table:style-name="ce8">
            <text:p>'024261702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00" table:style-name="ce7">
            <text:p>8000,00</text:p>
          </table:table-cell>
          <table:table-cell office:value-type="float" office:value="80228090587" table:style-name="ce8">
            <text:p>8022809058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604.6" table:style-name="ce7">
            <text:p>2604,6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2.8" table:style-name="ce7">
            <text:p>712,8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7.52" table:style-name="ce7">
            <text:p>237,52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6.48" table:style-name="ce7">
            <text:p>66,48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7.6" table:style-name="ce7">
            <text:p>57,6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.8" table:style-name="ce7">
            <text:p>10,8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.08" table:style-name="ce7">
            <text:p>10,08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.8" table:style-name="ce7">
            <text:p>64,8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93.26" table:style-name="ce7">
            <text:p>4493,26</text:p>
          </table:table-cell>
          <table:table-cell office:value-type="string" table:style-name="ce8">
            <text:p>'0247413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2.91" table:style-name="ce7">
            <text:p>102,91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34" table:style-name="ce7">
            <text:p>734,00</text:p>
          </table:table-cell>
          <table:table-cell office:value-type="float" office:value="91013470025" table:style-name="ce8">
            <text:p>9101347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10" table:style-name="ce7">
            <text:p>610,00</text:p>
          </table:table-cell>
          <table:table-cell office:value-type="string" table:style-name="ce8">
            <text:p>'0247413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72" table:style-name="ce7">
            <text:p>3172,00</text:p>
          </table:table-cell>
          <table:table-cell office:value-type="string" table:style-name="ce8">
            <text:p>'037728801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20.83000000000004" table:style-name="ce7">
            <text:p>520,83</text:p>
          </table:table-cell>
          <table:table-cell office:value-type="string" table:style-name="ce8">
            <text:p>'027010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" table:style-name="ce7">
            <text:p>500,00</text:p>
          </table:table-cell>
          <table:table-cell office:value-type="float" office:value="94020030022" table:style-name="ce8">
            <text:p>940200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500" table:style-name="ce7">
            <text:p>4500,00</text:p>
          </table:table-cell>
          <table:table-cell office:value-type="string" table:style-name="ce8">
            <text:p>'0255634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36783.07999999999" table:style-name="ce7">
            <text:p>136783,08</text:p>
          </table:table-cell>
          <table:table-cell office:value-type="string" table:style-name="ce8">
            <text:p>'0169952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0" table:style-name="ce7">
            <text:p>250,00</text:p>
          </table:table-cell>
          <table:table-cell office:value-type="string" table:style-name="ce8">
            <text:p>'0697989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807.6" table:style-name="ce7">
            <text:p>6807,60</text:p>
          </table:table-cell>
          <table:table-cell office:value-type="string" table:style-name="ce8">
            <text:p>'0193232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3" table:style-name="ce7">
            <text:p>133,00</text:p>
          </table:table-cell>
          <table:table-cell office:value-type="string" table:style-name="ce8">
            <text:p>'0265166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0" table:style-name="ce7">
            <text:p>340,00</text:p>
          </table:table-cell>
          <table:table-cell office:value-type="string" table:style-name="ce8">
            <text:p>'022138202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9.6" table:style-name="ce7">
            <text:p>219,60</text:p>
          </table:table-cell>
          <table:table-cell office:value-type="string" table:style-name="ce8">
            <text:p>'016989605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25" table:style-name="ce7">
            <text:p>1525,00</text:p>
          </table:table-cell>
          <table:table-cell office:value-type="string" table:style-name="ce8">
            <text:p>'016989605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.7" table:style-name="ce7">
            <text:p>43,70</text:p>
          </table:table-cell>
          <table:table-cell office:value-type="string" table:style-name="ce8">
            <text:p>'053833910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05.18" table:style-name="ce7">
            <text:p>305,18</text:p>
          </table:table-cell>
          <table:table-cell office:value-type="string" table:style-name="ce8">
            <text:p>'039865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9.6" table:style-name="ce7">
            <text:p>219,60</text:p>
          </table:table-cell>
          <table:table-cell office:value-type="string" table:style-name="ce8">
            <text:p>'016989605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25" table:style-name="ce7">
            <text:p>1525,00</text:p>
          </table:table-cell>
          <table:table-cell office:value-type="string" table:style-name="ce8">
            <text:p>'016989605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9.6" table:style-name="ce7">
            <text:p>219,60</text:p>
          </table:table-cell>
          <table:table-cell office:value-type="string" table:style-name="ce8">
            <text:p>'016989605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25" table:style-name="ce7">
            <text:p>1525,00</text:p>
          </table:table-cell>
          <table:table-cell office:value-type="string" table:style-name="ce8">
            <text:p>'016989605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8.200000000000003" table:style-name="ce7">
            <text:p>38,20</text:p>
          </table:table-cell>
          <table:table-cell office:value-type="float" office:value="80005210028" table:style-name="ce8">
            <text:p>80005210028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0" table:style-name="ce7">
            <text:p>70,00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" table:style-name="ce7">
            <text:p>80,00</text:p>
          </table:table-cell>
          <table:table-cell office:value-type="string" table:style-name="ce8">
            <text:p>'0156064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10" table:style-name="ce7">
            <text:p>610,00</text:p>
          </table:table-cell>
          <table:table-cell office:value-type="string" table:style-name="ce8">
            <text:p>'0153922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87.89" table:style-name="ce7">
            <text:p>587,89</text:p>
          </table:table-cell>
          <table:table-cell office:value-type="string" table:style-name="ce8">
            <text:p>'074915201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148" table:style-name="ce7">
            <text:p>4148,00</text:p>
          </table:table-cell>
          <table:table-cell office:value-type="string" table:style-name="ce8">
            <text:p>'0174739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10.27" table:style-name="ce7">
            <text:p>910,27</text:p>
          </table:table-cell>
          <table:table-cell office:value-type="string" table:style-name="ce8">
            <text:p>'0749152015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.16" table:style-name="ce7">
            <text:p>2,16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" table:style-name="ce7">
            <text:p>40,00</text:p>
          </table:table-cell>
          <table:table-cell office:value-type="float" office:value="80003480029" table:style-name="ce8">
            <text:p>8000348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Interessi passivi</text:p>
          </table:table-cell>
          <table:table-cell office:value-type="float" office:value="9659.9" table:style-name="ce7">
            <text:p>9659,90</text:p>
          </table:table-cell>
          <table:table-cell office:value-type="string" table:style-name="ce8">
            <text:p>'0972249096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77879.52" table:style-name="ce7">
            <text:p>277879,52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98.38" table:style-name="ce7">
            <text:p>1498,38</text:p>
          </table:table-cell>
          <table:table-cell office:value-type="string" table:style-name="ce8">
            <text:p>'0643230001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30" table:style-name="ce7">
            <text:p>1830,00</text:p>
          </table:table-cell>
          <table:table-cell office:value-type="string" table:style-name="ce8">
            <text:p>'0153922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15.32" table:style-name="ce7">
            <text:p>1015,32</text:p>
          </table:table-cell>
          <table:table-cell office:value-type="string" table:style-name="ce8">
            <text:p>'0226558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2.74" table:style-name="ce7">
            <text:p>182,74</text:p>
          </table:table-cell>
          <table:table-cell office:value-type="string" table:style-name="ce8">
            <text:p>'0218897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4.78" table:style-name="ce7">
            <text:p>364,78</text:p>
          </table:table-cell>
          <table:table-cell office:value-type="string" table:style-name="ce8">
            <text:p>'0749152015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840" table:style-name="ce7">
            <text:p>7840,00</text:p>
          </table:table-cell>
          <table:table-cell office:value-type="string" table:style-name="ce8">
            <text:p>'0972249096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.16" table:style-name="ce7">
            <text:p>2,16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" table:style-name="ce7">
            <text:p>7,00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.84" table:style-name="ce7">
            <text:p>9,84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0" table:style-name="ce7">
            <text:p>70,00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83.74" table:style-name="ce7">
            <text:p>283,74</text:p>
          </table:table-cell>
          <table:table-cell office:value-type="string" table:style-name="ce8">
            <text:p>'0209874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.17" table:style-name="ce7">
            <text:p>71,17</text:p>
          </table:table-cell>
          <table:table-cell office:value-type="string" table:style-name="ce8">
            <text:p>'080467609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37.08" table:style-name="ce7">
            <text:p>1237,08</text:p>
          </table:table-cell>
          <table:table-cell office:value-type="string" table:style-name="ce8">
            <text:p>'0885294001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37.64" table:style-name="ce7">
            <text:p>537,64</text:p>
          </table:table-cell>
          <table:table-cell office:value-type="string" table:style-name="ce8">
            <text:p>'0254940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69.1300000000001" table:style-name="ce7">
            <text:p>1069,13</text:p>
          </table:table-cell>
          <table:table-cell office:value-type="string" table:style-name="ce8">
            <text:p>'0254940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25.78" table:style-name="ce7">
            <text:p>1125,78</text:p>
          </table:table-cell>
          <table:table-cell office:value-type="string" table:style-name="ce8">
            <text:p>'0643230001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4" table:style-name="ce7">
            <text:p>244,00</text:p>
          </table:table-cell>
          <table:table-cell office:value-type="string" table:style-name="ce8">
            <text:p>'0178301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.16" table:style-name="ce7">
            <text:p>2,16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" table:style-name="ce7">
            <text:p>7,00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.84" table:style-name="ce7">
            <text:p>9,84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" table:style-name="ce7">
            <text:p>7,00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.84" table:style-name="ce7">
            <text:p>9,84</text:p>
          </table:table-cell>
          <table:table-cell office:value-type="string" table:style-name="ce8">
            <text:p>'0267383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.59" table:style-name="ce7">
            <text:p>5,59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9" table:style-name="ce7">
            <text:p>109,00</text:p>
          </table:table-cell>
          <table:table-cell office:value-type="string" table:style-name="ce8">
            <text:p>'001663405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20" table:style-name="ce7">
            <text:p>120,00</text:p>
          </table:table-cell>
          <table:table-cell office:value-type="string" table:style-name="ce8">
            <text:p>'0653394048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757.09" table:style-name="ce7">
            <text:p>6757,09</text:p>
          </table:table-cell>
          <table:table-cell office:value-type="string" table:style-name="ce8">
            <text:p>'0204360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44125" table:style-name="ce7">
            <text:p>44125,00</text:p>
          </table:table-cell>
          <table:table-cell office:value-type="string" table:style-name="ce8">
            <text:p>'0169952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843" table:style-name="ce7">
            <text:p>3843,00</text:p>
          </table:table-cell>
          <table:table-cell office:value-type="string" table:style-name="ce8">
            <text:p>'020452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85.15" table:style-name="ce7">
            <text:p>985,15</text:p>
          </table:table-cell>
          <table:table-cell office:value-type="string" table:style-name="ce8">
            <text:p>'0193931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3" table:style-name="ce7">
            <text:p>183,00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9.12" table:style-name="ce7">
            <text:p>239,12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296.799999999999" table:style-name="ce7">
            <text:p>10296,80</text:p>
          </table:table-cell>
          <table:table-cell office:value-type="float" office:value="12272790150" table:style-name="ce8">
            <text:p>1227279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2" table:style-name="ce7">
            <text:p>312,00</text:p>
          </table:table-cell>
          <table:table-cell office:value-type="string" table:style-name="ce8">
            <text:p>'059945807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92.5" table:style-name="ce7">
            <text:p>1492,50</text:p>
          </table:table-cell>
          <table:table-cell office:value-type="string" table:style-name="ce8">
            <text:p>'0239712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9.8" table:style-name="ce7">
            <text:p>719,80</text:p>
          </table:table-cell>
          <table:table-cell office:value-type="string" table:style-name="ce8">
            <text:p>'0016839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850" table:style-name="ce7">
            <text:p>3850,00</text:p>
          </table:table-cell>
          <table:table-cell office:value-type="string" table:style-name="ce8">
            <text:p>'01401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40" table:style-name="ce7">
            <text:p>2440,00</text:p>
          </table:table-cell>
          <table:table-cell office:value-type="string" table:style-name="ce8">
            <text:p>'0282439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02" table:style-name="ce7">
            <text:p>902,00</text:p>
          </table:table-cell>
          <table:table-cell office:value-type="float" office:value="14496031007" table:style-name="ce8">
            <text:p>144960310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0.5" table:style-name="ce7">
            <text:p>640,50</text:p>
          </table:table-cell>
          <table:table-cell office:value-type="string" table:style-name="ce8">
            <text:p>'0193931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418" table:style-name="ce7">
            <text:p>8418,00</text:p>
          </table:table-cell>
          <table:table-cell office:value-type="string" table:style-name="ce8">
            <text:p>'0262486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9.8" table:style-name="ce7">
            <text:p>719,80</text:p>
          </table:table-cell>
          <table:table-cell office:value-type="string" table:style-name="ce8">
            <text:p>'020664004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76.2" table:style-name="ce7">
            <text:p>1476,20</text:p>
          </table:table-cell>
          <table:table-cell office:value-type="string" table:style-name="ce8">
            <text:p>'020664004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120.81" table:style-name="ce7">
            <text:p>3120,81</text:p>
          </table:table-cell>
          <table:table-cell office:value-type="string" table:style-name="ce8">
            <text:p>'0194021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8" table:style-name="ce7">
            <text:p>488,00</text:p>
          </table:table-cell>
          <table:table-cell office:value-type="float" office:value="13018770019" table:style-name="ce8">
            <text:p>1301877001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39.14" table:style-name="ce7">
            <text:p>3339,14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72" table:style-name="ce7">
            <text:p>3172,00</text:p>
          </table:table-cell>
          <table:table-cell office:value-type="string" table:style-name="ce8">
            <text:p>'0156190003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4997.599999999999" table:style-name="ce7">
            <text:p>54997,60</text:p>
          </table:table-cell>
          <table:table-cell office:value-type="string" table:style-name="ce8">
            <text:p>'0089037037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9.2" table:style-name="ce7">
            <text:p>439,20</text:p>
          </table:table-cell>
          <table:table-cell office:value-type="string" table:style-name="ce8">
            <text:p>'0190175067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832.84" table:style-name="ce7">
            <text:p>2832,84</text:p>
          </table:table-cell>
          <table:table-cell office:value-type="string" table:style-name="ce8">
            <text:p>'005722900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540" table:style-name="ce7">
            <text:p>8540,00</text:p>
          </table:table-cell>
          <table:table-cell office:value-type="string" table:style-name="ce8">
            <text:p>'0345486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04" table:style-name="ce7">
            <text:p>3904,00</text:p>
          </table:table-cell>
          <table:table-cell office:value-type="string" table:style-name="ce8">
            <text:p>'0345486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03" table:style-name="ce7">
            <text:p>1403,00</text:p>
          </table:table-cell>
          <table:table-cell office:value-type="string" table:style-name="ce8">
            <text:p>'0162180006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08.33" table:style-name="ce7">
            <text:p>1008,33</text:p>
          </table:table-cell>
          <table:table-cell office:value-type="string" table:style-name="ce8">
            <text:p>'0345486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5000" table:style-name="ce7">
            <text:p>25000,00</text:p>
          </table:table-cell>
          <table:table-cell office:value-type="string" table:style-name="ce8">
            <text:p>'0187540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66.6" table:style-name="ce7">
            <text:p>1866,60</text:p>
          </table:table-cell>
          <table:table-cell office:value-type="string" table:style-name="ce8">
            <text:p>'018478603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30" table:style-name="ce7">
            <text:p>2530,00</text:p>
          </table:table-cell>
          <table:table-cell office:value-type="string" table:style-name="ce8">
            <text:p>'0051351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0" table:style-name="ce7">
            <text:p>150,00</text:p>
          </table:table-cell>
          <table:table-cell office:value-type="string" table:style-name="ce8">
            <text:p>'0300830120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23" table:style-name="ce7">
            <text:p>1023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3" table:style-name="ce7">
            <text:p>253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63.8" table:style-name="ce7">
            <text:p>963,80</text:p>
          </table:table-cell>
          <table:table-cell office:value-type="string" table:style-name="ce8">
            <text:p>'0109375006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1.8" table:style-name="ce7">
            <text:p>231,80</text:p>
          </table:table-cell>
          <table:table-cell office:value-type="string" table:style-name="ce8">
            <text:p>'0057229004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00" table:style-name="ce7">
            <text:p>1500,00</text:p>
          </table:table-cell>
          <table:table-cell office:value-type="float" office:value="99330670797" table:style-name="ce8">
            <text:p>9933067079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56" table:style-name="ce7">
            <text:p>2356,00</text:p>
          </table:table-cell>
          <table:table-cell office:value-type="string" table:style-name="ce8">
            <text:p>'0219324099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0" table:style-name="ce7">
            <text:p>400,00</text:p>
          </table:table-cell>
          <table:table-cell office:value-type="string" table:style-name="ce8">
            <text:p>'0239712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91.99" table:style-name="ce7">
            <text:p>4391,99</text:p>
          </table:table-cell>
          <table:table-cell office:value-type="string" table:style-name="ce8">
            <text:p>'0109375006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85" table:style-name="ce7">
            <text:p>1485,00</text:p>
          </table:table-cell>
          <table:table-cell office:value-type="string" table:style-name="ce8">
            <text:p>'0136013033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20.65" table:style-name="ce7">
            <text:p>1620,65</text:p>
          </table:table-cell>
          <table:table-cell office:value-type="string" table:style-name="ce8">
            <text:p>'0636759001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1.15" table:style-name="ce7">
            <text:p>161,15</text:p>
          </table:table-cell>
          <table:table-cell office:value-type="string" table:style-name="ce8">
            <text:p>'0109375006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00" table:style-name="ce7">
            <text:p>3600,00</text:p>
          </table:table-cell>
          <table:table-cell office:value-type="string" table:style-name="ce8">
            <text:p>'0263175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02" table:style-name="ce7">
            <text:p>2002,00</text:p>
          </table:table-cell>
          <table:table-cell office:value-type="float" office:value="14496031007" table:style-name="ce8">
            <text:p>1449603100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9.15" table:style-name="ce7">
            <text:p>349,15</text:p>
          </table:table-cell>
          <table:table-cell office:value-type="float" office:value="97104250580" table:style-name="ce8">
            <text:p>9710425058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00" table:style-name="ce7">
            <text:p>600,00</text:p>
          </table:table-cell>
          <table:table-cell office:value-type="string" table:style-name="ce8">
            <text:p>'0051351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72.87" table:style-name="ce7">
            <text:p>472,87</text:p>
          </table:table-cell>
          <table:table-cell office:value-type="string" table:style-name="ce8">
            <text:p>'0184786030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9.34" table:style-name="ce7">
            <text:p>229,34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.600000000000001" table:style-name="ce7">
            <text:p>17,6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.84" table:style-name="ce7">
            <text:p>11,84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590.09" table:style-name="ce7">
            <text:p>3590,0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1.74" table:style-name="ce7">
            <text:p>111,74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889.26" table:style-name="ce7">
            <text:p>889,26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.31" table:style-name="ce7">
            <text:p>27,31</text:p>
          </table:table-cell>
          <table:table-cell office:value-type="string" table:style-name="ce8">
            <text:p>'097717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.01" table:style-name="ce7">
            <text:p>6,01</text:p>
          </table:table-cell>
          <table:table-cell office:value-type="string" table:style-name="ce8">
            <text:p>'097717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7.13" table:style-name="ce7">
            <text:p>87,13</text:p>
          </table:table-cell>
          <table:table-cell office:value-type="string" table:style-name="ce8">
            <text:p>'075169110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.170000000000002" table:style-name="ce7">
            <text:p>19,17</text:p>
          </table:table-cell>
          <table:table-cell office:value-type="string" table:style-name="ce8">
            <text:p>'075169110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2.6" table:style-name="ce7">
            <text:p>402,60</text:p>
          </table:table-cell>
          <table:table-cell office:value-type="string" table:style-name="ce8">
            <text:p>'0250041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0.28" table:style-name="ce7">
            <text:p>210,28</text:p>
          </table:table-cell>
          <table:table-cell office:value-type="string" table:style-name="ce8">
            <text:p>'014852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28.0500000000002" table:style-name="ce7">
            <text:p>2528,05</text:p>
          </table:table-cell>
          <table:table-cell office:value-type="string" table:style-name="ce8">
            <text:p>'014852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8.39" table:style-name="ce7">
            <text:p>38,39</text:p>
          </table:table-cell>
          <table:table-cell office:value-type="string" table:style-name="ce8">
            <text:p>'0111460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13.68" table:style-name="ce7">
            <text:p>1513,68</text:p>
          </table:table-cell>
          <table:table-cell office:value-type="float" office:value="94023790028" table:style-name="ce8">
            <text:p>9402379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2.68" table:style-name="ce7">
            <text:p>122,68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5.3" table:style-name="ce7">
            <text:p>805,30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25.3599999999999" table:style-name="ce7">
            <text:p>1125,36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1.3" table:style-name="ce7">
            <text:p>201,30</text:p>
          </table:table-cell>
          <table:table-cell office:value-type="string" table:style-name="ce8">
            <text:p>'0250041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5.8" table:style-name="ce7">
            <text:p>165,80</text:p>
          </table:table-cell>
          <table:table-cell office:value-type="string" table:style-name="ce8">
            <text:p>'014852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28.0500000000002" table:style-name="ce7">
            <text:p>2528,05</text:p>
          </table:table-cell>
          <table:table-cell office:value-type="string" table:style-name="ce8">
            <text:p>'014852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.31" table:style-name="ce7">
            <text:p>27,31</text:p>
          </table:table-cell>
          <table:table-cell office:value-type="string" table:style-name="ce8">
            <text:p>'097717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.01" table:style-name="ce7">
            <text:p>6,01</text:p>
          </table:table-cell>
          <table:table-cell office:value-type="string" table:style-name="ce8">
            <text:p>'097717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6.65" table:style-name="ce7">
            <text:p>226,65</text:p>
          </table:table-cell>
          <table:table-cell office:value-type="string" table:style-name="ce8">
            <text:p>'075169110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9.86" table:style-name="ce7">
            <text:p>49,86</text:p>
          </table:table-cell>
          <table:table-cell office:value-type="string" table:style-name="ce8">
            <text:p>'075169110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6441.349999999999" table:style-name="ce7">
            <text:p>16441,35</text:p>
          </table:table-cell>
          <table:table-cell office:value-type="string" table:style-name="ce8">
            <text:p>'0169952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494.5" table:style-name="ce7">
            <text:p>1494,50</text:p>
          </table:table-cell>
          <table:table-cell office:value-type="string" table:style-name="ce8">
            <text:p>'0169952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2400" table:style-name="ce7">
            <text:p>2400,00</text:p>
          </table:table-cell>
          <table:table-cell office:value-type="string" table:style-name="ce8">
            <text:p>'0169952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9.12" table:style-name="ce7">
            <text:p>159,1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09.41" table:style-name="ce7">
            <text:p>3609,41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2.1" table:style-name="ce7">
            <text:p>222,1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8.47" table:style-name="ce7">
            <text:p>448,47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3.61" table:style-name="ce7">
            <text:p>193,61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9.2" table:style-name="ce7">
            <text:p>169,2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90.26" table:style-name="ce7">
            <text:p>4390,2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2.87" table:style-name="ce7">
            <text:p>222,87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5.35" table:style-name="ce7">
            <text:p>115,35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4.63" table:style-name="ce7">
            <text:p>134,63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1.89" table:style-name="ce7">
            <text:p>201,89</text:p>
          </table:table-cell>
          <table:table-cell office:value-type="string" table:style-name="ce8">
            <text:p>'0111460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70" table:style-name="ce7">
            <text:p>70,00</text:p>
          </table:table-cell>
          <table:table-cell office:value-type="float" office:value="97584460584" table:style-name="ce8">
            <text:p>9758446058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2.09" table:style-name="ce7">
            <text:p>192,09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86.7" table:style-name="ce7">
            <text:p>286,70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71.12" table:style-name="ce7">
            <text:p>971,12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5.95" table:style-name="ce7">
            <text:p>245,95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0.88999999999999" table:style-name="ce7">
            <text:p>160,89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3.46" table:style-name="ce7">
            <text:p>173,46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373.39" table:style-name="ce7">
            <text:p>1373,39</text:p>
          </table:table-cell>
          <table:table-cell office:value-type="string" table:style-name="ce8">
            <text:p>'0234604003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26.29999999999995" table:style-name="ce7">
            <text:p>626,30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17.75" table:style-name="ce7">
            <text:p>417,75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65.24" table:style-name="ce7">
            <text:p>665,24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01.28" table:style-name="ce7">
            <text:p>601,28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45.81" table:style-name="ce7">
            <text:p>1045,81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2.7" table:style-name="ce7">
            <text:p>432,70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9.25" table:style-name="ce7">
            <text:p>109,25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3.75" table:style-name="ce7">
            <text:p>453,75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88.6799999999998" table:style-name="ce7">
            <text:p>2188,68</text:p>
          </table:table-cell>
          <table:table-cell office:value-type="string" table:style-name="ce8">
            <text:p>'0704274100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3.21" table:style-name="ce7">
            <text:p>83,21</text:p>
          </table:table-cell>
          <table:table-cell office:value-type="string" table:style-name="ce8">
            <text:p>'0111460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710" table:style-name="ce7">
            <text:p>1710,00</text:p>
          </table:table-cell>
          <table:table-cell office:value-type="float" office:value="97584460584" table:style-name="ce8">
            <text:p>9758446058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40" table:style-name="ce7">
            <text:p>140,00</text:p>
          </table:table-cell>
          <table:table-cell office:value-type="float" office:value="97584460584" table:style-name="ce8">
            <text:p>9758446058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205" table:style-name="ce7">
            <text:p>205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7.36" table:style-name="ce7">
            <text:p>107,36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69.9" table:style-name="ce7">
            <text:p>669,90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5.5" table:style-name="ce7">
            <text:p>335,50</text:p>
          </table:table-cell>
          <table:table-cell office:value-type="string" table:style-name="ce8">
            <text:p>'0250041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1.4" table:style-name="ce7">
            <text:p>91,40</text:p>
          </table:table-cell>
          <table:table-cell office:value-type="string" table:style-name="ce8">
            <text:p>'097717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.01" table:style-name="ce7">
            <text:p>6,01</text:p>
          </table:table-cell>
          <table:table-cell office:value-type="string" table:style-name="ce8">
            <text:p>'097717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0.49" table:style-name="ce7">
            <text:p>150,49</text:p>
          </table:table-cell>
          <table:table-cell office:value-type="string" table:style-name="ce8">
            <text:p>'075169110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.11" table:style-name="ce7">
            <text:p>33,11</text:p>
          </table:table-cell>
          <table:table-cell office:value-type="string" table:style-name="ce8">
            <text:p>'0751691100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.48" table:style-name="ce7">
            <text:p>11,48</text:p>
          </table:table-cell>
          <table:table-cell office:value-type="string" table:style-name="ce8">
            <text:p>'015784502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.5299999999999998" table:style-name="ce7">
            <text:p>2,53</text:p>
          </table:table-cell>
          <table:table-cell office:value-type="string" table:style-name="ce8">
            <text:p>'015784502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.5" table:style-name="ce7">
            <text:p>7,50</text:p>
          </table:table-cell>
          <table:table-cell office:value-type="string" table:style-name="ce8">
            <text:p>'0119925015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28.0500000000002" table:style-name="ce7">
            <text:p>2528,05</text:p>
          </table:table-cell>
          <table:table-cell office:value-type="string" table:style-name="ce8">
            <text:p>'014852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0.28" table:style-name="ce7">
            <text:p>210,28</text:p>
          </table:table-cell>
          <table:table-cell office:value-type="string" table:style-name="ce8">
            <text:p>'014852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13.68" table:style-name="ce7">
            <text:p>1513,68</text:p>
          </table:table-cell>
          <table:table-cell office:value-type="float" office:value="94023790028" table:style-name="ce8">
            <text:p>9402379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200" table:style-name="ce7">
            <text:p>20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4.47" table:style-name="ce7">
            <text:p>804,47</text:p>
          </table:table-cell>
          <table:table-cell office:value-type="string" table:style-name="ce8">
            <text:p>'0643230001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.9" table:style-name="ce7">
            <text:p>31,90</text:p>
          </table:table-cell>
          <table:table-cell office:value-type="string" table:style-name="ce8">
            <text:p>'053387710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8.5" table:style-name="ce7">
            <text:p>398,50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.159999999999997" table:style-name="ce7">
            <text:p>34,16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36.64" table:style-name="ce7">
            <text:p>736,64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6.9" table:style-name="ce7">
            <text:p>136,90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4.41999999999999" table:style-name="ce7">
            <text:p>134,42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00" table:style-name="ce7">
            <text:p>1500,00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7.61" table:style-name="ce7">
            <text:p>37,61</text:p>
          </table:table-cell>
          <table:table-cell office:value-type="string" table:style-name="ce8">
            <text:p>'0111460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1.3" table:style-name="ce7">
            <text:p>81,30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0.43" table:style-name="ce7">
            <text:p>170,43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5.66" table:style-name="ce7">
            <text:p>135,66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1011.46" table:style-name="ce7">
            <text:p>111011,46</text:p>
          </table:table-cell>
          <table:table-cell office:value-type="float" office:value="14334911006" table:style-name="ce8">
            <text:p>1433491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0" table:style-name="ce7">
            <text:p>70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NON DEFINITA</text:p>
          </table:table-cell>
          <table:table-cell office:value-type="float" office:value="12.6" table:style-name="ce7">
            <text:p>12,6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8.84" table:style-name="ce7">
            <text:p>88,84</text:p>
          </table:table-cell>
          <table:table-cell office:value-type="float" office:value="12878470157" table:style-name="ce8">
            <text:p>1287847015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229.94" table:style-name="ce7">
            <text:p>3229,94</text:p>
          </table:table-cell>
          <table:table-cell office:value-type="string" table:style-name="ce8">
            <text:p>'0143058121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3.65" table:style-name="ce7">
            <text:p>393,65</text:p>
          </table:table-cell>
          <table:table-cell office:value-type="string" table:style-name="ce8">
            <text:p>'009075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5.99" table:style-name="ce7">
            <text:p>455,99</text:p>
          </table:table-cell>
          <table:table-cell office:value-type="string" table:style-name="ce8">
            <text:p>'0090750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68.74" table:style-name="ce7">
            <text:p>268,74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5.14" table:style-name="ce7">
            <text:p>75,14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858.78" table:style-name="ce7">
            <text:p>15858,78</text:p>
          </table:table-cell>
          <table:table-cell office:value-type="float" office:value="14334911006" table:style-name="ce8">
            <text:p>1433491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21.39999999999998" table:style-name="ce7">
            <text:p>321,40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9.4" table:style-name="ce7">
            <text:p>89,40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5.38" table:style-name="ce7">
            <text:p>195,38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721.0499999999993" table:style-name="ce7">
            <text:p>8721,05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755" table:style-name="ce7">
            <text:p>10755,00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8" table:style-name="ce7">
            <text:p>248,00</text:p>
          </table:table-cell>
          <table:table-cell office:value-type="string" table:style-name="ce8">
            <text:p>'0014767043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481.73" table:style-name="ce7">
            <text:p>20481,73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32.31" table:style-name="ce7">
            <text:p>932,31</text:p>
          </table:table-cell>
          <table:table-cell office:value-type="string" table:style-name="ce8">
            <text:p>'0143058121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NON DEFINITA</text:p>
          </table:table-cell>
          <table:table-cell office:value-type="float" office:value="25.2" table:style-name="ce7">
            <text:p>25,20</text:p>
          </table:table-cell>
          <table:table-cell office:value-type="string" table:style-name="ce8">
            <text:p>'0166312006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1.41" table:style-name="ce7">
            <text:p>161,41</text:p>
          </table:table-cell>
          <table:table-cell office:value-type="string" table:style-name="ce8">
            <text:p>'0268808003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420.51" table:style-name="ce7">
            <text:p>13420,51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608.85" table:style-name="ce7">
            <text:p>25608,85</text:p>
          </table:table-cell>
          <table:table-cell office:value-type="string" table:style-name="ce8">
            <text:p>'0263826040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66" table:style-name="ce7">
            <text:p>2166,00</text:p>
          </table:table-cell>
          <table:table-cell office:value-type="string" table:style-name="ce8">
            <text:p>'0022190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01.3699999999999" table:style-name="ce7">
            <text:p>1301,37</text:p>
          </table:table-cell>
          <table:table-cell office:value-type="string" table:style-name="ce8">
            <text:p>'0268808003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37.53" table:style-name="ce7">
            <text:p>1137,53</text:p>
          </table:table-cell>
          <table:table-cell office:value-type="string" table:style-name="ce8">
            <text:p>'0183938003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37.2" table:style-name="ce7">
            <text:p>1537,20</text:p>
          </table:table-cell>
          <table:table-cell office:value-type="string" table:style-name="ce8">
            <text:p>'020846401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000" table:style-name="ce7">
            <text:p>14000,00</text:p>
          </table:table-cell>
          <table:table-cell office:value-type="string" table:style-name="ce8">
            <text:p>'0193506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1118.44" table:style-name="ce7">
            <text:p>21118,44</text:p>
          </table:table-cell>
          <table:table-cell office:value-type="string" table:style-name="ce8">
            <text:p>'0180576003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53.16" table:style-name="ce7">
            <text:p>4853,16</text:p>
          </table:table-cell>
          <table:table-cell office:value-type="string" table:style-name="ce8">
            <text:p>'0171428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544.1" table:style-name="ce7">
            <text:p>3544,10</text:p>
          </table:table-cell>
          <table:table-cell office:value-type="string" table:style-name="ce8">
            <text:p>'0190899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000" table:style-name="ce7">
            <text:p>9000,00</text:p>
          </table:table-cell>
          <table:table-cell office:value-type="string" table:style-name="ce8">
            <text:p>'003291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9.32" table:style-name="ce7">
            <text:p>119,32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511.15" table:style-name="ce7">
            <text:p>7511,15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42.02" table:style-name="ce7">
            <text:p>1642,02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3" table:style-name="ce7">
            <text:p>183,00</text:p>
          </table:table-cell>
          <table:table-cell office:value-type="string" table:style-name="ce8">
            <text:p>'080467609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39.74" table:style-name="ce7">
            <text:p>839,74</text:p>
          </table:table-cell>
          <table:table-cell office:value-type="string" table:style-name="ce8">
            <text:p>'0174048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30.93" table:style-name="ce7">
            <text:p>1830,93</text:p>
          </table:table-cell>
          <table:table-cell office:value-type="string" table:style-name="ce8">
            <text:p>'023916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2862.58" table:style-name="ce7">
            <text:p>12862,58</text:p>
          </table:table-cell>
          <table:table-cell office:value-type="string" table:style-name="ce8">
            <text:p>'017194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0.17" table:style-name="ce7">
            <text:p>0,1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7.08" table:style-name="ce7">
            <text:p>337,0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51.67999999999995" table:style-name="ce7">
            <text:p>551,6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.61" table:style-name="ce7">
            <text:p>27,61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9.2" table:style-name="ce7">
            <text:p>89,2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0.51" table:style-name="ce7">
            <text:p>290,51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4.46" table:style-name="ce7">
            <text:p>174,46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2.26" table:style-name="ce7">
            <text:p>62,26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4.46" table:style-name="ce7">
            <text:p>174,46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2.27" table:style-name="ce7">
            <text:p>72,27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6.7" table:style-name="ce7">
            <text:p>216,7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4.89" table:style-name="ce7">
            <text:p>54,89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.61" table:style-name="ce7">
            <text:p>36,61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.48" table:style-name="ce7">
            <text:p>15,48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.25" table:style-name="ce7">
            <text:p>40,25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0.66" table:style-name="ce7">
            <text:p>110,66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.95" table:style-name="ce7">
            <text:p>15,95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.55" table:style-name="ce7">
            <text:p>56,55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1.34" table:style-name="ce7">
            <text:p>201,34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8.5" table:style-name="ce7">
            <text:p>298,50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85.86" table:style-name="ce7">
            <text:p>985,86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724.08" table:style-name="ce7">
            <text:p>44724,08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.77" table:style-name="ce7">
            <text:p>5,77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.01" table:style-name="ce7">
            <text:p>9,01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.77" table:style-name="ce7">
            <text:p>5,77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31.64" table:style-name="ce7">
            <text:p>531,64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2.4" table:style-name="ce7">
            <text:p>82,4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4.92" table:style-name="ce7">
            <text:p>84,9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724" table:style-name="ce7">
            <text:p>19724,0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741.27" table:style-name="ce7">
            <text:p>24741,2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499.95" table:style-name="ce7">
            <text:p>7499,95</text:p>
          </table:table-cell>
          <table:table-cell office:value-type="float" office:value="10011250965" table:style-name="ce8">
            <text:p>1001125096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17.6" table:style-name="ce7">
            <text:p>1317,60</text:p>
          </table:table-cell>
          <table:table-cell office:value-type="string" table:style-name="ce8">
            <text:p>'0193464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000" table:style-name="ce7">
            <text:p>10000,00</text:p>
          </table:table-cell>
          <table:table-cell office:value-type="string" table:style-name="ce8">
            <text:p>'002702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682.34" table:style-name="ce7">
            <text:p>7682,34</text:p>
          </table:table-cell>
          <table:table-cell office:value-type="string" table:style-name="ce8">
            <text:p>'0262486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36070" table:style-name="ce7">
            <text:p>136070,00</text:p>
          </table:table-cell>
          <table:table-cell office:value-type="string" table:style-name="ce8">
            <text:p>'0801100121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102.3100000000004" table:style-name="ce7">
            <text:p>4102,31</text:p>
          </table:table-cell>
          <table:table-cell office:value-type="string" table:style-name="ce8">
            <text:p>'015370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586.8" table:style-name="ce7">
            <text:p>3586,80</text:p>
          </table:table-cell>
          <table:table-cell office:value-type="string" table:style-name="ce8">
            <text:p>'0218612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81.29" table:style-name="ce7">
            <text:p>3981,29</text:p>
          </table:table-cell>
          <table:table-cell office:value-type="string" table:style-name="ce8">
            <text:p>'039865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9.07" table:style-name="ce7">
            <text:p>149,07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2.58" table:style-name="ce7">
            <text:p>232,58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.55" table:style-name="ce7">
            <text:p>56,55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72.68" table:style-name="ce7">
            <text:p>1172,68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.78" table:style-name="ce7">
            <text:p>5,78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407.15" table:style-name="ce7">
            <text:p>48407,15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.13" table:style-name="ce7">
            <text:p>7,13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.78" table:style-name="ce7">
            <text:p>5,78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52938.55" table:style-name="ce7">
            <text:p>52938,55</text:p>
          </table:table-cell>
          <table:table-cell office:value-type="string" table:style-name="ce8">
            <text:p>'0112864003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350.36" table:style-name="ce7">
            <text:p>8350,36</text:p>
          </table:table-cell>
          <table:table-cell office:value-type="string" table:style-name="ce8">
            <text:p>'015370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030.19" table:style-name="ce7">
            <text:p>6030,19</text:p>
          </table:table-cell>
          <table:table-cell office:value-type="float" office:value="12552420015" table:style-name="ce8">
            <text:p>1255242001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028.33" table:style-name="ce7">
            <text:p>9028,33</text:p>
          </table:table-cell>
          <table:table-cell office:value-type="string" table:style-name="ce8">
            <text:p>'0256101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.2" table:style-name="ce7">
            <text:p>80,2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.569999999999993" table:style-name="ce7">
            <text:p>64,57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0.84" table:style-name="ce7">
            <text:p>180,84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4.8" table:style-name="ce7">
            <text:p>74,8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3.2" table:style-name="ce7">
            <text:p>223,2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7.09" table:style-name="ce7">
            <text:p>57,09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1.48" table:style-name="ce7">
            <text:p>61,48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.64" table:style-name="ce7">
            <text:p>29,64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.46" table:style-name="ce7">
            <text:p>22,46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8.60000000000002" table:style-name="ce7">
            <text:p>318,6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80.78" table:style-name="ce7">
            <text:p>780,7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48.9" table:style-name="ce7">
            <text:p>548,9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4.81" table:style-name="ce7">
            <text:p>84,81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7.34" table:style-name="ce7">
            <text:p>87,34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.82" table:style-name="ce7">
            <text:p>27,8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1.53" table:style-name="ce7">
            <text:p>91,53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01.39999999999998" table:style-name="ce7">
            <text:p>301,4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461.7" table:style-name="ce7">
            <text:p>19461,7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6133.35" table:style-name="ce7">
            <text:p>26133,3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499.95" table:style-name="ce7">
            <text:p>7499,95</text:p>
          </table:table-cell>
          <table:table-cell office:value-type="float" office:value="10011250965" table:style-name="ce8">
            <text:p>1001125096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40" table:style-name="ce7">
            <text:p>2440,00</text:p>
          </table:table-cell>
          <table:table-cell office:value-type="string" table:style-name="ce8">
            <text:p>'0282439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843" table:style-name="ce7">
            <text:p>3843,00</text:p>
          </table:table-cell>
          <table:table-cell office:value-type="string" table:style-name="ce8">
            <text:p>'0328099004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7.3" table:style-name="ce7">
            <text:p>237,30</text:p>
          </table:table-cell>
          <table:table-cell office:value-type="string" table:style-name="ce8">
            <text:p>'0046891007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0.5" table:style-name="ce7">
            <text:p>640,50</text:p>
          </table:table-cell>
          <table:table-cell office:value-type="string" table:style-name="ce8">
            <text:p>'0260713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6.42" table:style-name="ce7">
            <text:p>196,42</text:p>
          </table:table-cell>
          <table:table-cell office:value-type="string" table:style-name="ce8">
            <text:p>'0260713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846.26" table:style-name="ce7">
            <text:p>2846,26</text:p>
          </table:table-cell>
          <table:table-cell office:value-type="string" table:style-name="ce8">
            <text:p>'0165503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20" table:style-name="ce7">
            <text:p>1220,00</text:p>
          </table:table-cell>
          <table:table-cell office:value-type="string" table:style-name="ce8">
            <text:p>'0251261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34.44" table:style-name="ce7">
            <text:p>2134,44</text:p>
          </table:table-cell>
          <table:table-cell office:value-type="string" table:style-name="ce8">
            <text:p>'0251261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1.66" table:style-name="ce7">
            <text:p>711,66</text:p>
          </table:table-cell>
          <table:table-cell office:value-type="string" table:style-name="ce8">
            <text:p>'0804676096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16.08" table:style-name="ce7">
            <text:p>916,08</text:p>
          </table:table-cell>
          <table:table-cell office:value-type="string" table:style-name="ce8">
            <text:p>'0174048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37.2" table:style-name="ce7">
            <text:p>1537,20</text:p>
          </table:table-cell>
          <table:table-cell office:value-type="string" table:style-name="ce8">
            <text:p>'020846401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33.5" table:style-name="ce7">
            <text:p>533,50</text:p>
          </table:table-cell>
          <table:table-cell office:value-type="string" table:style-name="ce8">
            <text:p>'0251261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27.8000000000002" table:style-name="ce7">
            <text:p>2427,80</text:p>
          </table:table-cell>
          <table:table-cell office:value-type="string" table:style-name="ce8">
            <text:p>'0243685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23.72" table:style-name="ce7">
            <text:p>4423,72</text:p>
          </table:table-cell>
          <table:table-cell office:value-type="string" table:style-name="ce8">
            <text:p>'0255514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292.08" table:style-name="ce7">
            <text:p>8292,08</text:p>
          </table:table-cell>
          <table:table-cell office:value-type="string" table:style-name="ce8">
            <text:p>'0126961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407.5" table:style-name="ce7">
            <text:p>18407,50</text:p>
          </table:table-cell>
          <table:table-cell office:value-type="string" table:style-name="ce8">
            <text:p>'0239712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544.1" table:style-name="ce7">
            <text:p>3544,10</text:p>
          </table:table-cell>
          <table:table-cell office:value-type="string" table:style-name="ce8">
            <text:p>'0190899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7679.36" table:style-name="ce7">
            <text:p>17679,36</text:p>
          </table:table-cell>
          <table:table-cell office:value-type="string" table:style-name="ce8">
            <text:p>'01401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30.6400000000001" table:style-name="ce7">
            <text:p>1230,64</text:p>
          </table:table-cell>
          <table:table-cell office:value-type="string" table:style-name="ce8">
            <text:p>'01401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922.009999999998" table:style-name="ce7">
            <text:p>16922,01</text:p>
          </table:table-cell>
          <table:table-cell office:value-type="string" table:style-name="ce8">
            <text:p>'0256101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.16" table:style-name="ce7">
            <text:p>80,16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.650000000000006" table:style-name="ce7">
            <text:p>71,65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.98" table:style-name="ce7">
            <text:p>22,98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0.61" table:style-name="ce7">
            <text:p>30,61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.43" table:style-name="ce7">
            <text:p>36,43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4.99" table:style-name="ce7">
            <text:p>54,99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.99" table:style-name="ce7">
            <text:p>34,99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.27" table:style-name="ce7">
            <text:p>15,27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.58" table:style-name="ce7">
            <text:p>25,58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2.79" table:style-name="ce7">
            <text:p>142,79</text:p>
          </table:table-cell>
          <table:table-cell office:value-type="string" table:style-name="ce8">
            <text:p>'0198542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9.6" table:style-name="ce7">
            <text:p>219,60</text:p>
          </table:table-cell>
          <table:table-cell office:value-type="string" table:style-name="ce8">
            <text:p>'0178159023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38.32" table:style-name="ce7">
            <text:p>4338,32</text:p>
          </table:table-cell>
          <table:table-cell office:value-type="string" table:style-name="ce8">
            <text:p>'0200128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26.5" table:style-name="ce7">
            <text:p>1626,50</text:p>
          </table:table-cell>
          <table:table-cell office:value-type="string" table:style-name="ce8">
            <text:p>'0157983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2.700000000000003" table:style-name="ce7">
            <text:p>32,70</text:p>
          </table:table-cell>
          <table:table-cell office:value-type="string" table:style-name="ce8">
            <text:p>'0157983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5.51" table:style-name="ce7">
            <text:p>145,51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8.02" table:style-name="ce7">
            <text:p>238,02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7.58" table:style-name="ce7">
            <text:p>57,58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54.19" table:style-name="ce7">
            <text:p>1454,19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" table:style-name="ce7">
            <text:p>6,00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7545.64" table:style-name="ce7">
            <text:p>67545,64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.86" table:style-name="ce7">
            <text:p>6,86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" table:style-name="ce7">
            <text:p>6,00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2688.04" table:style-name="ce7">
            <text:p>12688,04</text:p>
          </table:table-cell>
          <table:table-cell office:value-type="string" table:style-name="ce8">
            <text:p>'024501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653.76" table:style-name="ce7">
            <text:p>7653,76</text:p>
          </table:table-cell>
          <table:table-cell office:value-type="string" table:style-name="ce8">
            <text:p>'001780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368.18" table:style-name="ce7">
            <text:p>6368,18</text:p>
          </table:table-cell>
          <table:table-cell office:value-type="string" table:style-name="ce8">
            <text:p>'015370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544.1" table:style-name="ce7">
            <text:p>3544,10</text:p>
          </table:table-cell>
          <table:table-cell office:value-type="string" table:style-name="ce8">
            <text:p>'0190899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2657.33" table:style-name="ce7">
            <text:p>62657,33</text:p>
          </table:table-cell>
          <table:table-cell office:value-type="string" table:style-name="ce8">
            <text:p>'057851206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1960" table:style-name="ce7">
            <text:p>21960,00</text:p>
          </table:table-cell>
          <table:table-cell office:value-type="string" table:style-name="ce8">
            <text:p>'001780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8300" table:style-name="ce7">
            <text:p>18300,00</text:p>
          </table:table-cell>
          <table:table-cell office:value-type="string" table:style-name="ce8">
            <text:p>'0218612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6.63" table:style-name="ce7">
            <text:p>316,63</text:p>
          </table:table-cell>
          <table:table-cell office:value-type="string" table:style-name="ce8">
            <text:p>'0127196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2.22999999999999" table:style-name="ce7">
            <text:p>162,23</text:p>
          </table:table-cell>
          <table:table-cell office:value-type="string" table:style-name="ce8">
            <text:p>'0127196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.88" table:style-name="ce7">
            <text:p>64,88</text:p>
          </table:table-cell>
          <table:table-cell office:value-type="string" table:style-name="ce8">
            <text:p>'0127196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6.01" table:style-name="ce7">
            <text:p>486,01</text:p>
          </table:table-cell>
          <table:table-cell office:value-type="string" table:style-name="ce8">
            <text:p>'0127196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37.2" table:style-name="ce7">
            <text:p>1537,20</text:p>
          </table:table-cell>
          <table:table-cell office:value-type="string" table:style-name="ce8">
            <text:p>'020846401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61.88" table:style-name="ce7">
            <text:p>961,88</text:p>
          </table:table-cell>
          <table:table-cell office:value-type="string" table:style-name="ce8">
            <text:p>'0174048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28.99" table:style-name="ce7">
            <text:p>1128,99</text:p>
          </table:table-cell>
          <table:table-cell office:value-type="string" table:style-name="ce8">
            <text:p>'0165503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54" table:style-name="ce7">
            <text:p>854,00</text:p>
          </table:table-cell>
          <table:table-cell office:value-type="string" table:style-name="ce8">
            <text:p>'0193931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972.02" table:style-name="ce7">
            <text:p>5972,02</text:p>
          </table:table-cell>
          <table:table-cell office:value-type="string" table:style-name="ce8">
            <text:p>'0218846003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00.4" table:style-name="ce7">
            <text:p>1000,40</text:p>
          </table:table-cell>
          <table:table-cell office:value-type="string" table:style-name="ce8">
            <text:p>'0157983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067.06" table:style-name="ce7">
            <text:p>6067,06</text:p>
          </table:table-cell>
          <table:table-cell office:value-type="string" table:style-name="ce8">
            <text:p>'0208384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820.63" table:style-name="ce7">
            <text:p>6820,63</text:p>
          </table:table-cell>
          <table:table-cell office:value-type="string" table:style-name="ce8">
            <text:p>'013511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8" table:style-name="ce7">
            <text:p>488,00</text:p>
          </table:table-cell>
          <table:table-cell office:value-type="string" table:style-name="ce8">
            <text:p>'013511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3.76" table:style-name="ce7">
            <text:p>243,76</text:p>
          </table:table-cell>
          <table:table-cell office:value-type="string" table:style-name="ce8">
            <text:p>'013511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710.83" table:style-name="ce7">
            <text:p>6710,83</text:p>
          </table:table-cell>
          <table:table-cell office:value-type="string" table:style-name="ce8">
            <text:p>'013511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.6" table:style-name="ce7">
            <text:p>6,60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9.82" table:style-name="ce7">
            <text:p>9,82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.95" table:style-name="ce7">
            <text:p>7,95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0.99" table:style-name="ce7">
            <text:p>0,99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9.82" table:style-name="ce7">
            <text:p>9,82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.95" table:style-name="ce7">
            <text:p>7,95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.7899999999999991" table:style-name="ce7">
            <text:p>8,79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.6" table:style-name="ce7">
            <text:p>6,60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0.77" table:style-name="ce7">
            <text:p>0,77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3" table:style-name="ce7">
            <text:p>33,00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.05" table:style-name="ce7">
            <text:p>3,05</text:p>
          </table:table-cell>
          <table:table-cell office:value-type="string" table:style-name="ce8">
            <text:p>'0575438100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867.38" table:style-name="ce7">
            <text:p>27867,3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728.799999999999" table:style-name="ce7">
            <text:p>23728,8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6.39" table:style-name="ce7">
            <text:p>106,3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8.19" table:style-name="ce7">
            <text:p>398,1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34.42" table:style-name="ce7">
            <text:p>1034,4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81.67" table:style-name="ce7">
            <text:p>781,67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4.91" table:style-name="ce7">
            <text:p>84,91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.72" table:style-name="ce7">
            <text:p>27,7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29.23" table:style-name="ce7">
            <text:p>429,23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5.19999999999999" table:style-name="ce7">
            <text:p>145,20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1.92" table:style-name="ce7">
            <text:p>51,9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7.72" table:style-name="ce7">
            <text:p>137,7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12.06" table:style-name="ce7">
            <text:p>412,06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7.32" table:style-name="ce7">
            <text:p>37,3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.63" table:style-name="ce7">
            <text:p>15,63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.869999999999997" table:style-name="ce7">
            <text:p>40,87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56.23" table:style-name="ce7">
            <text:p>956,23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4.52" table:style-name="ce7">
            <text:p>114,5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3.99" table:style-name="ce7">
            <text:p>483,99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3.22" table:style-name="ce7">
            <text:p>143,22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14108.3" table:style-name="ce7">
            <text:p>314108,30</text:p>
          </table:table-cell>
          <table:table-cell office:value-type="string" table:style-name="ce8">
            <text:p>'01906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472.8" table:style-name="ce7">
            <text:p>7472,80</text:p>
          </table:table-cell>
          <table:table-cell office:value-type="string" table:style-name="ce8">
            <text:p>'015370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002" table:style-name="ce7">
            <text:p>5002,00</text:p>
          </table:table-cell>
          <table:table-cell office:value-type="string" table:style-name="ce8">
            <text:p>'0264680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9.6" table:style-name="ce7">
            <text:p>219,60</text:p>
          </table:table-cell>
          <table:table-cell office:value-type="string" table:style-name="ce8">
            <text:p>'0193464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39.2600000000002" table:style-name="ce7">
            <text:p>2139,26</text:p>
          </table:table-cell>
          <table:table-cell office:value-type="string" table:style-name="ce8">
            <text:p>'0261404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2940" table:style-name="ce7">
            <text:p>32940,00</text:p>
          </table:table-cell>
          <table:table-cell office:value-type="string" table:style-name="ce8">
            <text:p>'0239712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00" table:style-name="ce7">
            <text:p>100,00</text:p>
          </table:table-cell>
          <table:table-cell office:value-type="string" table:style-name="ce8">
            <text:p>'0127196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400" table:style-name="ce7">
            <text:p>8400,00</text:p>
          </table:table-cell>
          <table:table-cell office:value-type="float" office:value="91011980025" table:style-name="ce8">
            <text:p>9101198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5" table:style-name="ce7">
            <text:p>165,00</text:p>
          </table:table-cell>
          <table:table-cell office:value-type="string" table:style-name="ce8">
            <text:p>'0153700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2.5" table:style-name="ce7">
            <text:p>152,50</text:p>
          </table:table-cell>
          <table:table-cell office:value-type="string" table:style-name="ce8">
            <text:p>'0188281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394" table:style-name="ce7">
            <text:p>9394,00</text:p>
          </table:table-cell>
          <table:table-cell office:value-type="string" table:style-name="ce8">
            <text:p>'0785378001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5" table:style-name="ce7">
            <text:p>715,00</text:p>
          </table:table-cell>
          <table:table-cell office:value-type="string" table:style-name="ce8">
            <text:p>'0259232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812" table:style-name="ce7">
            <text:p>9812,00</text:p>
          </table:table-cell>
          <table:table-cell office:value-type="float" office:value="10591780019" table:style-name="ce8">
            <text:p>1059178001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10" table:style-name="ce7">
            <text:p>610,00</text:p>
          </table:table-cell>
          <table:table-cell office:value-type="string" table:style-name="ce8">
            <text:p>'0198205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344" table:style-name="ce7">
            <text:p>6344,00</text:p>
          </table:table-cell>
          <table:table-cell office:value-type="string" table:style-name="ce8">
            <text:p>'0880328001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00" table:style-name="ce7">
            <text:p>180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880" table:style-name="ce7">
            <text:p>4880,00</text:p>
          </table:table-cell>
          <table:table-cell office:value-type="string" table:style-name="ce8">
            <text:p>'0276221004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701.3" table:style-name="ce7">
            <text:p>5701,30</text:p>
          </table:table-cell>
          <table:table-cell office:value-type="string" table:style-name="ce8">
            <text:p>'0054071030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1.02" table:style-name="ce7">
            <text:p>251,02</text:p>
          </table:table-cell>
          <table:table-cell office:value-type="string" table:style-name="ce8">
            <text:p>'0190799001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31.13" table:style-name="ce7">
            <text:p>931,1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532.28" table:style-name="ce7">
            <text:p>7532,28</text:p>
          </table:table-cell>
          <table:table-cell office:value-type="string" table:style-name="ce8">
            <text:p>'0307374036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96570.06" table:style-name="ce7">
            <text:p>196570,06</text:p>
          </table:table-cell>
          <table:table-cell office:value-type="string" table:style-name="ce8">
            <text:p>'0168638001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938.08" table:style-name="ce7">
            <text:p>938,08</text:p>
          </table:table-cell>
          <table:table-cell office:value-type="string" table:style-name="ce8">
            <text:p>'021957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51326.49" table:style-name="ce7">
            <text:p>151326,49</text:p>
          </table:table-cell>
          <table:table-cell office:value-type="string" table:style-name="ce8">
            <text:p>'0086512006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003.72" table:style-name="ce7">
            <text:p>16003,72</text:p>
          </table:table-cell>
          <table:table-cell office:value-type="float" office:value="10081820010" table:style-name="ce8">
            <text:p>10081820010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5" table:style-name="ce7">
            <text:p>35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60" table:style-name="ce7">
            <text:p>660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50" table:style-name="ce7">
            <text:p>250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5" table:style-name="ce7">
            <text:p>35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606.2399999999998" table:style-name="ce7">
            <text:p>2606,24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6" table:style-name="ce7">
            <text:p>716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5" table:style-name="ce7">
            <text:p>35,00</text:p>
          </table:table-cell>
          <table:table-cell office:value-type="float" office:value="10537050964" table:style-name="ce8">
            <text:p>1053705096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0407.91" table:style-name="ce7">
            <text:p>50407,91</text:p>
          </table:table-cell>
          <table:table-cell office:value-type="string" table:style-name="ce8">
            <text:p>'0268714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597.4" table:style-name="ce7">
            <text:p>45597,40</text:p>
          </table:table-cell>
          <table:table-cell office:value-type="string" table:style-name="ce8">
            <text:p>'001780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7.56" table:style-name="ce7">
            <text:p>37,56</text:p>
          </table:table-cell>
          <table:table-cell office:value-type="string" table:style-name="ce8">
            <text:p>'0127196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647.01" table:style-name="ce7">
            <text:p>3647,01</text:p>
          </table:table-cell>
          <table:table-cell office:value-type="string" table:style-name="ce8">
            <text:p>'0225289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159.72" table:style-name="ce7">
            <text:p>6159,72</text:p>
          </table:table-cell>
          <table:table-cell office:value-type="string" table:style-name="ce8">
            <text:p>'0139048003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immateriali</text:p>
          </table:table-cell>
          <table:table-cell office:value-type="float" office:value="9028.7199999999993" table:style-name="ce7">
            <text:p>9028,72</text:p>
          </table:table-cell>
          <table:table-cell office:value-type="string" table:style-name="ce8">
            <text:p>'030757801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0000" table:style-name="ce7">
            <text:p>1000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373.26" table:style-name="ce7">
            <text:p>9373,26</text:p>
          </table:table-cell>
          <table:table-cell office:value-type="string" table:style-name="ce8">
            <text:p>'0539244026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946.24" table:style-name="ce7">
            <text:p>11946,24</text:p>
          </table:table-cell>
          <table:table-cell office:value-type="string" table:style-name="ce8">
            <text:p>'0014612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5127.26" table:style-name="ce7">
            <text:p>65127,26</text:p>
          </table:table-cell>
          <table:table-cell office:value-type="string" table:style-name="ce8">
            <text:p>'0202475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57096" table:style-name="ce7">
            <text:p>57096,00</text:p>
          </table:table-cell>
          <table:table-cell office:value-type="string" table:style-name="ce8">
            <text:p>'0247598006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1159.44" table:style-name="ce7">
            <text:p>61159,44</text:p>
          </table:table-cell>
          <table:table-cell office:value-type="string" table:style-name="ce8">
            <text:p>'0198658003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51623.29" table:style-name="ce7">
            <text:p>51623,29</text:p>
          </table:table-cell>
          <table:table-cell office:value-type="string" table:style-name="ce8">
            <text:p>'0244964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48.73" table:style-name="ce7">
            <text:p>748,7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0.32" table:style-name="ce7">
            <text:p>0,3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7.479999999999997" table:style-name="ce7">
            <text:p>37,4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11.37" table:style-name="ce7">
            <text:p>211,3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.0000000000000007E-2" table:style-name="ce7">
            <text:p>0,0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2.37" table:style-name="ce7">
            <text:p>92,3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0.37" table:style-name="ce7">
            <text:p>80,3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.03" table:style-name="ce7">
            <text:p>12,0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.23" table:style-name="ce7">
            <text:p>1,2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8.85000000000002" table:style-name="ce7">
            <text:p>298,8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.9400000000000004" table:style-name="ce7">
            <text:p>4,94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.82" table:style-name="ce7">
            <text:p>43,8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740.310000000001" table:style-name="ce7">
            <text:p>18740,31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32.99" table:style-name="ce7">
            <text:p>132,9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4.57" table:style-name="ce7">
            <text:p>394,5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5.99" table:style-name="ce7">
            <text:p>405,9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83.89" table:style-name="ce7">
            <text:p>283,8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01.66000000000003" table:style-name="ce7">
            <text:p>301,6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3.08" table:style-name="ce7">
            <text:p>293,0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62.53" table:style-name="ce7">
            <text:p>462,5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25.07" table:style-name="ce7">
            <text:p>725,0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62.72" table:style-name="ce7">
            <text:p>462,7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06.81" table:style-name="ce7">
            <text:p>306,81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9.97" table:style-name="ce7">
            <text:p>149,9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.950000000000003" table:style-name="ce7">
            <text:p>36,9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1.59" table:style-name="ce7">
            <text:p>81,5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89.16999999999996" table:style-name="ce7">
            <text:p>589,17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040" table:style-name="ce7">
            <text:p>39040,00</text:p>
          </table:table-cell>
          <table:table-cell office:value-type="float" office:value="12792530011" table:style-name="ce8">
            <text:p>1279253001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0853.32" table:style-name="ce7">
            <text:p>60853,32</text:p>
          </table:table-cell>
          <table:table-cell office:value-type="string" table:style-name="ce8">
            <text:p>'0315617001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52201.25" table:style-name="ce7">
            <text:p>52201,25</text:p>
          </table:table-cell>
          <table:table-cell office:value-type="string" table:style-name="ce8">
            <text:p>'0133402099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727.25" table:style-name="ce7">
            <text:p>4727,25</text:p>
          </table:table-cell>
          <table:table-cell office:value-type="string" table:style-name="ce8">
            <text:p>'0259694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56.24" table:style-name="ce7">
            <text:p>6456,24</text:p>
          </table:table-cell>
          <table:table-cell office:value-type="string" table:style-name="ce8">
            <text:p>'0251313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7.2" table:style-name="ce7">
            <text:p>447,20</text:p>
          </table:table-cell>
          <table:table-cell office:value-type="string" table:style-name="ce8">
            <text:p>'0206640040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520" table:style-name="ce7">
            <text:p>52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6285.27" table:style-name="ce7">
            <text:p>16285,27</text:p>
          </table:table-cell>
          <table:table-cell office:value-type="string" table:style-name="ce8">
            <text:p>'01906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6850.69" table:style-name="ce7">
            <text:p>176850,69</text:p>
          </table:table-cell>
          <table:table-cell office:value-type="string" table:style-name="ce8">
            <text:p>'020187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044.94" table:style-name="ce7">
            <text:p>7044,94</text:p>
          </table:table-cell>
          <table:table-cell office:value-type="string" table:style-name="ce8">
            <text:p>'0266519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4.15" table:style-name="ce7">
            <text:p>14,15</text:p>
          </table:table-cell>
          <table:table-cell office:value-type="string" table:style-name="ce8">
            <text:p>'0266519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553" table:style-name="ce7">
            <text:p>1553,00</text:p>
          </table:table-cell>
          <table:table-cell office:value-type="string" table:style-name="ce8">
            <text:p>'0266519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512.97" table:style-name="ce7">
            <text:p>17512,9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3.87" table:style-name="ce7">
            <text:p>123,8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76.38" table:style-name="ce7">
            <text:p>376,3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66.67" table:style-name="ce7">
            <text:p>366,6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67.75" table:style-name="ce7">
            <text:p>267,7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6.18" table:style-name="ce7">
            <text:p>336,1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87.60000000000002" table:style-name="ce7">
            <text:p>287,6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6.39999999999998" table:style-name="ce7">
            <text:p>276,4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39.08" table:style-name="ce7">
            <text:p>439,0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64.45" table:style-name="ce7">
            <text:p>664,4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1.13" table:style-name="ce7">
            <text:p>441,1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1.53" table:style-name="ce7">
            <text:p>141,5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9.09" table:style-name="ce7">
            <text:p>349,09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73.71" table:style-name="ce7">
            <text:p>173,71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4790.74" table:style-name="ce7">
            <text:p>44790,74</text:p>
          </table:table-cell>
          <table:table-cell office:value-type="string" table:style-name="ce8">
            <text:p>'0249815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237.6099999999997" table:style-name="ce7">
            <text:p>5237,61</text:p>
          </table:table-cell>
          <table:table-cell office:value-type="string" table:style-name="ce8">
            <text:p>'0165356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8.99" table:style-name="ce7">
            <text:p>58,99</text:p>
          </table:table-cell>
          <table:table-cell office:value-type="string" table:style-name="ce8">
            <text:p>'0276429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41.89" table:style-name="ce7">
            <text:p>641,89</text:p>
          </table:table-cell>
          <table:table-cell office:value-type="string" table:style-name="ce8">
            <text:p>'0276429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26676" table:style-name="ce7">
            <text:p>226676,00</text:p>
          </table:table-cell>
          <table:table-cell office:value-type="string" table:style-name="ce8">
            <text:p>'0138364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082.77" table:style-name="ce7">
            <text:p>11082,77</text:p>
          </table:table-cell>
          <table:table-cell office:value-type="string" table:style-name="ce8">
            <text:p>'0069925055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19251.34" table:style-name="ce7">
            <text:p>119251,34</text:p>
          </table:table-cell>
          <table:table-cell office:value-type="string" table:style-name="ce8">
            <text:p>'020187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4897.84000000003" table:style-name="ce7">
            <text:p>294897,84</text:p>
          </table:table-cell>
          <table:table-cell office:value-type="string" table:style-name="ce8">
            <text:p>'0105944007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9438.14" table:style-name="ce7">
            <text:p>459438,14</text:p>
          </table:table-cell>
          <table:table-cell office:value-type="string" table:style-name="ce8">
            <text:p>'0168638001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200.91" table:style-name="ce7">
            <text:p>6200,91</text:p>
          </table:table-cell>
          <table:table-cell office:value-type="string" table:style-name="ce8">
            <text:p>'0183028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2721.440000000002" table:style-name="ce7">
            <text:p>62721,44</text:p>
          </table:table-cell>
          <table:table-cell office:value-type="string" table:style-name="ce8">
            <text:p>'001780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9682.05" table:style-name="ce7">
            <text:p>199682,05</text:p>
          </table:table-cell>
          <table:table-cell office:value-type="string" table:style-name="ce8">
            <text:p>'0192918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8126.81" table:style-name="ce7">
            <text:p>38126,81</text:p>
          </table:table-cell>
          <table:table-cell office:value-type="string" table:style-name="ce8">
            <text:p>'0155147002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68.45" table:style-name="ce7">
            <text:p>368,45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105.3599999999999" table:style-name="ce7">
            <text:p>1105,36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43.1" table:style-name="ce7">
            <text:p>343,1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6.02" table:style-name="ce7">
            <text:p>46,02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18.98" table:style-name="ce7">
            <text:p>118,98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78.04" table:style-name="ce7">
            <text:p>378,04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0.900000000000006" table:style-name="ce7">
            <text:p>80,9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57.46" table:style-name="ce7">
            <text:p>157,46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94.46" table:style-name="ce7">
            <text:p>194,46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32.47999999999999" table:style-name="ce7">
            <text:p>132,48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431.94" table:style-name="ce7">
            <text:p>1431,94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6.22" table:style-name="ce7">
            <text:p>86,22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3.11" table:style-name="ce7">
            <text:p>43,11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9883.41" table:style-name="ce7">
            <text:p>49883,41</text:p>
          </table:table-cell>
          <table:table-cell office:value-type="string" table:style-name="ce8">
            <text:p>'001780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5732.27" table:style-name="ce7">
            <text:p>295732,27</text:p>
          </table:table-cell>
          <table:table-cell office:value-type="string" table:style-name="ce8">
            <text:p>'01906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6947.92" table:style-name="ce7">
            <text:p>186947,92</text:p>
          </table:table-cell>
          <table:table-cell office:value-type="string" table:style-name="ce8">
            <text:p>'0201870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1967.81" table:style-name="ce7">
            <text:p>161967,81</text:p>
          </table:table-cell>
          <table:table-cell office:value-type="string" table:style-name="ce8">
            <text:p>'0138364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1300.65" table:style-name="ce7">
            <text:p>21300,65</text:p>
          </table:table-cell>
          <table:table-cell office:value-type="string" table:style-name="ce8">
            <text:p>'0255735002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723.7" table:style-name="ce7">
            <text:p>2723,7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01.16" table:style-name="ce7">
            <text:p>2501,16</text:p>
          </table:table-cell>
          <table:table-cell office:value-type="string" table:style-name="ce8">
            <text:p>'0259694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3.29" table:style-name="ce7">
            <text:p>103,29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6.58" table:style-name="ce7">
            <text:p>206,58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5.51" table:style-name="ce7">
            <text:p>15,51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51.53" table:style-name="ce7">
            <text:p>651,5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9.700000000000003" table:style-name="ce7">
            <text:p>39,70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6.95" table:style-name="ce7">
            <text:p>206,9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6.19" table:style-name="ce7">
            <text:p>166,19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.65" table:style-name="ce7">
            <text:p>12,6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49.73" table:style-name="ce7">
            <text:p>749,7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Interessi passivi</text:p>
          </table:table-cell>
          <table:table-cell office:value-type="float" office:value="6840.07" table:style-name="ce7">
            <text:p>6840,07</text:p>
          </table:table-cell>
          <table:table-cell office:value-type="float" office:value="80199230584" table:style-name="ce8">
            <text:p>80199230584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00" table:style-name="ce7">
            <text:p>50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00" table:style-name="ce7">
            <text:p>100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00" table:style-name="ce7">
            <text:p>50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877.85" table:style-name="ce7">
            <text:p>877,85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681" table:style-name="ce7">
            <text:p>681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.12" table:style-name="ce7">
            <text:p>56,12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38.51" table:style-name="ce7">
            <text:p>1038,51</text:p>
          </table:table-cell>
          <table:table-cell office:value-type="string" table:style-name="ce8">
            <text:p>'0171086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66.48" table:style-name="ce7">
            <text:p>466,48</text:p>
          </table:table-cell>
          <table:table-cell office:value-type="string" table:style-name="ce8">
            <text:p>'0014767043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5.62" table:style-name="ce7">
            <text:p>85,62</text:p>
          </table:table-cell>
          <table:table-cell office:value-type="string" table:style-name="ce8">
            <text:p>'0014767043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3.44000000000005" table:style-name="ce7">
            <text:p>563,44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10.19" table:style-name="ce7">
            <text:p>510,19</text:p>
          </table:table-cell>
          <table:table-cell office:value-type="string" table:style-name="ce8">
            <text:p>'0286366035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74.75" table:style-name="ce7">
            <text:p>2974,75</text:p>
          </table:table-cell>
          <table:table-cell office:value-type="string" table:style-name="ce8">
            <text:p>'0248009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27.78" table:style-name="ce7">
            <text:p>1227,78</text:p>
          </table:table-cell>
          <table:table-cell office:value-type="string" table:style-name="ce8">
            <text:p>'0248009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86.23" table:style-name="ce7">
            <text:p>386,23</text:p>
          </table:table-cell>
          <table:table-cell office:value-type="string" table:style-name="ce8">
            <text:p>'0138364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742.97" table:style-name="ce7">
            <text:p>4742,97</text:p>
          </table:table-cell>
          <table:table-cell office:value-type="string" table:style-name="ce8">
            <text:p>'002193501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1730.32" table:style-name="ce7">
            <text:p>181730,32</text:p>
          </table:table-cell>
          <table:table-cell office:value-type="string" table:style-name="ce8">
            <text:p>'0192918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856.75" table:style-name="ce7">
            <text:p>14856,75</text:p>
          </table:table-cell>
          <table:table-cell office:value-type="string" table:style-name="ce8">
            <text:p>'0625114001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04.57000000000005" table:style-name="ce7">
            <text:p>604,57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366.57" table:style-name="ce7">
            <text:p>6366,57</text:p>
          </table:table-cell>
          <table:table-cell office:value-type="string" table:style-name="ce8">
            <text:p>'0248009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856.02" table:style-name="ce7">
            <text:p>11856,02</text:p>
          </table:table-cell>
          <table:table-cell office:value-type="string" table:style-name="ce8">
            <text:p>'0140936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697" table:style-name="ce7">
            <text:p>4697,00</text:p>
          </table:table-cell>
          <table:table-cell office:value-type="string" table:style-name="ce8">
            <text:p>'024605500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Contributi in conto capitale</text:p>
          </table:table-cell>
          <table:table-cell office:value-type="float" office:value="75000" table:style-name="ce7">
            <text:p>75000,00</text:p>
          </table:table-cell>
          <table:table-cell office:value-type="float" office:value="82001350022" table:style-name="ce8">
            <text:p>8200135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9776.28" table:style-name="ce7">
            <text:p>129776,28</text:p>
          </table:table-cell>
          <table:table-cell office:value-type="string" table:style-name="ce8">
            <text:p>'01906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198" table:style-name="ce7">
            <text:p>7198,00</text:p>
          </table:table-cell>
          <table:table-cell office:value-type="string" table:style-name="ce8">
            <text:p>'0128813021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75" table:style-name="ce7">
            <text:p>4575,00</text:p>
          </table:table-cell>
          <table:table-cell office:value-type="string" table:style-name="ce8">
            <text:p>'0018195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014.91" table:style-name="ce7">
            <text:p>3014,91</text:p>
          </table:table-cell>
          <table:table-cell office:value-type="string" table:style-name="ce8">
            <text:p>'0173967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155.7399999999998" table:style-name="ce7">
            <text:p>2155,74</text:p>
          </table:table-cell>
          <table:table-cell office:value-type="string" table:style-name="ce8">
            <text:p>'0251261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0.47" table:style-name="ce7">
            <text:p>330,47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3.37" table:style-name="ce7">
            <text:p>193,37</text:p>
          </table:table-cell>
          <table:table-cell office:value-type="string" table:style-name="ce8">
            <text:p>'0196452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1.72" table:style-name="ce7">
            <text:p>51,7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24.01" table:style-name="ce7">
            <text:p>624,01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5.02" table:style-name="ce7">
            <text:p>205,02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3.61000000000001" table:style-name="ce7">
            <text:p>163,61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.65" table:style-name="ce7">
            <text:p>12,6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71.76" table:style-name="ce7">
            <text:p>471,7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299.75" table:style-name="ce7">
            <text:p>16299,7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5.23" table:style-name="ce7">
            <text:p>115,2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1.44" table:style-name="ce7">
            <text:p>341,44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2.56" table:style-name="ce7">
            <text:p>342,5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0.38" table:style-name="ce7">
            <text:p>240,38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1.06" table:style-name="ce7">
            <text:p>291,0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3.45" table:style-name="ce7">
            <text:p>233,45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3.96" table:style-name="ce7">
            <text:p>253,9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5.13" table:style-name="ce7">
            <text:p>455,13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52.57000000000005" table:style-name="ce7">
            <text:p>552,5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00.56" table:style-name="ce7">
            <text:p>400,56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4.17" table:style-name="ce7">
            <text:p>114,17</text:p>
          </table:table-cell>
          <table:table-cell office:value-type="string" table:style-name="ce8">
            <text:p>'0261663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.99" table:style-name="ce7">
            <text:p>7,99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57.45999999999998" table:style-name="ce7">
            <text:p>257,46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9664.97" table:style-name="ce7">
            <text:p>49664,97</text:p>
          </table:table-cell>
          <table:table-cell office:value-type="string" table:style-name="ce8">
            <text:p>'0200851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49722.54" table:style-name="ce7">
            <text:p>149722,54</text:p>
          </table:table-cell>
          <table:table-cell office:value-type="string" table:style-name="ce8">
            <text:p>'0138364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9883.9" table:style-name="ce7">
            <text:p>89883,90</text:p>
          </table:table-cell>
          <table:table-cell office:value-type="string" table:style-name="ce8">
            <text:p>'01906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31.93" table:style-name="ce7">
            <text:p>1931,93</text:p>
          </table:table-cell>
          <table:table-cell office:value-type="string" table:style-name="ce8">
            <text:p>'0038838013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75339.22" table:style-name="ce7">
            <text:p>75339,22</text:p>
          </table:table-cell>
          <table:table-cell office:value-type="string" table:style-name="ce8">
            <text:p>'0189758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538" table:style-name="ce7">
            <text:p>3538,00</text:p>
          </table:table-cell>
          <table:table-cell office:value-type="string" table:style-name="ce8">
            <text:p>'0470581015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7845.23" table:style-name="ce7">
            <text:p>107845,23</text:p>
          </table:table-cell>
          <table:table-cell office:value-type="string" table:style-name="ce8">
            <text:p>'01906730021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15.94" table:style-name="ce7">
            <text:p>315,94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6.52" table:style-name="ce7">
            <text:p>16,52</text:p>
          </table:table-cell>
          <table:table-cell office:value-type="string" table:style-name="ce8">
            <text:p>'0296843023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9961.37" table:style-name="ce7">
            <text:p>49961,37</text:p>
          </table:table-cell>
          <table:table-cell office:value-type="string" table:style-name="ce8">
            <text:p>'001780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4736.46" table:style-name="ce7">
            <text:p>124736,46</text:p>
          </table:table-cell>
          <table:table-cell office:value-type="string" table:style-name="ce8">
            <text:p>'02008510022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988.19" table:style-name="ce7">
            <text:p>9988,19</text:p>
          </table:table-cell>
          <table:table-cell office:value-type="string" table:style-name="ce8">
            <text:p>'0249815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4973.69" table:style-name="ce7">
            <text:p>34973,69</text:p>
          </table:table-cell>
          <table:table-cell office:value-type="string" table:style-name="ce8">
            <text:p>'0249815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94.24" table:style-name="ce7">
            <text:p>2994,24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9.3" table:style-name="ce7">
            <text:p>19,30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1.20000000000005" table:style-name="ce7">
            <text:p>561,20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.61" table:style-name="ce7">
            <text:p>18,61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83" table:style-name="ce7">
            <text:p>183,00</text:p>
          </table:table-cell>
          <table:table-cell office:value-type="string" table:style-name="ce8">
            <text:p>'0274977078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300" table:style-name="ce7">
            <text:p>5300,00</text:p>
          </table:table-cell>
          <table:table-cell office:value-type="string" table:style-name="ce8">
            <text:p>'01943490027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.43" table:style-name="ce7">
            <text:p>6,43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.2" table:style-name="ce7">
            <text:p>6,20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86.82" table:style-name="ce7">
            <text:p>86,82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00" table:style-name="ce7">
            <text:p>5600,00</text:p>
          </table:table-cell>
          <table:table-cell office:value-type="float" office:value="94024440029" table:style-name="ce8">
            <text:p>9402444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92.39" table:style-name="ce7">
            <text:p>292,39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1" table:style-name="ce7">
            <text:p>61,00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636" table:style-name="ce7">
            <text:p>4636,00</text:p>
          </table:table-cell>
          <table:table-cell office:value-type="string" table:style-name="ce8">
            <text:p>'02959720166</text:p>
          </table:table-cell>
          <table:table-cell table:number-columns-repeated="16378"/>
        </table:table-row>
        <table:table-row table:number-rows-repeated="20"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50" table:style-name="ce7">
            <text:p>25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79.66" table:style-name="ce7">
            <text:p>979,66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50" table:style-name="ce7">
            <text:p>3850,00</text:p>
          </table:table-cell>
          <table:table-cell office:value-type="float" office:value="80004460020" table:style-name="ce8">
            <text:p>8000446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750" table:style-name="ce7">
            <text:p>1750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400" table:style-name="ce7">
            <text:p>1400,00</text:p>
          </table:table-cell>
          <table:table-cell office:value-type="float" office:value="80085420018" table:style-name="ce8">
            <text:p>80085420018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50" table:style-name="ce7">
            <text:p>350,00</text:p>
          </table:table-cell>
          <table:table-cell office:value-type="string" table:style-name="ce8">
            <text:p>'017822000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50" table:style-name="ce7">
            <text:p>1050,00</text:p>
          </table:table-cell>
          <table:table-cell office:value-type="float" office:value="93008520020" table:style-name="ce8">
            <text:p>9300852002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9" table:style-name="ce7">
            <text:p>69,00</text:p>
          </table:table-cell>
          <table:table-cell office:value-type="float" office:value="11455821006" table:style-name="ce8">
            <text:p>1145582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4" table:style-name="ce7">
            <text:p>124,00</text:p>
          </table:table-cell>
          <table:table-cell office:value-type="string" table:style-name="ce8">
            <text:p>'0014767043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6.48" table:style-name="ce7">
            <text:p>96,48</text:p>
          </table:table-cell>
          <table:table-cell office:value-type="string" table:style-name="ce8">
            <text:p>'0048841001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9" table:style-name="ce7">
            <text:p>69,00</text:p>
          </table:table-cell>
          <table:table-cell office:value-type="float" office:value="11455821006" table:style-name="ce8">
            <text:p>1145582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79" table:style-name="ce7">
            <text:p>79,00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331.39" table:style-name="ce7">
            <text:p>331,39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181" table:style-name="ce7">
            <text:p>1181,00</text:p>
          </table:table-cell>
          <table:table-cell office:value-type="string" table:style-name="ce8">
            <text:p>'02227260029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059.08" table:style-name="ce7">
            <text:p>1059,08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2" table:style-name="ce7">
            <text:p>122,00</text:p>
          </table:table-cell>
          <table:table-cell office:value-type="string" table:style-name="ce8">
            <text:p>'0062348004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49.36" table:style-name="ce7">
            <text:p>249,36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25.07" table:style-name="ce7">
            <text:p>325,07</text:p>
          </table:table-cell>
          <table:table-cell office:value-type="string" table:style-name="ce8">
            <text:p>'02014450023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4.01" table:style-name="ce7">
            <text:p>84,01</text:p>
          </table:table-cell>
          <table:table-cell office:value-type="string" table:style-name="ce8">
            <text:p>'01868000025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067.2199999999998" table:style-name="ce7">
            <text:p>2067,22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5.43" table:style-name="ce7">
            <text:p>455,43</text:p>
          </table:table-cell>
          <table:table-cell office:value-type="string" table:style-name="ce8">
            <text:p>'00842450124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560.99" table:style-name="ce7">
            <text:p>560,99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3.64" table:style-name="ce7">
            <text:p>93,64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2.42" table:style-name="ce7">
            <text:p>22,42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120.33" table:style-name="ce7">
            <text:p>120,33</text:p>
          </table:table-cell>
          <table:table-cell office:value-type="string" table:style-name="ce8">
            <text:p>'0185272002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69" table:style-name="ce7">
            <text:p>69,00</text:p>
          </table:table-cell>
          <table:table-cell office:value-type="float" office:value="11455821006" table:style-name="ce8">
            <text:p>11455821006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990.53" table:style-name="ce7">
            <text:p>990,53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23.74" table:style-name="ce7">
            <text:p>23,74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5" table:style-name="ce7">
            <text:p>425,00</text:p>
          </table:table-cell>
          <table:table-cell office:value-type="string" table:style-name="ce8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beni e servizi</text:p>
          </table:table-cell>
          <table:table-cell office:value-type="float" office:value="4502.41" table:style-name="ce7">
            <text:p>4502,41</text:p>
          </table:table-cell>
          <table:table-cell office:value-type="float" office:value="11403240960" table:style-name="ce8">
            <text:p>11403240960</text:p>
          </table:table-cell>
          <table:table-cell table:number-columns-repeated="16378"/>
        </table:table-row>
        <table:table-row table:number-rows-repeated="104786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ndrea Gho</meta:initial-creator>
    <dc:creator>Andrea Gho</dc:creator>
    <meta:creation-date>2026-04-07T11:20:47Z</meta:creation-date>
    <dc:date>2026-04-14T10:19:40Z</dc:date>
  </office:meta>
</office:document-meta>
</file>