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3" svg:font-family="Arial"/>
    <style:font-face style:name="Arial1" svg:font-family="Arial1"/>
    <style:font-face style:name="Arial" svg:font-family="Arial" style:font-family-generic="swiss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133cm"/>
    </style:style>
    <style:style style:name="co2" style:family="table-column">
      <style:table-column-properties fo:break-before="auto" style:column-width="3.863cm"/>
    </style:style>
    <style:style style:name="co3" style:family="table-column">
      <style:table-column-properties fo:break-before="auto" style:column-width="5.318cm"/>
    </style:style>
    <style:style style:name="co4" style:family="table-column">
      <style:table-column-properties fo:break-before="auto" style:column-width="4.815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1.588cm"/>
    </style:style>
    <style:style style:name="co8" style:family="table-column">
      <style:table-column-properties fo:break-before="auto" style:column-width="1.64cm"/>
    </style:style>
    <style:style style:name="co9" style:family="table-column">
      <style:table-column-properties fo:break-before="auto" style:column-width="1.746cm"/>
    </style:style>
    <style:style style:name="co10" style:family="table-column">
      <style:table-column-properties fo:break-before="auto" style:column-width="5.9cm"/>
    </style:style>
    <style:style style:name="co11" style:family="table-column">
      <style:table-column-properties fo:break-before="auto" style:column-width="4.18cm"/>
    </style:style>
    <style:style style:name="co12" style:family="table-column">
      <style:table-column-properties fo:break-before="auto" style:column-width="5.636cm"/>
    </style:style>
    <style:style style:name="co13" style:family="table-column">
      <style:table-column-properties fo:break-before="auto" style:column-width="5.398cm"/>
    </style:style>
    <style:style style:name="co14" style:family="table-column">
      <style:table-column-properties fo:break-before="auto" style:column-width="2.963cm"/>
    </style:style>
    <style:style style:name="co15" style:family="table-column">
      <style:table-column-properties fo:break-before="auto" style:column-width="1.773cm"/>
    </style:style>
    <style:style style:name="co16" style:family="table-column">
      <style:table-column-properties fo:break-before="auto" style:column-width="1.852cm"/>
    </style:style>
    <style:style style:name="co17" style:family="table-column">
      <style:table-column-properties fo:break-before="auto" style:column-width="2.249cm"/>
    </style:style>
    <style:style style:name="co18" style:family="table-column">
      <style:table-column-properties fo:break-before="auto" style:column-width="1.905cm"/>
    </style:style>
    <style:style style:name="co19" style:family="table-column">
      <style:table-column-properties fo:break-before="auto" style:column-width="3.006cm"/>
    </style:style>
    <style:style style:name="co20" style:family="table-column">
      <style:table-column-properties fo:break-before="auto" style:column-width="2.258cm"/>
    </style:style>
    <style:style style:name="co21" style:family="table-column">
      <style:table-column-properties fo:break-before="auto" style:column-width="4.764cm"/>
    </style:style>
    <style:style style:name="co22" style:family="table-column">
      <style:table-column-properties fo:break-before="auto" style:column-width="3.413cm"/>
    </style:style>
    <style:style style:name="co23" style:family="table-column">
      <style:table-column-properties fo:break-before="auto" style:column-width="1.732cm"/>
    </style:style>
    <style:style style:name="co24" style:family="table-column">
      <style:table-column-properties fo:break-before="auto" style:column-width="3.184cm"/>
    </style:style>
    <style:style style:name="co25" style:family="table-column">
      <style:table-column-properties fo:break-before="auto" style:column-width="2.522cm"/>
    </style:style>
    <style:style style:name="ro1" style:family="table-row">
      <style:table-row-properties style:row-height="1.228cm" fo:break-before="auto" style:use-optimal-row-height="false"/>
    </style:style>
    <style:style style:name="ro2" style:family="table-row">
      <style:table-row-properties style:row-height="1.755cm" fo:break-before="auto" style:use-optimal-row-height="false"/>
    </style:style>
    <style:style style:name="ro3" style:family="table-row">
      <style:table-row-properties style:row-height="3.738cm" fo:break-before="auto" style:use-optimal-row-height="true"/>
    </style:style>
    <style:style style:name="ro4" style:family="table-row">
      <style:table-row-properties style:row-height="3.965cm" fo:break-before="auto" style:use-optimal-row-height="false"/>
    </style:style>
    <style:style style:name="ro5" style:family="table-row">
      <style:table-row-properties style:row-height="5.475cm" fo:break-before="auto" style:use-optimal-row-height="false"/>
    </style:style>
    <style:style style:name="ro6" style:family="table-row">
      <style:table-row-properties style:row-height="4.177cm" fo:break-before="auto" style:use-optimal-row-height="false"/>
    </style:style>
    <style:style style:name="ro7" style:family="table-row">
      <style:table-row-properties style:row-height="3.877cm" fo:break-before="auto" style:use-optimal-row-height="false"/>
    </style:style>
    <style:style style:name="ro8" style:family="table-row">
      <style:table-row-properties style:row-height="4.281cm" fo:break-before="auto" style:use-optimal-row-height="false"/>
    </style:style>
    <style:style style:name="ro9" style:family="table-row">
      <style:table-row-properties style:row-height="5.061cm" fo:break-before="auto" style:use-optimal-row-height="false"/>
    </style:style>
    <style:style style:name="ro10" style:family="table-row">
      <style:table-row-properties style:row-height="5.369cm" fo:break-before="auto" style:use-optimal-row-height="false"/>
    </style:style>
    <style:style style:name="ro11" style:family="table-row">
      <style:table-row-properties style:row-height="5.226cm" fo:break-before="auto" style:use-optimal-row-height="false"/>
    </style:style>
    <style:style style:name="ro12" style:family="table-row">
      <style:table-row-properties style:row-height="5.246cm" fo:break-before="auto" style:use-optimal-row-height="false"/>
    </style:style>
    <style:style style:name="ro13" style:family="table-row">
      <style:table-row-properties style:row-height="3.369cm" fo:break-before="auto" style:use-optimal-row-height="true"/>
    </style:style>
    <style:style style:name="ro14" style:family="table-row">
      <style:table-row-properties style:row-height="4.106cm" fo:break-before="auto" style:use-optimal-row-height="false"/>
    </style:style>
    <style:style style:name="ro15" style:family="table-row">
      <style:table-row-properties style:row-height="4.313cm" fo:break-before="auto" style:use-optimal-row-height="false"/>
    </style:style>
    <style:style style:name="ro16" style:family="table-row">
      <style:table-row-properties style:row-height="4.069cm" fo:break-before="auto" style:use-optimal-row-height="false"/>
    </style:style>
    <style:style style:name="ro17" style:family="table-row">
      <style:table-row-properties style:row-height="4.475cm" fo:break-before="auto" style:use-optimal-row-height="true"/>
    </style:style>
    <style:style style:name="ro18" style:family="table-row">
      <style:table-row-properties style:row-height="4.142cm" fo:break-before="auto" style:use-optimal-row-height="false"/>
    </style:style>
    <style:style style:name="ro19" style:family="table-row">
      <style:table-row-properties style:row-height="3.791cm" fo:break-before="auto" style:use-optimal-row-height="false"/>
    </style:style>
    <style:style style:name="ro20" style:family="table-row">
      <style:table-row-properties style:row-height="3.895cm" fo:break-before="auto" style:use-optimal-row-height="false"/>
    </style:style>
    <style:style style:name="ro21" style:family="table-row">
      <style:table-row-properties style:row-height="3.826cm" fo:break-before="auto" style:use-optimal-row-height="false"/>
    </style:style>
    <style:style style:name="ro22" style:family="table-row">
      <style:table-row-properties style:row-height="3.755cm" fo:break-before="auto" style:use-optimal-row-height="false"/>
    </style:style>
    <style:style style:name="ro23" style:family="table-row">
      <style:table-row-properties style:row-height="4.71cm" fo:break-before="auto" style:use-optimal-row-height="false"/>
    </style:style>
    <style:style style:name="ro24" style:family="table-row">
      <style:table-row-properties style:row-height="3.334cm" fo:break-before="auto" style:use-optimal-row-height="false"/>
    </style:style>
    <style:style style:name="ro25" style:family="table-row">
      <style:table-row-properties style:row-height="3.72cm" fo:break-before="auto" style:use-optimal-row-height="false"/>
    </style:style>
    <style:style style:name="ro26" style:family="table-row">
      <style:table-row-properties style:row-height="4.339cm" fo:break-before="auto" style:use-optimal-row-height="false"/>
    </style:style>
    <style:style style:name="ro27" style:family="table-row">
      <style:table-row-properties style:row-height="3.649cm" fo:break-before="auto" style:use-optimal-row-height="false"/>
    </style:style>
    <style:style style:name="ro28" style:family="table-row">
      <style:table-row-properties style:row-height="3.93cm" fo:break-before="auto" style:use-optimal-row-height="false"/>
    </style:style>
    <style:style style:name="ro29" style:family="table-row">
      <style:table-row-properties style:row-height="5.907cm" fo:break-before="auto" style:use-optimal-row-height="false"/>
    </style:style>
    <style:style style:name="ro30" style:family="table-row">
      <style:table-row-properties style:row-height="5.292cm" fo:break-before="auto" style:use-optimal-row-height="false"/>
    </style:style>
    <style:style style:name="ro31" style:family="table-row">
      <style:table-row-properties style:row-height="5.186cm" fo:break-before="auto" style:use-optimal-row-height="false"/>
    </style:style>
    <style:style style:name="ro32" style:family="table-row">
      <style:table-row-properties style:row-height="5.212cm" fo:break-before="auto" style:use-optimal-row-height="true"/>
    </style:style>
    <style:style style:name="ro33" style:family="table-row">
      <style:table-row-properties style:row-height="5.581cm" fo:break-before="auto" style:use-optimal-row-height="true"/>
    </style:style>
    <style:style style:name="ro34" style:family="table-row">
      <style:table-row-properties style:row-height="5.95cm" fo:break-before="auto" style:use-optimal-row-height="true"/>
    </style:style>
    <style:style style:name="ro35" style:family="table-row">
      <style:table-row-properties style:row-height="3.614cm" fo:break-before="auto" style:use-optimal-row-height="false"/>
    </style:style>
    <style:style style:name="ro36" style:family="table-row">
      <style:table-row-properties style:row-height="0.45cm" fo:break-before="auto" style:use-optimal-row-height="false"/>
    </style:style>
    <style:style style:name="ro37" style:family="table-row">
      <style:table-row-properties style:row-height="0.457cm" fo:break-before="auto" style:use-optimal-row-height="false"/>
    </style:style>
    <style:style style:name="ro38" style:family="table-row">
      <style:table-row-properties style:row-height="0.452cm" fo:break-before="auto" style:use-optimal-row-height="false"/>
    </style:style>
    <style:style style:name="ro39" style:family="table-row">
      <style:table-row-properties style:row-height="1.131cm" fo:break-before="auto" style:use-optimal-row-height="false"/>
    </style:style>
    <style:style style:name="ro40" style:family="table-row">
      <style:table-row-properties style:row-height="3.948cm" fo:break-before="auto" style:use-optimal-row-height="false"/>
    </style:style>
    <style:style style:name="ro41" style:family="table-row">
      <style:table-row-properties style:row-height="0.84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Normale_5f_Foglio1" style:data-style-name="N0">
      <style:table-cell-properties fo:background-color="transparent" fo:wrap-option="wrap" fo:border="0.06pt solid #000000" style:vertical-align="middle"/>
      <style:text-properties fo:color="#000000"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fo:background-color="transparent" fo:wrap-option="wrap" style:vertical-align="middle"/>
      <style:text-properties fo:color="#000000" fo:font-size="9pt" style:font-size-asian="9pt" style:font-size-complex="9pt"/>
    </style:style>
    <style:style style:name="ce23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Arial" fo:font-size="9pt" style:font-name-asian="Arial3" style:font-size-asian="9pt" style:font-name-complex="Arial3" style:font-size-complex="9pt"/>
    </style:style>
    <style:style style:name="ce24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style:font-name="Arial" fo:font-size="9pt" style:font-name-asian="Arial3" style:font-size-asian="9pt" style:font-name-complex="Arial3" style:font-size-complex="9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Arial" fo:font-size="9pt" style:font-name-asian="Arial3" style:font-size-asian="9pt" style:font-name-complex="Arial3" style:font-size-complex="9pt"/>
    </style:style>
    <style:style style:name="ce26" style:family="table-cell" style:parent-style-name="Normale_5f_Foglio1" style:data-style-name="N0">
      <style:table-cell-properties fo:background-color="transparent" fo:wrap-option="wrap" fo:border="0.06pt solid #000000" style:vertical-align="middle"/>
      <style:text-properties fo:color="#000000" style:font-name="Arial" fo:font-size="9pt" style:font-name-asian="Arial3" style:font-size-asian="9pt" style:font-name-complex="Arial3" style:font-size-complex="9pt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style:font-name="Arial" fo:font-size="9pt" style:font-name-asian="Arial3" style:font-size-asian="9pt" style:font-name-complex="Arial3" style:font-size-complex="9pt"/>
    </style:style>
    <style:style style:name="ce40" style:family="table-cell" style:parent-style-name="Default" style:data-style-name="N0">
      <style:table-cell-properties fo:background-color="transparent" fo:border="0.06pt solid #000000" style:vertical-align="middle"/>
      <style:paragraph-properties fo:margin-left="0cm" style:writing-mode="lr-tb"/>
      <style:text-properties fo:color="#000000" fo:font-size="9pt" style:font-size-asian="9pt" style:font-size-complex="9pt"/>
    </style:style>
    <style:style style:name="ce42" style:family="table-cell" style:parent-style-name="Default" style:data-style-name="N0">
      <style:table-cell-properties fo:background-color="transparent" fo:wrap-option="wrap" style:vertical-align="automatic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fo:font-weight="bold" style:font-size-asian="9pt" style:font-weight-asian="bold" style:font-size-complex="9pt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6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73" style:family="table-cell" style:parent-style-name="Default" style:data-style-name="N0">
      <style:table-cell-properties fo:border-bottom="0.06pt solid #000000" fo:background-color="transparent" fo:border-left="none" fo:border-right="none" fo:border-top="0.06pt solid #000000"/>
      <style:text-properties fo:color="#000000" fo:font-size="9pt" style:font-size-asian="9pt" style:font-size-complex="9pt"/>
    </style:style>
    <style:style style:name="ce74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75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76" style:family="table-cell" style:parent-style-name="Default">
      <style:table-cell-properties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80" style:family="table-cell" style:parent-style-name="Default" style:data-style-name="N0">
      <style:table-cell-properties fo:background-color="transparent" fo:border="0.06pt solid #000000" style:vertical-align="middle"/>
      <style:text-properties fo:color="#000000" fo:font-size="9pt" style:font-size-asian="9pt" style:font-size-complex="9pt"/>
    </style:style>
    <style:style style:name="ce81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fo:font-size="9pt" style:font-size-asian="9pt" style:font-size-complex="9pt"/>
    </style:style>
    <style:style style:name="ce83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8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9pt" style:font-name-asian="Arial3" style:font-size-asian="9pt" style:font-name-complex="Arial3" style:font-size-complex="9pt"/>
    </style:style>
    <style:style style:name="ce86" style:family="table-cell" style:parent-style-name="Default" style:data-style-name="N0">
      <style:table-cell-properties fo:border-bottom="0.06pt solid #000000" fo:background-color="transparent" fo:wrap-option="wrap" fo:border-left="none" fo:border-right="none" fo:border-top="0.06pt solid #000000" style:vertical-align="middle"/>
      <style:text-properties fo:color="#000000" fo:font-size="9pt" style:font-size-asian="9pt" style:font-size-complex="9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fo:font-size="9pt" style:font-size-asian="9pt" style:font-size-complex="9pt"/>
    </style:style>
    <style:style style:name="ce8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0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Arial" fo:font-size="9pt" style:font-name-asian="Arial3" style:font-size-asian="9pt" style:font-name-complex="Arial3" style:font-size-complex="9pt"/>
    </style:style>
    <style:style style:name="ce97" style:family="table-cell" style:parent-style-name="Default" style:data-style-name="N0">
      <style:table-cell-properties style:diagonal-bl-tr="0.06pt solid #dddddd" style:diagonal-tl-br="0.06pt solid #dddddd"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98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fo:font-size="9pt" style:text-underline-style="none" style:font-size-asian="9pt" style:font-size-complex="9pt" fo:hyphenate="true"/>
    </style:style>
    <style:style style:name="ce99" style:family="table-cell" style:parent-style-name="Default">
      <style:table-cell-properties fo:background-color="transparent"/>
      <style:text-properties fo:color="#000000"/>
    </style:style>
    <style:style style:name="ce100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text-underline-style="none" style:font-size-asian="9pt" style:font-size-complex="9pt"/>
    </style:style>
    <style:style style:name="ce105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fo:font-size="9pt" style:text-underline-style="none" style:font-size-asian="9pt" style:font-size-complex="9pt" fo:hyphenate="false"/>
    </style:style>
    <style:style style:name="ce10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09" style:family="table-cell" style:parent-style-name="Excel_5f_BuiltIn_5f_Hyperlink_20_1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3" style:family="table-cell" style:parent-style-name="Default">
      <style:table-cell-properties fo:background-color="transparent" fo:wrap-option="wrap" fo:border="0.06pt solid #000000" style:vertical-align="middle"/>
      <style:text-properties fo:color="#000000" style:text-outline="false" style:text-line-through-style="none" style:text-line-through-type="none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ce114" style:family="table-cell" style:parent-style-name="Default">
      <style:table-cell-properties fo:background-color="transparent" fo:wrap-option="wrap"/>
      <style:text-properties fo:color="#000000"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fo:font-size="9pt" style:font-size-asian="9pt" style:font-size-complex="9pt"/>
    </style:style>
    <style:style style:name="ce11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9pt" style:font-name-asian="Arial3" style:font-size-asian="9pt" style:font-name-complex="Arial3" style:font-size-complex="9pt"/>
    </style:style>
    <style:style style:name="ce11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119" style:family="table-cell" style:parent-style-name="Default" style:data-style-name="N0">
      <style:table-cell-properties style:text-align-source="fix" style:repeat-content="false" fo:background-color="transparent" fo:wrap-option="wrap" fo:border="0.06pt solid #333333" style:vertical-align="middle"/>
      <style:paragraph-properties fo:text-align="center"/>
      <style:text-properties fo:color="#000000" fo:font-size="9pt" style:font-size-asian="9pt" style:font-size-complex="9pt"/>
    </style:style>
    <style:style style:name="ce120" style:family="table-cell" style:parent-style-name="Excel_5f_BuiltIn_5f_Hyperlink" style:data-style-name="N0">
      <style:table-cell-properties fo:background-color="transparent" fo:wrap-option="wrap" fo:border="0.06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1" style:family="table-cell" style:parent-style-name="Default" style:data-style-name="N0">
      <style:table-cell-properties fo:background-color="transparent" fo:wrap-option="wrap" fo:border="0.06pt solid #000000" style:vertical-align="automatic"/>
      <style:text-properties fo:color="#000000" fo:font-size="9pt" style:font-size-asian="9pt" style:font-size-complex="9pt"/>
    </style:style>
    <style:style style:name="ce122" style:family="table-cell" style:parent-style-name="Excel_5f_BuiltIn_5f_Hyperlink" style:data-style-name="N0">
      <style:table-cell-properties fo:background-color="transparent" fo:wrap-option="wrap" fo:border="0.06pt solid #000000" style:vertical-align="middle"/>
      <style:text-properties fo:color="#000000" fo:font-size="9pt" style:text-underline-style="none" style:font-size-asian="9pt" style:font-size-complex="9pt"/>
    </style:style>
    <style:style style:name="ce124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7" style:family="table-cell" style:parent-style-name="Excel_5f_BuiltIn_5f_Hyperlink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130" style:family="table-cell" style:parent-style-name="Default" style:data-style-name="N0">
      <style:table-cell-properties fo:background-color="transparent"/>
      <style:text-properties fo:color="#000000"/>
    </style:style>
    <style:style style:name="ce13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136" style:family="table-cell" style:parent-style-name="Default" style:data-style-name="N0">
      <style:table-cell-properties fo:background-color="transparent" style:shrink-to-fit="true" style:vertical-align="middle"/>
      <style:text-properties fo:color="#000000" fo:font-size="9pt" style:font-size-asian="9pt" style:font-size-complex="9pt"/>
    </style:style>
    <style:style style:name="ce13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13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000000"/>
    </style:style>
    <style:style style:name="ce66" style:family="table-cell" style:parent-style-name="Default" style:data-style-name="N0"/>
    <style:style style:name="ce67" style:family="table-cell" style:parent-style-name="Default" style:data-style-name="N0">
      <style:table-cell-properties fo:wrap-option="wrap"/>
    </style:style>
    <style:style style:name="gr1" style:family="graphic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no-wrap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indent="0c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2" fo:font-size="9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9pt" style:font-style-asian="normal" style:font-weight-asian="normal" style:font-family-complex="Tahoma" style:font-pitch-complex="variable" style:font-size-complex="9pt" style:font-style-complex="normal" style:font-weight-complex="normal"/>
    </style:style>
    <style:style style:name="T2" style:family="text">
      <style:text-properties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text-line-through-type="single"/>
    </style:style>
    <style:style style:name="T4" style:family="text">
      <style:text-properties fo:color="#000000" style:font-name="Arial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font-size="9pt" style:font-size-asian="9pt" style:font-size-complex="9pt"/>
    </style:style>
    <style:style style:name="T7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9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color="#000000"/>
    </style:style>
    <style:style style:name="T12" style:family="text">
      <style:text-properties fo:color="#ff3333"/>
    </style:style>
    <style:style style:name="T13" style:family="text">
      <style:text-properties fo:color="#000000" fo:font-weight="bold" style:font-weight-asian="bold" style:font-weight-complex="bold"/>
    </style:style>
    <style:style style:name="T14" style:family="text">
      <style:text-properties fo:color="#0000ff" style:font-name="Arial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fo:color="#0000ff" style:font-name="Arial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6" style:family="text">
      <style:text-properties fo:color="#000000" style:font-name="Arial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7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8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9" style:family="text">
      <style:text-properties fo:color="#0000ff" style:font-name="Arial" fo:font-size="9pt" fo:font-weight="normal" style:text-underline-style="solid" style:text-underline-width="auto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20" style:family="text">
      <style:text-properties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shapes>
          <draw:frame draw:z-index="0" draw:name="CasellaDiTesto 1" draw:style-name="gr1" draw:text-style-name="P2" svg:width="10.056cm" svg:height="0.73cm" svg:x="76.361cm" svg:y="70.619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" draw:name="CasellaDiTesto 2" draw:style-name="gr1" draw:text-style-name="P2" svg:width="10.055cm" svg:height="0.73cm" svg:x="76.404cm" svg:y="73.983cm">
            <draw:text-box>
              <text:p text:style-name="P1"><text:span text:style-name="T1">Bolli da apporre sull’istanza al SUAP e sull’atto finale</text:span></text:p>
            </draw:text-box>
          </draw:frame>
          <draw:frame draw:z-index="2" draw:name="CasellaDiTesto 3" draw:style-name="gr1" draw:text-style-name="P2" svg:width="7.768cm" svg:height="0.709cm" svg:x="76.338cm" svg:y="56.327cm">
            <draw:text-box>
              <text:p text:style-name="P1"><text:span text:style-name="T1">Bolli da apporre sull’istanza al SUAP e sull’atto finale</text:span></text:p>
            </draw:text-box>
          </draw:frame>
          <draw:frame draw:z-index="3" draw:name="CasellaDiTesto 4" draw:style-name="gr1" draw:text-style-name="P2" svg:width="7.871cm" svg:height="0.709cm" svg:x="76.387cm" svg:y="59.627cm">
            <draw:text-box>
              <text:p text:style-name="P1"><text:span text:style-name="T1">Bolli da apporre sull’istanza al SUAP e sull’atto finale</text:span></text:p>
            </draw:text-box>
          </draw:frame>
          <draw:frame draw:z-index="4" draw:name="CasellaDiTesto 5" draw:style-name="gr1" draw:text-style-name="P2" svg:width="8.414cm" svg:height="0.711cm" svg:x="76.299cm" svg:y="63.132cm">
            <draw:text-box>
              <text:p text:style-name="P1"><text:span text:style-name="T1">Bolli da apporre sull’istanza al SUAP e sull’atto finale</text:span></text:p>
            </draw:text-box>
          </draw:frame>
          <draw:frame draw:z-index="5" draw:name="CasellaDiTesto 7" draw:style-name="gr1" draw:text-style-name="P2" svg:width="8.92cm" svg:height="0.711cm" svg:x="76.37cm" svg:y="84.782cm">
            <draw:text-box>
              <text:p text:style-name="P1"><text:span text:style-name="T1">Bolli da apporre sull’istanza al SUAP e sull’atto finale</text:span></text:p>
            </draw:text-box>
          </draw:frame>
          <draw:frame draw:z-index="6" draw:name="CasellaDiTesto 8" draw:style-name="gr1" draw:text-style-name="P2" svg:width="8.981cm" svg:height="0.711cm" svg:x="77.128cm" svg:y="98.344cm">
            <draw:text-box>
              <text:p text:style-name="P1"><text:span text:style-name="T1">Bolli da apporre sull’istanza al SUAP e sull’atto finale</text:span></text:p>
            </draw:text-box>
          </draw:frame>
          <draw:frame draw:z-index="7" draw:name="CasellaDiTesto 9" draw:style-name="gr1" draw:text-style-name="P2" svg:width="8.981cm" svg:height="0.711cm" svg:x="76.765cm" svg:y="101.563cm">
            <draw:text-box>
              <text:p text:style-name="P1"><text:span text:style-name="T1">Bolli da apporre sull’istanza al SUAP e sull’atto finale</text:span></text:p>
            </draw:text-box>
          </draw:frame>
          <draw:frame draw:z-index="8" draw:name="CasellaDiTesto 10" draw:style-name="gr1" draw:text-style-name="P2" svg:width="8.981cm" svg:height="0.711cm" svg:x="76.795cm" svg:y="105.254cm">
            <draw:text-box>
              <text:p text:style-name="P1"><text:span text:style-name="T1">Bolli da apporre sull’istanza al SUAP e sull’atto finale</text:span></text:p>
            </draw:text-box>
          </draw:frame>
          <draw:frame draw:z-index="9" draw:name="CasellaDiTesto 11" draw:style-name="gr1" draw:text-style-name="P2" svg:width="8.981cm" svg:height="0.711cm" svg:x="77.129cm" svg:y="108.473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0" draw:name="CasellaDiTesto 12" draw:style-name="gr1" draw:text-style-name="P2" svg:width="8.981cm" svg:height="0.711cm" svg:x="77.281cm" svg:y="111.899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1" draw:name="CasellaDiTesto 13" draw:style-name="gr1" draw:text-style-name="P2" svg:width="8.981cm" svg:height="0.711cm" svg:x="77.402cm" svg:y="115.355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2" draw:name="CasellaDiTesto 14" draw:style-name="gr1" draw:text-style-name="P2" svg:width="8.981cm" svg:height="0.711cm" svg:x="76.978cm" svg:y="118.633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3" draw:name="CasellaDiTesto 3" draw:style-name="gr1" draw:text-style-name="P2" svg:width="7.768cm" svg:height="0.709cm" svg:x="76.338cm" svg:y="59.754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4" draw:name="CasellaDiTesto 11" draw:style-name="gr1" draw:text-style-name="P2" svg:width="8.981cm" svg:height="0.711cm" svg:x="77.129cm" svg:y="138.42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5" draw:name="CasellaDiTesto 12" draw:style-name="gr1" draw:text-style-name="P2" svg:width="8.981cm" svg:height="0.711cm" svg:x="77.281cm" svg:y="141.846cm">
            <draw:text-box>
              <text:p text:style-name="P1"><text:span text:style-name="T1">Bolli da apporre sull’istanza al SUAP e sull’atto finale</text:span></text:p>
            </draw:text-box>
          </draw:frame>
          <draw:frame draw:z-index="16" draw:name="CasellaDiTesto 14" draw:style-name="gr1" draw:text-style-name="P2" svg:width="8.981cm" svg:height="0.711cm" svg:x="76.978cm" svg:y="148.58cm">
            <draw:text-box>
              <text:p text:style-name="P1"><text:span text:style-name="T1">Bolli da apporre sull’istanza al SUAP e sull’atto finale</text:span></text:p>
            </draw:text-box>
          </draw:frame>
        </table:shapes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8" table:default-cell-style-name="ce32"/>
        <table:table-column table:style-name="co9" table:default-cell-style-name="ce32"/>
        <table:table-column table:style-name="co10" table:default-cell-style-name="ce3"/>
        <table:table-column table:style-name="co11" table:default-cell-style-name="ce32"/>
        <table:table-column table:style-name="co12" table:default-cell-style-name="ce32"/>
        <table:table-column table:style-name="co13" table:default-cell-style-name="ce3"/>
        <table:table-column table:style-name="co14" table:default-cell-style-name="ce3"/>
        <table:table-column table:style-name="co15" table:number-columns-repeated="48" table:default-cell-style-name="ce3"/>
        <table:table-column table:style-name="co15" table:number-columns-repeated="959" table:default-cell-style-name="ce71"/>
        <table:table-column table:style-name="co16" table:default-cell-style-name="ce71"/>
        <table:table-column table:style-name="co17" table:default-cell-style-name="ce71"/>
        <table:table-column table:style-name="co18" table:default-cell-style-name="ce71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2" office:value-type="string" calcext:value-type="string" table:number-columns-spanned="1" table:number-rows-spanned="2">
            <text:p>Settore</text:p>
          </table:table-cell>
          <table:table-cell table:style-name="ce74" office:value-type="string" calcext:value-type="string" table:number-columns-spanned="1" table:number-rows-spanned="2">
            <text:p>Ufficio responsabile dell'istruttoria </text:p>
          </table:table-cell>
          <table:table-cell table:style-name="ce12" office:value-type="string" calcext:value-type="string" table:number-columns-spanned="1" table:number-rows-spanned="2">
            <text:p>Normativa di riferimento</text:p>
          </table:table-cell>
          <table:table-cell table:style-name="ce12" office:value-type="string" calcext:value-type="string" table:number-columns-spanned="1" table:number-rows-spanned="2">
            <text:p>Iniziativa (di parte/d'ufficio)</text:p>
          </table:table-cell>
          <table:table-cell table:style-name="ce12" office:value-type="string" calcext:value-type="string" table:number-columns-spanned="1" table:number-rows-spanned="2">
            <text:p>Termini di legge</text:p>
          </table:table-cell>
          <table:table-cell table:style-name="ce12" office:value-type="string" calcext:value-type="string">
            <text:p>Soggetto a Dia</text:p>
          </table:table-cell>
          <table:table-cell table:style-name="ce12" office:value-type="string" calcext:value-type="string">
            <text:p>Silenzio assenso</text:p>
          </table:table-cell>
          <table:table-cell table:style-name="ce12" office:value-type="string" calcext:value-type="string">
            <text:p>Silenzio rifiuto</text:p>
          </table:table-cell>
          <table:table-cell table:style-name="ce1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2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2">
          <table:covered-table-cell table:number-columns-repeated="6"/>
          <table:table-cell table:style-name="ce12" office:value-type="string" calcext:value-type="string" table:number-columns-spanned="3" table:number-rows-spanned="1">
            <text:p>si/no</text:p>
          </table:table-cell>
          <table:covered-table-cell table:number-columns-repeated="6"/>
          <table:table-cell table:number-columns-repeated="1011"/>
        </table:table-row>
        <table:table-row table:style-name="ro3">
          <table:table-cell table:style-name="ce23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 art.208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8" office:value-type="string" calcext:value-type="string">
            <text:p><text:a xlink:href="https://www.provincia.vercelli.it/it/page/gestione-rifiuti" xlink:type="simple">modulistica</text:a> reperibile su sito Provincia di Vercelli- Servizio Rifiuti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0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TARIFFA SPESE ISTRUTTORIA</text:a> - <text:span text:style-name="T20">Bolli da apporre sull'istanza e sull'atto</text:span></text:p>
          </table:table-cell>
          <table:table-cell table:number-columns-repeated="51"/>
          <table:table-cell table:style-name="ce99" table:number-columns-repeated="960"/>
        </table:table-row>
        <table:table-row table:style-name="ro4">
          <table:table-cell table:style-name="ce23" office:value-type="string" calcext:value-type="string">
            <text:p>Rilascio dell'autorizzazione ad impianti di ricerca e sperimentazione su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, art. 211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75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9"/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0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TARIFFA SPESE ISTRUTTORIA</text:a> - <text:span text:style-name="T20">Bolli da apporre sull'istanza e sull'atto</text:span></text:p>
          </table:table-cell>
          <table:table-cell table:number-columns-repeated="51"/>
          <table:table-cell table:style-name="ce99" table:number-columns-repeated="960"/>
        </table:table-row>
        <table:table-row table:style-name="ro5">
          <table:table-cell table:style-name="ce23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 Art. 214-215-216                                                              Decreto 13 marzo 2013, n. 59; Decreto Presidente Giunta Regionale n. 5 / 2015</text:p>
            <text:p/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9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ello regionale disponin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113" office:value-type="string" calcext:value-type="string">
            <text:p>La Comunicazione di inzio attività  deve essere presentata al SUAP competente utilizzando il 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  Le suddette Comunicazioni rientrano <text:span text:style-name="T10">ANCHE</text:span> tra i provvedimenti sostituiti dall'AUA (Autorizzazione Unica Ambientale).                                       Per informazioni <text:span text:style-name="T10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number-columns-repeated="51"/>
          <table:table-cell table:style-name="ce99" table:number-columns-repeated="960"/>
        </table:table-row>
        <table:table-row table:style-name="ro6">
          <table:table-cell table:style-name="ce23" office:value-type="string" calcext:value-type="string">
            <text:p>Autorizzazioni ex art. 208: provvedimenti di diffida, sospensione, revo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 art. 208, c. 13; art. 214-215-216 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9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0"/>
          <table:table-cell table:style-name="ce114"/>
          <table:table-cell table:style-name="ce75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Variazioni di denominazione sociale/titolarità di autorizzazioni di impianti di gestione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artt. 214-216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8" office:value-type="string" calcext:value-type="string">
            <text:p><text:a xlink:href="https://www.provincia.vercelli.it/it/page/gestione-rifiuti" xlink:type="simple">modulistica</text:a> reperibile su sito Provincia di Vercelli- Servizio Rifiuti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0">Servizio Rifiuti</text:span></text:p>
          </table:table-cell>
          <table:table-cell table:style-name="ce75" office:value-type="string" calcext:value-type="string">
            <text:p>Bolli da apporre sull'istanza e sull'atto.</text:p>
          </table:table-cell>
          <table:table-cell table:number-columns-repeated="51"/>
          <table:table-cell table:style-name="ce99" table:number-columns-repeated="960"/>
        </table:table-row>
        <table:table-row table:style-name="ro7">
          <table:table-cell table:style-name="ce23" office:value-type="string" calcext:value-type="string">
            <text:p>Variazioni di denominazione sociale/titolarità di iscrizioni di impianti di gestione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artt. 214-216; 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5" office:value-type="string" calcext:value-type="string">
            <text:p><text:a xlink:href="https://www.provincia.vercelli.it/it/page/gestione-rifiuti" xlink:type="simple">modulistica</text:a> Tecnica reperibile su sito Provincia di Vercelli- Servizio Rifiuti</text:p>
          </table:table-cell>
          <table:table-cell table:style-name="ce116" office:value-type="string" calcext:value-type="string">
            <text:p><text:span text:style-name="T11">Le domande vanno presentare in modalità telematica al SUAP Competente per territorio</text:span><text:span text:style-name="T12">               </text:span><text:span text:style-name="T11">  Per informazioni </text:span><text:span text:style-name="T13">Servizio Rifiuti</text:span></text:p>
          </table:table-cell>
          <table:table-cell table:style-name="ce121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99/1992, D. Lgs. 152/2006</text:p>
            <text:p>Parte IV e s.m.i. art. 208</text:p>
            <text:p>-  Decreto 13 marzo 2013, n. 59; Decreto Presidente Giunta Regionale n. 5 / 2015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   Per informazioni Servizio Rifiuti</text:p>
          </table:table-cell>
          <table:table-cell table:style-name="ce122" office:value-type="string" calcext:value-type="string">
            <text:p><text:a xlink:href="https://www.provincia.vercelli.it/it/page/oneri-istruttori-rifiuti" xlink:type="simple">TARIFFA SPESE ISTRUTTORIA</text:a> BOLLI da apporre sull'istanza allo Sportello Unico e sull'atto.</text:p>
          </table:table-cell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44" office:value-type="string" calcext:value-type="string">
            <text:p>COMUNICAZIONE</text:p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20"/>
          <table:table-cell table:number-columns-repeated="51"/>
          <table:table-cell table:style-name="ce99" table:number-columns-repeated="960"/>
        </table:table-row>
        <table:table-row table:style-name="ro8">
          <table:table-cell table:style-name="ce23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Art. 3 del Reg. CE 1013/20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+ 3 <text:s/>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120" office:value-type="string" calcext:value-type="string">
            <text:p><text:a xlink:href="https://www.provincia.vercelli.it/it/page/trasporto-transfrontaliero-rifiuti" xlink:type="simple">TARIFFE SPESE ISTRUTTORIE</text:a>-Bollo sull'atto</text:p>
          </table:table-cell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81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Espressione pareri in materia di bonifiche di siti contamina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Determinati dalla procedura avviata dal Comune competente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 Comune competente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provvedimenti in materia di bonifiche di siti contaminati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ccettazione e svincolo garanzie finanziarie per interventi di bonifica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pprovazione assenso intervento in procedura semplificata in materia di bonifiche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>Art. 242bis del D.Lgs. 152/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>Art. 242bis del D.Lgs. 152/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provvedimenti in materia di bonifiche di siti contaminati (Ordinanze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80" office:value-type="string" calcext:value-type="string">
            <text:p>Art. 244 del D.Lgs. 152/06 e s.m.i.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certificazione avvenuta bonif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9">
          <table:table-cell table:style-name="ce23" office:value-type="string" calcext:value-type="string">
            <text:p>Autorizzazione Integrata Ambientale (IPPC) - nuova istanza e modifica sostanz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4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5">Servizio AIA – IPPC</text:span></text:p>
          </table:table-cell>
          <table:table-cell table:style-name="ce127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1011"/>
        </table:table-row>
        <table:table-row table:style-name="ro10">
          <table:table-cell table:style-name="ce23" office:value-type="string" calcext:value-type="string">
            <text:p>Autorizzazione Integrata Ambientale (IPPC) - riesam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/</text:p>
            <text:p>D'UFFICIO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4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5">Servizio AIA – IPPC</text:span></text:p>
          </table:table-cell>
          <table:table-cell table:style-name="ce127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1011"/>
        </table:table-row>
        <table:table-row table:style-name="ro11">
          <table:table-cell table:style-name="ce23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–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4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5">Servizio AIA – IPPC</text:span></text:p>
          </table:table-cell>
          <table:table-cell table:style-name="ce127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number-columns-repeated="1011"/>
        </table:table-row>
        <table:table-row table:style-name="ro12">
          <table:table-cell table:style-name="ce23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4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5">Servizio AIA – IPPC</text:span></text:p>
          </table:table-cell>
          <table:table-cell table:style-name="ce75" office:value-type="string" calcext:value-type="string">
            <text:p>BOLLI da apporre sull'istanza allo Sportello Unico e sull'atto.</text:p>
          </table:table-cell>
          <table:table-cell table:number-columns-repeated="1011"/>
        </table:table-row>
        <table:table-row table:style-name="ro3">
          <table:table-cell table:style-name="ce24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81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89" office:value-type="string" calcext:value-type="string">
            <text:p>D'UFFICIO</text:p>
          </table:table-cell>
          <table:table-cell table:style-name="ce89" office:value-type="string" calcext:value-type="string">
            <text:p>n.p.</text:p>
          </table:table-cell>
          <table:table-cell table:number-columns-repeated="3" table:style-name="ce89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89"/>
          <table:table-cell table:style-name="ce89" office:value-type="string" calcext:value-type="string">
            <text:p>Per informazioni<text:span text:style-name="T16"> Servizio AIA - IPPC</text:span></text:p>
          </table:table-cell>
          <table:table-cell table:style-name="ce89"/>
          <table:table-cell table:number-columns-repeated="1011"/>
        </table:table-row>
        <table:table-row table:style-name="ro3">
          <table:table-cell table:style-name="ce24" office:value-type="string" calcext:value-type="string">
            <text:p>Accettazione e svincolo garanzie finanziarie per soggetti obbligati a redigere la relazione di riferimen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81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89" office:value-type="string" calcext:value-type="string">
            <text:p>DI PARTE</text:p>
          </table:table-cell>
          <table:table-cell table:style-name="ce89" office:value-type="string" calcext:value-type="string">
            <text:p>30 GIORNI</text:p>
          </table:table-cell>
          <table:table-cell table:number-columns-repeated="3" table:style-name="ce89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89"/>
          <table:table-cell table:style-name="ce89" office:value-type="string" calcext:value-type="string">
            <text:p>Per informazioni<text:span text:style-name="T16"> Servizio AIA - IPPC</text:span></text:p>
          </table:table-cell>
          <table:table-cell table:style-name="ce81"/>
          <table:table-cell table:number-columns-repeated="1011"/>
        </table:table-row>
        <table:table-row table:style-name="ro13">
          <table:table-cell table:style-name="ce23" office:value-type="string" calcext:value-type="string">
            <text:p>Emissioni in atmosfera – Autorizzazione ordinaria <text:span text:style-name="T2">(procedimento inserito nei procedimenti unici)</text:span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75" office:value-type="string" calcext:value-type="string">
            <text:p>Art. 269 del D.Lgs. 152/06</text:p>
            <text:p>LR 44/2000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120 giorni + 30 giorni</text:p>
            <text:p>(se chieste integrazioni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4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ulistica reperibile su sito web istituzionale <text:span text:style-name="T5"><text:a xlink:href="https://www.provincia.vercelli.it/uploads/ckeditor/attachments/8/4/0/4/2/allegati_emissioni.doc" xlink:type="simple">https://www.provincia.vercelli.it/uploads/ckeditor/attachments/8/4/0/4/2/allegati_emissioni.doc</text:a></text:span></text:p>
          </table:table-cell>
          <table:table-cell table:style-name="ce117" office:value-type="string" calcext:value-type="string">
            <text:p>Le domande vanno presentare in modalità telematica allo <text:span text:style-name="T17">Sportello Unico delle Attività produttive competente</text:span>. Contattare gli uffici nei casi particolari dove non sia applicabile la normativa SUAP.</text:p>
            <text:p/>
            <text:p>Per informazioni <text:span text:style-name="T18">Ufficio AUA – Servizio Emissioni in atmosfera</text:span></text:p>
          </table:table-cell>
          <table:table-cell table:style-name="ce44" office:value-type="string" calcext:value-type="string">
            <text:p>TARIFFE ISTRUTTORIE<text:span text:style-name="T5">: bonifico, bollettino postale</text:span></text:p>
            <text:p>Bolli da apporre sull'istanza allo Sportello Unico e sull'atto<text:span text:style-name="T5">: indicazione del numero della marca da bollo </text:span></text:p>
          </table:table-cell>
          <table:table-cell table:number-columns-repeated="1011"/>
        </table:table-row>
        <table:table-row table:style-name="ro13">
          <table:table-cell table:style-name="ce23" office:value-type="string" calcext:value-type="string">
            <text:p>Emissioni in atmosfera – Autorizzazione in via gener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75" office:value-type="string" calcext:value-type="string">
            <text:p>Art. 272 del D.Lgs. 152/06</text:p>
            <text:p><text:span text:style-name="T5">Allegato 1 del </text:span>D.P.R. 59/2013</text:p>
            <text:p>Provvedimenti della Regione Piemonte elencati in Carta dei Servizi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97"/>
          <table:table-cell table:style-name="ce44" office:value-type="string" calcext:value-type="string">
            <text:p>Allegato 1 DPR n. 59/2013 e s.m.i. Normativa regionale  </text:p>
            <text:p><text:span text:style-name="T5"><text:a xlink:href="https://www.provincia.vercelli.it/it/page/modelli-allegati-tecnici-per-le-emissioni-in-atmosf" xlink:type="simple">https://www.provincia.vercelli.it/it/page/modelli-allegati-tecnici-per-le-emissioni-in-atmosf</text:a></text:span></text:p>
          </table:table-cell>
          <table:table-cell table:style-name="ce85" office:value-type="string" calcext:value-type="string">
            <text:p>Le domande vanno presentare in modalità telematica allo <text:span text:style-name="T17">Sportello Unico delle Attività produttive competente</text:span>. Contattare gli uffici nei casi particolari dove non sia applicabile la normativa SUAP.</text:p>
            <text:p/>
            <text:p>Per informazioni <text:span text:style-name="T18">Ufficio AUA – Servizio Emissioni in atmosfera</text:span></text:p>
          </table:table-cell>
          <table:table-cell table:style-name="ce44" office:value-type="string" calcext:value-type="string">
            <text:p>TARIFFE ISTRUTTORIE<text:span text:style-name="T5">: bonifico, bollettino postale</text:span></text:p>
            <text:p>Bolli da apporre sull'istanza allo Sportello Unico e sull'atto<text:span text:style-name="T5">: indicazione del numero della marca da bollo </text:span></text:p>
          </table:table-cell>
          <table:table-cell table:number-columns-repeated="1011"/>
        </table:table-row>
        <table:table-row table:style-name="ro14">
          <table:table-cell table:style-name="ce24" office:value-type="string" calcext:value-type="string">
            <text:p>Emissioni in atmosfera –  provvedimenti di diffida, sospensione, revoca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81" office:value-type="string" calcext:value-type="string">
            <text:p>D. Lgs. 152/2006 s.m.i., Parte V, Titolo I, art. 278</text:p>
            <text:p>LR 44/2000</text:p>
            <text:p/>
            <text:p/>
          </table:table-cell>
          <table:table-cell table:style-name="ce89" office:value-type="string" calcext:value-type="string">
            <text:p>D'UFFICIO</text:p>
          </table:table-cell>
          <table:table-cell table:style-name="ce89" office:value-type="string" calcext:value-type="string">
            <text:p>n.p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7"/>
          <table:table-cell table:style-name="ce89" office:value-type="string" calcext:value-type="string">
            <text:p>Per informazioni<text:span text:style-name="T16"> Servizio Emissioni in atmosfera</text:span></text:p>
          </table:table-cell>
          <table:table-cell table:style-name="ce97"/>
          <table:table-cell table:style-name="ce130" table:number-columns-repeated="49"/>
          <table:table-cell table:number-columns-repeated="962"/>
        </table:table-row>
        <table:table-row table:style-name="ro13">
          <table:table-cell table:style-name="ce25" office:value-type="string" calcext:value-type="string">
            <text:p>Emissioni in atmosfera – Variazioni di denominazione sociale/titolarità</text:p>
          </table:table-cell>
          <table:table-cell table:style-name="ce68" office:value-type="string" calcext:value-type="string">
            <text:p>Area Ambiente Territorio</text:p>
          </table:table-cell>
          <table:table-cell table:style-name="ce68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<text:span text:style-name="T6">c</text:span>arello@provincia.vercelli.it</text:p>
          </table:table-cell>
          <table:table-cell table:style-name="ce68" office:value-type="string" calcext:value-type="string">
            <text:p>Provvedimenti ex artt. 269 e 272 D. Lgs. 152/2006 Parte V e s.m.i.</text:p>
            <text:p>Provvedimenti della Regione Piemonte elencati in Carta dei Servizi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ulistica reperibile su sito web istituzionale</text:p>
            <text:p><text:a xlink:href="https://www.provincia.vercelli.it/uploads/ckeditor/attachments/5/3/3/3/3/20140529-1436-istanza_volturazione.doc" xlink:type="simple">https://www.provincia.vercelli.it/uploads/ckeditor/attachments/5/3/3/3/3/20140529-1436-istanza_volturazione.doc</text:a></text:p>
            <text:p/>
          </table:table-cell>
          <table:table-cell table:style-name="ce118" office:value-type="string" calcext:value-type="string">
            <text:p>Tramite PEC all’indirizzo: presidenza.provincia@cert.provincia.vercelli.it</text:p>
            <text:p/>
            <text:p>Per informazioni<text:span text:style-name="T16"> Servizio Emissioni in atmosfera</text:span></text:p>
          </table:table-cell>
          <table:table-cell table:style-name="ce68" office:value-type="string" calcext:value-type="string">
            <text:p>Bolli da apporre sull'istanza e sull'atto.</text:p>
          </table:table-cell>
          <table:table-cell table:style-name="ce132" table:number-columns-repeated="49"/>
          <table:table-cell table:style-name="ce138" table:number-columns-repeated="961"/>
          <table:table-cell table:style-name="ce139"/>
        </table:table-row>
        <table:table-row table:style-name="ro3">
          <table:table-cell table:style-name="ce26" office:value-type="string" calcext:value-type="string">
            <text:p>Autorizzazione Unica Ambient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Ufficio A.U.A.</text:p>
            <text:p>Via San Cristoforo, 3</text:p>
            <text:p>13100 VERCELLI</text:p>
            <text:p>Tel.0161-590.451</text:p>
            <text:p>mezzano@provincia.vercelli.it</text:p>
            <text:p/>
          </table:table-cell>
          <table:table-cell table:style-name="ce83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90" office:value-type="string" calcext:value-type="string">
            <text:p>DI PARTE</text:p>
          </table:table-cell>
          <table:table-cell table:style-name="ce90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90" office:value-type="string" calcext:value-type="string">
            <text:p>no</text:p>
          </table:table-cell>
          <table:table-cell table:style-name="ce90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4" office:value-type="string" calcext:value-type="string">
            <text:p>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90" office:value-type="string" calcext:value-type="string">
            <text:p>Le domande <text:s/>vanno presentate in via telematica allo Sportello Unico Attività Produttive del Comune di riferimento. <text:s text:c="42"/>Per informazioni: Ufficio AUA - Mezzano Mirosa</text:p>
          </table:table-cell>
          <table:table-cell table:style-name="ce44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number-columns-repeated="1011"/>
        </table:table-row>
        <table:table-row table:style-name="ro15">
          <table:table-cell table:style-name="ce23" office:value-type="string" calcext:value-type="string">
            <text:p>Approvazione piani di risanamento acustico delle impres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90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97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 table:style-name="ro16">
          <table:table-cell table:style-name="ce23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Determinati dalla procedura avviata dall'Ente e/o Servizio competente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 table:style-name="ro17">
          <table:table-cell table:style-name="ce23" office:value-type="string" calcext:value-type="string">
            <text:p>Procedura approvazione classificazione acustica comunale - espressione par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-group>
          <table:table-row table:style-name="ro18">
            <table:table-cell table:style-name="ce23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<text:s/>Dlgs 152/06 smi. - LR 13/90 - LR 48/93 - LR 44/2000 – DPR 59/2013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19">
            <table:table-cell table:style-name="ce23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0">
            <table:table-cell table:style-name="ce23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<text:s/>-LR 6/2003 – RR7/2016 – DPR 59/2013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table:number-columns-repeated="3"/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1">
            <table:table-cell table:style-name="ce23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2">
            <table:table-cell table:style-name="ce23" office:value-type="string" calcext:value-type="string">
              <text:p>Rilascio/Rinnovo/Diniego <text:s/>autorizzazioni allo scarico di acque reflue urbane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152/06 smi. - LR 13/90 - LR 48/93 - LR 44/2000 -DPR 5art. 124 9/2013 -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4">
            <table:table-cell table:style-name="ce23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4">
            <table:table-cell table:style-name="ce25" office:value-type="string" calcext:value-type="string">
              <text:p>Adozione di provvedimenti interdittivi (diffide, sospensioni revoche) in materia di scarichi di acque reflue industriali, domestiche e assimilabili alle domestiche di interesse provinciale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Art. 130 D.lgs 152/06 s.m.i.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7" table:number-columns-repeated="3"/>
            <table:table-cell table:number-columns-repeated="51"/>
            <table:table-cell table:style-name="ce99" table:number-columns-repeated="960"/>
          </table:table-row>
          <table:table-row table:style-name="ro23">
            <table:table-cell table:style-name="ce25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Art. 130 D.lgs 152/06 s.m.i.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7" table:number-columns-repeated="3"/>
            <table:table-cell table:number-columns-repeated="51"/>
            <table:table-cell table:style-name="ce99" table:number-columns-repeated="960"/>
          </table:table-row>
          <table:table-row table:style-name="ro24">
            <table:table-cell table:style-name="ce25" office:value-type="string" calcext:value-type="string">
              <text:p>Approvazione disciplinari di gestione speciale e rilascio pareri vincolanti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- RR17/R/2008 s.mi.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4"/>
            <table:table-cell table:style-name="ce97" table:number-columns-repeated="2"/>
            <table:table-cell table:number-columns-repeated="49"/>
            <table:table-cell table:style-name="ce3" table:number-columns-repeated="960"/>
            <table:table-cell table:style-name="ce99" table:number-columns-repeated="2"/>
          </table:table-row>
          <table:table-row table:style-name="ro25">
            <table:table-cell table:style-name="ce23" office:value-type="string" calcext:value-type="string">
              <text:p>approvazione piani di prevenzione e di gestione delle acque meteoriche e relative modifiche/volture/dinieghi/cessazioni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LR61/2000 - RR1/R/2006 smi.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per informazioni: Servizio Disciplina e Tutela Acque - Ufficio Acque Reflue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6">
            <table:table-cell table:style-name="ce23" office:value-type="string" calcext:value-type="string">
              <text:p>Procedimenti di controllo Direttiva Nitrati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5" office:value-type="string" calcext:value-type="string">
              <text:p>Area Segreteria Affari Generali – Personale e Organizzazione - Socio Economico - Ambiente – Territorio</text:p>
              <text:p>Servizio inquinamento acustico-Elettrosmog-Informativo Ambientale</text:p>
              <text:p>Via San Cristoforo, 3</text:p>
              <text:p>13100 VERCELLI</text:p>
              <text:p>Tel.0161-590.432</text:p>
              <text:p>benazzi@provincia.vercelli.it</text:p>
              <text:p/>
            </table:table-cell>
            <table:table-cell table:style-name="ce75" office:value-type="string" calcext:value-type="string">
              <text:p>Direttiva Nitrati (91/676/CE) - LR 61/2000 - RR10/R/2007 s.m.i.- LR 3/2009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ANNUALE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Direttiva Nitrati</text:p>
            </table:table-cell>
            <table:table-cell table:style-name="ce75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19">
            <table:table-cell table:style-name="ce25" office:value-type="string" calcext:value-type="string">
              <text:p>Adempimenti di competenza in materia di radiazioni ionizzanti (Nucleare)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230/2005 - LR 5/2010 (Tavolo Tecnico Nucleare)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ANNUALE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Decommissioning</text:p>
            </table:table-cell>
            <table:table-cell table:style-name="ce97"/>
            <table:table-cell table:number-columns-repeated="51"/>
            <table:table-cell table:style-name="ce99" table:number-columns-repeated="960"/>
          </table:table-row>
          <table:table-row table:style-name="ro14">
            <table:table-cell table:style-name="ce23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Normativa in <text:s/>materia di scarichi idrici e di tutela delle acque</text:p>
            </table:table-cell>
            <table:table-cell table:style-name="ce44"/>
            <table:table-cell table:style-name="ce44" office:value-type="string" calcext:value-type="string">
              <text:p>Determinati dalla procedura <text:s/>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Acque Reflue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7">
            <table:table-cell table:style-name="ce25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5 anni dalla data dell'accertamento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44"/>
            <table:table-cell table:style-name="ce44" office:value-type="string" calcext:value-type="string">
              <text:p>per informazioni: Servizio Giuridico e Contenzioso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8">
            <table:table-cell table:style-name="ce25" office:value-type="string" calcext:value-type="string">
              <text:p>procedimenti <text:s/>di rateizzazione delle sanzioni amministrative in materia ambiental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80" office:value-type="string" calcext:value-type="string">
              <text:p>L. 689/81 -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30 gg dal ricevimento dell'istanza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Giuridico e Contenzioso</text:p>
            </table:table-cell>
            <table:table-cell table:style-name="ce121"/>
            <table:table-cell table:number-columns-repeated="51"/>
            <table:table-cell table:style-name="ce99" table:number-columns-repeated="960"/>
          </table:table-row>
        </table:table-row-group>
        <table:table-row table:style-name="ro29">
          <table:table-cell table:style-name="ce25" office:value-type="string" calcext:value-type="string">
            <text:p>Impegni di spes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44" office:value-type="string" calcext:value-type="string">
            <text:p>Tutte le unità organizzative dell’ente</text:p>
          </table:table-cell>
          <table:table-cell table:style-name="ce75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n.p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100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75"/>
          <table:table-cell table:number-columns-repeated="1011"/>
        </table:table-row>
        <table:table-row table:style-name="ro30">
          <table:table-cell table:style-name="ce25" office:value-type="string" calcext:value-type="string">
            <text:p>Liquidazioni spes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44" office:value-type="string" calcext:value-type="string">
            <text:p>Tutte le unità organizzative dell’ente</text:p>
          </table:table-cell>
          <table:table-cell table:style-name="ce75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100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75"/>
          <table:table-cell table:number-columns-repeated="1011"/>
        </table:table-row>
        <table:table-row table:style-name="ro31">
          <table:table-cell table:style-name="ce23" office:value-type="string" calcext:value-type="string">
            <text:p>Autorizzazione unica D.lgs 387-2003 per impianti di produzione di energia elettrica a fonti rinnovabi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D.Lgs. 387/2003 e s.m.i. <text:s/>Art. 12 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 (al netto dei tempi previsti per la V.I.A.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a xlink:href="https://www.provincia.vercelli.it/uploads/ckeditor/attachments/6/9/3/4/1/domanda.doc" xlink:type="simple">LINK</text:a></text:p>
          </table:table-cell>
          <table:table-cell table:style-name="ce119" office:value-type="string" calcext:value-type="string">
            <text:p/>
            <text:p/>
            <text:p>Tramite PEC all'indirizzo: <text:span text:style-name="T19">presidenza.provincia@cert.provincia.vercelli.it</text:span></text:p>
            <text:p/>
            <text:p>Per informazioni: <text:span text:style-name="T14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7">
          <table:table-cell table:style-name="ce23" office:value-type="string" calcext:value-type="string">
            <text:p>Autorizzazione Unica art. 11,c.7 D.Lgs. 115/08 per impianti di cogenerazione a fonti convenziona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D.Lgs. 115/2008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a xlink:href="https://www.provincia.vercelli.it/uploads/ckeditor/attachments/8/2/7/4/2/Modello_di_domanda_unica_impianti_di_cogenerazione_Vercelli.doc" xlink:type="simple">LINK</text:a></text:p>
          </table:table-cell>
          <table:table-cell table:style-name="ce119" office:value-type="string" calcext:value-type="string">
            <text:p/>
            <text:p/>
            <text:p>Tramite PEC all'indirizzo: <text:span text:style-name="T19">presidenza.provincia@cert.provincia.vercelli.it</text:span></text:p>
            <text:p/>
            <text:p>Per informazioni: <text:span text:style-name="T14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7">
          <table:table-cell table:style-name="ce23" office:value-type="string" calcext:value-type="string">
            <text:p>Autorizzazione depositi di oli minera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75" office:value-type="string" calcext:value-type="string">
            <text:p>D.P.R. 420/94</text:p>
            <text:p>L. 239/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span text:style-name="T10"><text:a xlink:href="https://www.provincia.vercelli.it/it/page/depositi-oli-minerali" xlink:type="simple">LINK</text:a></text:span></text:p>
          </table:table-cell>
          <table:table-cell table:style-name="ce119" office:value-type="string" calcext:value-type="string">
            <text:p/>
            <text:p/>
            <text:p>Tramite PEC all'indirizzo: <text:span text:style-name="T19">presidenza.provincia@cert.provincia.vercelli.it</text:span></text:p>
            <text:p/>
            <text:p>Per informazioni: <text:span text:style-name="T14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50"/>
          <table:table-cell table:style-name="ce99" table:number-columns-repeated="961"/>
        </table:table-row>
        <table:table-row table:style-name="ro17">
          <table:table-cell table:style-name="ce23" office:value-type="string" calcext:value-type="string">
            <text:p>Autorizzazione alla costruzione ed esercizio di gasdotti ed oleodot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L.R. 23/2015</text:p>
            <text:p>Art. 52 quater D.P.R. 327/01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119" office:value-type="string" calcext:value-type="string">
            <text:p/>
            <text:p/>
            <text:p>Tramite PEC all'indirizzo: <text:span text:style-name="T19">presidenza.provincia@cert.provincia.vercelli.it</text:span></text:p>
            <text:p/>
            <text:p>Per informazioni: <text:span text:style-name="T14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7">
          <table:table-cell table:style-name="ce28" office:value-type="string" calcext:value-type="string">
            <text:p>Variazioni di denominazione sociale/titolarità di autorizzazioni di impianti di produzione di energia elettrica – di depositi oli minerali – di gasdotti ed oleodotti</text:p>
          </table:table-cell>
          <table:table-cell table:style-name="ce70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84" office:value-type="string" calcext:value-type="string">
            <text:p>D.Lgs.387/2003 – D.Lgs- 115/2008 – D.P.R. 327/2001</text:p>
          </table:table-cell>
          <table:table-cell table:style-name="ce70" office:value-type="string" calcext:value-type="string">
            <text:p>DI PARTE</text:p>
          </table:table-cell>
          <table:table-cell table:style-name="ce70" office:value-type="string" calcext:value-type="string">
            <text:p>30 GIORNI</text:p>
          </table:table-cell>
          <table:table-cell table:number-columns-repeated="3" table:style-name="ce70" office:value-type="string" calcext:value-type="string">
            <text:p>no</text:p>
          </table:table-cell>
          <table:table-cell table:style-name="ce8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span text:style-name="T10"><text:a xlink:href="https://www.provincia.vercelli.it/uploads/ckeditor/attachments/6/0/1/8/7/MOD_ISTANZA_VOLTURA.doc" xlink:type="simple">LINK</text:a></text:span></text:p>
          </table:table-cell>
          <table:table-cell table:style-name="ce119" office:value-type="string" calcext:value-type="string">
            <text:p/>
            <text:p/>
            <text:p>Tramite PEC all'indirizzo: <text:span text:style-name="T19">presidenza.provincia@cert.provincia.vercelli.it</text:span></text:p>
            <text:p/>
            <text:p>Per informazioni: <text:span text:style-name="T14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32">
          <table:table-cell table:style-name="ce23" office:value-type="string" calcext:value-type="string">
            <text:p>Fase di Valutazione</text:p>
            <text:p>Espressione Giudizio di Compatibilità Ambientale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Valutazione Impatto Ambientale</text:p>
            <text:p>Via S.Cristoforo 3 - 13100 Vercelli</text:p>
            <text:p>0161-590.382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 + 30 giorni per verifica preliminare documenti</text:p>
            <text:p/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NO</text:p>
            <text:p>(eventuale potere sostitutivo della Regione)</text:p>
            <text:p/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2">
          <table:table-cell table:style-name="ce23" office:value-type="string" calcext:value-type="string">
            <text:p>Fase di Verifica</text:p>
            <text:p>Espressione giudizio di assoggettabilità o esclusione dalla fase di Valutazione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2">
          <table:table-cell table:style-name="ce24" office:value-type="string" calcext:value-type="string">
            <text:p>Fase di Specificazione dei contenuti del SIA</text:p>
            <text:p>Espressione parere sullo Studio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2">
          <table:table-cell table:style-name="ce23" office:value-type="string" calcext:value-type="string">
            <text:p>Verifica di assoggettabilità alle procedure di VIA di modifiche progettuali o ad opere esistenti Espressione parer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</text:p>
            <text:p/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autorizza la realizzazione dell'opera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2">
          <table:table-cell table:style-name="ce35" office:value-type="string" calcext:value-type="string">
            <text:p>Verifica di assoggettabilità alle procedure di VIA di modifiche ad impianti autorizzati dalla Provincia (AIA, Rifiuti, Energia, Cave, Lavori Pubblici); Risorse Idriche) Espressione parer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 Norme di Settore</text:p>
            <text:p/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Termini coincidenti con quelli del procedimento autorizzativo specifico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autorizza la realizzazione dell'opera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2">
          <table:table-cell table:style-name="ce23" office:value-type="string" calcext:value-type="string">
            <text:p>Procedure di Valutazione di Progetti o opere di competenza Statale o Comunale o di altre Provinci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gs. n.152/2006</text:p>
            <text:p>L.R. n.40/98</text:p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Termini coincidenti con quelli del procedimento avviato da Ministero, Regione altre Provincia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">
          <table:table-cell table:style-name="ce23" office:value-type="string" calcext:value-type="string">
            <text:p>Attività istruttoria per il rilascio di autorizzazioni in materia di cav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Cav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Legge Regionale n.23 del 17.11.2016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5"/>
          <table:table-cell table:style-name="ce23" office:value-type="string" calcext:value-type="string">
            <text:p>Le domande vanno presentare in modalità telematica allo</text:p>
            <text:p>Sportello Unico delle Attività produttive competente.</text:p>
            <text:p>Contattare gli uffici nei casi particolari dove non sia applicabile la normativa SUAP.</text:p>
            <text:p/>
            <text:p>Per informazioni Servizio VIA - VAS - CAVE</text:p>
          </table:table-cell>
          <table:table-cell table:style-name="ce71"/>
          <table:table-cell table:number-columns-repeated="1011"/>
        </table:table-row>
        <table:table-row table:style-name="ro3">
          <table:table-cell table:style-name="ce23" office:value-type="string" calcext:value-type="string">
            <text:p>Attività istruttoria per il rilascio di autorizzazioni in materia di cave coordinata nei procedimenti di VI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Cav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Legge Regionale n.23 del 17.11.2017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 + 30 giorni per verifica preliminare document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5"/>
          <table:table-cell table:style-name="ce23" office:value-type="string" calcext:value-type="string">
            <text:p>Le domande vanno presentare in modalità telematica allo</text:p>
            <text:p>Sportello Unico delle Attività produttive competente.</text:p>
            <text:p>Contattare gli uffici nei casi particolari dove non sia applicabile la normativa SUAP.</text:p>
            <text:p/>
            <text:p>Per informazioni Servizio VIA - VAS - CAVE</text:p>
          </table:table-cell>
          <table:table-cell table:style-name="ce75" office:value-type="string" calcext:value-type="string">
            <text:p>TARIFFA ISTRUTTORIA</text:p>
          </table:table-cell>
          <table:table-cell table:style-name="ce136"/>
          <table:table-cell table:number-columns-repeated="1010"/>
        </table:table-row>
        <table:table-row table:style-name="ro33">
          <table:table-cell table:style-name="ce23" office:value-type="string" calcext:value-type="string">
            <text:p>Verifica di Valutazione Ambientale Strateg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8">Area Segreteria Affari Generali – Personale e Organizzazione - Socio Economico - Ambiente – Territorio</text:span></text:p>
            <text:p><text:span text:style-name="T8">Servizio Valutazione Impatto Ambientale</text:span></text:p>
            <text:p><text:span text:style-name="T8">Via S.Cristoforo 3 - 13100 Vercelli</text:span></text:p>
            <text:p><text:span text:style-name="T8">0161-590.382</text:span></text:p>
            <text:p>mombelli@provincia.vercelli.it</text:p>
          </table:table-cell>
          <table:table-cell table:style-name="ce75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 office:value-type="string" calcext:value-type="string">
            <text:p>TARIFFA ISTRUTTORIA</text:p>
          </table:table-cell>
          <table:table-cell table:number-columns-repeated="1011"/>
        </table:table-row>
        <table:table-row table:style-name="ro33">
          <table:table-cell table:style-name="ce23" office:value-type="string" calcext:value-type="string">
            <text:p>Parere in merito alla Proposta Tecnica</text:p>
            <text:p>di Progetto preliminare</text:p>
            <text:p>Varianti strutturali al PRG (scoping o verifica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L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3">
          <table:table-cell table:style-name="ce23" office:value-type="string" calcext:value-type="string">
            <text:p>Parere in merito alla Proposta Tecnica</text:p>
            <text:p>di Progetto Definitivo</text:p>
            <text:p>Varianti strutturali al PRG (Rapporto Ambientale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3">
          <table:table-cell table:style-name="ce23" office:value-type="string" calcext:value-type="string">
            <text:p>Parere in merito alla Proposta Tecnica</text:p>
            <text:p>di Progetto preliminare</text:p>
            <text:p>Varianti generali al PRG (Scoping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3">
          <table:table-cell table:style-name="ce23" office:value-type="string" calcext:value-type="string">
            <text:p>Parere in merito alla Proposta Tecnica</text:p>
            <text:p>di Progetto Definitivo</text:p>
            <text:p>Varianti generali al PRG (Rapporto Ambientale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44" office:value-type="string" calcext:value-type="string">
            <text:p><text:s text:c="11"/></text:p>
          </table:table-cell>
          <table:table-cell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<text:span text:style-name="T9">ricorso al Tribunale comptente è ammesso nei confronti della atto emesso dalla Provincia entro 60 girorni e al Presidente della Repubblica entro 120 girorni</text:span>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di derivazione</text:p>
            <text:p>d’acqua da acque <text:span text:style-name="T3">superficiali</text:span></text:p>
            <text:p>Procedura semplificata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Trasferimento di utenza</text:p>
            <text:p>(subingresso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Autorizzazione all’uso plurimo delle acque 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Rinuncia concessione di</text:p>
            <text:p>derivazione d’acqua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Attestazione mantenimento</text:p>
            <text:p>o il raggiungimento degli obiettivi di</text:p>
            <text:p>qualità definiti per il corso d’acqua</text:p>
            <text:p>interessa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M. 23/6/2016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Parere in merito alle</text:p>
            <text:p>Varianti parziali al PRG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56/77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28 e s.m.i.– D.C.R. n. 563-13414/99 e s.m.i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3">
          <table:table-cell table:style-name="ce2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28 e s.m.i.– D.C.R. n. 563-13414/99 e s.m.i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allevamenti fauna selvatica a scopo alimentare, ornamentale <text:s/>e ripopolamen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13">
          <table:table-cell table:style-name="ce25" office:value-type="string" calcext:value-type="string">
            <text:p>Rilascio autorizzazioni ripopolamenti faunistici, catture e immission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detenzione e imbalsamazione animali selvatic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19">
          <table:table-cell table:style-name="ce25" office:value-type="string" calcext:value-type="string">
            <text:p>Rilascio autorizzazione gare cinofi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13">
          <table:table-cell table:style-name="ce25" office:value-type="string" calcext:value-type="string">
            <text:p>Rilascio autorizzazione attività di cattura e inanellamento dell’avifauna e chirott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agli aventi diritto sul controllo della fauna problemat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 9/2000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Certificati abilitazione attività venatoria e attività di tassidermia e imbalsamazion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i per l’espletamento di corsi organizzati da A.T.C. , C.A. e Associazioni venatori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Nomina Comitati di Gestione degli Ambiti Territoriali di Caccia ATCVC1-VC2 e Comprensorio Alpino CAVC1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– L.R. 5/2018 – D.G.R.10-26362/1998 e ss.mm.ii.</text:p>
          </table:table-cell>
          <table:table-cell table:style-name="ce44" office:value-type="string" calcext:value-type="string">
            <text:p>D’UFFICIO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Istituzione divieto di pesca per ragioni di interesse pubblico per accertate situazioni di pericolo e per esigenze di tutela della fauna itt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85" office:value-type="float" office:value="45" calcext:value-type="float">
            <text:p>45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gare e manifestazioni di pes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i ripopolamento ittic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13">
          <table:table-cell table:style-name="ce25" office:value-type="string" calcext:value-type="string">
            <text:p>Rilascio autorizzazioni per la piscicoltura in risai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per l’uso di elettrostorditore per il recupero ittico anche a fini scientifici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lavori in alveo per la salvaguardia delle specie ittiche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parere per la realizzazione di lavori in alveo, opere ed interventi sugli ambienti acquatic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per la raccolta dei funghi epigei per scopi scientifici o didattici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24/2007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alla raccolta di materiale vegetale e di conservazione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2/8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i alla raccolta dei tartufi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16/200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ffidamento diritti esclusivi di pes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13">
          <table:table-cell table:style-name="ce25" office:value-type="string" calcext:value-type="string">
            <text:p>Istituzione zone di tutela (Z.R.C. - OASI <text:s/>- Z.AC.) ed eventuale affidamento in gestione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106"/>
          <table:table-cell table:number-columns-repeated="1011"/>
        </table:table-row>
        <table:table-row table:style-name="ro13">
          <table:table-cell table:style-name="ce25" office:value-type="string" calcext:value-type="string">
            <text:p>Licenze di pesca dilettantistica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string" calcext:value-type="string">
            <text:p>immediato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/>
          <table:table-cell table:style-name="ce106" office:value-type="string" calcext:value-type="string">
            <text:p><text:a xlink:href="http://www.provincia.vercelli.it/" xlink:type="simple">www.provincia.vercelli.it</text:a></text:p>
          </table:table-cell>
          <table:table-cell table:number-columns-repeated="1011"/>
        </table:table-row>
        <table:table-row table:style-name="ro3">
          <table:table-cell table:style-name="ce25" office:value-type="string" calcext:value-type="string">
            <text:p>Decreti per vigilanza volontaria faunistica e ittica <text:s text:c="3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-D.LGS 112/98-L.R. 5/2018- L.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5">
          <table:table-cell table:style-name="ce25" office:value-type="string" calcext:value-type="string">
            <text:p>Procedimenti sanzionato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<text:span text:style-name="T7">Servizio Caccia e pesca Via San Cristoforo, 3</text:span></text:p>
            <text:p><text:span text:style-name="T7">13100 VERCELLI</text:span></text:p>
            <text:p><text:span text:style-name="T7"> 0161 /590458</text:span></text:p>
            <text:p>bigatti@provincia.vercelli.it    </text:p>
          </table:table-cell>
          <table:table-cell table:style-name="ce85" office:value-type="string" calcext:value-type="string">
            <text:p>L. 157/92 - L.R. 37/06 - LR. 16/08 - L.R. 24/07 L.689/81</text:p>
          </table:table-cell>
          <table:table-cell table:style-name="ce73"/>
          <table:table-cell table:style-name="ce85" office:value-type="string" calcext:value-type="string">
            <text:p>5 ANNI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4"/>
          <table:table-cell table:number-columns-repeated="1011"/>
        </table:table-row>
        <table:table-row table:style-name="ro36">
          <table:table-cell table:number-columns-repeated="4"/>
          <table:table-cell table:style-name="ce3"/>
          <table:table-cell table:number-columns-repeated="1019"/>
        </table:table-row>
        <table:table-row table:style-name="ro36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36">
          <table:table-cell table:style-name="ce40" office:value-type="string" calcext:value-type="string">
            <text:p><text:span text:style-name="T4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73" table:number-columns-repeated="2"/>
          <table:table-cell table:style-name="ce86"/>
          <table:table-cell table:style-name="ce73"/>
          <table:table-cell table:style-name="ce92" table:number-columns-repeated="4"/>
          <table:table-cell table:style-name="ce86"/>
          <table:table-cell table:style-name="ce92"/>
          <table:table-cell table:style-name="ce118"/>
          <table:table-cell table:style-name="ce86"/>
          <table:table-cell table:number-columns-repeated="1011"/>
        </table:table-row>
        <table:table-row table:style-name="ro36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36">
          <table:table-cell table:style-name="ce42"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36" table:number-rows-repeated="85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36" table:number-rows-repeated="65174">
          <table:table-cell table:number-columns-repeated="1024"/>
        </table:table-row>
        <table:table-row table:style-name="ro37" table:number-rows-repeated="69">
          <table:table-cell table:number-columns-repeated="1024"/>
        </table:table-row>
        <table:table-row table:style-name="ro36" table:number-rows-repeated="983134">
          <table:table-cell table:number-columns-repeated="1024"/>
        </table:table-row>
        <table:table-row table:style-name="ro38" table:number-rows-repeated="2">
          <table:table-cell table:number-columns-repeated="1024"/>
        </table:table-row>
        <table:table-row table:style-name="ro38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60"/>
        </table:named-expressions>
      </table:table>
      <table:table table:name="Foglio2" table:style-name="ta2">
        <table:table-column table:style-name="co19" table:default-cell-style-name="ce66"/>
        <table:table-column table:style-name="co20" table:default-cell-style-name="ce66"/>
        <table:table-column table:style-name="co21" table:default-cell-style-name="ce66"/>
        <table:table-column table:style-name="co20" table:default-cell-style-name="ce66"/>
        <table:table-column table:style-name="co22" table:default-cell-style-name="ce66"/>
        <table:table-column table:style-name="co23" table:number-columns-repeated="4" table:default-cell-style-name="ce66"/>
        <table:table-column table:style-name="co20" table:default-cell-style-name="ce66"/>
        <table:table-column table:style-name="co24" table:default-cell-style-name="ce67"/>
        <table:table-column table:style-name="co21" table:default-cell-style-name="ce66"/>
        <table:table-column table:style-name="co25" table:default-cell-style-name="ce66"/>
        <table:table-column table:style-name="co21" table:number-columns-repeated="1011" table:default-cell-style-name="ce66"/>
        <table:table-row table:style-name="ro39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2" office:value-type="string" calcext:value-type="string" table:number-columns-spanned="1" table:number-rows-spanned="2">
            <text:p>Settore</text:p>
          </table:table-cell>
          <table:table-cell table:style-name="ce74" office:value-type="string" calcext:value-type="string" table:number-columns-spanned="1" table:number-rows-spanned="2">
            <text:p>Ufficio responsabile dell'istruttoria </text:p>
          </table:table-cell>
          <table:table-cell table:style-name="ce12" office:value-type="string" calcext:value-type="string" table:number-columns-spanned="1" table:number-rows-spanned="2">
            <text:p>Normativa di riferimento</text:p>
          </table:table-cell>
          <table:table-cell table:style-name="ce12" office:value-type="string" calcext:value-type="string" table:number-columns-spanned="1" table:number-rows-spanned="2">
            <text:p>Iniziativa (di parte/d'ufficio)</text:p>
          </table:table-cell>
          <table:table-cell table:style-name="ce12" office:value-type="string" calcext:value-type="string" table:number-columns-spanned="1" table:number-rows-spanned="2">
            <text:p>Termini di legge</text:p>
          </table:table-cell>
          <table:table-cell table:style-name="ce12" office:value-type="string" calcext:value-type="string">
            <text:p>Soggetto a Dia</text:p>
          </table:table-cell>
          <table:table-cell table:style-name="ce12" office:value-type="string" calcext:value-type="string">
            <text:p>Silenzio assenso</text:p>
          </table:table-cell>
          <table:table-cell table:style-name="ce12" office:value-type="string" calcext:value-type="string">
            <text:p>Silenzio rifiuto</text:p>
          </table:table-cell>
          <table:table-cell table:style-name="ce1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2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40">
          <table:covered-table-cell table:number-columns-repeated="4" table:style-name="ce3"/>
          <table:covered-table-cell table:number-columns-repeated="2" table:style-name="ce32"/>
          <table:table-cell table:style-name="ce12" office:value-type="string" calcext:value-type="string" table:number-columns-spanned="3" table:number-rows-spanned="1">
            <text:p>si/no</text:p>
          </table:table-cell>
          <table:covered-table-cell table:number-columns-repeated="2" table:style-name="ce32"/>
          <table:covered-table-cell table:style-name="ce3"/>
          <table:covered-table-cell table:number-columns-repeated="2" table:style-name="ce32"/>
          <table:covered-table-cell table:style-name="ce3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allevamenti fauna selvatica a scopo alimentare, ornamentale <text:s/>e ripopolamento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provincia.vercelli.it/it/page/servizio-caccia-pesca-e-funghi" xlink:type="simple">Modulisti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i ripopolamenti faunistici, catture e immissioni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detenzione e imbalsamazione animali selvatici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gare cinofile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attività di cattura e inanellamento dell’avifauna e chirotteri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agli aventi diritto sul controllo della fauna problematica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 9/2000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Certificati abilitazione attività venatoria e attività di tassidermia e imbalsamazione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provincia.vercelli.it/it/page/servizio-caccia-pesca-e-funghi" xlink:type="simple">Modulisti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utorizzazioni per l’espletamento di corsi organizzati da A.T.C. , C.A. e Associazioni venatorie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Nomina Comitati di Gestione degli Ambiti Territoriali di Caccia ATCVC1-VC2 e Comprensorio Alpino CAVC1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– L.R. 5/2018 – D.G.R.10-26362/1998 e ss.mm.ii.</text:p>
          </table:table-cell>
          <table:table-cell table:style-name="ce44" office:value-type="string" calcext:value-type="string">
            <text:p>D’UFFICIO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Istituzione divieto di pesca per ragioni di interesse pubblico per accertate situazioni di pericolo e per esigenze di tutela della fauna ittica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85" office:value-type="float" office:value="45" calcext:value-type="float">
            <text:p>45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gare e manifestazioni di pesca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i ripopolamento ittico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i per la piscicoltura in risaia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provincia.vercelli.it/it/page/servizio-caccia-pesca-e-funghi" xlink:type="simple">Modulisti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autorizzazione per l’uso di elettrostorditore per il recupero ittico anche a fini scientifici <text:s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utorizzazione lavori in alveo per la salvaguardia delle specie ittiche <text:s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provincia.vercelli.it/it/page/servizio-caccia-pesca-e-funghi" xlink:type="simple">Modulisti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Rilascio parere per la realizzazione di lavori in alveo, opere ed interventi sugli ambienti acquatici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utorizzazione per la raccolta dei funghi epigei per scopi scientifici o didattici <text:s text:c="2"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24/2007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utorizzazione alla raccolta di materiale vegetale e di conservazione <text:s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32/8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utorizzazioni alla raccolta dei tartufi <text:s text:c="2"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R. 16/200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provincia.vercelli.it/it/page/servizio-caccia-pesca-e-funghi" xlink:type="simple">Modulisti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Affidamento diritti esclusivi di pesca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Istituzione zone di tutela (Z.R.C. - OASI <text:s/>- Z.AC.) ed eventuale affidamento in gestione <text:s text:c="2"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106"/>
          <table:table-cell table:number-columns-repeated="1011"/>
        </table:table-row>
        <table:table-row table:style-name="ro40">
          <table:table-cell table:style-name="ce25" office:value-type="string" calcext:value-type="string">
            <text:p>Licenze di pesca dilettantistica <text:s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string" calcext:value-type="string">
            <text:p>immediato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s://www.regione.piemonte.it/web/temi/agricoltura/tutela-della-fauna-caccia-pesca/licenza-pesca" xlink:type="simple">Modalità rilascio licenza di pesca</text:a></text:p>
          </table:table-cell>
          <table:table-cell table:style-name="ce85" office:value-type="string" calcext:value-type="string">
            <text:p>A MANO ALL'Ufficio Caccia e Pesca – Piazza Mazzini sn - Vercelli ( Orari: da lunedì a Giovedì 9.30 – 12.30 - <text:s/>Venerdì 9.30-12.00)</text:p>
          </table:table-cell>
          <table:table-cell table:style-name="ce106"/>
          <table:table-cell table:number-columns-repeated="1011"/>
        </table:table-row>
        <table:table-row table:style-name="ro40">
          <table:table-cell table:style-name="ce25" office:value-type="string" calcext:value-type="string">
            <text:p>Decreti per vigilanza volontaria faunistica e ittica <text:s text:c="3"/>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25" office:value-type="string" calcext:value-type="string">
            <text:p>L. 157/92 -D.LGS 112/98-L.R. 5/2018- L.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40">
          <table:table-cell table:style-name="ce25" office:value-type="string" calcext:value-type="string">
            <text:p>Procedimenti sanzionatori</text:p>
          </table:table-cell>
          <table:table-cell table:style-name="ce44" office:value-type="string" calcext:value-type="string">
            <text:p>AA.GG – Economico Finanziario – Vigilanza</text:p>
          </table:table-cell>
          <table:table-cell table:style-name="ce75" office:value-type="string" calcext:value-type="string">
            <text:p/>
            <text:p>Servizio Caccia Pesca</text:p>
            <text:p>Via S. Cristoforo 3- 13100 Vercelli</text:p>
            <text:p>tel. 0161 590431</text:p>
            <text:p><text:a xlink:href="mailto:pierogaetano.vantaggiatoi@provincia.vercelli.it" xlink:type="simple">pierogaetano.vantaggiatoi@provincia.vercelli.it</text:a></text:p>
            <text:p/>
          </table:table-cell>
          <table:table-cell table:style-name="ce85" office:value-type="string" calcext:value-type="string">
            <text:p>L. 157/92 - L.R. 37/06 - LR. 16/08 - L.R. 24/07 L.689/81</text:p>
          </table:table-cell>
          <table:table-cell table:style-name="ce73"/>
          <table:table-cell table:style-name="ce85" office:value-type="string" calcext:value-type="string">
            <text:p>5 ANNI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4"/>
          <table:table-cell table:number-columns-repeated="1011"/>
        </table:table-row>
        <table:table-row table:style-name="ro41" table:number-rows-repeated="1048549">
          <table:table-cell table:number-columns-repeated="1024"/>
        </table:table-row>
        <table:table-row table:style-name="ro41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66"/>
        <table:table-column table:style-name="co18" table:default-cell-style-name="ce66"/>
        <table:table-row table:style-name="ro36" table:number-rows-repeated="1048575">
          <table:table-cell table:number-columns-repeated="1024"/>
        </table:table-row>
        <table:table-row table:style-name="ro36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3" svg:font-family="Arial"/>
    <style:font-face style:name="Arial1" svg:font-family="Arial1"/>
    <style:font-face style:name="Arial" svg:font-family="Arial" style:font-family-generic="swiss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date-style style:name="N10106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7" number:language="it" number:country="IT">
      <number:day number:style="long"/>
      <number:text>-</number:text>
      <number:month number:textual="true"/>
    </number:date-style>
    <number:date-style style:name="N10108" number:language="it" number:country="IT">
      <number:month number:textual="true"/>
      <number:text>-</number:text>
      <number:year/>
    </number:date-style>
    <number:time-style style:name="N10109" number:language="it" number:country="IT">
      <number:hours/>
      <number:text>.</number:text>
      <number:minutes number:style="long"/>
      <number:text> </number:text>
      <number:am-pm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</number:time-style>
    <number:time-style style:name="N10112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cm" fo:margin-bottom="0.9cm" fo:margin-left="0.499cm" fo:margin-right="0.499cm" style:print-page-order="ltr" style:first-page-number="continue" style:scale-to="45%" style:table-centering="horizontal" style:print="annotations charts drawings grid header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8-05">00/00/0000</text:date>, <text:time style:data-style-name="N2" text:time-value="09:20:53.17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PROCEDIMENTI 2019 AREA AMBIENTE-RIFIUTI-EMISSIONI IN ATMOSFERA-BONIFICHE-SCARICHI IDRICI-ACUSTICO-ENERGIA</text:p>
      </style:header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meta:creation-date>2017-03-27T12:06:13Z</meta:creation-date>
    <dc:date>2025-08-05T09:55:25.740000000</dc:date>
    <meta:editing-cycles>116</meta:editing-cycles>
    <meta:editing-duration>P3DT8H22M8S</meta:editing-duration>
    <meta:document-statistic meta:table-count="3" meta:cell-count="1467" meta:object-count="17"/>
  </office:meta>
</office:document-meta>
</file>