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235cm"/>
    </style:style>
    <style:style style:name="co2" style:family="table-column">
      <style:table-column-properties fo:break-before="auto" style:column-width="4.193cm"/>
    </style:style>
    <style:style style:name="co3" style:family="table-column">
      <style:table-column-properties fo:break-before="auto" style:column-width="7.685cm"/>
    </style:style>
    <style:style style:name="co4" style:family="table-column">
      <style:table-column-properties fo:break-before="auto" style:column-width="8.197cm"/>
    </style:style>
    <style:style style:name="co5" style:family="table-column">
      <style:table-column-properties fo:break-before="auto" style:column-width="3.44cm"/>
    </style:style>
    <style:style style:name="co6" style:family="table-column">
      <style:table-column-properties fo:break-before="auto" style:column-width="3.358cm"/>
    </style:style>
    <style:style style:name="co7" style:family="table-column">
      <style:table-column-properties fo:break-before="auto" style:column-width="1.935cm"/>
    </style:style>
    <style:style style:name="co8" style:family="table-column">
      <style:table-column-properties fo:break-before="auto" style:column-width="1.99cm"/>
    </style:style>
    <style:style style:name="co9" style:family="table-column">
      <style:table-column-properties fo:break-before="auto" style:column-width="2.124cm"/>
    </style:style>
    <style:style style:name="co10" style:family="table-column">
      <style:table-column-properties fo:break-before="auto" style:column-width="4.972cm"/>
    </style:style>
    <style:style style:name="co11" style:family="table-column">
      <style:table-column-properties fo:break-before="auto" style:column-width="4.059cm"/>
    </style:style>
    <style:style style:name="co12" style:family="table-column">
      <style:table-column-properties fo:break-before="auto" style:column-width="4.353cm"/>
    </style:style>
    <style:style style:name="co13" style:family="table-column">
      <style:table-column-properties fo:break-before="auto" style:column-width="6.747cm"/>
    </style:style>
    <style:style style:name="co14" style:family="table-column">
      <style:table-column-properties fo:break-before="auto" style:column-width="8.386cm"/>
    </style:style>
    <style:style style:name="co15" style:family="table-column">
      <style:table-column-properties fo:break-before="auto" style:column-width="5.994cm"/>
    </style:style>
    <style:style style:name="co16" style:family="table-column">
      <style:table-column-properties fo:break-before="auto" style:column-width="2.15cm"/>
    </style:style>
    <style:style style:name="co17" style:family="table-column">
      <style:table-column-properties fo:break-before="auto" style:column-width="2.715cm"/>
    </style:style>
    <style:style style:name="co18" style:family="table-column">
      <style:table-column-properties fo:break-before="auto" style:column-width="1.854cm"/>
    </style:style>
    <style:style style:name="co19" style:family="table-column">
      <style:table-column-properties fo:break-before="auto" style:column-width="2.768cm"/>
    </style:style>
    <style:style style:name="co20" style:family="table-column">
      <style:table-column-properties fo:break-before="auto" style:column-width="2.258cm"/>
    </style:style>
    <style:style style:name="ro1" style:family="table-row">
      <style:table-row-properties style:row-height="2.117cm" fo:break-before="auto" style:use-optimal-row-height="false"/>
    </style:style>
    <style:style style:name="ro2" style:family="table-row">
      <style:table-row-properties style:row-height="1.746cm" fo:break-before="auto" style:use-optimal-row-height="false"/>
    </style:style>
    <style:style style:name="ro3" style:family="table-row">
      <style:table-row-properties style:row-height="3.836cm" fo:break-before="auto" style:use-optimal-row-height="false"/>
    </style:style>
    <style:style style:name="ro4" style:family="table-row">
      <style:table-row-properties style:row-height="4.842cm" fo:break-before="auto" style:use-optimal-row-height="false"/>
    </style:style>
    <style:style style:name="ro5" style:family="table-row">
      <style:table-row-properties style:row-height="4.974cm" fo:break-before="auto" style:use-optimal-row-height="false"/>
    </style:style>
    <style:style style:name="ro6" style:family="table-row">
      <style:table-row-properties style:row-height="5.477cm" fo:break-before="auto" style:use-optimal-row-height="false"/>
    </style:style>
    <style:style style:name="ro7" style:family="table-row">
      <style:table-row-properties style:row-height="5.239cm" fo:break-before="auto" style:use-optimal-row-height="false"/>
    </style:style>
    <style:style style:name="ro8" style:family="table-row">
      <style:table-row-properties style:row-height="4.392cm" fo:break-before="auto" style:use-optimal-row-height="false"/>
    </style:style>
    <style:style style:name="ro9" style:family="table-row">
      <style:table-row-properties style:row-height="4.101cm" fo:break-before="auto" style:use-optimal-row-height="false"/>
    </style:style>
    <style:style style:name="ro10" style:family="table-row">
      <style:table-row-properties style:row-height="4.18cm" fo:break-before="auto" style:use-optimal-row-height="false"/>
    </style:style>
    <style:style style:name="ro11" style:family="table-row">
      <style:table-row-properties style:row-height="4.313cm" fo:break-before="auto" style:use-optimal-row-height="false"/>
    </style:style>
    <style:style style:name="ro12" style:family="table-row">
      <style:table-row-properties style:row-height="4.577cm" fo:break-before="auto" style:use-optimal-row-height="false"/>
    </style:style>
    <style:style style:name="ro13" style:family="table-row">
      <style:table-row-properties style:row-height="5.159cm" fo:break-before="auto" style:use-optimal-row-height="false"/>
    </style:style>
    <style:style style:name="ro14" style:family="table-row">
      <style:table-row-properties style:row-height="5.98cm" fo:break-before="auto" style:use-optimal-row-height="false"/>
    </style:style>
    <style:style style:name="ro15" style:family="table-row">
      <style:table-row-properties style:row-height="5.054cm" fo:break-before="auto" style:use-optimal-row-height="false"/>
    </style:style>
    <style:style style:name="ro16" style:family="table-row">
      <style:table-row-properties style:row-height="4.471cm" fo:break-before="auto" style:use-optimal-row-height="false"/>
    </style:style>
    <style:style style:name="ro17" style:family="table-row">
      <style:table-row-properties style:row-height="5.636cm" fo:break-before="auto" style:use-optimal-row-height="false"/>
    </style:style>
    <style:style style:name="ro18" style:family="table-row">
      <style:table-row-properties style:row-height="0.45cm" fo:break-before="auto" style:use-optimal-row-height="false"/>
    </style:style>
    <style:style style:name="ro19" style:family="table-row">
      <style:table-row-properties style:row-height="0.556cm" fo:break-before="auto" style:use-optimal-row-height="false"/>
    </style:style>
    <style:style style:name="ro20" style:family="table-row">
      <style:table-row-properties style:row-height="0.529cm" fo:break-before="auto" style:use-optimal-row-height="false"/>
    </style:style>
    <style:style style:name="ro21" style:family="table-row">
      <style:table-row-properties style:row-height="0.503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fo:background-color="transparent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fo:background-color="transparent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number-columns-repeated="20" table:default-cell-style-name="ce5"/>
        <table:table-column table:style-name="co17" table:number-columns-repeated="989" table:default-cell-style-name="ce5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>
            <text:p>Il provvedimento può essere sostituito da una dichiarazione dell'interessato (SI/NO)</text:p>
          </table:table-cell>
          <table:table-cell table:style-name="ce1" office:value-type="string" calcext:value-type="string">
            <text:p>Il provvedimento può concludersi con il silenzio assenso dell'amministrazione (SI/NO)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11" table:number-columns-repeated="2"/>
          <table:table-cell table:style-name="ce13" table:number-columns-repeated="18"/>
          <table:table-cell table:number-columns-repeated="989"/>
        </table:table-row>
        <table:table-row table:style-name="ro2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<text:s/></text:p>
          </table:table-cell>
          <table:covered-table-cell table:style-name="ce6"/>
          <table:covered-table-cell table:style-name="ce7"/>
          <table:table-cell table:style-name="ce1" office:value-type="string" calcext:value-type="string">
            <text:p>sul precedente modello noi avevamo queste due caselle simili alle vostre 3 segnate in verde</text:p>
          </table:table-cell>
          <table:table-cell table:style-name="ce1"/>
          <table:covered-table-cell table:number-columns-repeated="4" table:style-name="ce2"/>
          <table:table-cell table:style-name="ce11" table:number-columns-repeated="2"/>
          <table:table-cell table:style-name="ce13" table:number-columns-repeated="18"/>
          <table:table-cell table:number-columns-repeated="989"/>
        </table:table-row>
        <table:table-row table:style-name="ro3">
          <table:table-cell table:style-name="ce3" office:value-type="string" calcext:value-type="string">
            <text:p>AUTOTRASPORTO DI MERCI IN CONTO PROPRIO <text:s text:c="18"/>Rilascio Licenze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298 del 06/06/1974; D.P.R. n. 783 del 16/09/1977; D.Lgs. n. 285 del 30/04/1992 - artt. 54,82,83,10, 80 ecc.; <text:s/>D.Lgs. n. 112 del 31/03/1998, art. n.105; D.Lgs. n. 159 del 06/09/2011; D.Lgs. n. 218 del 15/11/2012;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licenze-per-trasporto-merci-in-conto-proprio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4">
          <table:table-cell table:style-name="ce3" office:value-type="string" calcext:value-type="string">
            <text:p>AUTOSCUOLE <text:s text:c="2"/>Rilascio autorizzazioni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5">
          <table:table-cell table:style-name="ce4" office:value-type="string" calcext:value-type="string">
            <text:p>AUTOSCUOLE Rilascio autorizzazione all’inserimento di personale e rilascio relative tessere di riconoscimento <text:s/>insegnanti di teoria <text:s/>e istruttori di guida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6">
          <table:table-cell table:style-name="ce4" office:value-type="string" calcext:value-type="string">
            <text:p>AUTOSCUOLE <text:s text:c="3"/>Rilascio attestati di idoneità professionale all'attività di insegnante di teoria e istruttore di guida a seguito superamento esame presso Città Metropolitana di Torino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i esame visibili sul sito alla pagina dedicata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7">
          <table:table-cell table:style-name="ce4" office:value-type="string" calcext:value-type="string">
            <text:p>SCUOLE NAUTICHE <text:s text:c="32"/>Rilascio autorizzazioni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da richiedere all'Ufficio Trasporti Privat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8">
          <table:table-cell table:style-name="ce4" office:value-type="string" calcext:value-type="string">
            <text:p>SCUOLE NAUTICHE <text:s text:c="31"/>Rilascio autorizzazione all’inserimento di personale e rilascio relative tessere di riconoscimento <text:s/>insegnanti di teoria e istruttori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 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da richiedere all'Ufficio Trasporti Privat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9">
          <table:table-cell table:style-name="ce4" office:value-type="string" calcext:value-type="string">
            <text:p>STUDI DI CONSULENZA AUTOMOBILISTICA <text:s text:c="36"/>Rilascio autorizzazioni ad imprese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0">
          <table:table-cell table:style-name="ce4" office:value-type="string" calcext:value-type="string">
            <text:p>STUDI DI CONSULENZA AUTOMOBILISTICA <text:s text:c="45"/>Rilascio di autorizzazione all’inserimento di personale e rilascio relative tessere di riconoscimento per accesso ai pubblici uffici 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1">
          <table:table-cell table:style-name="ce4" office:value-type="string" calcext:value-type="string">
            <text:p>STUDI DI CONSULENZA AUTOMOBILISTICA <text:s text:c="34"/>Rilascio attestati di idoneità professionale all'attività di consulenza per la circolazione dei mezzi di trasporto a seguito superamento esame presso Città Metropolitana di Torino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e esame visibile sul sito alla pagina dedicata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2">
          <table:table-cell table:style-name="ce4" office:value-type="string" calcext:value-type="string">
            <text:p>CENTRI DI REVISIONE AUTOMOBILISTICA <text:s text:c="24"/>Rilascio autorizzazioni ad imprese di autoriparazione per l’espletamento delle revisioni di veicoli a motore e relativa gestione 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3">
          <table:table-cell table:style-name="ce4" office:value-type="string" calcext:value-type="string">
            <text:p>CENTRI DI REVISIONE AUTOMOBILISTICA <text:s text:c="23"/>Rilascio autorizzazioni per il conferimento di incarico di Responsabile Tecnico per la operazioni di revisione dei veicoli <text:s/>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 <text:s text:c="2"/>D.M. 15/11/2021 n. 446 coordinato con D.M. 21/09/2023 n. 237 e s.m.i. <text:s/>D.D. 26/10/2023 di modifica del D.D. 40 del 16/02/2022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3">
          <table:table-cell table:style-name="ce4" office:value-type="string" calcext:value-type="string">
            <text:p>OFFICINE DI REVISIONE DI VEICOLI PESANTI - Rilascio autorizzazioni per l'esecuzione delle operazioni di revisione dei veicoli pesanti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t.239,240 e 241 D.P.R. n. 495 del 16/12/1992; Art. 80 (codice della Strada) D.Lgs. n. 285 del 30/04/1992; D.M. 170 del 06/04/1995; D.lgs. n. 112 del 31/03/1998 - Art. 105; D.M. 15/11/2021 n. 446 coordinato con D.M. 21/09/2023 n. 237 e s.m.i.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4">
          <table:table-cell table:style-name="ce4" office:value-type="string" calcext:value-type="string">
            <text:p>SERVIZIO DI NOLEGGIO DI AUTOBUS CON CONDUCENTE <text:s text:c="38"/>Autorizzazione al trasporto nazionale ed internazionale di viaggiatori mediante noleggio di autobus con conducente. Iscrizione al Registro regionale delle imprese esercenti noleggio autobus conconducente.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4" office:value-type="string" calcext:value-type="string">
            <text:p>DI PARTE</text:p>
          </table:table-cell>
          <table:table-cell table:style-name="ce3" office:value-type="string" calcext:value-type="string">
            <text:p>9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8">
          <table:table-cell table:style-name="ce4" office:value-type="string" calcext:value-type="string">
            <text:p>SERVIZIO DI NOLEGGIO DI AUTOBUS CON CONDUCENTE <text:s/>Autorizzazione immatricolazione/sostituzione/distrazione autobus in servizio di noleggio con conducent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5">
          <table:table-cell table:style-name="ce4" office:value-type="string" calcext:value-type="string">
            <text:p>TRASPORTO PUBBLICO LOCALE - RILASCIO TESSERA DI LIBERA CIRCOLAZIONE SMART CARD BIP A FAVORE DI PERSONE DIVERSAMENTE ABILI <text:s text:c="35"/>Ufficio Trasporti Privati : istruttoria ed inserimento dati sul portale della Regione Piemonte e relativa gestione. <text:s text:c="41"/>Emissione ed invio tessere da parte di 5T SRL - Torino.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.R. 23/01/1986 n. 1; D.G.R. n. 58-8267 del <text:s/>14/10/1986 ; D.G.R n. 38-12800 del 28/04/1987: D.G.R. n. 107-18324 del <text:s/>14/09/1992; Legge n. 59 del 15/03/1997; D.Lgs. n. 422 del 19/11/1997; D. Lgs. n. 345/1998; D.G.R. n. 74-25984 del 16/11/1998; L.R. n.1 del 4/01/2000 e smi; D.G.R. n. 1-1824 del 21/12/2000; D.G.R. n.2-8049 del 23/12/2002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20/30 giorni circa dal versamento su c/c postale intestato a 5 T Srl per rilascio tessera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tessere-di-libera-circolazione-per-diversamente-ab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:  tramite PEC all’indirizzo: presidenza.provincia@cert.provincia.vercelli.it o caselle di posta elettronica : daniela.abbate@provincia.vercelli.it                    barbara.cavagna@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versamento su c/c postale intestato a 5 T srl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6">
          <table:table-cell table:style-name="ce4" office:value-type="string" calcext:value-type="string">
            <text:p>IDONEITA' PROFESSIONALE (Nazionele ed Internazionale) PER IL TRASPORTO SU STRADA DI MERCI E PERSONE <text:s text:c="33"/>Rilascio attestati di idoneità professionale all'attività di gestore a seguito superamento esame presso la Città Metropolitana di Torino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; Regolamento CE n. 1071/2009 del Parlamento Europeo e del Consiglio del 21/10/2009, che stabilisce nuove regole per l'esercizio della professione di autotrasportatore; <text:s/>Legge n. 56 del 07/04/2014 modificata dalla Legge n.114 del 11/08/2014.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i esami visibili sul sito alla pagina dedicata</text:p>
          </table:table-cell>
          <table:table-cell table:style-name="ce4" table:number-columns-repeated="3"/>
          <table:table-cell table:number-columns-repeated="2" table:style-name="ce8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https://www.provincia.vercelli.it/it/page/albo-autotrasportatori-cose-per-conto-ter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7">
          <table:table-cell table:style-name="ce4" office:value-type="string" calcext:value-type="string">
            <text:p>ALBI PROVINCIALI DEGLI AUTOTRASPORTATORI <text:s text:c="59"/>In data 4/5/2015 sulla Gazzetta Ufficiale n. 101 del 04/05/2015 è stato pubblicato il Decreto (D.P.C.M. 8 gennaio 2015) di trasferimento della tenuta degli albi dalla Province agli Uffici periferici del Ministero delle Infrastrutture e Trasporti ai sensi dell'art. 1 comma 94, della Legge 147/2013 (legge di stabilità 2014).</text:p>
          </table:table-cell>
          <table:table-cell table:number-columns-repeated="5" table:style-name="ce4" office:value-type="string" calcext:value-type="string">
            <text:p><text:s/></text:p>
          </table:table-cell>
          <table:table-cell table:style-name="ce4" table:number-columns-repeated="5"/>
          <table:table-cell table:style-name="ce4" office:value-type="string" calcext:value-type="string">
            <text:p><text:s/></text:p>
          </table:table-cell>
          <table:table-cell table:style-name="ce9" office:value-type="string" calcext:value-type="string">
            <text:p><text:s/></text:p>
          </table:table-cell>
          <table:table-cell table:style-name="ce4" office:value-type="string" calcext:value-type="string">
            <text:p><text:s/></text:p>
          </table:table-cell>
          <table:table-cell table:style-name="ce10"/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8" table:number-rows-repeated="202">
          <table:table-cell table:number-columns-repeated="1024"/>
        </table:table-row>
        <table:table-row table:style-name="ro19" table:number-rows-repeated="780">
          <table:table-cell table:number-columns-repeated="1024"/>
        </table:table-row>
        <table:table-row table:style-name="ro20" table:number-rows-repeated="1047574">
          <table:table-cell table:number-columns-repeated="1024"/>
        </table:table-row>
        <table:table-row table:style-name="ro20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GN$1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18" table:number-rows-repeated="220">
          <table:table-cell table:number-columns-repeated="64"/>
        </table:table-row>
        <table:table-row table:style-name="ro19" table:number-rows-repeated="780">
          <table:table-cell table:number-columns-repeated="64"/>
        </table:table-row>
        <table:table-row table:style-name="ro20" table:number-rows-repeated="1047575">
          <table:table-cell table:number-columns-repeated="64"/>
        </table:table-row>
        <table:table-row table:style-name="ro20">
          <table:table-cell table:number-columns-repeated="6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18" table:number-rows-repeated="220">
          <table:table-cell table:number-columns-repeated="64"/>
        </table:table-row>
        <table:table-row table:style-name="ro19" table:number-rows-repeated="780">
          <table:table-cell table:number-columns-repeated="64"/>
        </table:table-row>
        <table:table-row table:style-name="ro20" table:number-rows-repeated="1047575">
          <table:table-cell table:number-columns-repeated="64"/>
        </table:table-row>
        <table:table-row table:style-name="ro20">
          <table:table-cell table:number-columns-repeated="64"/>
        </table:table-row>
      </table:table>
      <table:table table:name="Foglio4" table:style-name="ta4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21" table:number-rows-repeated="220">
          <table:table-cell table:number-columns-repeated="64"/>
        </table:table-row>
        <table:table-row table:style-name="ro19" table:number-rows-repeated="780">
          <table:table-cell table:number-columns-repeated="64"/>
        </table:table-row>
        <table:table-row table:style-name="ro20" table:number-rows-repeated="1047575">
          <table:table-cell table:number-columns-repeated="64"/>
        </table:table-row>
        <table:table-row table:style-name="ro20">
          <table:table-cell table:number-columns-repeated="64"/>
        </table:table-row>
      </table:table>
      <table:table table:name="Foglio5" table:style-name="ta5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21" table:number-rows-repeated="220">
          <table:table-cell table:number-columns-repeated="64"/>
        </table:table-row>
        <table:table-row table:style-name="ro19" table:number-rows-repeated="780">
          <table:table-cell table:number-columns-repeated="64"/>
        </table:table-row>
        <table:table-row table:style-name="ro20" table:number-rows-repeated="1047575">
          <table:table-cell table:number-columns-repeated="64"/>
        </table:table-row>
        <table:table-row table:style-name="ro20">
          <table:table-cell table:number-columns-repeated="64"/>
        </table:table-row>
      </table:table>
      <table:named-expressions>
        <table:named-range table:name="Excel_BuiltIn_Print_Titles" table:base-cell-address="$Foglio1.$A$1" table:cell-range-address="$Foglio1.$A$1:.$GN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0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0P2" style:volatile="true">
      <loext:text> </loext:text>
      <loext:fill-character> </loext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3.249cm" fo:margin-bottom="3.249cm" fo:margin-left="1.9cm" fo:margin-right="1.9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42cm" fo:page-height="29.7cm" style:num-format="1" style:print-orientation="landscape" fo:margin-top="1.499cm" fo:margin-bottom="0.9cm" fo:margin-left="0.499cm" fo:margin-right="0.499c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25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creator>UPVC103</dc:creator>
    <meta:creation-date>2024-07-04T10:07:57</meta:creation-date>
    <dc:date>2024-07-25T13:05:15</dc:date>
    <meta:document-statistic meta:table-count="5" meta:cell-count="218" meta:object-count="0"/>
    <meta:generator>LibreOffice/6.4.7.2$Windows_X86_64 LibreOffice_project/639b8ac485750d5696d7590a72ef1b496725cfb5</meta:generator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