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Times New Roman" svg:font-family="'Times New Roman'" style:font-family-generic="roman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imes New Roman1" svg:font-family="'Times New Roman'" style:font-family-generic="swiss" style:font-pitch="variable"/>
  </office:font-face-decls>
  <office:automatic-styles>
    <style:style style:name="P1" style:family="paragraph" style:parent-style-name="Normale">
      <style:text-properties fo:font-size="11pt" style:font-size-asian="11pt" style:font-size-complex="11pt"/>
    </style:style>
    <style:style style:name="P2" style:family="paragraph" style:parent-style-name="Normale">
      <style:paragraph-properties>
        <style:tab-stops>
          <style:tab-stop style:position="9.287cm"/>
        </style:tab-stops>
      </style:paragraph-properties>
    </style:style>
    <style:style style:name="P3" style:family="paragraph" style:parent-style-name="Normale" style:master-page-name="MP0">
      <style:paragraph-properties style:page-number="auto" fo:break-before="page"/>
    </style:style>
    <style:style style:name="P4" style:family="paragraph">
      <loext:graphic-properties draw:fill="none"/>
    </style:style>
    <style:style style:name="P5" style:family="paragraph">
      <loext:graphic-properties draw:fill="solid" draw:fill-color="#4472c4" draw:opacity="100%"/>
    </style:style>
    <style:style style:name="P6" style:family="paragraph">
      <style:paragraph-properties fo:margin-top="0cm" fo:margin-bottom="0.106cm" fo:line-height="90%" fo:text-align="center" style:writing-mode="lr-tb"/>
    </style:style>
    <style:style style:name="P7" style:family="paragraph">
      <loext:graphic-properties draw:fill="solid" draw:fill-color="#ffffff" draw:opacity="90%"/>
      <style:paragraph-properties style:writing-mode="lr-tb" style:font-independent-line-spacing="false"/>
    </style:style>
    <style:style style:name="T1" style:family="text">
      <style:text-properties fo:color="#0000ff" style:font-name="Arial Narrow" fo:font-size="16pt" fo:font-weight="bold" style:font-size-asian="16pt" style:font-weight-asian="bold" style:font-size-complex="16pt"/>
    </style:style>
    <style:style style:name="T2" style:family="text">
      <style:text-properties fo:color="#0000ff" style:font-name="Arial Narrow" fo:font-size="11pt" fo:font-weight="bold" style:font-size-asian="11pt" style:font-weight-asian="bold" style:font-size-complex="11pt"/>
    </style:style>
    <style:style style:name="T3" style:family="text">
      <style:text-properties fo:color="#0000ff" style:font-name="Arial Narrow" fo:font-size="11pt" fo:font-weight="bold" officeooo:rsid="001b2e69" style:font-size-asian="11pt" style:font-weight-asian="bold" style:font-size-complex="11pt"/>
    </style:style>
    <style:style style:name="T4" style:family="text">
      <style:text-properties fo:color="#0000ff" style:font-name="Arial Narrow" fo:font-size="11pt" fo:font-weight="bold" officeooo:rsid="001bd07a" style:font-size-asian="11pt" style:font-weight-asian="bold" style:font-size-complex="11pt"/>
    </style:style>
    <style:style style:name="T5" style:family="text">
      <style:text-properties fo:color="#0000ff" style:font-name="Arial Narrow" fo:font-size="11pt" fo:font-weight="bold" officeooo:rsid="00204449" style:font-size-asian="11pt" style:font-weight-asian="bold" style:font-size-complex="11pt"/>
    </style:style>
    <style:style style:name="T6" style:family="text">
      <style:text-properties fo:color="#000000" style:font-name="Arial Narrow" fo:font-size="7.5pt" fo:font-weight="bold" style:letter-kerning="true" style:font-name-asian="Arial Narrow" style:font-size-asian="7.5pt" style:font-weight-asian="bold" style:font-name-complex="Arial Narrow" style:font-size-complex="7.5pt" style:font-weight-complex="bold"/>
    </style:style>
    <style:style style:name="T7" style:family="text">
      <style:text-properties fo:color="#000000" style:font-name="Calibri" fo:font-size="7.5pt" fo:font-weight="bold" style:letter-kerning="true" style:font-name-asian="Calibri" style:font-size-asian="7.5pt" style:font-weight-asian="bold" style:font-name-complex="Calibri" style:font-size-complex="7.5pt" style:font-weight-complex="bold"/>
    </style:style>
    <style:style style:name="T8" style:family="text">
      <style:text-properties fo:color="#000000" style:font-name="Arial Narrow" fo:font-size="7.5pt" style:letter-kerning="true" style:font-name-asian="Arial Narrow" style:font-size-asian="7.5pt" style:font-name-complex="Arial Narrow" style:font-size-complex="7.5pt"/>
    </style:style>
    <style:style style:name="T9" style:family="text">
      <style:text-properties fo:color="#ff0000" style:font-name="Arial Narrow" fo:font-size="7.5pt" style:letter-kerning="true" style:font-name-asian="Arial Narrow" style:font-size-asian="7.5pt" style:font-name-complex="Arial Narrow" style:font-size-complex="7.5pt"/>
    </style:style>
    <style:style style:name="gr1" style:family="graphic">
      <style:graphic-properties style:run-through="background" style:vertical-pos="from-top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solid" svg:stroke-width="0.035cm" svg:stroke-color="#3d67b1" svg:stroke-opacity="100%" draw:stroke-linejoin="miter" svg:stroke-linecap="butt" draw:fill="none" fo:min-height="0cm" fo:min-width="0cm" style:run-through="background"/>
    </style:style>
    <style:style style:name="gr3" style:family="graphic">
      <style:graphic-properties draw:stroke="solid" svg:stroke-width="0.035cm" svg:stroke-color="#34599c" svg:stroke-opacity="100%" draw:stroke-linejoin="miter" svg:stroke-linecap="butt" draw:fill="none" fo:min-height="0cm" fo:min-width="0cm" style:run-through="background"/>
    </style:style>
    <style:style style:name="gr4" style:family="graphic">
      <style:graphic-properties draw:stroke="solid" svg:stroke-width="0.035cm" svg:stroke-color="#ffffff" svg:stroke-opacity="100%" draw:stroke-linejoin="miter" svg:stroke-linecap="butt" draw:fill="solid" draw:fill-color="#4472c4" draw:opacity="100%" fo:min-height="0cm" fo:min-width="0cm" style:run-through="background"/>
    </style:style>
    <style:style style:name="gr5" style:family="graphic">
      <style:graphic-properties draw:stroke="solid" svg:stroke-width="0.035cm" svg:stroke-color="#4472c4" svg:stroke-opacity="100%" draw:stroke-linejoin="miter" svg:stroke-linecap="butt" draw:fill="solid" draw:fill-color="#ffffff" draw:opacity="90%" draw:textarea-horizontal-align="center" draw:textarea-vertical-align="middle" draw:auto-grow-height="false" draw:auto-grow-width="false" fo:padding-top="0.145cm" fo:padding-bottom="0.145cm" fo:padding-left="0.145cm" fo:padding-right="0.145cm" fo:wrap-option="wrap" style:run-through="background"/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Car._20_predefinito_20_paragrafo"><text:span text:style-name="T1">PUBBLICAZIONE AI SENSI DEL D.Lgs. N. 33 DEL 14.3.2013 Art. 22 c. 1 lett. d) <text:s text:c="29"/></text:span></text:span><text:span text:style-name="Car._20_predefinito_20_paragrafo"><text:span text:style-name="T2">aggiornamento <text:s/></text:span></text:span><text:span text:style-name="Car._20_predefinito_20_paragrafo"><text:span text:style-name="T5">giugno 2024</text:span></text:span></text:p>
      <text:p text:style-name="P1"/>
      <text:p text:style-name="Normale"><draw:g text:anchor-type="as-char" svg:y="0cm" draw:z-index="0" draw:name="Organigramma 171" draw:style-name="gr1"><draw:custom-shape draw:name="Figura a mano libera: forma 2" draw:style-name="gr2" draw:text-style-name="P4" svg:width="1.95cm" svg:height="0.929cm" svg:x="23.042cm" svg:y="7.932cm"><text:p/><draw:enhanced-geometry svg:viewBox="0 0 701859 334021" draw:text-areas="?f8 ?f10 ?f9 ?f11" draw:type="non-primitive" draw:enhanced-path="M ?f0 ?f0 L ?f0 ?f3 ?f1 ?f3 ?f1 ?f2 N"><draw:equation draw:name="f0" draw:formula="0"/><draw:equation draw:name="f1" draw:formula="701859"/><draw:equation draw:name="f2" draw:formula="334021"/><draw:equation draw:name="f3" draw:formula="227625"/><draw:equation draw:name="f4" draw:formula="?f2 - ?f0"/><draw:equation draw:name="f5" draw:formula="?f1 - ?f0"/><draw:equation draw:name="f6" draw:formula="?f5 / 701859"/><draw:equation draw:name="f7" draw:formula="?f4 / 334021"/><draw:equation draw:name="f8" draw:formula="0 / ?f6"/><draw:equation draw:name="f9" draw:formula="701859 / ?f6"/><draw:equation draw:name="f10" draw:formula="0 / ?f7"/><draw:equation draw:name="f11" draw:formula="334021 / ?f7"/></draw:enhanced-geometry></draw:custom-shape><draw:custom-shape draw:name="Figura a mano libera: forma 3" draw:style-name="gr2" draw:text-style-name="P4" svg:width="1.95cm" svg:height="0.929cm" svg:x="21.091cm" svg:y="7.932cm"><text:p/><draw:enhanced-geometry svg:viewBox="0 0 701859 334021" draw:text-areas="?f8 ?f10 ?f9 ?f11" draw:type="non-primitive" draw:enhanced-path="M ?f1 ?f0 L ?f1 ?f3 ?f0 ?f3 ?f0 ?f2 N"><draw:equation draw:name="f0" draw:formula="0"/><draw:equation draw:name="f1" draw:formula="701859"/><draw:equation draw:name="f2" draw:formula="334021"/><draw:equation draw:name="f3" draw:formula="227625"/><draw:equation draw:name="f4" draw:formula="?f2 - ?f0"/><draw:equation draw:name="f5" draw:formula="?f1 - ?f0"/><draw:equation draw:name="f6" draw:formula="?f5 / 701859"/><draw:equation draw:name="f7" draw:formula="?f4 / 334021"/><draw:equation draw:name="f8" draw:formula="0 / ?f6"/><draw:equation draw:name="f9" draw:formula="701859 / ?f6"/><draw:equation draw:name="f10" draw:formula="0 / ?f7"/><draw:equation draw:name="f11" draw:formula="334021 / ?f7"/></draw:enhanced-geometry></draw:custom-shape><draw:custom-shape draw:name="Figura a mano libera: forma 4" draw:style-name="gr2" draw:text-style-name="P4" svg:width="6.823cm" svg:height="0.929cm" svg:x="16.217cm" svg:y="4.979cm"><text:p/><draw:enhanced-geometry svg:viewBox="0 0 2456508 334021" draw:text-areas="?f8 ?f10 ?f9 ?f11" draw:type="non-primitive" draw:enhanced-path="M ?f0 ?f0 L ?f0 ?f3 ?f1 ?f3 ?f1 ?f2 N"><draw:equation draw:name="f0" draw:formula="0"/><draw:equation draw:name="f1" draw:formula="2456508"/><draw:equation draw:name="f2" draw:formula="334021"/><draw:equation draw:name="f3" draw:formula="227625"/><draw:equation draw:name="f4" draw:formula="?f2 - ?f0"/><draw:equation draw:name="f5" draw:formula="?f1 - ?f0"/><draw:equation draw:name="f6" draw:formula="?f5 / 2456508"/><draw:equation draw:name="f7" draw:formula="?f4 / 334021"/><draw:equation draw:name="f8" draw:formula="0 / ?f6"/><draw:equation draw:name="f9" draw:formula="2456508 / ?f6"/><draw:equation draw:name="f10" draw:formula="0 / ?f7"/><draw:equation draw:name="f11" draw:formula="334021 / ?f7"/></draw:enhanced-geometry></draw:custom-shape><draw:custom-shape draw:name="Figura a mano libera: forma 5" draw:style-name="gr2" draw:text-style-name="P4" svg:width="7.797cm" svg:height="0.929cm" svg:x="9.394cm" svg:y="7.932cm"><text:p/><draw:enhanced-geometry svg:viewBox="0 0 2807437 334021" draw:text-areas="?f8 ?f10 ?f9 ?f11" draw:type="non-primitive" draw:enhanced-path="M ?f0 ?f0 L ?f0 ?f3 ?f1 ?f3 ?f1 ?f2 N"><draw:equation draw:name="f0" draw:formula="0"/><draw:equation draw:name="f1" draw:formula="2807437"/><draw:equation draw:name="f2" draw:formula="334021"/><draw:equation draw:name="f3" draw:formula="227625"/><draw:equation draw:name="f4" draw:formula="?f2 - ?f0"/><draw:equation draw:name="f5" draw:formula="?f1 - ?f0"/><draw:equation draw:name="f6" draw:formula="?f5 / 2807437"/><draw:equation draw:name="f7" draw:formula="?f4 / 334021"/><draw:equation draw:name="f8" draw:formula="0 / ?f6"/><draw:equation draw:name="f9" draw:formula="2807437 / ?f6"/><draw:equation draw:name="f10" draw:formula="0 / ?f7"/><draw:equation draw:name="f11" draw:formula="334021 / ?f7"/></draw:enhanced-geometry></draw:custom-shape><draw:custom-shape draw:name="Figura a mano libera: forma 6" draw:style-name="gr2" draw:text-style-name="P4" svg:width="3.899cm" svg:height="0.929cm" svg:x="9.394cm" svg:y="7.932cm"><text:p/><draw:enhanced-geometry svg:viewBox="0 0 1403718 334021" draw:text-areas="?f8 ?f10 ?f9 ?f11" draw:type="non-primitive" draw:enhanced-path="M ?f0 ?f0 L ?f0 ?f3 ?f1 ?f3 ?f1 ?f2 N"><draw:equation draw:name="f0" draw:formula="0"/><draw:equation draw:name="f1" draw:formula="1403718"/><draw:equation draw:name="f2" draw:formula="334021"/><draw:equation draw:name="f3" draw:formula="227625"/><draw:equation draw:name="f4" draw:formula="?f2 - ?f0"/><draw:equation draw:name="f5" draw:formula="?f1 - ?f0"/><draw:equation draw:name="f6" draw:formula="?f5 / 1403718"/><draw:equation draw:name="f7" draw:formula="?f4 / 334021"/><draw:equation draw:name="f8" draw:formula="0 / ?f6"/><draw:equation draw:name="f9" draw:formula="1403718 / ?f6"/><draw:equation draw:name="f10" draw:formula="0 / ?f7"/><draw:equation draw:name="f11" draw:formula="334021 / ?f7"/></draw:enhanced-geometry></draw:custom-shape><draw:custom-shape draw:name="Figura a mano libera: forma 7" draw:style-name="gr2" draw:text-style-name="P4" svg:width="0.255cm" svg:height="0.929cm" svg:x="9.267cm" svg:y="7.932cm"><text:p/><draw:enhanced-geometry svg:viewBox="0 0 91440 334021" draw:text-areas="?f8 ?f10 ?f9 ?f11" draw:type="non-primitive" draw:enhanced-path="M ?f3 ?f0 L ?f3 ?f2 N"><draw:equation draw:name="f0" draw:formula="0"/><draw:equation draw:name="f1" draw:formula="91440"/><draw:equation draw:name="f2" draw:formula="334021"/><draw:equation draw:name="f3" draw:formula="45720"/><draw:equation draw:name="f4" draw:formula="?f2 - ?f0"/><draw:equation draw:name="f5" draw:formula="?f1 - ?f0"/><draw:equation draw:name="f6" draw:formula="?f5 / 91440"/><draw:equation draw:name="f7" draw:formula="?f4 / 334021"/><draw:equation draw:name="f8" draw:formula="0 / ?f6"/><draw:equation draw:name="f9" draw:formula="91440 / ?f6"/><draw:equation draw:name="f10" draw:formula="0 / ?f7"/><draw:equation draw:name="f11" draw:formula="334021 / ?f7"/></draw:enhanced-geometry></draw:custom-shape><draw:custom-shape draw:name="Figura a mano libera: forma 8" draw:style-name="gr2" draw:text-style-name="P4" svg:width="3.899cm" svg:height="0.929cm" svg:x="5.495cm" svg:y="7.932cm"><text:p/><draw:enhanced-geometry svg:viewBox="0 0 1403718 334021" draw:text-areas="?f8 ?f10 ?f9 ?f11" draw:type="non-primitive" draw:enhanced-path="M ?f1 ?f0 L ?f1 ?f3 ?f0 ?f3 ?f0 ?f2 N"><draw:equation draw:name="f0" draw:formula="0"/><draw:equation draw:name="f1" draw:formula="1403718"/><draw:equation draw:name="f2" draw:formula="334021"/><draw:equation draw:name="f3" draw:formula="227625"/><draw:equation draw:name="f4" draw:formula="?f2 - ?f0"/><draw:equation draw:name="f5" draw:formula="?f1 - ?f0"/><draw:equation draw:name="f6" draw:formula="?f5 / 1403718"/><draw:equation draw:name="f7" draw:formula="?f4 / 334021"/><draw:equation draw:name="f8" draw:formula="0 / ?f6"/><draw:equation draw:name="f9" draw:formula="1403718 / ?f6"/><draw:equation draw:name="f10" draw:formula="0 / ?f7"/><draw:equation draw:name="f11" draw:formula="334021 / ?f7"/></draw:enhanced-geometry></draw:custom-shape><draw:custom-shape draw:name="Figura a mano libera: forma 9" draw:style-name="gr2" draw:text-style-name="P4" svg:width="7.797cm" svg:height="0.929cm" svg:x="1.595cm" svg:y="7.932cm"><text:p/><draw:enhanced-geometry svg:viewBox="0 0 2807437 334021" draw:text-areas="?f8 ?f10 ?f9 ?f11" draw:type="non-primitive" draw:enhanced-path="M ?f1 ?f0 L ?f1 ?f3 ?f0 ?f3 ?f0 ?f2 N"><draw:equation draw:name="f0" draw:formula="0"/><draw:equation draw:name="f1" draw:formula="2807437"/><draw:equation draw:name="f2" draw:formula="334021"/><draw:equation draw:name="f3" draw:formula="227625"/><draw:equation draw:name="f4" draw:formula="?f2 - ?f0"/><draw:equation draw:name="f5" draw:formula="?f1 - ?f0"/><draw:equation draw:name="f6" draw:formula="?f5 / 2807437"/><draw:equation draw:name="f7" draw:formula="?f4 / 334021"/><draw:equation draw:name="f8" draw:formula="0 / ?f6"/><draw:equation draw:name="f9" draw:formula="2807437 / ?f6"/><draw:equation draw:name="f10" draw:formula="0 / ?f7"/><draw:equation draw:name="f11" draw:formula="334021 / ?f7"/></draw:enhanced-geometry></draw:custom-shape><draw:custom-shape draw:name="Figura a mano libera: forma 10" draw:style-name="gr2" draw:text-style-name="P4" svg:width="6.823cm" svg:height="0.929cm" svg:x="9.394cm" svg:y="4.979cm"><text:p/><draw:enhanced-geometry svg:viewBox="0 0 2456508 334021" draw:text-areas="?f8 ?f10 ?f9 ?f11" draw:type="non-primitive" draw:enhanced-path="M ?f1 ?f0 L ?f1 ?f3 ?f0 ?f3 ?f0 ?f2 N"><draw:equation draw:name="f0" draw:formula="0"/><draw:equation draw:name="f1" draw:formula="2456508"/><draw:equation draw:name="f2" draw:formula="334021"/><draw:equation draw:name="f3" draw:formula="227625"/><draw:equation draw:name="f4" draw:formula="?f2 - ?f0"/><draw:equation draw:name="f5" draw:formula="?f1 - ?f0"/><draw:equation draw:name="f6" draw:formula="?f5 / 2456508"/><draw:equation draw:name="f7" draw:formula="?f4 / 334021"/><draw:equation draw:name="f8" draw:formula="0 / ?f6"/><draw:equation draw:name="f9" draw:formula="2456508 / ?f6"/><draw:equation draw:name="f10" draw:formula="0 / ?f7"/><draw:equation draw:name="f11" draw:formula="334021 / ?f7"/></draw:enhanced-geometry></draw:custom-shape><draw:custom-shape draw:name="Figura a mano libera: forma 11" draw:style-name="gr3" draw:text-style-name="P4" svg:width="0.255cm" svg:height="0.929cm" svg:x="16.09cm" svg:y="2.027cm"><text:p/><draw:enhanced-geometry svg:viewBox="0 0 91440 334021" draw:text-areas="?f8 ?f10 ?f9 ?f11" draw:type="non-primitive" draw:enhanced-path="M ?f3 ?f0 L ?f3 ?f2 N"><draw:equation draw:name="f0" draw:formula="0"/><draw:equation draw:name="f1" draw:formula="91440"/><draw:equation draw:name="f2" draw:formula="334021"/><draw:equation draw:name="f3" draw:formula="45720"/><draw:equation draw:name="f4" draw:formula="?f2 - ?f0"/><draw:equation draw:name="f5" draw:formula="?f1 - ?f0"/><draw:equation draw:name="f6" draw:formula="?f5 / 91440"/><draw:equation draw:name="f7" draw:formula="?f4 / 334021"/><draw:equation draw:name="f8" draw:formula="0 / ?f6"/><draw:equation draw:name="f9" draw:formula="91440 / ?f6"/><draw:equation draw:name="f10" draw:formula="0 / ?f7"/><draw:equation draw:name="f11" draw:formula="334021 / ?f7"/></draw:enhanced-geometry></draw:custom-shape><draw:custom-shape draw:name="Figura a mano libera: forma 12" draw:style-name="gr4" draw:text-style-name="P5" svg:width="3.19cm" svg:height="2.026cm" svg:x="14.623cm" svg:y="0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13" draw:style-name="gr5" draw:text-style-name="P7" svg:width="3.19cm" svg:height="2.026cm" svg:x="14.977cm" svg:y="0.337cm"><text:p text:style-name="P6"><text:span text:style-name="T6">PROVINCIA DI VERCELLI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14" draw:style-name="gr4" draw:text-style-name="P5" svg:width="3.19cm" svg:height="2.026cm" svg:x="14.623cm" svg:y="2.955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15" draw:style-name="gr5" draw:text-style-name="P7" svg:width="3.19cm" svg:height="2.026cm" svg:x="14.977cm" svg:y="3.29cm"><text:p text:style-name="P6"><text:span text:style-name="T6">PARTECIPAZIONI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16" draw:style-name="gr4" draw:text-style-name="P5" svg:width="3.19cm" svg:height="2.026cm" svg:x="7.798cm" svg:y="5.907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17" draw:style-name="gr5" draw:text-style-name="P7" svg:width="3.19cm" svg:height="2.026cm" svg:x="8.153cm" svg:y="6.244cm"><text:p text:style-name="P6"><text:span text:style-name="T7">Società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18" draw:style-name="gr4" draw:text-style-name="P5" svg:width="3.19cm" svg:height="2.026cm" svg:x="0cm" svg:y="8.862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19" draw:style-name="gr5" draw:text-style-name="P7" svg:width="3.19cm" svg:height="2.026cm" svg:x="0.355cm" svg:y="9.199cm"><text:p text:style-name="P6"><text:span text:style-name="T8">A.T.A.P. <text:s/>spa </text:span></text:p><text:p text:style-name="P6"><text:span text:style-name="T8">26,45%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20" draw:style-name="gr4" draw:text-style-name="P5" svg:width="3.19cm" svg:height="2.026cm" svg:x="3.898cm" svg:y="8.862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21" draw:style-name="gr5" draw:text-style-name="P7" svg:width="3.19cm" svg:height="2.026cm" svg:x="4.255cm" svg:y="9.199cm"><text:p text:style-name="P6"><text:span text:style-name="T8">Ente Servizi ed Aree Espositive Caresanablot <text:s/>srl</text:span></text:p><text:p text:style-name="P6"><text:span text:style-name="T8">22,89%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22" draw:style-name="gr4" draw:text-style-name="P5" svg:width="3.19cm" svg:height="2.026cm" svg:x="7.798cm" svg:y="8.862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23" draw:style-name="gr5" draw:text-style-name="P7" svg:width="3.19cm" svg:height="2.026cm" svg:x="8.153cm" svg:y="9.199cm"><text:p text:style-name="P6"><text:span text:style-name="T8">NORDIND <text:s/>spa</text:span></text:p><text:p text:style-name="P6"><text:span text:style-name="T8">14,10%</text:span></text:p><text:p text:style-name="P6"><text:span text:style-name="T9">in <text:s/>fallimento dal 13/1/2017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24" draw:style-name="gr4" draw:text-style-name="P5" svg:width="3.19cm" svg:height="2.026cm" svg:x="11.698cm" svg:y="8.862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25" draw:style-name="gr5" draw:text-style-name="P7" svg:width="3.19cm" svg:height="2.026cm" svg:x="12.053cm" svg:y="9.199cm"><text:p text:style-name="P6"><text:span text:style-name="T8">Monterosa 2000 <text:s/>spa</text:span></text:p><text:p text:style-name="P6"><text:span text:style-name="T8">5,96%</text:span></text:p><text:p text:style-name="P6"><text:span text:style-name="T9">fusione per incorporazione di Alpe di Mera <text:s/>20/11/2018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26" draw:style-name="gr4" draw:text-style-name="P5" svg:width="3.19cm" svg:height="2.026cm" svg:x="15.596cm" svg:y="8.862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27" draw:style-name="gr5" draw:text-style-name="P7" svg:width="3.19cm" svg:height="2.026cm" svg:x="15.951cm" svg:y="9.199cm"><text:p text:style-name="P6"><text:span text:style-name="T8">A.T.L. Terre dell’Alto Piemonte scarl</text:span></text:p><text:p text:style-name="P6"><text:span text:style-name="T8">1,18%</text:span></text:p><text:p text:style-name="P6"><text:span text:style-name="T9">Atto costituzione <text:s/>28/12/2022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28" draw:style-name="gr4" draw:text-style-name="P5" svg:width="3.19cm" svg:height="2.026cm" svg:x="21.445cm" svg:y="5.907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29" draw:style-name="gr5" draw:text-style-name="P7" svg:width="3.19cm" svg:height="2.026cm" svg:x="21.8cm" svg:y="6.244cm"><text:p text:style-name="P6"><text:span text:style-name="T7">Consorzi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30" draw:style-name="gr4" draw:text-style-name="P5" svg:width="3.19cm" svg:height="2.026cm" svg:x="19.496cm" svg:y="8.862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31" draw:style-name="gr5" draw:text-style-name="P7" svg:width="3.19cm" svg:height="2.026cm" svg:x="19.851cm" svg:y="9.199cm"><text:p text:style-name="P6"><text:span text:style-name="T8">CSI <text:s text:c="2"/>Piemonte</text:span></text:p><text:p text:style-name="P6"><text:span text:style-name="T8">0,79%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32" draw:style-name="gr4" draw:text-style-name="P5" svg:width="3.19cm" svg:height="2.026cm" svg:x="23.394cm" svg:y="8.862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33" draw:style-name="gr5" draw:text-style-name="P7" svg:width="3.19cm" svg:height="2.026cm" svg:x="23.751cm" svg:y="9.199cm"><text:p text:style-name="P6"><text:span text:style-name="T8">Agenzia della mobilità piemontese</text:span></text:p><text:p text:style-name="P6"><text:span text:style-name="T8">2,38%</text:span></text:p><text:p text:style-name="P6"><text:span text:style-name="T9">Adesione dal 2/12/2015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/draw:g></text:p>
      <text:p text:style-name="Normale"/>
      <text:p text:style-name="Normale"/>
      <text:p text:style-name="P2"><text:tab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Times New Roman" svg:font-family="'Times New Roman'" style:font-family-generic="roman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imes New Roman1" svg:font-family="'Times New Roman'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fo:background-color="transparent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e" style:family="paragraph">
      <style:paragraph-properties fo:hyphenation-ladder-count="no-limit"/>
      <style:text-properties fo:font-size="12pt" style:font-size-asian="12pt" style:font-size-complex="12pt" fo:hyphenate="false" loext:hyphenation-no-caps="false"/>
    </style:style>
    <style:style style:name="Testo_20_fumetto" style:display-name="Testo fumetto" style:family="paragraph" style:parent-style-name="Normale">
      <style:paragraph-properties fo:hyphenation-ladder-count="no-limit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/>
    </style:style>
    <style:style style:name="Car._20_predefinito_20_paragrafo" style:display-name="Car. predefinito paragrafo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title> </dc:title>
    <dc:description/>
    <dc:subject/>
    <meta:initial-creator>giorgi</meta:initial-creator>
    <meta:creation-date>2020-05-28T09:56:00Z</meta:creation-date>
    <dc:date>2024-05-16T11:09:24.354000000</dc:date>
    <meta:print-date>2016-07-13T07:30:00Z</meta:print-date>
    <meta:editing-cycles>10</meta:editing-cycles>
    <meta:editing-duration>PT23M17S</meta:editing-duration>
    <meta:document-statistic meta:table-count="0" meta:image-count="0" meta:object-count="0" meta:page-count="1" meta:paragraph-count="3" meta:word-count="18" meta:character-count="132" meta:non-whitespace-character-count="84"/>
    <meta:template xlink:type="simple" xlink:actuate="onRequest" xlink:title="" xlink:href="Normal"/>
  </office:meta>
</office:document-meta>
</file>