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1" svg:font-family="Arial1"/>
    <style:font-face style:name="Arial2" svg:font-family="Arial2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9" style:family="table-column">
      <style:table-column-properties fo:break-before="auto" style:column-width="20.71mm"/>
    </style:style>
    <style:style style:name="co17" style:family="table-column">
      <style:table-column-properties fo:break-before="auto" style:column-width="18.56mm"/>
    </style:style>
    <style:style style:name="co16" style:family="table-column">
      <style:table-column-properties fo:break-before="auto" style:column-width="27.15mm"/>
    </style:style>
    <style:style style:name="co18" style:family="table-column">
      <style:table-column-properties fo:break-before="auto" style:column-width="22.31mm"/>
    </style:style>
    <style:style style:name="co5" style:family="table-column">
      <style:table-column-properties fo:break-before="auto" style:column-width="61.28mm"/>
    </style:style>
    <style:style style:name="co6" style:family="table-column">
      <style:table-column-properties fo:break-before="auto" style:column-width="45.97mm"/>
    </style:style>
    <style:style style:name="co7" style:family="table-column">
      <style:table-column-properties fo:break-before="auto" style:column-width="77.95mm"/>
    </style:style>
    <style:style style:name="co8" style:family="table-column">
      <style:table-column-properties fo:break-before="auto" style:column-width="57.5mm"/>
    </style:style>
    <style:style style:name="co10" style:family="table-column">
      <style:table-column-properties fo:break-before="auto" style:column-width="33.87mm"/>
    </style:style>
    <style:style style:name="co11" style:family="table-column">
      <style:table-column-properties fo:break-before="auto" style:column-width="43.53mm"/>
    </style:style>
    <style:style style:name="co12" style:family="table-column">
      <style:table-column-properties fo:break-before="auto" style:column-width="19.09mm"/>
    </style:style>
    <style:style style:name="co13" style:family="table-column">
      <style:table-column-properties fo:break-before="auto" style:column-width="19.35mm"/>
    </style:style>
    <style:style style:name="co14" style:family="table-column">
      <style:table-column-properties fo:break-before="auto" style:column-width="86.82mm"/>
    </style:style>
    <style:style style:name="co15" style:family="table-column">
      <style:table-column-properties fo:break-before="auto" style:column-width="60.48mm"/>
    </style:style>
    <style:style style:name="co19" style:family="table-column">
      <style:table-column-properties fo:break-before="auto" style:column-width="89.24mm"/>
    </style:style>
    <style:style style:name="co20" style:family="table-column">
      <style:table-column-properties fo:break-before="auto" style:column-width="78.76mm"/>
    </style:style>
    <style:style style:name="co21" style:family="table-column">
      <style:table-column-properties fo:break-before="auto" style:column-width="35.47mm"/>
    </style:style>
    <style:style style:name="co22" style:family="table-column">
      <style:table-column-properties fo:break-before="auto" style:column-width="21.24mm"/>
    </style:style>
    <style:style style:name="ro60" style:family="table-row">
      <style:table-row-properties style:row-height="4.5mm" fo:break-before="auto" style:use-optimal-row-height="false"/>
    </style:style>
    <style:style style:name="ro61" style:family="table-row">
      <style:table-row-properties style:row-height="5.29mm" fo:break-before="auto" style:use-optimal-row-height="false"/>
    </style:style>
    <style:style style:name="ro62" style:family="table-row">
      <style:table-row-properties style:row-height="4.76mm" fo:break-before="auto" style:use-optimal-row-height="false"/>
    </style:style>
    <style:style style:name="ro4" style:family="table-row">
      <style:table-row-properties style:row-height="12.17mm" fo:break-before="auto" style:use-optimal-row-height="false"/>
    </style:style>
    <style:style style:name="ro5" style:family="table-row">
      <style:table-row-properties style:row-height="17.46mm" fo:break-before="auto" style:use-optimal-row-height="false"/>
    </style:style>
    <style:style style:name="ro6" style:family="table-row">
      <style:table-row-properties style:row-height="36.25mm" fo:break-before="auto" style:use-optimal-row-height="false"/>
    </style:style>
    <style:style style:name="ro7" style:family="table-row">
      <style:table-row-properties style:row-height="33.34mm" fo:break-before="auto" style:use-optimal-row-height="false"/>
    </style:style>
    <style:style style:name="ro8" style:family="table-row">
      <style:table-row-properties style:row-height="44.98mm" fo:break-before="auto" style:use-optimal-row-height="false"/>
    </style:style>
    <style:style style:name="ro9" style:family="table-row">
      <style:table-row-properties style:row-height="33.6mm" fo:break-before="auto" style:use-optimal-row-height="false"/>
    </style:style>
    <style:style style:name="ro10" style:family="table-row">
      <style:table-row-properties style:row-height="38.63mm" fo:break-before="auto" style:use-optimal-row-height="false"/>
    </style:style>
    <style:style style:name="ro11" style:family="table-row">
      <style:table-row-properties style:row-height="31.49mm" fo:break-before="auto" style:use-optimal-row-height="false"/>
    </style:style>
    <style:style style:name="ro12" style:family="table-row">
      <style:table-row-properties style:row-height="28.31mm" fo:break-before="auto" style:use-optimal-row-height="false"/>
    </style:style>
    <style:style style:name="ro13" style:family="table-row">
      <style:table-row-properties style:row-height="42.6mm" fo:break-before="auto" style:use-optimal-row-height="false"/>
    </style:style>
    <style:style style:name="ro14" style:family="table-row">
      <style:table-row-properties style:row-height="37.84mm" fo:break-before="auto" style:use-optimal-row-height="false"/>
    </style:style>
    <style:style style:name="ro15" style:family="table-row">
      <style:table-row-properties style:row-height="34.66mm" fo:break-before="auto" style:use-optimal-row-height="false"/>
    </style:style>
    <style:style style:name="ro16" style:family="table-row">
      <style:table-row-properties style:row-height="28.84mm" fo:break-before="auto" style:use-optimal-row-height="false"/>
    </style:style>
    <style:style style:name="ro17" style:family="table-row">
      <style:table-row-properties style:row-height="27.25mm" fo:break-before="auto" style:use-optimal-row-height="false"/>
    </style:style>
    <style:style style:name="ro18" style:family="table-row">
      <style:table-row-properties style:row-height="26.46mm" fo:break-before="auto" style:use-optimal-row-height="false"/>
    </style:style>
    <style:style style:name="ro19" style:family="table-row">
      <style:table-row-properties style:row-height="26.72mm" fo:break-before="auto" style:use-optimal-row-height="false"/>
    </style:style>
    <style:style style:name="ro20" style:family="table-row">
      <style:table-row-properties style:row-height="50.54mm" fo:break-before="auto" style:use-optimal-row-height="false"/>
    </style:style>
    <style:style style:name="ro21" style:family="table-row">
      <style:table-row-properties style:row-height="45.77mm" fo:break-before="auto" style:use-optimal-row-height="false"/>
    </style:style>
    <style:style style:name="ro22" style:family="table-row">
      <style:table-row-properties style:row-height="43.66mm" fo:break-before="auto" style:use-optimal-row-height="false"/>
    </style:style>
    <style:style style:name="ro23" style:family="table-row">
      <style:table-row-properties style:row-height="47.36mm" fo:break-before="auto" style:use-optimal-row-height="false"/>
    </style:style>
    <style:style style:name="ro24" style:family="table-row">
      <style:table-row-properties style:row-height="24.87mm" fo:break-before="auto" style:use-optimal-row-height="false"/>
    </style:style>
    <style:style style:name="ro25" style:family="table-row">
      <style:table-row-properties style:row-height="30.43mm" fo:break-before="auto" style:use-optimal-row-height="false"/>
    </style:style>
    <style:style style:name="ro26" style:family="table-row">
      <style:table-row-properties style:row-height="42.07mm" fo:break-before="auto" style:use-optimal-row-height="false"/>
    </style:style>
    <style:style style:name="ro27" style:family="table-row">
      <style:table-row-properties style:row-height="41.54mm" fo:break-before="auto" style:use-optimal-row-height="false"/>
    </style:style>
    <style:style style:name="ro28" style:family="table-row">
      <style:table-row-properties style:row-height="41.01mm" fo:break-before="auto" style:use-optimal-row-height="false"/>
    </style:style>
    <style:style style:name="ro29" style:family="table-row">
      <style:table-row-properties style:row-height="31.22mm" fo:break-before="auto" style:use-optimal-row-height="false"/>
    </style:style>
    <style:style style:name="ro30" style:family="table-row">
      <style:table-row-properties style:row-height="43.39mm" fo:break-before="auto" style:use-optimal-row-height="false"/>
    </style:style>
    <style:style style:name="ro31" style:family="table-row">
      <style:table-row-properties style:row-height="34.4mm" fo:break-before="auto" style:use-optimal-row-height="false"/>
    </style:style>
    <style:style style:name="ro32" style:family="table-row">
      <style:table-row-properties style:row-height="29.9mm" fo:break-before="auto" style:use-optimal-row-height="false"/>
    </style:style>
    <style:style style:name="ro33" style:family="table-row">
      <style:table-row-properties style:row-height="38.89mm" fo:break-before="auto" style:use-optimal-row-height="false"/>
    </style:style>
    <style:style style:name="ro34" style:family="table-row">
      <style:table-row-properties style:row-height="38.1mm" fo:break-before="auto" style:use-optimal-row-height="false"/>
    </style:style>
    <style:style style:name="ro35" style:family="table-row">
      <style:table-row-properties style:row-height="37.31mm" fo:break-before="auto" style:use-optimal-row-height="false"/>
    </style:style>
    <style:style style:name="ro36" style:family="table-row">
      <style:table-row-properties style:row-height="39.42mm" fo:break-before="auto" style:use-optimal-row-height="false"/>
    </style:style>
    <style:style style:name="ro37" style:family="table-row">
      <style:table-row-properties style:row-height="47.1mm" fo:break-before="auto" style:use-optimal-row-height="false"/>
    </style:style>
    <style:style style:name="ro38" style:family="table-row">
      <style:table-row-properties style:row-height="37.04mm" fo:break-before="auto" style:use-optimal-row-height="false"/>
    </style:style>
    <style:style style:name="ro39" style:family="table-row">
      <style:table-row-properties style:row-height="29.37mm" fo:break-before="auto" style:use-optimal-row-height="false"/>
    </style:style>
    <style:style style:name="ro40" style:family="table-row">
      <style:table-row-properties style:row-height="35.19mm" fo:break-before="auto" style:use-optimal-row-height="false"/>
    </style:style>
    <style:style style:name="ro41" style:family="table-row">
      <style:table-row-properties style:row-height="36.51mm" fo:break-before="auto" style:use-optimal-row-height="false"/>
    </style:style>
    <style:style style:name="ro42" style:family="table-row">
      <style:table-row-properties style:row-height="35.72mm" fo:break-before="auto" style:use-optimal-row-height="false"/>
    </style:style>
    <style:style style:name="ro43" style:family="table-row">
      <style:table-row-properties style:row-height="32.01mm" fo:break-before="auto" style:use-optimal-row-height="false"/>
    </style:style>
    <style:style style:name="ro44" style:family="table-row">
      <style:table-row-properties style:row-height="25.66mm" fo:break-before="auto" style:use-optimal-row-height="false"/>
    </style:style>
    <style:style style:name="ro45" style:family="table-row">
      <style:table-row-properties style:row-height="22.75mm" fo:break-before="auto" style:use-optimal-row-height="false"/>
    </style:style>
    <style:style style:name="ro46" style:family="table-row">
      <style:table-row-properties style:row-height="36.78mm" fo:break-before="auto" style:use-optimal-row-height="false"/>
    </style:style>
    <style:style style:name="ro47" style:family="table-row">
      <style:table-row-properties style:row-height="38.36mm" fo:break-before="auto" style:use-optimal-row-height="false"/>
    </style:style>
    <style:style style:name="ro48" style:family="table-row">
      <style:table-row-properties style:row-height="30.16mm" fo:break-before="auto" style:use-optimal-row-height="false"/>
    </style:style>
    <style:style style:name="ro49" style:family="table-row">
      <style:table-row-properties style:row-height="35.45mm" fo:break-before="auto" style:use-optimal-row-height="false"/>
    </style:style>
    <style:style style:name="ro50" style:family="table-row">
      <style:table-row-properties style:row-height="26.19mm" fo:break-before="auto" style:use-optimal-row-height="false"/>
    </style:style>
    <style:style style:name="ro51" style:family="table-row">
      <style:table-row-properties style:row-height="20.64mm" fo:break-before="auto" style:use-optimal-row-height="false"/>
    </style:style>
    <style:style style:name="ro52" style:family="table-row">
      <style:table-row-properties style:row-height="27.78mm" fo:break-before="auto" style:use-optimal-row-height="false"/>
    </style:style>
    <style:style style:name="ro53" style:family="table-row">
      <style:table-row-properties style:row-height="56.36mm" fo:break-before="auto" style:use-optimal-row-height="false"/>
    </style:style>
    <style:style style:name="ro54" style:family="table-row">
      <style:table-row-properties style:row-height="56.89mm" fo:break-before="auto" style:use-optimal-row-height="false"/>
    </style:style>
    <style:style style:name="ro55" style:family="table-row">
      <style:table-row-properties style:row-height="51.06mm" fo:break-before="auto" style:use-optimal-row-height="false"/>
    </style:style>
    <style:style style:name="ro56" style:family="table-row">
      <style:table-row-properties style:row-height="58.74mm" fo:break-before="auto" style:use-optimal-row-height="false"/>
    </style:style>
    <style:style style:name="ro57" style:family="table-row">
      <style:table-row-properties style:row-height="60.85mm" fo:break-before="auto" style:use-optimal-row-height="false"/>
    </style:style>
    <style:style style:name="ro58" style:family="table-row">
      <style:table-row-properties style:row-height="67.47mm" fo:break-before="auto" style:use-optimal-row-height="false"/>
    </style:style>
    <style:style style:name="ro59" style:family="table-row">
      <style:table-row-properties style:row-height="61.91mm" fo:break-before="auto" style:use-optimal-row-height="false"/>
    </style:style>
    <style:style style:name="ro63" style:family="table-row">
      <style:table-row-properties style:row-height="68.53mm" fo:break-before="auto" style:use-optimal-row-height="false"/>
    </style:style>
    <style:style style:name="ro64" style:family="table-row">
      <style:table-row-properties style:row-height="64.03mm" fo:break-before="auto" style:use-optimal-row-height="false"/>
    </style:style>
    <style:style style:name="ro65" style:family="table-row">
      <style:table-row-properties style:row-height="10.85m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4">
      <style:table-properties table:display="true" style:writing-mode="lr-tb"/>
    </style:style>
    <style:style style:name="ta5" style:family="table" style:master-page-name="PageStyle_5f_Foglio5">
      <style:table-properties table:display="true" style:writing-mode="lr-tb"/>
    </style:style>
    <style:style style:name="ta6" style:family="table" style:master-page-name="PageStyle_5f_Foglio1">
      <style:table-properties table:display="true" style:writing-mode="lr-tb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7" style:family="table-cell" style:parent-style-name="Default">
      <style:table-cell-properties fo:border-bottom="0.74pt solid #000000" style:diagonal-bl-tr="none" style:diagonal-tl-br="none" fo:background-color="transparent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lr-tb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0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" style:family="table-cell" style:parent-style-name="Default">
      <style:table-cell-properties fo:background-color="transparent"/>
    </style:style>
    <style:style style:name="ce2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7" style:family="table-cell" style:parent-style-name="Default">
      <style:table-cell-properties fo:border-bottom="0.74pt solid #000000" style:diagonal-bl-tr="none" style:diagonal-tl-br="none" fo:background-color="transparent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fo:border-bottom="0.74pt solid #000000" style:diagonal-bl-tr="none" style:diagonal-tl-br="none" fo:background-color="transparent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T1" style:family="text">
      <style:text-properties fo:color="#000000" style:font-name="Arial2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2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Arial1" style:font-name-complex="Arial1"/>
    </style:style>
    <style:style style:name="T3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Arial1" fo:font-size="11pt" style:font-name-complex="Arial1" style:font-size-asian="11pt" style:font-size-complex="11pt"/>
    </style:style>
    <style:style style:name="T4" style:family="text">
      <style:text-properties fo:color="#000000" style:font-name="Arial1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Arial1" style:font-size-asian="11pt" style:font-size-complex="11pt" style:font-weight-asian="bold" style:font-weight-complex="bold" style:font-style-asian="normal" style:font-style-complex="normal"/>
    </style:style>
    <style:style style:name="T5" style:family="text">
      <style:text-properties fo:color="#000000" style:font-name="Arial1" style:text-underline-style="none" style:text-underline-color="font-color" style:text-line-through-type="none" fo:font-style="normal" style:text-outline="false" fo:text-shadow="none" style:text-position="0% 100%" style:font-name-complex="Arial1" style:font-style-asian="normal" style:font-style-complex="normal" fo:font-size="9pt" fo:font-weight="normal" style:font-size-asian="9pt" style:font-size-complex="9pt" style:font-weight-asian="normal" style:font-weight-complex="normal"/>
    </style:style>
    <style:style style:name="T6" style:family="text">
      <style:text-properties fo:color="#000000" style:font-name="Arial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normal" style:font-weight-complex="normal" style:font-style-asian="normal" style:font-style-complex="normal"/>
    </style:style>
    <style:style style:name="T7" style:family="text">
      <style:text-properties fo:color="#000000" style:font-name="Arial1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/>
    </style:style>
    <style:style style:name="T8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Arial1" fo:font-size="10pt" style:font-name-complex="Arial1" style:font-size-asian="10pt" style:font-size-complex="10pt"/>
    </style:style>
    <style:style style:name="T9" style:family="text">
      <style:text-properties fo:color="#000000" style:font-name="Arial1" style:text-underline-style="none" style:text-underline-color="font-color" style:text-line-through-type="none" fo:font-style="normal" style:text-outline="false" fo:text-shadow="none" style:text-position="0% 100%" style:font-name-complex="Arial1" style:font-style-asian="normal" style:font-style-complex="normal" fo:font-size="11pt" fo:font-weight="bold" style:font-size-asian="11pt" style:font-size-complex="11pt" style:font-weight-asian="bold" style:font-weight-complex="bold"/>
    </style:style>
    <style:style style:name="T10" style:family="text">
      <style:text-properties fo:color="#000000" style:font-name="Arial1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11pt" style:font-size-complex="11pt" style:font-weight-asian="normal" style:font-weight-complex="normal" style:font-style-asian="normal" style:font-style-complex="normal"/>
    </style:style>
    <style:style style:name="T11" style:family="text">
      <style:text-properties style:font-name="Arial1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11pt" style:font-size-complex="11pt" style:font-weight-asian="normal" style:font-weight-complex="normal" style:font-style-asian="normal" style:font-style-complex="normal" fo:color="#ff3333"/>
    </style:style>
    <style:style style:name="T12" style:family="text">
      <style:text-properties style:font-name="Arial1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11pt" style:font-size-complex="11pt" style:font-weight-asian="normal" style:font-weight-complex="normal" style:font-style-asian="normal" style:font-style-complex="normal" fo:color="#000000"/>
    </style:style>
    <style:style style:name="T13" style:family="text">
      <style:text-properties style:font-name="Arial1" fo:font-size="11pt" style:text-underline-style="none" style:text-underline-color="font-color" style:text-line-through-type="none" fo:font-style="normal" style:text-outline="false" fo:text-shadow="none" style:text-position="0% 100%" style:font-name-complex="Arial1" style:font-size-asian="11pt" style:font-size-complex="11pt" style:font-style-asian="normal" style:font-style-complex="normal" fo:color="#000000" fo:font-weight="bold" style:font-weight-asian="bold" style:font-weight-complex="bold"/>
    </style:style>
    <style:style style:name="T14" style:family="text">
      <style:text-properties fo:color="#0000ff" style:font-name="Arial1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/>
    </style:style>
    <style:style style:name="T15" style:family="text">
      <style:text-properties style:font-name="Arial1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 fo:color="#000000"/>
    </style:style>
    <style:style style:name="T16" style:family="text">
      <style:text-properties style:font-name="Arial1" fo:font-size="9pt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style-asian="normal" style:font-style-complex="normal" fo:color="#0000ff" fo:font-weight="bold" style:font-weight-asian="bold" style:font-weight-complex="bold"/>
    </style:style>
    <style:style style:name="T17" style:family="text">
      <style:text-properties fo:color="#000000" style:font-name="Arial1" fo:font-size="9pt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style-asian="normal" style:font-style-complex="normal" fo:font-weight="bold" style:font-weight-asian="bold" style:font-weight-complex="bold"/>
    </style:style>
    <style:style style:name="T18" style:family="text">
      <style:text-properties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 fo:color="#0000ff" fo:font-weight="bold" style:font-weight-asian="bold" style:font-weight-complex="bold"/>
    </style:style>
    <style:style style:name="T19" style:family="text">
      <style:text-properties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 fo:color="#000000" fo:font-weight="normal" style:font-weight-asian="normal" style:font-weight-complex="normal"/>
    </style:style>
    <style:style style:name="T20" style:family="text">
      <style:text-properties style:font-name="Arial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normal" style:font-weight-complex="normal" style:font-style-asian="normal" style:font-style-complex="normal" fo:color="#0000ff"/>
    </style:style>
    <style:style style:name="T21" style:family="text">
      <style:text-properties style:font-name="Arial1" fo:font-size="9pt" fo:font-weight="normal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 fo:color="#0000ff" style:text-underline-style="solid" style:text-underline-width="auto" style:text-underline-color="font-color"/>
    </style:style>
    <style:style style:name="T22" style:family="text">
      <style:text-properties fo:color="#000000" style:font-name="Arial1" fo:font-size="9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/>
    </style:style>
    <style:style style:name="T23" style:family="text">
      <style:text-properties fo:color="#000000" style:font-name="Arial1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complex="Arial1" style:font-weight-asian="normal" style:font-weight-complex="normal" style:font-style-asian="normal" style:font-style-complex="normal" fo:font-size="11pt" style:font-size-asian="11pt" style:font-size-complex="11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6">
        <office:forms form:automatic-focus="false" form:apply-design-mode="false"/>
        <table:table-column table:style-name="co5" table:default-cell-style-name="ce21"/>
        <table:table-column table:style-name="co6" table:default-cell-style-name="ce21"/>
        <table:table-column table:style-name="co7" table:default-cell-style-name="ce21"/>
        <table:table-column table:style-name="co8" table:default-cell-style-name="ce21"/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13" table:default-cell-style-name="ce21"/>
        <table:table-column table:style-name="co9" table:default-cell-style-name="ce21"/>
        <table:table-column table:style-name="co14" table:default-cell-style-name="ce21"/>
        <table:table-column table:style-name="co15" table:default-cell-style-name="ce21"/>
        <table:table-column table:style-name="co19" table:default-cell-style-name="ce21"/>
        <table:table-column table:style-name="co20" table:default-cell-style-name="ce21"/>
        <table:table-column table:style-name="co21" table:default-cell-style-name="ce21"/>
        <table:table-column table:style-name="co22" table:number-columns-repeated="19" table:default-cell-style-name="ce21"/>
        <table:table-column table:style-name="co16" table:number-columns-repeated="991" table:default-cell-style-name="ce21"/>
        <table:table-row table:style-name="ro4">
          <table:table-cell table:style-name="ce16" office:value-type="string" calcext:value-type="string" table:number-columns-spanned="1" table:number-rows-spanned="2">
            <text:p>Descrizione del Procedimento</text:p>
          </table:table-cell>
          <table:table-cell table:style-name="ce16" office:value-type="string" calcext:value-type="string" table:number-columns-spanned="1" table:number-rows-spanned="2">
            <text:p>Settore</text:p>
          </table:table-cell>
          <table:table-cell table:style-name="ce16" office:value-type="string" calcext:value-type="string" table:number-columns-spanned="1" table:number-rows-spanned="2">
            <text:p>Ufficio responsabile dell'istruttoria</text:p>
          </table:table-cell>
          <table:table-cell table:style-name="ce16" office:value-type="string" calcext:value-type="string" table:number-columns-spanned="1" table:number-rows-spanned="2">
            <text:p>Normativa di riferimento</text:p>
          </table:table-cell>
          <table:table-cell table:style-name="ce16" office:value-type="string" calcext:value-type="string" table:number-columns-spanned="1" table:number-rows-spanned="2">
            <text:p>Iniziativa (di parte/d'ufficio)</text:p>
          </table:table-cell>
          <table:table-cell table:style-name="ce16" office:value-type="string" calcext:value-type="string" table:number-columns-spanned="1" table:number-rows-spanned="2">
            <text:p>Termini di legge</text:p>
          </table:table-cell>
          <table:table-cell table:style-name="ce16" office:value-type="string" calcext:value-type="string">
            <text:p>Soggetto a Dia</text:p>
          </table:table-cell>
          <table:table-cell table:style-name="ce16" office:value-type="string" calcext:value-type="string">
            <text:p>Silenzio assenso</text:p>
          </table:table-cell>
          <table:table-cell table:style-name="ce16" office:value-type="string" calcext:value-type="string">
            <text:p>Silenzio rifiuto</text:p>
          </table:table-cell>
          <table:table-cell table:style-name="ce16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16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16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16" office:value-type="string" calcext:value-type="string" table:number-columns-spanned="1" table:number-rows-spanned="2">
            <text:p>modalità effettuazione pagamenti ove necessari</text:p>
          </table:table-cell>
          <table:table-cell table:style-name="ce32" table:number-columns-repeated="20"/>
          <table:table-cell table:number-columns-repeated="991"/>
        </table:table-row>
        <table:table-row table:style-name="ro5">
          <table:covered-table-cell table:number-columns-repeated="6" table:style-name="ce17"/>
          <table:table-cell table:style-name="ce16" office:value-type="string" calcext:value-type="string" table:number-columns-spanned="3" table:number-rows-spanned="1">
            <text:p>si/no</text:p>
          </table:table-cell>
          <table:covered-table-cell table:style-name="ce27"/>
          <table:covered-table-cell table:style-name="ce28"/>
          <table:covered-table-cell table:number-columns-repeated="4" table:style-name="ce17"/>
          <table:table-cell table:style-name="ce32" table:number-columns-repeated="20"/>
          <table:table-cell table:number-columns-repeated="991"/>
        </table:table-row>
        <table:table-row table:style-name="ro6">
          <table:table-cell table:style-name="ce18" office:value-type="string" calcext:value-type="string">
            <text:p>Rilascio / modifica / rinnovo dell'autorizzazione unica alla realizzazione ed esercizio di impianti di gestione rifiuti (compresi gli impianti mobili)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Rifiuti</text:p>
            <text:p>Via S.Cristoforo 3 - 13100 Vercelli 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152/2006 Parte IV e s.m.i., art.208; L.R. 1/2018 e s.m.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5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4" office:value-type="string" calcext:value-type="string">
            <text:p>modulistica reperibile su sito Provincia di Vercelli- Servizio Rifiuti</text:p>
          </table:table-cell>
          <table:table-cell table:style-name="ce18" office:value-type="string" calcext:value-type="string">
            <text:p><text:span text:style-name="T7">Tramite PEC all’indirizzo: presidenza.provincia@cert.provincia.vercelli.it</text:span></text:p>
            <text:p/>
            <text:p><text:span text:style-name="T7">Per informazioni </text:span><text:span text:style-name="T9">Servizio Rifiuti</text:span></text:p>
          </table:table-cell>
          <table:table-cell table:style-name="ce30" office:value-type="string" calcext:value-type="string">
            <text:p><text:span text:style-name="T22">TARIFFA SPESE ISTRUTTORIA - </text:span><text:span text:style-name="T23">Bolli da apporre sull'istanza e sull'atto</text:span></text:p>
          </table:table-cell>
          <table:table-cell table:style-name="ce32" table:number-columns-repeated="20"/>
          <table:table-cell table:number-columns-repeated="991"/>
        </table:table-row>
        <table:table-row table:style-name="ro7">
          <table:table-cell table:style-name="ce18" office:value-type="string" calcext:value-type="string">
            <text:p>Rilascio dell'autorizzazione ad impianti di ricerca e sperimentazione sui rifiuti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152/2006 Parte IV e s.m.i, art. 211; L.R. 1/2018 e s.m.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75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9"/>
          <table:table-cell table:style-name="ce18" office:value-type="string" calcext:value-type="string">
            <text:p><text:span text:style-name="T7">Tramite PEC all’indirizzo: presidenza.provincia@cert.provincia.vercelli.it</text:span></text:p>
            <text:p/>
            <text:p><text:span text:style-name="T7">Per informazioni </text:span><text:span text:style-name="T9">Servizio Rifiuti</text:span></text:p>
          </table:table-cell>
          <table:table-cell table:style-name="ce30" office:value-type="string" calcext:value-type="string">
            <text:p><text:span text:style-name="T22">TARIFFA SPESE ISTRUTTORIA - </text:span><text:span text:style-name="T23">Bolli da apporre sull'istanza e sull'atto</text:span></text:p>
          </table:table-cell>
          <table:table-cell table:style-name="ce32" table:number-columns-repeated="20"/>
          <table:table-cell table:number-columns-repeated="991"/>
        </table:table-row>
        <table:table-row table:style-name="ro8">
          <table:table-cell table:style-name="ce18" office:value-type="string" calcext:value-type="string">
            <text:p>Iscrizione nel registro provinciale delle imprese che effettuano attività di recupero rifiuti in procedura semplificata (nuove attività, modifiche di esistenti e prosecuzioni)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152/2006 Parte IV e s.m.i. Art. 214-215-216 Decreto 13 marzo 2013, n. 59; Decreto Presidente Giunta Regionale n. 5 / 2015</text:p>
            <text:p/>
          </table:table-cell>
          <table:table-cell table:style-name="ce18" office:value-type="string" calcext:value-type="string">
            <text:p>COMUNICAZIONE DI PARTE</text:p>
          </table:table-cell>
          <table:table-cell table:style-name="ce18" office:value-type="string" calcext:value-type="string">
            <text:p>90 GIORNI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SI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 office:value-type="string" calcext:value-type="string">
            <text:p>modello regionale disponinbile in compilazione on line sul portale Sistemapiemonte.</text:p>
          </table:table-cell>
          <table:table-cell table:style-name="ce18" office:value-type="string" calcext:value-type="string">
            <text:p><text:span text:style-name="T7">La Comunicazione di inzio attività deve essere presentata al SUAP competente utilizzando il modello regionale disponibile in compilazione on line sul portale Sistemapiemonte. Le suddette Comunicazioni rientrano </text:span><text:span text:style-name="T9">ANCHE</text:span><text:span text:style-name="T5"> tra i provvedimenti sostituiti dall'AUA (Autorizzazione Unica Ambientale). Per informazioni </text:span><text:span text:style-name="T9">Servizio Rifiuti</text:span></text:p>
          </table:table-cell>
          <table:table-cell table:style-name="ce30" office:value-type="string" calcext:value-type="string">
            <text:p><text:a xlink:href="https://www.provincia.vercelli.it/it/page/oneri-istruttori-rifiuti" xlink:type="simple">DIRITTI DI ISCRIZIONE</text:a></text:p>
          </table:table-cell>
          <table:table-cell table:style-name="ce32" table:number-columns-repeated="20"/>
          <table:table-cell table:number-columns-repeated="991"/>
        </table:table-row>
        <table:table-row table:style-name="ro6">
          <table:table-cell table:style-name="ce18" office:value-type="string" calcext:value-type="string">
            <text:p>Autorizzazioni ex art. 208: provvedimenti di diffida, sospensione, revoc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152/2006 Parte IV e s.m.i. art. 208, c. 13; art. 214-215-216</text:p>
          </table:table-cell>
          <table:table-cell table:style-name="ce18" office:value-type="string" calcext:value-type="string">
            <text:p>D'UFFICIO</text:p>
          </table:table-cell>
          <table:table-cell table:style-name="ce18" office:value-type="string" calcext:value-type="string">
            <text:p>9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/>
          <table:table-cell table:style-name="ce31"/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9">
          <table:table-cell table:style-name="ce18" office:value-type="string" calcext:value-type="string">
            <text:p>Variazioni di denominazione sociale/titolarità di autorizzazioni di impianti di gestione di rifiuti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152/2006 Parte IV e s.m.i.,artt. 214-216; L.R. 1/2018 e s.m.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3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4" office:value-type="string" calcext:value-type="string">
            <text:p>modulistica reperibile su sito Provincia di Vercelli- Servizio Rifiuti</text:p>
          </table:table-cell>
          <table:table-cell table:style-name="ce18" office:value-type="string" calcext:value-type="string">
            <text:p><text:span text:style-name="T7">Tramite PEC all’indirizzo: presidenza.provincia@cert.provincia.vercelli.it</text:span></text:p>
            <text:p/>
            <text:p><text:span text:style-name="T7">Per informazioni </text:span><text:span text:style-name="T9">Servizio Rifiuti</text:span></text:p>
          </table:table-cell>
          <table:table-cell table:style-name="ce18" office:value-type="string" calcext:value-type="string">
            <text:p>Bolli da apporre sull'istanza e sull'atto.</text:p>
          </table:table-cell>
          <table:table-cell table:style-name="ce32" table:number-columns-repeated="20"/>
          <table:table-cell table:number-columns-repeated="991"/>
        </table:table-row>
        <table:table-row table:style-name="ro10">
          <table:table-cell table:style-name="ce18" office:value-type="string" calcext:value-type="string">
            <text:p>Variazioni di denominazione sociale/titolarità di iscrizioni di impianti di gestione di rifiuti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152/2006 Parte IV e s.m.i.,artt. 214-216;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3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4" office:value-type="string" calcext:value-type="string">
            <text:p>modulistica Tecnica reperibile su sito Provincia di Vercelli- Servizio Rifiuti</text:p>
          </table:table-cell>
          <table:table-cell table:style-name="ce31" office:value-type="string" calcext:value-type="string">
            <text:p><text:span text:style-name="T10">Le domande vanno presentare in modalità telematica al SUAP Competente per territorio</text:span><text:span text:style-name="T11"> </text:span><text:span text:style-name="T12">Per informazioni </text:span><text:span text:style-name="T13">Servizio Rifiuti</text:span></text:p>
          </table:table-cell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11">
          <table:table-cell table:style-name="ce18" office:value-type="string" calcext:value-type="string">
            <text:p>Rilascio dell'autorizzazione all'utilizzazione agronomica di fanghi di depurazione (ricompresa nel provvedimento di Autorizzazione Unica Ambientale-AUA)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99/1992, D. Lgs. 152/2006</text:p>
            <text:p>Parte IV e s.m.i. art. 208</text:p>
            <text:p>- Decreto 13 marzo 2013, n. 59; Decreto Presidente Giunta Regionale n. 5 / 2015</text:p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5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 office:value-type="string" calcext:value-type="string">
            <text:p>modello regionale disponibile in compilazione on line sul portale Sistemapiemonte.</text:p>
          </table:table-cell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18" office:value-type="string" calcext:value-type="string">
            <text:p>TARIFFA SPESE ISTRUTTORIA BOLLI da apporre sull'istanza allo Sportello Unico e sull'atto.</text:p>
          </table:table-cell>
          <table:table-cell table:style-name="ce32" table:number-columns-repeated="20"/>
          <table:table-cell table:number-columns-repeated="991"/>
        </table:table-row>
        <table:table-row table:style-name="ro12">
          <table:table-cell table:style-name="ce18" office:value-type="string" calcext:value-type="string">
            <text:p>Comunicazione <text:s/>ai sensi dell’art. 208 comma 15 del D. Lgs. n. 152/06- Comunicazione per inizio campagna di attività con impianto mobil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152/2006</text:p>
            <text:p>Parte IV e s.m.i. art. 208, comma</text:p>
            <text:p>15; L.R. 1/2018 e s.m.i.; D.G.R.</text:p>
            <text:p>n. 25-24837 del 15 giugno 1998</text:p>
            <text:p/>
          </table:table-cell>
          <table:table-cell table:style-name="ce18" office:value-type="string" calcext:value-type="string">
            <text:p>COMUNICAZIONE</text:p>
            <text:p>DI PARTE</text:p>
          </table:table-cell>
          <table:table-cell table:style-name="ce18" office:value-type="string" calcext:value-type="string">
            <text:p>2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30"/>
          <table:table-cell table:style-name="ce32" table:number-columns-repeated="20"/>
          <table:table-cell table:number-columns-repeated="991"/>
        </table:table-row>
        <table:table-row table:style-name="ro13">
          <table:table-cell table:style-name="ce18" office:value-type="string" calcext:value-type="string">
            <text:p>Autorizzazione alla spedizione transfrontaliera di rifiuti ai sensi del Regolamento (CE) n.</text:p>
            <text:p>1013/2006 del 14/06/2006 e s.m.i.</text:p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Art. 3 del Reg. CE 1013/2006 e s.m.i.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30 + 3 <text:s/>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18" office:value-type="string" calcext:value-type="string">
            <text:p>A mano all'Ufficio protocollo dell'Ente in Via S. Cristoforo 3 a Vercelli ( Orari: lunedì e Giovedì 9.30 – 12.30 -14.30 – 16.00 Martedì e Mercoledi 9.30-12.30 Venerdì 9.30-12.00) o tramite posta a: Provincia di Vercelli- Via San Cristoforo n. 3 – 13100 Vercelli</text:p>
            <text:p>Per informazioni: Servizio Rifiuti</text:p>
          </table:table-cell>
          <table:table-cell table:style-name="ce30" office:value-type="string" calcext:value-type="string">
            <text:p>TARIFFE SPESE ISTRUTTORIE-Bollo sull'atto</text:p>
          </table:table-cell>
          <table:table-cell table:style-name="ce32" table:number-columns-repeated="20"/>
          <table:table-cell table:number-columns-repeated="991"/>
        </table:table-row>
        <table:table-row table:style-name="ro7">
          <table:table-cell table:style-name="ce18" office:value-type="string" calcext:value-type="string">
            <text:p>Accettazione e svincolo garanzie finanziarie per operazioni di smaltimento e recupero rifiuti nonché trasporto transfrontaliero di rifiuti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152/2006</text:p>
            <text:p>Parte IV e s.m.i.</text:p>
            <text:p>- DGR n. 20 - 192/2000 –</text:p>
            <text:p>Art. 6 del Reg. CE 1013/2006 - D.Lgs. 370/98</text:p>
            <text:p/>
          </table:table-cell>
          <table:table-cell table:style-name="ce18" office:value-type="string" calcext:value-type="string">
            <text:p>COMUNICAZIONE DI PARTE</text:p>
          </table:table-cell>
          <table:table-cell table:style-name="ce18" office:value-type="string" calcext:value-type="string">
            <text:p>3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14">
          <table:table-cell table:style-name="ce18" office:value-type="string" calcext:value-type="string">
            <text:p>Espressione pareri in materia di bonifiche di siti contaminati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18" office:value-type="string" calcext:value-type="string">
            <text:p/>
            <text:p/>
            <text:p>Artt. 242, 245 e 249 del D.Lgs. 152/06 e s.m.i.</text:p>
            <text:p>DM 31/2015 DM 46/2019</text:p>
            <text:p>L.R. 42/00.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Determinati dalla procedura avviata dal Comune competente.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è previsto nei confronti dell'atto emesso dal Comune competente.</text:p>
          </table:table-cell>
          <table:table-cell table:style-name="ce30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0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32" table:number-columns-repeated="20"/>
          <table:table-cell table:number-columns-repeated="991"/>
        </table:table-row>
        <table:table-row table:style-name="ro15">
          <table:table-cell table:style-name="ce18" office:value-type="string" calcext:value-type="string">
            <text:p>Rilascio provvedimenti in materia di bonifiche di siti contaminati di competenza provincial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18" office:value-type="string" calcext:value-type="string">
            <text:p/>
            <text:p/>
            <text:p>Artt. 242, 245 e 249 del D.Lgs. 152/06 e s.m.i.</text:p>
            <text:p>DM 31/2015 DM 46/2019</text:p>
            <text:p>L.R. 42/00.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30 GIORNI (Piano di caratterizzazione/monitoraggio)</text:p>
            <text:p>60 GIORNI (analisi di rischio o progetto di bonifica/messa in sicurezza)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0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32" table:number-columns-repeated="20"/>
          <table:table-cell table:number-columns-repeated="991"/>
        </table:table-row>
        <table:table-row table:style-name="ro11">
          <table:table-cell table:style-name="ce18" office:value-type="string" calcext:value-type="string">
            <text:p>Accettazione e svincolo garanzie finanziarie per interventi di bonifica di competenza provincial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18" office:value-type="string" calcext:value-type="string">
            <text:p/>
            <text:p/>
            <text:p>Artt. 242, 245 e 249 del D.Lgs. 152/06 e s.m.i.</text:p>
            <text:p>DM 31/2015 DM 46/2019</text:p>
            <text:p>L.R. 42/00.</text:p>
          </table:table-cell>
          <table:table-cell table:style-name="ce18" office:value-type="string" calcext:value-type="string">
            <text:p>COMUNICAZIONE DI PARTE</text:p>
          </table:table-cell>
          <table:table-cell table:style-name="ce18" office:value-type="string" calcext:value-type="string">
            <text:p>3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0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32" table:number-columns-repeated="20"/>
          <table:table-cell table:number-columns-repeated="991"/>
        </table:table-row>
        <table:table-row table:style-name="ro16">
          <table:table-cell table:style-name="ce18" office:value-type="string" calcext:value-type="string">
            <text:p>Approvazione assenso intervento in procedura semplificata in materia di bonifiche di competenza provincial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18" office:value-type="string" calcext:value-type="string">
            <text:p>Art. 242bis del D.Lgs. 152/06 e s.m.i.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2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0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32" table:number-columns-repeated="20"/>
          <table:table-cell table:number-columns-repeated="991"/>
        </table:table-row>
        <table:table-row table:style-name="ro17">
          <table:table-cell table:style-name="ce18" office:value-type="string" calcext:value-type="string">
            <text:p>Approvazione Piano di Caratterizzazione in procedura semplificata in materia di bonifiche di competenza provincial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18" office:value-type="string" calcext:value-type="string">
            <text:p>Art. 242bis del D.Lgs. 152/06 e s.m.i.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45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0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32" table:number-columns-repeated="20"/>
          <table:table-cell table:number-columns-repeated="991"/>
        </table:table-row>
        <table:table-row table:style-name="ro18">
          <table:table-cell table:style-name="ce18" office:value-type="string" calcext:value-type="string">
            <text:p>Rilascio provvedimenti in materia di bonifiche di siti contaminati (Ordinanze)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25" office:value-type="string" calcext:value-type="string">
            <text:p>Art. 244 del D.Lgs. 152/06 e s.m.i.</text:p>
          </table:table-cell>
          <table:table-cell table:style-name="ce18" office:value-type="string" calcext:value-type="string">
            <text:p>D'UFFICIO</text:p>
          </table:table-cell>
          <table:table-cell table:style-name="ce18" office:value-type="string" calcext:value-type="string">
            <text:p>Determinati dall'istruttoria per la ricerca del responsabile della contaminazione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0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32" table:number-columns-repeated="20"/>
          <table:table-cell table:number-columns-repeated="991"/>
        </table:table-row>
        <table:table-row table:style-name="ro19">
          <table:table-cell table:style-name="ce18" office:value-type="string" calcext:value-type="string">
            <text:p>Rilascio certificazione avvenuta bonific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Inquinamenti e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18" office:value-type="string" calcext:value-type="string">
            <text:p/>
            <text:p/>
            <text:p>Artt. 242, 245 e 249 del D.Lgs. 152/06 e s.m.i.</text:p>
            <text:p>DM 31/2015 DM 46/2019</text:p>
            <text:p>L.R. 42/00.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9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0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32" table:number-columns-repeated="20"/>
          <table:table-cell table:number-columns-repeated="991"/>
        </table:table-row>
        <table:table-row table:style-name="ro20">
          <table:table-cell table:style-name="ce18" office:value-type="string" calcext:value-type="string">
            <text:p>Autorizzazione Integrata Ambientale (IPPC) - nuova istanza e modifica sostanzial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A.I.A. - IPPC</text:p>
            <text:p>Via San Cristoforo, 3</text:p>
            <text:p>13100 VERCELLI</text:p>
            <text:p>Tel.0161-590.201</text:p>
            <text:p>davide.airo@provincia.vercelli.it</text:p>
            <text:p/>
          </table:table-cell>
          <table:table-cell table:style-name="ce18" office:value-type="string" calcext:value-type="string">
            <text:p>D. Lgs. 152/2006</text:p>
            <text:p>s.m.i., Parte II, Titolo III bis, art. 29-ter ss.; LR 44/2000;</text:p>
            <text:p>D.M. 24.04.2008, DGR 22/12/2008 n. 85-10404</text:p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5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18" office:value-type="string" calcext:value-type="string">
            <text:p><text:span text:style-name="T7">Le domande vanno presentare in modalità telematica allo</text:span></text:p>
            <text:p><text:span text:style-name="T14">Sportello Unico delle Attività produttive competente</text:span><text:span text:style-name="T15">.</text:span></text:p>
            <text:p><text:span text:style-name="T7">Nel caso in cui l’AIA sostituisca l’autorizzazione unica alla realizzazione ed esercizio di impianti di gestione rifiuti si rimanda alle modalità di presentazione descritte per tale procedimento.</text:span></text:p>
            <text:p/>
            <text:p><text:span text:style-name="T7">Per informazioni </text:span><text:span text:style-name="T16">Servizio AIA – IPPC</text:span></text:p>
          </table:table-cell>
          <table:table-cell table:style-name="ce30" office:value-type="string" calcext:value-type="string">
            <text:p><text:a xlink:href="https://www.provincia.vercelli.it/it/page/tariffe-ippc" xlink:type="simple">TARIFFE PER SPESE ISTRUTTORIE</text:a></text:p>
          </table:table-cell>
          <table:table-cell table:style-name="ce32" table:number-columns-repeated="20"/>
          <table:table-cell table:number-columns-repeated="991"/>
        </table:table-row>
        <table:table-row table:style-name="ro21">
          <table:table-cell table:style-name="ce18" office:value-type="string" calcext:value-type="string">
            <text:p>Autorizzazione Integrata Ambientale (IPPC) - riesam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A.I.A. - IPPC</text:p>
            <text:p>Via San Cristoforo, 3</text:p>
            <text:p>13100 VERCELLI</text:p>
            <text:p>Tel.0161-590.201</text:p>
            <text:p>davide.airo@provincia.vercelli.it</text:p>
            <text:p/>
          </table:table-cell>
          <table:table-cell table:style-name="ce18" office:value-type="string" calcext:value-type="string">
            <text:p>D. Lgs. 152/2006</text:p>
            <text:p>s.m.i., Parte II, Titolo III bis, art. 29-octies ; LR 44/2000;</text:p>
            <text:p>D.M. 24.04.2008, DGR 22/12/2008 n. 85-10404</text:p>
            <text:p/>
          </table:table-cell>
          <table:table-cell table:style-name="ce18" office:value-type="string" calcext:value-type="string">
            <text:p>DI PARTE/</text:p>
            <text:p>D'UFFICIO</text:p>
          </table:table-cell>
          <table:table-cell table:style-name="ce18" office:value-type="string" calcext:value-type="string">
            <text:p>15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18" office:value-type="string" calcext:value-type="string">
            <text:p><text:span text:style-name="T7">Le domande vanno presentare in modalità telematica allo</text:span></text:p>
            <text:p><text:span text:style-name="T14">Sportello Unico delle Attività produttive competente</text:span><text:span text:style-name="T15">.</text:span></text:p>
            <text:p><text:span text:style-name="T7">Nel caso in cui l’AIA sostituisca l’autorizzazione unica alla realizzazione ed esercizio di impianti di gestione rifiuti si rimanda alle modalità di presentazione descritte per tale procedimento.</text:span></text:p>
            <text:p/>
            <text:p><text:span text:style-name="T7">Per informazioni </text:span><text:span text:style-name="T16">Servizio AIA – IPPC</text:span></text:p>
          </table:table-cell>
          <table:table-cell table:style-name="ce30" office:value-type="string" calcext:value-type="string">
            <text:p><text:a xlink:href="https://www.provincia.vercelli.it/it/page/tariffe-ippc" xlink:type="simple">TARIFFE PER SPESE ISTRUTTORIE</text:a></text:p>
          </table:table-cell>
          <table:table-cell table:style-name="ce32" table:number-columns-repeated="20"/>
          <table:table-cell table:number-columns-repeated="991"/>
        </table:table-row>
        <table:table-row table:style-name="ro22">
          <table:table-cell table:style-name="ce18" office:value-type="string" calcext:value-type="string">
            <text:p>Autorizzazione Integrata Ambientale (IPPC): verifica comunicazione per modifica non sostanziale impianto ed eventuale aggiornamento dell’Autorizzazion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A.I.A. - IPPC</text:p>
            <text:p>Via San Cristoforo, 3</text:p>
            <text:p>13100 VERCELLI</text:p>
            <text:p>Tel.0161-590.201</text:p>
            <text:p>davide.airo@provincia.vercelli.it</text:p>
            <text:p/>
          </table:table-cell>
          <table:table-cell table:style-name="ce18" office:value-type="string" calcext:value-type="string">
            <text:p>D. Lgs. 152/2006</text:p>
            <text:p>s.m.i., Parte II, Titolo III bis, art. 29-ter ss.; LR 44/2000;</text:p>
            <text:p>D.M. 24.04.2008, DGR 22/12/2008 n. 85-10404</text:p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60 GIORNI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si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18" office:value-type="string" calcext:value-type="string">
            <text:p><text:span text:style-name="T7">Le domande vanno presentare in modalità telematica allo</text:span></text:p>
            <text:p><text:span text:style-name="T14">Sportello Unico delle Attività produttive competente</text:span><text:span text:style-name="T15">.</text:span></text:p>
            <text:p><text:span text:style-name="T7">Nel caso in cui l’AIA sostituisca l’autorizzazione unica alla realizzazione ed esercizio di impianti di gestione rifiuti si rimanda alle modalità di presentazione descritte per tale procedimento.</text:span></text:p>
            <text:p/>
            <text:p><text:span text:style-name="T7">Per informazioni </text:span><text:span text:style-name="T16">Servizio AIA – IPPC</text:span></text:p>
          </table:table-cell>
          <table:table-cell table:style-name="ce30" office:value-type="string" calcext:value-type="string">
            <text:p><text:a xlink:href="http://www.provincia.vercelli.it/index.php?show=detail&amp;ID=560" xlink:type="simple">TARIFFE PER SPESE ISTRUTTORIE</text:a></text:p>
          </table:table-cell>
          <table:table-cell table:style-name="ce32" table:number-columns-repeated="20"/>
          <table:table-cell table:number-columns-repeated="991"/>
        </table:table-row>
        <table:table-row table:style-name="ro23">
          <table:table-cell table:style-name="ce18" office:value-type="string" calcext:value-type="string">
            <text:p>Autorizzazione Integrata</text:p>
            <text:p>Ambientale (IPPC): Variazioni di denominazione</text:p>
            <text:p>sociale/titolarità</text:p>
            <text:p/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A.I.A. - IPPC</text:p>
            <text:p>Via San Cristoforo, 3</text:p>
            <text:p>13100 VERCELLI</text:p>
            <text:p>Tel.0161-590.201</text:p>
            <text:p>davide.airo@provincia.vercelli.it</text:p>
            <text:p/>
          </table:table-cell>
          <table:table-cell table:style-name="ce18" office:value-type="string" calcext:value-type="string">
            <text:p>D. Lgs. 152/2006</text:p>
            <text:p>s.m.i., Parte II, Titolo III bis, art. 29-nonies c. 4; LR 44/2000;</text:p>
            <text:p/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3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://www.provincia.vercelli.it/index.php?show=detail&amp;ID=459" xlink:type="simple">Modulistica sul sito web della Provincia AUTORIZZAZIONE INTEGRATA AMBIENTALE</text:a></text:p>
          </table:table-cell>
          <table:table-cell table:style-name="ce18" office:value-type="string" calcext:value-type="string">
            <text:p><text:span text:style-name="T7">Le domande vanno presentare in modalità telematica allo</text:span></text:p>
            <text:p><text:span text:style-name="T14">Sportello Unico delle Attività produttive competente</text:span><text:span text:style-name="T15">.</text:span></text:p>
            <text:p><text:span text:style-name="T7">Nel caso in cui l’AIA sostituisca l’autorizzazione unica alla realizzazione ed esercizio di impianti di gestione rifiuti si rimanda alle modalità di presentazione descritte per tale procedimento.</text:span></text:p>
            <text:p/>
            <text:p><text:span text:style-name="T7">Per informazioni </text:span><text:span text:style-name="T16">Servizio AIA – IPPC</text:span></text:p>
          </table:table-cell>
          <table:table-cell table:style-name="ce18" office:value-type="string" calcext:value-type="string">
            <text:p>BOLLI da apporre sull'istanza allo Sportello Unico e sull'atto.</text:p>
          </table:table-cell>
          <table:table-cell table:style-name="ce32" table:number-columns-repeated="20"/>
          <table:table-cell table:number-columns-repeated="991"/>
        </table:table-row>
        <table:table-row table:style-name="ro24">
          <table:table-cell table:style-name="ce18" office:value-type="string" calcext:value-type="string">
            <text:p>Autorizzazione Integrata</text:p>
            <text:p>Ambientale (IPPC): provvedimenti di diffida, sospensione, revoca</text:p>
            <text:p/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A.I.A. - IPPC</text:p>
            <text:p>Via San Cristoforo, 3</text:p>
            <text:p>13100 VERCELLI</text:p>
            <text:p>Tel.0161-590.201</text:p>
            <text:p>davide.airo@provincia.vercelli.it</text:p>
            <text:p/>
          </table:table-cell>
          <table:table-cell table:style-name="ce18" office:value-type="string" calcext:value-type="string">
            <text:p>D. Lgs. 152/2006</text:p>
            <text:p>s.m.i., Parte II, Titolo III bis, art. 29-decies c. 9; LR 44/2000;</text:p>
            <text:p/>
            <text:p/>
          </table:table-cell>
          <table:table-cell table:style-name="ce18" office:value-type="string" calcext:value-type="string">
            <text:p>D'UFFICIO</text:p>
          </table:table-cell>
          <table:table-cell table:style-name="ce18" office:value-type="string" calcext:value-type="string">
            <text:p>n.p.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/>
          <table:table-cell table:style-name="ce18" office:value-type="string" calcext:value-type="string">
            <text:p><text:span text:style-name="T7">Per informazioni</text:span><text:span text:style-name="T17"> Servizio AIA - IPPC</text:span></text:p>
          </table:table-cell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25">
          <table:table-cell table:style-name="ce18" office:value-type="string" calcext:value-type="string">
            <text:p>Accettazione e svincolo garanzie finanziarie per soggetti obbligati a redigere la relazione di riferimento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A.I.A. - IPPC</text:p>
            <text:p>Via San Cristoforo, 3</text:p>
            <text:p>13100 VERCELLI</text:p>
            <text:p>Tel.0161-590.201</text:p>
            <text:p>davide.airo@provincia.vercelli.it</text:p>
            <text:p/>
          </table:table-cell>
          <table:table-cell table:style-name="ce18" office:value-type="string" calcext:value-type="string">
            <text:p>D. Lgs. 152/2006 s.m.i., Parte II, Titolo III bis, art. 29-sexies c. 9-septies; LR 44/2000;</text:p>
            <text:p/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3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/>
          <table:table-cell table:style-name="ce18" office:value-type="string" calcext:value-type="string">
            <text:p><text:span text:style-name="T7">Per informazioni</text:span><text:span text:style-name="T17"> Servizio AIA - IPPC</text:span></text:p>
          </table:table-cell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26">
          <table:table-cell table:style-name="ce18" office:value-type="string" calcext:value-type="string">
            <text:p><text:span text:style-name="T1">Emissioni in atmosfera – Autorizzazione ordinaria </text:span><text:span text:style-name="T2">(procedimento inserito nei procedimenti unici)</text:span>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Emissioni in atmosfera</text:p>
            <text:p>Via San Cristoforo, 3</text:p>
            <text:p>13100 VERCELLI</text:p>
            <text:p>Tel. 0161-590.428</text:p>
            <text:p>paola.carello@provincia.vercelli.it</text:p>
          </table:table-cell>
          <table:table-cell table:style-name="ce18" office:value-type="string" calcext:value-type="string">
            <text:p>Art. 269 del D.Lgs. 152/06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20 giorni + 30 giorni</text:p>
            <text:p>(se chieste integrazioni)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s://www.provincia.vercelli.it/uploads/ckeditor/attachments/8/4/0/4/2/allegati_emissioni.doc" xlink:type="simple">Modulistica reperibile su sito web istituzionale https://www.provincia.vercelli.it/uploads/ckeditor/attachments/8/4/0/4/2/allegati_emissioni.doc</text:a></text:p>
          </table:table-cell>
          <table:table-cell table:style-name="ce18" office:value-type="string" calcext:value-type="string">
            <text:p><text:span text:style-name="T6">Le domande vanno presentare in modalità telematica allo </text:span><text:span text:style-name="T18">Sportello Unico delle Attività Produttive</text:span><text:span text:style-name="T19"> competente (SUAP). Contattare gli uffici nei casi particolari dove non sia applicabile la normativa SUAP.</text:span></text:p>
            <text:p><text:span text:style-name="T6">Invio telematico anche tramite il portale regionale</text:span><text:span text:style-name="T20"> https://servizi.regione.piemonte.it/catalogo/valutazioni-adempimenti-ambientali </text:span></text:p>
            <text:p/>
            <text:p><text:span text:style-name="T6">Per informazioni</text:span><text:span text:style-name="T18"> Servizio Emissioni in atmosfera-Servizio Disciplina Acque reflue-Ufficio Rifiuti</text:span></text:p>
          </table:table-cell>
          <table:table-cell table:style-name="ce30" office:value-type="string" calcext:value-type="string">
            <text:p><text:a xlink:href="https://www.provincia.vercelli.it/it/page/tariffe-aua" xlink:type="simple">TARIFFE AUA</text:a></text:p>
          </table:table-cell>
          <table:table-cell table:style-name="ce32" table:number-columns-repeated="20"/>
          <table:table-cell table:number-columns-repeated="991"/>
        </table:table-row>
        <table:table-row table:style-name="ro27">
          <table:table-cell table:style-name="ce18" office:value-type="string" calcext:value-type="string">
            <text:p>Emissioni in atmosfera – Autorizzazione in via general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Emissioni in atmosfera</text:p>
            <text:p>Via San Cristoforo, 3</text:p>
            <text:p>13100 VERCELLI</text:p>
            <text:p>Tel. 0161-590.428</text:p>
            <text:p>paola.carello@provincia.vercelli.it</text:p>
          </table:table-cell>
          <table:table-cell table:style-name="ce18" office:value-type="string" calcext:value-type="string">
            <text:p>Art. 272 del D.Lgs. 152/06</text:p>
            <text:p>Allegato 1 del D.P.R. 59/2013</text:p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45 giorni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si</text:p>
          </table:table-cell>
          <table:table-cell table:style-name="ce18" office:value-type="string" calcext:value-type="string">
            <text:p>no</text:p>
          </table:table-cell>
          <table:table-cell table:style-name="ce18"/>
          <table:table-cell table:style-name="ce30" office:value-type="string" calcext:value-type="string">
            <text:p><text:a xlink:href="https://www.provincia.vercelli.it/it/page/modelli-allegati-tecnici-per-le-emissioni-in-atmosf" xlink:type="simple">Allegato 1 DPR n. 59/2013 e s.m.i. Normativa regionale
https://www.provincia.vercelli.it/it/page/modelli-allegati-tecnici-per-le-emissioni-in-atmosf</text:a></text:p>
          </table:table-cell>
          <table:table-cell table:style-name="ce18" office:value-type="string" calcext:value-type="string">
            <text:p><text:span text:style-name="T6">Le domande vanno presentare in modalità telematica allo </text:span><text:span text:style-name="T18">Sportello Unico delle Attività Produttive</text:span><text:span text:style-name="T19"> competente (SUAP). Contattare gli uffici nei casi particolari dove non sia applicabile la normativa SUAP.</text:span></text:p>
            <text:p><text:span text:style-name="T6">Invio telematico anche tramite il portale regionale</text:span><text:span text:style-name="T20"> https://servizi.regione.piemonte.it/catalogo/valutazioni-adempimenti-ambientali </text:span></text:p>
            <text:p/>
            <text:p><text:span text:style-name="T6">Per informazioni</text:span><text:span text:style-name="T18"> Servizio Emissioni in atmosfera-Servizio Disciplina Acque reflue-Ufficio Rifiuti</text:span></text:p>
          </table:table-cell>
          <table:table-cell table:style-name="ce30" office:value-type="string" calcext:value-type="string">
            <text:p><text:a xlink:href="https://www.provincia.vercelli.it/it/page/tariffe-aua" xlink:type="simple">TARIFFE AUA</text:a></text:p>
          </table:table-cell>
          <table:table-cell table:style-name="ce32" table:number-columns-repeated="20"/>
          <table:table-cell table:number-columns-repeated="991"/>
        </table:table-row>
        <table:table-row table:style-name="ro28">
          <table:table-cell table:style-name="ce18" office:value-type="string" calcext:value-type="string">
            <text:p>Emissioni in atmosfera – provvedimenti di diffida, sospensione, revoca</text:p>
            <text:p/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Emissioni in atmosfera</text:p>
            <text:p>Via San Cristoforo, 3</text:p>
            <text:p>13100 VERCELLI</text:p>
            <text:p>Tel. 0161-590.428</text:p>
            <text:p>paola.carello@provincia.vercelli.it</text:p>
            <text:p/>
          </table:table-cell>
          <table:table-cell table:style-name="ce18" office:value-type="string" calcext:value-type="string">
            <text:p>D. Lgs. 152/2006 s.m.i., Parte V, Titolo I, art. 278</text:p>
            <text:p/>
            <text:p/>
          </table:table-cell>
          <table:table-cell table:style-name="ce18" office:value-type="string" calcext:value-type="string">
            <text:p>D'UFFICIO</text:p>
          </table:table-cell>
          <table:table-cell table:style-name="ce18" office:value-type="string" calcext:value-type="string">
            <text:p>n.p.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/>
          <table:table-cell table:style-name="ce18" office:value-type="string" calcext:value-type="string">
            <text:p><text:span text:style-name="T7">Per informazioni</text:span><text:span text:style-name="T17"> Servizio Emissioni in atmosfera</text:span></text:p>
          </table:table-cell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29">
          <table:table-cell table:style-name="ce18" office:value-type="string" calcext:value-type="string">
            <text:p>Emissioni in atmosfera – Variazioni di denominazione sociale/titolarità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Emissioni in atmosfera</text:p>
            <text:p>Via San Cristoforo, 3</text:p>
            <text:p>13100 VERCELLI</text:p>
            <text:p>Tel. 0161-590.428</text:p>
            <text:p>paola.carello@provincia.vercelli.it</text:p>
          </table:table-cell>
          <table:table-cell table:style-name="ce18" office:value-type="string" calcext:value-type="string">
            <text:p>Provvedimenti ex artt. 269 e 272 D. Lgs. 152/2006 Parte V e s.m.i.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3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s://www.provincia.vercelli.it/it/page/autorizzazioni-e-modulistica-emissioni-in-atmosfera" xlink:type="simple">Modulistica reperibile su sito web istituzionale
https://www.provincia.vercelli.it/it/page/autorizzazioni-e-modulistica-emissioni-in-atmosfera
</text:a></text:p>
          </table:table-cell>
          <table:table-cell table:style-name="ce18" office:value-type="string" calcext:value-type="string">
            <text:p><text:span text:style-name="T7">Tramite PEC all’indirizzo: presidenza.provincia@cert.provincia.vercelli.it</text:span></text:p>
            <text:p/>
            <text:p><text:span text:style-name="T7">Per informazioni</text:span><text:span text:style-name="T17"> Servizio Emissioni in atmosfera</text:span></text:p>
          </table:table-cell>
          <table:table-cell table:style-name="ce18" office:value-type="string" calcext:value-type="string">
            <text:p>Bolli da apporre sull'istanza e sull'atto.</text:p>
          </table:table-cell>
          <table:table-cell table:style-name="ce32" table:number-columns-repeated="20"/>
          <table:table-cell table:number-columns-repeated="991"/>
        </table:table-row>
        <table:table-row table:style-name="ro30">
          <table:table-cell table:style-name="ce18" office:value-type="string" calcext:value-type="string">
            <text:p>Autorizzazione Unica Ambiental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20" office:value-type="string" calcext:value-type="string">
            <text:p><text:span text:style-name="T6">Servizio Emissioni in atmosfera</text:span></text:p>
            <text:p><text:span text:style-name="T6">Servizio Rifiuti</text:span></text:p>
            <text:p><text:span text:style-name="T6">Servizio Tutela acque</text:span></text:p>
            <text:p><text:span text:style-name="T6">Via San Cristoforo, 3</text:span></text:p>
            <text:p><text:span text:style-name="T6">13100 VERCELLI</text:span></text:p>
            <text:p><text:span text:style-name="T6">Tel.0161-590.451</text:span></text:p>
            <text:p><text:span text:style-name="T7">Tel. 0161-590.428</text:span></text:p>
            <text:p><text:span text:style-name="T7">Tel. 0161-590.432 </text:span></text:p>
            <text:p><text:span text:style-name="T6">paola.carello@provincia.vercelli.it</text:span></text:p>
            <text:p><text:span text:style-name="T6">Nadia.casale@provincia.vercelli.it </text:span></text:p>
            <text:p><text:span text:style-name="T6">Sabrina.bigatti@provincia.vercelli.it</text:span></text:p>
          </table:table-cell>
          <table:table-cell table:style-name="ce18" office:value-type="string" calcext:value-type="string">
            <text:p>Decreto 13 marzo 2013, n. 59</text:p>
            <text:p>Decreto Presidente Giunta Regionale n. 5 / 2015</text:p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90 giorni per le matrici rifiuti e acque reflue</text:p>
            <text:p>120 giorni per la matrice emissioni in atmosfera</text:p>
            <text:p/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entro 60 gg dalla piena conoscenza dell'atto ovvero ricorso straordinario al Presidente della Repubblica entro 120 giorni dalla piena conoscenza dell'atto.</text:p>
          </table:table-cell>
          <table:table-cell table:style-name="ce18" office:value-type="string" calcext:value-type="string">
            <text:p>modello regionale disponibile in compilazione on line sul portale Sistemapiemonte.</text:p>
          </table:table-cell>
          <table:table-cell table:style-name="ce18" office:value-type="string" calcext:value-type="string">
            <text:p>Le domande <text:s/>vanno presentate in via telematica allo Sportello Unico Attività Produttive del Comune di riferimento. <text:s text:c="42"/></text:p>
          </table:table-cell>
          <table:table-cell table:style-name="ce30" office:value-type="string" calcext:value-type="string">
            <text:p><text:a xlink:href="https://www.provincia.vercelli.it/it/page/autorizzazione-unica-ambientale-a-u-a" xlink:type="simple">TARIFFE ISTRUTTORIE</text:a></text:p>
          </table:table-cell>
          <table:table-cell table:style-name="ce32" table:number-columns-repeated="20"/>
          <table:table-cell table:number-columns-repeated="991"/>
        </table:table-row>
        <table:table-row table:style-name="ro31">
          <table:table-cell table:style-name="ce18" office:value-type="string" calcext:value-type="string">
            <text:p>Approvazione piani di risanamento acustico delle impres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Acustica- Elettrosmog</text:p>
            <text:p>Via San Cristoforo, 3</text:p>
            <text:p>13100 VERCELLI</text:p>
            <text:p>Tel.0161-590.432 </text:p>
            <text:p>Sabrina.Bigatti@provincia.vercelli.it</text:p>
            <text:p/>
          </table:table-cell>
          <table:table-cell table:style-name="ce18" office:value-type="string" calcext:value-type="string">
            <text:p>L. 447/1995</text:p>
            <text:p>Art.47 L.R. 44/2000</text:p>
            <text:p>Art.4 L.R. 52/2000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80 GIORNI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si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entro 60 gg dalla piena conoscenza dell'atto ovvero ricorso straordinario al Presidente della Repubblica entro 120 giorni dalla piena conoscenza dell'atto.</text:p>
          </table:table-cell>
          <table:table-cell table:style-name="ce18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9">
          <table:table-cell table:style-name="ce18" office:value-type="string" calcext:value-type="string">
            <text:p>Procedura approvazione piani pluriennali di risanamento acustico predisposti dagli enti gestori delle infrastrutture di trasporto – espressione pareri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Acustica- Elettrosmog</text:p>
            <text:p>Via San Cristoforo, 3</text:p>
            <text:p>13100 VERCELLI</text:p>
            <text:p>Tel.0161-590.432 </text:p>
            <text:p>Sabrina.Bigatti@provincia.vercelli.it</text:p>
            <text:p/>
          </table:table-cell>
          <table:table-cell table:style-name="ce18" office:value-type="string" calcext:value-type="string">
            <text:p>L. 447/1995</text:p>
            <text:p>Art.47 L.R. 44/2000</text:p>
            <text:p>Art.4 L.R. 52/2000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Determinati dalla procedura avviata dall'Ente e/o Servizio competente.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table:number-columns-repeated="2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32">
          <table:table-cell table:style-name="ce18" office:value-type="string" calcext:value-type="string">
            <text:p>Procedura approvazione classificazione acustica comunale - espressione pareri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Acustica</text:p>
            <text:p>Via San Cristoforo, 3</text:p>
            <text:p>13100 VERCELLI</text:p>
            <text:p>Tel.0161-590.432 </text:p>
            <text:p>Sabrina.Bigatti@provincia.vercelli.it</text:p>
            <text:p/>
          </table:table-cell>
          <table:table-cell table:style-name="ce18" office:value-type="string" calcext:value-type="string">
            <text:p>L. 447/1995</text:p>
            <text:p>Art.47 L.R. 44/2000</text:p>
            <text:p>Art.4 L.R. 52/2000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2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table:number-columns-repeated="2"/>
          <table:table-cell table:style-name="ce18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18"/>
          <table:table-cell table:style-name="ce32" table:number-columns-repeated="20"/>
          <table:table-cell table:number-columns-repeated="991"/>
        </table:table-row>
        <table:table-row-group>
          <table:table-row table:style-name="ro15">
            <table:table-cell table:style-name="ce18" office:value-type="string" calcext:value-type="string">
              <text:p>Rilascio/Rinnovo/Diniego autorizzazioni allo scarico di acque reflue industriali <text:s/>in corpo idrico superficiale , sul suolo e negli strati superficiali del sottosuolo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<text:s/>Dlgs 152/06 smi. - LR 13/90 - LR 48/93 - LR 44/2000 – DPR 59/2013</text:p>
            </table:table-cell>
            <table:table-cell table:style-name="ce18" office:value-type="string" calcext:value-type="string">
              <text:p>DI PARTE</text:p>
            </table:table-cell>
            <table:table-cell table:style-name="ce18" office:value-type="string" calcext:value-type="string">
              <text:p>90 GIORNI</text:p>
            </table:table-cell>
            <table:table-cell table:number-columns-repeated="3" table:style-name="ce18" office:value-type="string" calcext:value-type="string">
              <text:p>no</text:p>
            </table:table-cell>
            <table:table-cell table:style-name="ce18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18" office:value-type="string" calcext:value-type="string">
              <text:p>Modulistica reperibile sul portale Impresainungiorno.gov.it oppure su Sistemapiemonte.it</text:p>
            </table:table-cell>
            <table:table-cell table:style-name="ce18" office:value-type="string" calcext:value-type="string">
              <text:p>Le domande vanno presentate in modalità telematiche allo Sportello Unico delle Attività Produttive (SUAP) del Comune di riferimento - per informazioni: Servizio Disciplina e Tutela Acque - Ufficio Acque Reflue</text:p>
            </table:table-cell>
            <table:table-cell table:style-name="ce30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32" table:number-columns-repeated="20"/>
            <table:table-cell table:number-columns-repeated="991"/>
          </table:table-row>
          <table:table-row table:style-name="ro14">
            <table:table-cell table:style-name="ce18" office:value-type="string" calcext:value-type="string">
              <text:p>Modifiche - <text:s/>Volture – Cessazioni <text:s/>- autorizzazioni <text:s/>allo scarico di acque reflue industriali <text:s text:c="2"/>in corpo idrico superficiale , sul suolo e negli strati superficiali del sottosuolo <text:s/>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Dlgs 152/06 smi. - LR 13/90 - LR 48/93 - LR 44/2000 -DPR 59/2013 -LR 6/2003 - RR7/2016</text:p>
            </table:table-cell>
            <table:table-cell table:style-name="ce18" office:value-type="string" calcext:value-type="string">
              <text:p>DI PARTE</text:p>
            </table:table-cell>
            <table:table-cell table:style-name="ce18" office:value-type="string" calcext:value-type="string">
              <text:p>90 GIORNI</text:p>
            </table:table-cell>
            <table:table-cell table:style-name="ce18" office:value-type="string" calcext:value-type="string">
              <text:p>no</text:p>
            </table:table-cell>
            <table:table-cell table:style-name="ce18" office:value-type="string" calcext:value-type="string">
              <text:p>si</text:p>
            </table:table-cell>
            <table:table-cell table:style-name="ce18" office:value-type="string" calcext:value-type="string">
              <text:p>no</text:p>
            </table:table-cell>
            <table:table-cell table:style-name="ce18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18" office:value-type="string" calcext:value-type="string">
              <text:p>Modulistica reperibile sul portale Impresainungiorno.gov.it oppure su Sistemapiemonte.it</text:p>
            </table:table-cell>
            <table:table-cell table:style-name="ce18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30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32" table:number-columns-repeated="20"/>
            <table:table-cell table:number-columns-repeated="991"/>
          </table:table-row>
          <table:table-row table:style-name="ro33">
            <table:table-cell table:style-name="ce18" office:value-type="string" calcext:value-type="string">
              <text:p>Rilascio/Rinnovo/Diniego autorizzazioni allo scarico di acque reflue <text:s/>domestiche e assimilabili alle domestiche di interesse provinciale in corpo idrico superficiale , sul suolo e negli strati superficiali del sottosuolo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Dlgs 152/06 smi. - LR 13/90 - LR 48/93 - LR 44/2000 <text:s/>-LR 6/2003 – RR7/2016 – DPR 59/2013</text:p>
            </table:table-cell>
            <table:table-cell table:style-name="ce18" office:value-type="string" calcext:value-type="string">
              <text:p>DI PARTE</text:p>
            </table:table-cell>
            <table:table-cell table:style-name="ce18" office:value-type="string" calcext:value-type="string">
              <text:p>90 GIORNI</text:p>
            </table:table-cell>
            <table:table-cell table:style-name="ce18" table:number-columns-repeated="3"/>
            <table:table-cell table:style-name="ce18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18" office:value-type="string" calcext:value-type="string">
              <text:p>Modulistica reperibile sul portale Impresainungiorno.gov.it oppure su Sistemapiemonte.it</text:p>
            </table:table-cell>
            <table:table-cell table:style-name="ce18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30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32" table:number-columns-repeated="20"/>
            <table:table-cell table:number-columns-repeated="991"/>
          </table:table-row>
          <table:table-row table:style-name="ro34">
            <table:table-cell table:style-name="ce18" office:value-type="string" calcext:value-type="string">
              <text:p>Modifiche - <text:s/>Volture – Cessazioni <text:s/>- dinieghi <text:s/>autorizzazioni <text:s/>allo scarico di acque reflue <text:s/>domestiche e assimilabili alle domestiche di interesse provinciale <text:s/>in corpo idrico superficiale , sul suolo e negli strati superficiali del sottosuolo <text:s/>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Dlgs 152/06 smi. - LR 13/90 - LR 48/93 - LR 44/2000 -DPR 59/2013 -LR 6/2003 - RR7/2016</text:p>
            </table:table-cell>
            <table:table-cell table:style-name="ce18" office:value-type="string" calcext:value-type="string">
              <text:p>DI PARTE</text:p>
            </table:table-cell>
            <table:table-cell table:style-name="ce18" office:value-type="string" calcext:value-type="string">
              <text:p>90 GIORNI</text:p>
            </table:table-cell>
            <table:table-cell table:style-name="ce18" office:value-type="string" calcext:value-type="string">
              <text:p>no</text:p>
            </table:table-cell>
            <table:table-cell table:style-name="ce18" office:value-type="string" calcext:value-type="string">
              <text:p>si</text:p>
            </table:table-cell>
            <table:table-cell table:style-name="ce18" office:value-type="string" calcext:value-type="string">
              <text:p>no</text:p>
            </table:table-cell>
            <table:table-cell table:style-name="ce18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18" office:value-type="string" calcext:value-type="string">
              <text:p>Modulistica reperibile sul portale Impresainungiorno.gov.it oppure su Sistemapiemonte.it indicazioni sul sito della Provincia</text:p>
            </table:table-cell>
            <table:table-cell table:style-name="ce18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30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32" table:number-columns-repeated="20"/>
            <table:table-cell table:number-columns-repeated="991"/>
          </table:table-row>
          <table:table-row table:style-name="ro35">
            <table:table-cell table:style-name="ce18" office:value-type="string" calcext:value-type="string">
              <text:p>Rilascio/Rinnovo/Diniego <text:s/>autorizzazioni allo scarico di acque reflue urbane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Dlgs 152/06 smi. - LR 13/90 - LR 48/93 - LR 44/2000 -DPR 5art. 124 9/2013 -</text:p>
            </table:table-cell>
            <table:table-cell table:style-name="ce18" office:value-type="string" calcext:value-type="string">
              <text:p>DI PARTE</text:p>
            </table:table-cell>
            <table:table-cell table:style-name="ce18" office:value-type="string" calcext:value-type="string">
              <text:p>90 GIORNI</text:p>
            </table:table-cell>
            <table:table-cell table:style-name="ce18" office:value-type="string" calcext:value-type="string">
              <text:p>no</text:p>
            </table:table-cell>
            <table:table-cell table:style-name="ce18" office:value-type="string" calcext:value-type="string">
              <text:p>si</text:p>
            </table:table-cell>
            <table:table-cell table:style-name="ce18" office:value-type="string" calcext:value-type="string">
              <text:p>no</text:p>
            </table:table-cell>
            <table:table-cell table:style-name="ce18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18" office:value-type="string" calcext:value-type="string">
              <text:p>Modulistica reperibile sul portale Impresainungiorno.gov.it oppure su Sistemapiemonte.it -indicazioni sul sito della Provincia</text:p>
            </table:table-cell>
            <table:table-cell table:style-name="ce18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30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32" table:number-columns-repeated="20"/>
            <table:table-cell table:number-columns-repeated="991"/>
          </table:table-row>
          <table:table-row table:style-name="ro36">
            <table:table-cell table:style-name="ce18" office:value-type="string" calcext:value-type="string">
              <text:p>Modifiche <text:s/>- Volture – Cessazioni <text:s/>- autorizzazioni <text:s/>allo scarico <text:s/>delle acque reflue urbane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Dlgs 152/06 smi. - LR 13/90 - LR 48/93 - LR 44/2000 -DPR 59/2013 -LR 6/2003 - RR7/2016</text:p>
            </table:table-cell>
            <table:table-cell table:style-name="ce18" office:value-type="string" calcext:value-type="string">
              <text:p>DI PARTE</text:p>
            </table:table-cell>
            <table:table-cell table:style-name="ce18" office:value-type="string" calcext:value-type="string">
              <text:p>90 GIORNI</text:p>
            </table:table-cell>
            <table:table-cell table:style-name="ce18" office:value-type="string" calcext:value-type="string">
              <text:p>no</text:p>
            </table:table-cell>
            <table:table-cell table:style-name="ce18" office:value-type="string" calcext:value-type="string">
              <text:p>si</text:p>
            </table:table-cell>
            <table:table-cell table:style-name="ce18" office:value-type="string" calcext:value-type="string">
              <text:p>no</text:p>
            </table:table-cell>
            <table:table-cell table:style-name="ce18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18" office:value-type="string" calcext:value-type="string">
              <text:p>Modulistica reperibile sul portale Impresainungiorno.gov.it oppure su Sistemapiemonte.it -indicazioni sul sito della Provincia</text:p>
            </table:table-cell>
            <table:table-cell table:style-name="ce18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30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32" table:number-columns-repeated="20"/>
            <table:table-cell table:number-columns-repeated="991"/>
          </table:table-row>
          <table:table-row table:style-name="ro36">
            <table:table-cell table:style-name="ce18" office:value-type="string" calcext:value-type="string">
              <text:p>Adozione di provvedimenti interdittivi (diffide, sospensioni revoche) in materia di scarichi di acque reflue industriali, domestiche e assimilabili alle domestiche di interesse provinciale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Art. 130 D.lgs 152/06 s.m.i.</text:p>
            </table:table-cell>
            <table:table-cell table:style-name="ce18" office:value-type="string" calcext:value-type="string">
              <text:p>D'UFFICIO</text:p>
            </table:table-cell>
            <table:table-cell table:style-name="ce18" office:value-type="string" calcext:value-type="string">
              <text:p>Determinati dalla procedura avviata dall'Ufficio competente.</text:p>
            </table:table-cell>
            <table:table-cell table:number-columns-repeated="3" table:style-name="ce18" office:value-type="string" calcext:value-type="string">
              <text:p>no</text:p>
            </table:table-cell>
            <table:table-cell table:style-name="ce18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18" table:number-columns-repeated="3"/>
            <table:table-cell table:style-name="ce32" table:number-columns-repeated="20"/>
            <table:table-cell table:number-columns-repeated="991"/>
          </table:table-row>
          <table:table-row table:style-name="ro37">
            <table:table-cell table:style-name="ce18" office:value-type="string" calcext:value-type="string">
              <text:p>Adozione di provvedimenti interdittivi (diffide, sospensioni revoche) in materia di scarichi di acque reflue urbane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Art. 130 D.lgs 152/06 s.m.i.</text:p>
            </table:table-cell>
            <table:table-cell table:style-name="ce18" office:value-type="string" calcext:value-type="string">
              <text:p>D'UFFICIO</text:p>
            </table:table-cell>
            <table:table-cell table:style-name="ce18" office:value-type="string" calcext:value-type="string">
              <text:p>Determinati dalla procedura avviata dall'Ufficio competente.</text:p>
            </table:table-cell>
            <table:table-cell table:number-columns-repeated="3" table:style-name="ce18" office:value-type="string" calcext:value-type="string">
              <text:p>no</text:p>
            </table:table-cell>
            <table:table-cell table:style-name="ce18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18" table:number-columns-repeated="3"/>
            <table:table-cell table:style-name="ce32" table:number-columns-repeated="20"/>
            <table:table-cell table:number-columns-repeated="991"/>
          </table:table-row>
          <table:table-row table:style-name="ro7">
            <table:table-cell table:style-name="ce18" office:value-type="string" calcext:value-type="string">
              <text:p>Approvazione disciplinari di gestione speciale e rilascio pareri vincolanti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- RR17/R/2008 s.mi.</text:p>
            </table:table-cell>
            <table:table-cell table:style-name="ce18" office:value-type="string" calcext:value-type="string">
              <text:p>Di parte</text:p>
            </table:table-cell>
            <table:table-cell table:style-name="ce18" office:value-type="string" calcext:value-type="string">
              <text:p>Determinati dalla procedura avviata dall'Ufficio competente.</text:p>
            </table:table-cell>
            <table:table-cell table:number-columns-repeated="3" table:style-name="ce18" office:value-type="string" calcext:value-type="string">
              <text:p>no</text:p>
            </table:table-cell>
            <table:table-cell table:style-name="ce18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18" table:number-columns-repeated="3"/>
            <table:table-cell table:style-name="ce32" table:number-columns-repeated="20"/>
            <table:table-cell table:number-columns-repeated="991"/>
          </table:table-row>
          <table:table-row table:style-name="ro38">
            <table:table-cell table:style-name="ce18" office:value-type="string" calcext:value-type="string">
              <text:p>approvazione piani di prevenzione e di gestione delle acque meteoriche e relative modifiche/volture/dinieghi/cessazioni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LR61/2000 - RR1/R/2006 smi.</text:p>
            </table:table-cell>
            <table:table-cell table:style-name="ce18" office:value-type="string" calcext:value-type="string">
              <text:p>DI PARTE</text:p>
            </table:table-cell>
            <table:table-cell table:style-name="ce18" office:value-type="string" calcext:value-type="string">
              <text:p>Determinati dalla procedura avviata dall'Ufficio competente.</text:p>
            </table:table-cell>
            <table:table-cell table:number-columns-repeated="3" table:style-name="ce18" office:value-type="string" calcext:value-type="string">
              <text:p>no</text:p>
            </table:table-cell>
            <table:table-cell table:style-name="ce18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18" office:value-type="string" calcext:value-type="string">
              <text:p>Modulistica reperibile sul sito della Provincia</text:p>
            </table:table-cell>
            <table:table-cell table:style-name="ce18" office:value-type="string" calcext:value-type="string">
              <text:p>per informazioni: Servizio Disciplina e Tutela Acque - Ufficio Acque Reflue</text:p>
            </table:table-cell>
            <table:table-cell table:style-name="ce18"/>
            <table:table-cell table:style-name="ce32" table:number-columns-repeated="20"/>
            <table:table-cell table:number-columns-repeated="991"/>
          </table:table-row>
          <table:table-row table:style-name="ro30">
            <table:table-cell table:style-name="ce18" office:value-type="string" calcext:value-type="string">
              <text:p>Procedimenti di controllo Direttiva Nitrati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Direttiva Nitrati (91/676/CE) - LR 61/2000 - RR10/R/2007 s.m.i.- LR 3/2009</text:p>
            </table:table-cell>
            <table:table-cell table:style-name="ce18" office:value-type="string" calcext:value-type="string">
              <text:p>D'UFFICIO</text:p>
            </table:table-cell>
            <table:table-cell table:style-name="ce18" office:value-type="string" calcext:value-type="string">
              <text:p>ANNUALE</text:p>
            </table:table-cell>
            <table:table-cell table:number-columns-repeated="3" table:style-name="ce18" office:value-type="string" calcext:value-type="string">
              <text:p>no</text:p>
            </table:table-cell>
            <table:table-cell table:style-name="ce18" table:number-columns-repeated="2"/>
            <table:table-cell table:style-name="ce18" office:value-type="string" calcext:value-type="string">
              <text:p>per informazioni: Servizio Disciplina e Tutela Acque - Ufficio Direttiva Nitrati</text:p>
            </table:table-cell>
            <table:table-cell table:style-name="ce30" office:value-type="string" calcext:value-type="string">
              <text:p><text:a xlink:href="http://test2.provinciavco.eu/la-provincia/uffici-e-servizi/settore-sg/area-ambiente-e-georisorse/area-comune-oneri-amministrativi/" xlink:type="simple">http://test2.provinciavco.eu/la-provincia/uffici-e-servizi/settore-sg/area-ambiente-e-georisorse/area-comune-oneri-amministrativi/</text:a></text:p>
            </table:table-cell>
            <table:table-cell table:style-name="ce32" table:number-columns-repeated="20"/>
            <table:table-cell table:number-columns-repeated="991"/>
          </table:table-row>
          <table:table-row table:style-name="ro14">
            <table:table-cell table:style-name="ce18" office:value-type="string" calcext:value-type="string">
              <text:p>Adempimenti di competenza in materia di radiazioni ionizzanti (Nucleare)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/>
            </table:table-cell>
            <table:table-cell table:style-name="ce18" office:value-type="string" calcext:value-type="string">
              <text:p>Dlgs 230/2005 - LR 5/2010 (Tavolo Tecnico Nucleare)</text:p>
            </table:table-cell>
            <table:table-cell table:style-name="ce18" office:value-type="string" calcext:value-type="string">
              <text:p>D'UFFICIO</text:p>
            </table:table-cell>
            <table:table-cell table:style-name="ce18" office:value-type="string" calcext:value-type="string">
              <text:p>ANNUALE</text:p>
            </table:table-cell>
            <table:table-cell table:number-columns-repeated="3" table:style-name="ce18" office:value-type="string" calcext:value-type="string">
              <text:p>no</text:p>
            </table:table-cell>
            <table:table-cell table:style-name="ce18" table:number-columns-repeated="2"/>
            <table:table-cell table:style-name="ce18" office:value-type="string" calcext:value-type="string">
              <text:p>per informazioni: Servizio Disciplina e Tutela Acque - Ufficio Decommissioning</text:p>
            </table:table-cell>
            <table:table-cell table:style-name="ce18"/>
            <table:table-cell table:style-name="ce32" table:number-columns-repeated="20"/>
            <table:table-cell table:number-columns-repeated="991"/>
          </table:table-row>
          <table:table-row table:style-name="ro28">
            <table:table-cell table:style-name="ce18" office:value-type="string" calcext:value-type="string">
              <text:p>formulazione di pareri in materia di scarichi idrici nei procedimenti di AIA, VIA, VAS, Rifiuti e Bonifiche, D.lgs 387/2003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Tutela Acque</text:p>
              <text:p>Via San Cristoforo n.3 </text:p>
              <text:p>Tel. 0161 – 590458</text:p>
              <text:p>Sabrina,bigatti@provincia.vercelli.it</text:p>
              <text:p>Tel. 0161590708</text:p>
              <text:p>erica.zamperone@provincia.vercelli.it-</text:p>
            </table:table-cell>
            <table:table-cell table:style-name="ce18" office:value-type="string" calcext:value-type="string">
              <text:p>Normativa in <text:s/>materia di scarichi idrici e di tutela delle acque</text:p>
            </table:table-cell>
            <table:table-cell table:style-name="ce18"/>
            <table:table-cell table:style-name="ce18" office:value-type="string" calcext:value-type="string">
              <text:p>Determinati dalla procedura <text:s/></text:p>
            </table:table-cell>
            <table:table-cell table:number-columns-repeated="3" table:style-name="ce18" office:value-type="string" calcext:value-type="string">
              <text:p>no</text:p>
            </table:table-cell>
            <table:table-cell table:style-name="ce18" table:number-columns-repeated="2"/>
            <table:table-cell table:style-name="ce18" office:value-type="string" calcext:value-type="string">
              <text:p>per informazioni: Servizio Disciplina e Tutela Acque - Ufficio Acque Reflue</text:p>
            </table:table-cell>
            <table:table-cell table:style-name="ce18"/>
            <table:table-cell table:style-name="ce32" table:number-columns-repeated="20"/>
            <table:table-cell table:number-columns-repeated="991"/>
          </table:table-row>
          <table:table-row table:style-name="ro29">
            <table:table-cell table:style-name="ce18" office:value-type="string" calcext:value-type="string">
              <text:p>procedimenti sanzionatori in materia di rifiuti,tutela delle acque,tutela e valorizzazione della natura,inquinamento acustico, A.I.A., inquinamento atmosferico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Giuridico Contenzioso</text:p>
              <text:p>Via San Cristoforo n.3 </text:p>
              <text:p>Tel. 0161 – 590458</text:p>
              <text:p>Sabrina.bigatti@provincia.vercelli.it</text:p>
              <text:p/>
            </table:table-cell>
            <table:table-cell table:style-name="ce18" office:value-type="string" calcext:value-type="string">
              <text:p/>
              <text:p>L. 689/91 s.m.i. - Dlgs 152/06 sm.i. - D.lgs 209/2003 s.m.i + altra normativa in materia di rifiuti,RR 10/R/2008-L.R.3/2009-L.R.32/82-L.447/85-L.R.52/2000</text:p>
            </table:table-cell>
            <table:table-cell table:style-name="ce18" office:value-type="string" calcext:value-type="string">
              <text:p>D'UFFICIO</text:p>
            </table:table-cell>
            <table:table-cell table:style-name="ce18" office:value-type="string" calcext:value-type="string">
              <text:p>5 anni dalla data dell'accertamento</text:p>
            </table:table-cell>
            <table:table-cell table:number-columns-repeated="3" table:style-name="ce18" office:value-type="string" calcext:value-type="string">
              <text:p>no</text:p>
            </table:table-cell>
            <table:table-cell table:style-name="ce18" office:value-type="string" calcext:value-type="string">
              <text:p>ricorso al Tribunale Civile</text:p>
              <text:p>Termini: entro 30 giorni dalla notifica dell'ordinana di ingiunzione di pagamento</text:p>
            </table:table-cell>
            <table:table-cell table:style-name="ce18"/>
            <table:table-cell table:style-name="ce18" office:value-type="string" calcext:value-type="string">
              <text:p>per informazioni: Servizio Giuridico e Contenzioso</text:p>
            </table:table-cell>
            <table:table-cell table:style-name="ce18"/>
            <table:table-cell table:style-name="ce32" table:number-columns-repeated="20"/>
            <table:table-cell table:number-columns-repeated="991"/>
          </table:table-row>
          <table:table-row table:style-name="ro39">
            <table:table-cell table:style-name="ce18" office:value-type="string" calcext:value-type="string">
              <text:p>procedimenti <text:s/>di rateizzazione delle sanzioni amministrative in materia ambientale</text:p>
            </table:table-cell>
            <table:table-cell table:style-name="ce18" office:value-type="string" calcext:value-type="string">
              <text:p>Settore Ambiente Territorio</text:p>
            </table:table-cell>
            <table:table-cell table:style-name="ce18" office:value-type="string" calcext:value-type="string">
              <text:p>Servizio Giuridico Contenzioso</text:p>
              <text:p>Via San Cristoforo n.3 </text:p>
              <text:p>Tel. 0161 – 590458</text:p>
              <text:p>Sabrina.bigatti@provincia.vercelli.it</text:p>
              <text:p/>
            </table:table-cell>
            <table:table-cell table:style-name="ce25" office:value-type="string" calcext:value-type="string">
              <text:p>L. 689/81 -</text:p>
            </table:table-cell>
            <table:table-cell table:style-name="ce18" office:value-type="string" calcext:value-type="string">
              <text:p>DI PARTE</text:p>
            </table:table-cell>
            <table:table-cell table:style-name="ce18" office:value-type="string" calcext:value-type="string">
              <text:p>30 gg dal ricevimento dell'istanza</text:p>
            </table:table-cell>
            <table:table-cell table:number-columns-repeated="3" table:style-name="ce18" office:value-type="string" calcext:value-type="string">
              <text:p>no</text:p>
            </table:table-cell>
            <table:table-cell table:style-name="ce18" table:number-columns-repeated="2"/>
            <table:table-cell table:style-name="ce18" office:value-type="string" calcext:value-type="string">
              <text:p>per informazioni: Servizio Giuridico e Contenzioso</text:p>
            </table:table-cell>
            <table:table-cell table:style-name="ce18"/>
            <table:table-cell table:style-name="ce32" table:number-columns-repeated="20"/>
            <table:table-cell table:number-columns-repeated="991"/>
          </table:table-row>
        </table:table-row-group>
        <table:table-row table:style-name="ro31">
          <table:table-cell table:style-name="ce18" office:value-type="string" calcext:value-type="string">
            <text:p>Impegni di spes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>Tutte le unità organizzative dell’ente</text:p>
          </table:table-cell>
          <table:table-cell table:style-name="ce18" office:value-type="string" calcext:value-type="string">
            <text:p>L.241/90 e s.m.i.</text:p>
            <text:p>D.Lgs. 267/2000 e s.m.i. - Parte seconda - Titolo III - Capo II artt. 182-183</text:p>
          </table:table-cell>
          <table:table-cell table:style-name="ce18" office:value-type="string" calcext:value-type="string">
            <text:p>D'UFFICIO</text:p>
          </table:table-cell>
          <table:table-cell table:style-name="ce18" office:value-type="string" calcext:value-type="string">
            <text:p>n.p.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table:number-columns-repeated="4"/>
          <table:table-cell table:style-name="ce32" table:number-columns-repeated="20"/>
          <table:table-cell table:number-columns-repeated="991"/>
        </table:table-row>
        <table:table-row table:style-name="ro40">
          <table:table-cell table:style-name="ce18" office:value-type="string" calcext:value-type="string">
            <text:p>Liquidazioni spes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>Tutte le unità organizzative dell’ente</text:p>
          </table:table-cell>
          <table:table-cell table:style-name="ce18" office:value-type="string" calcext:value-type="string">
            <text:p>L.241/90 e s.m.i.</text:p>
            <text:p>D.Lgs. 267/2000 e s.m.i. - Parte seconda - Titolo III - Capo II artt. 182-184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3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table:number-columns-repeated="4"/>
          <table:table-cell table:style-name="ce32" table:number-columns-repeated="20"/>
          <table:table-cell table:number-columns-repeated="991"/>
        </table:table-row>
        <table:table-row table:style-name="ro33">
          <table:table-cell table:style-name="ce18" office:value-type="string" calcext:value-type="string">
            <text:p>Valutazione e Giudizio di Compatibilità Ambientale</text:p>
            <text:p/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Lgs. n.152/2006 - art. 23 e 27 bis</text:p>
            <text:p>L.R. n.40/98</text:p>
            <text:p>D.G.R. n.63-11032 del 16.03.2009</text:p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20 giorni + 30 giorni per verifica preliminare documenti</text:p>
            <text:p/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18" office:value-type="string" calcext:value-type="string">
            <text:p>Modulistica sul sito Web della Provincia, alla pagina Valutazione di Impatto ambientale</text:p>
          </table:table-cell>
          <table:table-cell table:style-name="ce18" office:value-type="string" calcext:value-type="string">
            <text:p/>
            <text:p/>
            <text:p><text:span text:style-name="T7">Tramite PEC all'indirizzo: </text:span><text:span text:style-name="T21">presidenza.provincia@cert.provincia.vercelli.it</text:span></text:p>
            <text:p/>
            <text:p><text:span text:style-name="T7">Per informazioni Servizio VIA</text:span>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41">
          <table:table-cell table:style-name="ce18" office:value-type="string" calcext:value-type="string">
            <text:p>Rilascio del Provvedimento Autorizzativo Unico Regionale 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Lgs. n.152/2006 - art. 27 bis</text:p>
            <text:p>L.R. n.40/98</text:p>
            <text:p/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270 gg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18" office:value-type="string" calcext:value-type="string">
            <text:p>Modulistica sul sito Web della Provincia, alla pagina Valutazione di Impatto ambientale</text:p>
          </table:table-cell>
          <table:table-cell table:style-name="ce18"/>
          <table:table-cell table:style-name="ce18" office:value-type="string" calcext:value-type="string">
            <text:p>Bolli da apporre sull'istanza e sull'atto finale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14">
          <table:table-cell table:style-name="ce18" office:value-type="string" calcext:value-type="string">
            <text:p>Verifica di assoggettabilità alla procedure di Valutazione di Imapatto Ambiental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Lgs. n.152/2006 art. 19</text:p>
            <text:p>L.R. n.40/98</text:p>
            <text:p>D.G.R. n.63-11032 del 16.03.2009</text:p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75 gg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18" office:value-type="string" calcext:value-type="string">
            <text:p>Modulistica sul sito Web della Provincia, alla pagina Valutazione di Impatto ambientale</text:p>
          </table:table-cell>
          <table:table-cell table:style-name="ce18" office:value-type="string" calcext:value-type="string">
            <text:p/>
            <text:p/>
            <text:p><text:span text:style-name="T7">Tramite PEC all'indirizzo: </text:span><text:span text:style-name="T21">presidenza.provincia@cert.provincia.vercelli.it</text:span></text:p>
            <text:p/>
            <text:p><text:span text:style-name="T7">Per informazioni Servizio VIA</text:span>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42">
          <table:table-cell table:style-name="ce18" office:value-type="string" calcext:value-type="string">
            <text:p>Fase di scoping. Definizione dei contenuti del SIA</text:p>
            <text:p>Espressione parere sullo Studio</text:p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Lgs. n.152/2006 art. 21</text:p>
            <text:p>L.R. n.40/98</text:p>
            <text:p>D.G.R. n.63-11032 del 16.03.2009</text:p>
            <text:p/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45 gg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, ovvero ricorso straordinario al Presidente della Repubblica.</text:p>
            <text:p>Termini: rispettivamente entro 60 e entro 120 giorni dalla piena conoscenza dell’atto.</text:p>
          </table:table-cell>
          <table:table-cell table:style-name="ce18" office:value-type="string" calcext:value-type="string">
            <text:p>Modulistica sul sito Web della Provincia, alla pagina Valutazione di Impatto ambientale</text:p>
          </table:table-cell>
          <table:table-cell table:style-name="ce18" office:value-type="string" calcext:value-type="string">
            <text:p/>
            <text:p/>
            <text:p><text:span text:style-name="T7">Tramite PEC all'indirizzo: </text:span><text:span text:style-name="T21">presidenza.provincia@cert.provincia.vercelli.it</text:span></text:p>
            <text:p/>
            <text:p><text:span text:style-name="T7">Per informazioni Servizio VIA</text:span></text:p>
          </table:table-cell>
          <table:table-cell table:style-name="ce18" office:value-type="string" calcext:value-type="string">
            <text:p>Bolli da apporre sull'istanza</text:p>
          </table:table-cell>
          <table:table-cell table:style-name="ce32" table:number-columns-repeated="20"/>
          <table:table-cell table:number-columns-repeated="991"/>
        </table:table-row>
        <table:table-row table:style-name="ro43">
          <table:table-cell table:style-name="ce18" office:value-type="string" calcext:value-type="string">
            <text:p>Verifica preliminari di assoggettamento alle procedure di VIA relative a modifiche progettuali/adeguamenti tecnici/modifiche impiantistiche in assenza di impatti significativi e negativi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Lgs. n.152/2006 art. 6 comma 9 e 9bis</text:p>
            <text:p>L.R. n.40/98</text:p>
            <text:p/>
          </table:table-cell>
          <table:table-cell table:style-name="ce18" office:value-type="string" calcext:value-type="string">
            <text:p>DI PARTE/</text:p>
            <text:p>D’UFFICIO</text:p>
          </table:table-cell>
          <table:table-cell table:style-name="ce18" office:value-type="string" calcext:value-type="string">
            <text:p>30 gg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/>
          <table:table-cell table:style-name="ce18" office:value-type="string" calcext:value-type="string">
            <text:p>Modulistica sul sito Web della Provincia, alla pagina Valutazione di Impatto ambientale</text:p>
          </table:table-cell>
          <table:table-cell table:style-name="ce18" office:value-type="string" calcext:value-type="string">
            <text:p/>
            <text:p/>
            <text:p><text:span text:style-name="T7">Tramite PEC all'indirizzo: </text:span><text:span text:style-name="T21">presidenza.provincia@cert.provincia.vercelli.it</text:span></text:p>
            <text:p/>
            <text:p><text:span text:style-name="T7">Per informazioni Servizio VIA</text:span></text:p>
          </table:table-cell>
          <table:table-cell table:style-name="ce18" office:value-type="string" calcext:value-type="string">
            <text:p>No bolli. No spese istruttorie</text:p>
          </table:table-cell>
          <table:table-cell table:style-name="ce32" table:number-columns-repeated="20"/>
          <table:table-cell table:number-columns-repeated="991"/>
        </table:table-row>
        <table:table-row table:style-name="ro40">
          <table:table-cell table:style-name="ce18" office:value-type="string" calcext:value-type="string">
            <text:p>Verifica di ottemperanza alle condizioni ambietali di VIA e di Verifica di VI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Lgs. n.152/2006 art. 28</text:p>
            <text:p>L.R. n.40/98</text:p>
            <text:p/>
          </table:table-cell>
          <table:table-cell table:style-name="ce18" office:value-type="string" calcext:value-type="string">
            <text:p>DI PARTE/</text:p>
            <text:p>D’UFFICIO</text:p>
          </table:table-cell>
          <table:table-cell table:style-name="ce18" office:value-type="string" calcext:value-type="string">
            <text:p>30 gg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/>
          <table:table-cell table:style-name="ce18" office:value-type="string" calcext:value-type="string">
            <text:p>Modulistica sul sito Web della Provincia, alla pagina Valutazione di Impatto ambientale</text:p>
          </table:table-cell>
          <table:table-cell table:style-name="ce18" office:value-type="string" calcext:value-type="string">
            <text:p/>
            <text:p/>
            <text:p><text:span text:style-name="T7">Tramite PEC all'indirizzo: </text:span><text:span text:style-name="T21">presidenza.provincia@cert.provincia.vercelli.it</text:span></text:p>
            <text:p/>
            <text:p><text:span text:style-name="T7">Per informazioni Servizio VIA</text:span></text:p>
          </table:table-cell>
          <table:table-cell table:style-name="ce18" office:value-type="string" calcext:value-type="string">
            <text:p>No bolli. No spese istruttorie</text:p>
          </table:table-cell>
          <table:table-cell table:style-name="ce32" table:number-columns-repeated="20"/>
          <table:table-cell table:number-columns-repeated="991"/>
        </table:table-row>
        <table:table-row table:style-name="ro17">
          <table:table-cell table:style-name="ce18" office:value-type="string" calcext:value-type="string">
            <text:p>Provvedimenti di VIA e verifica di VIA: provvedimenti di diffida, sospensione, revoc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152/2006 Parte IV e s.m.i. art. 29</text:p>
          </table:table-cell>
          <table:table-cell table:style-name="ce18" office:value-type="string" calcext:value-type="string">
            <text:p>D'UFFICIO</text:p>
          </table:table-cell>
          <table:table-cell table:style-name="ce18"/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/>
          <table:table-cell table:style-name="ce31"/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44">
          <table:table-cell table:style-name="ce18" office:value-type="string" calcext:value-type="string">
            <text:p>Sanzioni amministrative in materia di VI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 Lgs. 152/2006 Parte IV e s.m.i. art. 29</text:p>
          </table:table-cell>
          <table:table-cell table:style-name="ce18" office:value-type="string" calcext:value-type="string">
            <text:p>D'UFFICIO</text:p>
          </table:table-cell>
          <table:table-cell table:style-name="ce18" table:number-columns-repeated="4"/>
          <table:table-cell table:style-name="ce18" office:value-type="string" calcext:value-type="string">
            <text:p>ricorso al Tribunale Civile</text:p>
            <text:p>Termini: entro 30 giorni dalla notifica dell'ordinana di ingiunzione di pagamento</text:p>
          </table:table-cell>
          <table:table-cell table:style-name="ce18"/>
          <table:table-cell table:style-name="ce31"/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39">
          <table:table-cell table:style-name="ce18" office:value-type="string" calcext:value-type="string">
            <text:p>Procedure di Valutazione di Progetti o opere di competenza Statale o Comunale o di altre Provinci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18" office:value-type="string" calcext:value-type="string">
            <text:p>D.Lgs. n.152/2006</text:p>
            <text:p>L.R. n.40/98</text:p>
          </table:table-cell>
          <table:table-cell table:style-name="ce18" office:value-type="string" calcext:value-type="string">
            <text:p>DI PARTE/</text:p>
            <text:p>D’UFFICIO</text:p>
          </table:table-cell>
          <table:table-cell table:style-name="ce18" office:value-type="string" calcext:value-type="string">
            <text:p>Termini coincidenti con quelli del procedimento avviato da Ministero, Regione altre Provincia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si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è previsto nei confronti dell'atto emesso dall' Autorità competente che emette l'atto conclusivo di valutazione</text:p>
          </table:table-cell>
          <table:table-cell table:style-name="ce18"/>
          <table:table-cell table:style-name="ce18" office:value-type="string" calcext:value-type="string">
            <text:p/>
            <text:p/>
            <text:p>Per informazioni Servizio VIA</text:p>
          </table:table-cell>
          <table:table-cell table:style-name="ce18"/>
          <table:table-cell table:style-name="ce32" table:number-columns-repeated="20"/>
          <table:table-cell table:number-columns-repeated="991"/>
        </table:table-row>
        <table:table-row table:style-name="ro45">
          <table:table-cell table:style-name="ce18" office:value-type="string" calcext:value-type="string">
            <text:p>oridnanza di <text:s/>ripristino stato dei luoghi - progetti e opere in violazione della norma sulla Valutazione di Incidenza Ambientale 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25" office:value-type="string" calcext:value-type="string">
            <text:p>LR 19/2009 - art. 50</text:p>
          </table:table-cell>
          <table:table-cell table:style-name="ce25" office:value-type="string" calcext:value-type="string">
            <text:p>d'uffcio </text:p>
          </table:table-cell>
          <table:table-cell table:style-name="ce25" office:value-type="string" calcext:value-type="string">
            <text:p>60 gg</text:p>
          </table:table-cell>
          <table:table-cell table:style-name="ce25" table:number-columns-repeated="3"/>
          <table:table-cell table:style-name="ce18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18"/>
          <table:table-cell table:style-name="ce25" table:number-columns-repeated="2"/>
          <table:table-cell table:style-name="ce32" table:number-columns-repeated="20"/>
          <table:table-cell table:number-columns-repeated="991"/>
        </table:table-row>
        <table:table-row table:style-name="ro46">
          <table:table-cell table:style-name="ce18" office:value-type="string" calcext:value-type="string">
            <text:p>Rilascio di autorizzazioni in materia di cav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24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24" office:value-type="string" calcext:value-type="string">
            <text:p>Legge Regionale n.23 del 17.11.2016 - Regolamento Regionale 11R/2017</text:p>
          </table:table-cell>
          <table:table-cell table:style-name="ce25" office:value-type="string" calcext:value-type="string">
            <text:p>DI PARTE</text:p>
          </table:table-cell>
          <table:table-cell table:style-name="ce25" office:value-type="string" calcext:value-type="string">
            <text:p>90 giorni</text:p>
          </table:table-cell>
          <table:table-cell table:number-columns-repeated="3" table:style-name="ce25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18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18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18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32" table:number-columns-repeated="20"/>
          <table:table-cell table:number-columns-repeated="991"/>
        </table:table-row>
        <table:table-row table:style-name="ro47">
          <table:table-cell table:style-name="ce18" office:value-type="string" calcext:value-type="string">
            <text:p>Rilascio di rinnovo dell'autorizzazione di cav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24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24" office:value-type="string" calcext:value-type="string">
            <text:p>Legge Regionale n.23 del 17.11.2016 - Regolamento Regionale 11R/2017</text:p>
          </table:table-cell>
          <table:table-cell table:style-name="ce25" office:value-type="string" calcext:value-type="string">
            <text:p>DI PARTE</text:p>
          </table:table-cell>
          <table:table-cell table:style-name="ce25" office:value-type="string" calcext:value-type="string">
            <text:p>90 giorni</text:p>
          </table:table-cell>
          <table:table-cell table:number-columns-repeated="3" table:style-name="ce25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18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18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18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32" table:number-columns-repeated="20"/>
          <table:table-cell table:number-columns-repeated="991"/>
        </table:table-row>
        <table:table-row table:style-name="ro31">
          <table:table-cell table:style-name="ce18" office:value-type="string" calcext:value-type="string">
            <text:p>Rilascio di proroga dell'autorizzazione di cav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24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24" office:value-type="string" calcext:value-type="string">
            <text:p>Legge Regionale n.23 del 17.11.2016 - Regolamento Regionale 11R/2017</text:p>
          </table:table-cell>
          <table:table-cell table:style-name="ce25" office:value-type="string" calcext:value-type="string">
            <text:p>DI PARTE</text:p>
          </table:table-cell>
          <table:table-cell table:style-name="ce25" office:value-type="string" calcext:value-type="string">
            <text:p>60 giorni</text:p>
          </table:table-cell>
          <table:table-cell table:number-columns-repeated="3" table:style-name="ce25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18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18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18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32" table:number-columns-repeated="20"/>
          <table:table-cell table:number-columns-repeated="991"/>
        </table:table-row>
        <table:table-row table:style-name="ro48">
          <table:table-cell table:style-name="ce18" office:value-type="string" calcext:value-type="string">
            <text:p>Rilascio di modifica dell'autorizzazione di cav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24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24" office:value-type="string" calcext:value-type="string">
            <text:p>Legge Regionale n.23 del 17.11.2016 - Regolamento Regionale 11R/2017</text:p>
          </table:table-cell>
          <table:table-cell table:style-name="ce25" office:value-type="string" calcext:value-type="string">
            <text:p>DI PARTE</text:p>
          </table:table-cell>
          <table:table-cell table:style-name="ce25" office:value-type="string" calcext:value-type="string">
            <text:p>90 giorni</text:p>
          </table:table-cell>
          <table:table-cell table:number-columns-repeated="3" table:style-name="ce25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18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18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18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32" table:number-columns-repeated="20"/>
          <table:table-cell table:number-columns-repeated="991"/>
        </table:table-row>
        <table:table-row table:style-name="ro49">
          <table:table-cell table:style-name="ce18" office:value-type="string" calcext:value-type="string">
            <text:p>Rilascio di autorizzazione al subingresso nella coltivazione di cav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24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24" office:value-type="string" calcext:value-type="string">
            <text:p>Legge Regionale n.23 del 17.11.2016 - Regolamento Regionale 11R/2017</text:p>
          </table:table-cell>
          <table:table-cell table:style-name="ce25" office:value-type="string" calcext:value-type="string">
            <text:p>DI PARTE</text:p>
          </table:table-cell>
          <table:table-cell table:style-name="ce25" office:value-type="string" calcext:value-type="string">
            <text:p>60 giorni</text:p>
          </table:table-cell>
          <table:table-cell table:number-columns-repeated="3" table:style-name="ce25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18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18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18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32" table:number-columns-repeated="20"/>
          <table:table-cell table:number-columns-repeated="991"/>
        </table:table-row>
        <table:table-row table:style-name="ro50">
          <table:table-cell table:style-name="ce18" office:value-type="string" calcext:value-type="string">
            <text:p>Provvedimento di diffid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24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24" office:value-type="string" calcext:value-type="string">
            <text:p>Legge Regionale n.23 del 17.11.2016 - Regolamento Regionale 11R/2017</text:p>
          </table:table-cell>
          <table:table-cell table:style-name="ce25" office:value-type="string" calcext:value-type="string">
            <text:p>D'UFFICIO</text:p>
          </table:table-cell>
          <table:table-cell table:style-name="ce25" office:value-type="string" calcext:value-type="string">
            <text:p>90 giorni</text:p>
          </table:table-cell>
          <table:table-cell table:number-columns-repeated="3" table:style-name="ce25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18"/>
          <table:table-cell table:style-name="ce25" table:number-columns-repeated="2"/>
          <table:table-cell table:style-name="ce32" table:number-columns-repeated="20"/>
          <table:table-cell table:number-columns-repeated="991"/>
        </table:table-row>
        <table:table-row table:style-name="ro31">
          <table:table-cell table:style-name="ce18" office:value-type="string" calcext:value-type="string">
            <text:p>Provvedimento di cessazione per scadenza, rinuncia, decadenza o revoca dell'autorizzazione di cav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24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24" office:value-type="string" calcext:value-type="string">
            <text:p>Legge Regionale n.23 del 17.11.2016 - Regolamento Regionale 11R/2017</text:p>
          </table:table-cell>
          <table:table-cell table:style-name="ce25" office:value-type="string" calcext:value-type="string">
            <text:p>D'UFFICIO</text:p>
          </table:table-cell>
          <table:table-cell table:style-name="ce25" office:value-type="string" calcext:value-type="string">
            <text:p>90 giorni</text:p>
          </table:table-cell>
          <table:table-cell table:number-columns-repeated="3" table:style-name="ce25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18"/>
          <table:table-cell table:style-name="ce25" table:number-columns-repeated="2"/>
          <table:table-cell table:style-name="ce32" table:number-columns-repeated="20"/>
          <table:table-cell table:number-columns-repeated="991"/>
        </table:table-row>
        <table:table-row table:style-name="ro51">
          <table:table-cell table:style-name="ce18" office:value-type="string" calcext:value-type="string">
            <text:p>Provvedimento per sanzioni amministrativa pecuniari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24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24" office:value-type="string" calcext:value-type="string">
            <text:p>Legge Regionale n.23 del 17.11.2016 - Regolamento Regionale 11R/2017</text:p>
          </table:table-cell>
          <table:table-cell table:style-name="ce25" office:value-type="string" calcext:value-type="string">
            <text:p>D'UFFICIO</text:p>
          </table:table-cell>
          <table:table-cell table:style-name="ce25" office:value-type="string" calcext:value-type="string">
            <text:p>90 giorni</text:p>
          </table:table-cell>
          <table:table-cell table:number-columns-repeated="3" table:style-name="ce25" office:value-type="string" calcext:value-type="string">
            <text:p>no</text:p>
          </table:table-cell>
          <table:table-cell table:style-name="ce18" office:value-type="string" calcext:value-type="string">
            <text:p>Ricorso al Tribunale Civile</text:p>
            <text:p>Termini: entro 30 giorni dalla notifica dell'ordinana di ingiunzione di pagamento</text:p>
          </table:table-cell>
          <table:table-cell table:style-name="ce18"/>
          <table:table-cell table:style-name="ce25" table:number-columns-repeated="2"/>
          <table:table-cell table:style-name="ce32" table:number-columns-repeated="20"/>
          <table:table-cell table:number-columns-repeated="991"/>
        </table:table-row>
        <table:table-row table:style-name="ro52">
          <table:table-cell table:style-name="ce18" office:value-type="string" calcext:value-type="string">
            <text:p>Provvedimenti di accettazione e svincolo garanzie finanziarie relativamente ad attività estrattive autorizzate dalla Provincia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24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24" office:value-type="string" calcext:value-type="string">
            <text:p>Legge Regionale n.23 del 17.11.2016 - Regolamento Regionale 11R/2017</text:p>
          </table:table-cell>
          <table:table-cell table:style-name="ce25" office:value-type="string" calcext:value-type="string">
            <text:p>DI PARTE</text:p>
          </table:table-cell>
          <table:table-cell table:style-name="ce25" office:value-type="string" calcext:value-type="string">
            <text:p>30 GIORNI</text:p>
          </table:table-cell>
          <table:table-cell table:number-columns-repeated="3" table:style-name="ce25" office:value-type="string" calcext:value-type="string">
            <text:p>no</text:p>
          </table:table-cell>
          <table:table-cell table:style-name="ce18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18" office:value-type="string" calcext:value-type="string">
            <text:p>A mano all’Ufficio Protocollo dell’Ente in Via San Cristoforo n. 3 VERCELLI</text:p>
            <text:p> (orari: da lunedì a giovedì 9.00 – 12.00 e 14.30 - 16.00 ;venerdì 09.00 – 12.00).</text:p>
            <text:p> </text:p>
          </table:table-cell>
          <table:table-cell table:style-name="ce18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29"/>
          <table:table-cell table:style-name="ce32" table:number-columns-repeated="20"/>
          <table:table-cell table:number-columns-repeated="991"/>
        </table:table-row>
        <table:table-row table:style-name="ro53">
          <table:table-cell table:style-name="ce18" office:value-type="string" calcext:value-type="string">
            <text:p>Licenza di attingimento</text:p>
            <text:p>d’acqua da acque superficiali</text:p>
            <text:p>e loro rinnovi</text:p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sorse Idriche</text:p>
            <text:p>Via S. Cristoforo 3- 13100 Vercelli</text:p>
            <text:p>tel. 0161 590302</text:p>
            <text:p>Isabella.olmo@provincia.vercelli.it</text:p>
            <text:p>Tel. 0161 – 590458</text:p>
            <text:p>Sabrina.bigatti@provincia.vercelli.it</text:p>
            <text:p/>
          </table:table-cell>
          <table:table-cell table:style-name="ce18" office:value-type="string" calcext:value-type="string">
            <text:p/>
            <text:p/>
            <text:p>Art. 35 Regolamento Regionale n. 10/R del 29 luglio 2003 e smi</text:p>
            <text:p>D.Lgs. 152/2006 e sm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Non è</text:p>
            <text:p>previsto</text:p>
            <text:p>dalla</text:p>
            <text:p>normativa</text:p>
            <text:p/>
          </table:table-cell>
          <table:table-cell table:style-name="ce18" office:value-type="string" calcext:value-type="string">
            <text:p><text:s text:c="11"/></text:p>
          </table:table-cell>
          <table:table-cell table:number-columns-repeated="2" table:style-name="ce18" office:value-type="string" calcext:value-type="string">
            <text:p>no</text:p>
          </table:table-cell>
          <table:table-cell table:style-name="ce18" office:value-type="string" calcext:value-type="string">
            <text:p><text:span text:style-name="T1">Il </text:span><text:span text:style-name="T8">ricorso al Tribunale comptente è ammesso nei confronti della atto emesso dalla Provincia entro 60 girorni e al Presidente della Repubblica entro 120 girorni</text:span></text:p>
          </table:table-cell>
          <table:table-cell table:style-name="ce18" office:value-type="string" calcext:value-type="string">
            <text:p>Modulistica sul sito Web della Provincia, alla pagina Servizio Risorse Idriche</text:p>
          </table:table-cell>
          <table:table-cell table:style-name="ce1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54">
          <table:table-cell table:style-name="ce18" office:value-type="string" calcext:value-type="string">
            <text:p>Concessione di derivazione</text:p>
            <text:p>d’acqua da falda sotterranea,</text:p>
            <text:p>acque superficiali o sorgenti.</text:p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sorse Idriche</text:p>
            <text:p>Via S. Cristoforo 3- 13100 Vercelli</text:p>
            <text:p>tel. 0161 590708</text:p>
            <text:p><text:a xlink:href="mailto:erica.zamperone@provincia.vercelli.it" xlink:type="simple">erica.zamperone@provincia.vercelli.it</text:a></text:p>
            <text:p>Tel. 0161 – 590458</text:p>
            <text:p>Sabrina.bigatti@provincia.vercelli.it</text:p>
            <text:p/>
          </table:table-cell>
          <table:table-cell table:style-name="ce18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2 mesi. Il termine è sospeso in pendenza dei termini stabiliti per</text:p>
            <text:p>gli adempimenti a carico dell’istante</text:p>
            <text:p/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18" office:value-type="string" calcext:value-type="string">
            <text:p>Modulistica sul sito Web della Provincia, alla pagina Servizio Risorse Idriche</text:p>
          </table:table-cell>
          <table:table-cell table:style-name="ce1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55">
          <table:table-cell table:style-name="ce18" office:value-type="string" calcext:value-type="string">
            <text:p>Concessione in sanatoria di</text:p>
            <text:p>derivazione d’acqua da falda</text:p>
            <text:p>sotterranea, acque</text:p>
            <text:p>superficiali o sorgenti. (sono</text:p>
            <text:p>equiparate alle nuove</text:p>
            <text:p>concessioni)</text:p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sorse Idriche</text:p>
            <text:p>Via S. Cristoforo 3- 13100 Vercelli</text:p>
            <text:p>tel. 0161 590708</text:p>
            <text:p>erica.zamperone@provincia.vercelli.it</text:p>
            <text:p>Tel. 0161 – 590458</text:p>
            <text:p>Sabrina.bigatti@provincia.vercelli.it</text:p>
            <text:p/>
          </table:table-cell>
          <table:table-cell table:style-name="ce18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2 mesi. Il termine è sospeso in pendenza dei termini stabiliti per</text:p>
            <text:p>gli adempimenti a carico dell’istante.</text:p>
            <text:p>30 giorni dall’approvazione del disciplinare per sanzione amministrativa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18" office:value-type="string" calcext:value-type="string">
            <text:p>Modulistica sul sito Web della Provincia, alla pagina Servizio Risorse Idriche</text:p>
          </table:table-cell>
          <table:table-cell table:style-name="ce1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56">
          <table:table-cell table:style-name="ce18" office:value-type="string" calcext:value-type="string">
            <text:p>Variante sostanziale di</text:p>
            <text:p>concessione di derivazione</text:p>
            <text:p>d’acqua da falda sotterranea,</text:p>
            <text:p>acque superficiali o sorgenti.</text:p>
            <text:p>(sono equiparate alle nuove</text:p>
            <text:p>Concessioni)</text:p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sorse Idriche</text:p>
            <text:p>Via S. Cristoforo 3- 13100 Vercelli</text:p>
            <text:p>tel. 0161 590708</text:p>
            <text:p>erica.zamperone@provincia.vercelli.it</text:p>
            <text:p>Tel. 0161 – 590458</text:p>
            <text:p>Sabrina.bigatti@provincia.vercelli.it</text:p>
            <text:p/>
          </table:table-cell>
          <table:table-cell table:style-name="ce18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2 mesi. Il termine è sospeso in pendenza dei termini stabiliti per</text:p>
            <text:p>gli adempimenti a carico dell’istante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18" office:value-type="string" calcext:value-type="string">
            <text:p>Modulistica sul sito Web della Provincia, alla pagina Servizio Risorse Idriche</text:p>
          </table:table-cell>
          <table:table-cell table:style-name="ce1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57">
          <table:table-cell table:style-name="ce18" office:value-type="string" calcext:value-type="string">
            <text:p>Variante non sostanziale di</text:p>
            <text:p>concessione di derivazione</text:p>
            <text:p>d’acqua da falda sotterranea,</text:p>
            <text:p>acque superficiali o sorgenti.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sorse Idriche</text:p>
            <text:p>Via S. Cristoforo 3- 13100 Vercelli</text:p>
            <text:p>tel. 0161 590708</text:p>
            <text:p>erica.zamperone@provincia.vercelli.it</text:p>
            <text:p>Tel. 0161 – 590458</text:p>
            <text:p>Sabrina.bigatti@provincia.vercelli.it</text:p>
            <text:p/>
          </table:table-cell>
          <table:table-cell table:style-name="ce18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50 gg. Il termine è sospeso in pendenza dei termini stabiliti per</text:p>
            <text:p>gli adempimenti a carico dell’istante.</text:p>
            <text:p/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18" office:value-type="string" calcext:value-type="string">
            <text:p>Modulistica sul sito Web della Provincia, alla pagina Servizio Risorse Idriche</text:p>
          </table:table-cell>
          <table:table-cell table:style-name="ce1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58">
          <table:table-cell table:style-name="ce18" office:value-type="string" calcext:value-type="string">
            <text:p>Rinnovo concessione di</text:p>
            <text:p>derivazione d’acqua da falda</text:p>
            <text:p>sotterranea, acque</text:p>
            <text:p>superficiali o sorgenti.</text:p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sorse Idriche</text:p>
            <text:p>Via S. Cristoforo 3- 13100 Vercelli</text:p>
            <text:p>tel. 0161 590708</text:p>
            <text:p><text:a xlink:href="mailto:erica.zamperone@provincia.vercelli.it" xlink:type="simple">erica.zamperone@provincia.vercelli.it</text:a></text:p>
            <text:p>Tel. 0161 – 590458</text:p>
            <text:p>Sabrina.bigatti@provincia.vercelli.it</text:p>
            <text:p/>
          </table:table-cell>
          <table:table-cell table:style-name="ce18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180 gg. Il termine è sospeso in pendenza dei termini stabiliti per</text:p>
            <text:p>gli adempimenti a carico dell’istante.</text:p>
            <text:p/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18" office:value-type="string" calcext:value-type="string">
            <text:p>Modulistica sul sito Web della Provincia, alla pagina Servizio Risorse Idriche</text:p>
          </table:table-cell>
          <table:table-cell table:style-name="ce1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59">
          <table:table-cell table:style-name="ce18" office:value-type="string" calcext:value-type="string">
            <text:p><text:span text:style-name="T1">Concessione di derivazione</text:span></text:p>
            <text:p><text:span text:style-name="T1">d’acqua da acque </text:span><text:span text:style-name="T3">superficiali</text:span></text:p>
            <text:p><text:span text:style-name="T1">Procedura semplificata</text:span></text:p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sorse Idriche</text:p>
            <text:p>Via S. Cristoforo 3- 13100 Vercelli</text:p>
            <text:p>tel. 0161 590708</text:p>
            <text:p><text:a xlink:href="mailto:erica.zamperone@provincia.vercelli.it" xlink:type="simple">erica.zamperone@provincia.vercelli.it</text:a></text:p>
            <text:p>Tel. 0161 – 590458</text:p>
            <text:p>Sabrina.bigatti@provincia.vercelli.it</text:p>
            <text:p/>
          </table:table-cell>
          <table:table-cell table:style-name="ce18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210 gg. Il termine è sospeso in pendenza dei termini stabiliti per</text:p>
            <text:p>gli adempimenti a carico dell’istante</text:p>
            <text:p/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18" office:value-type="string" calcext:value-type="string">
            <text:p>Modulistica sul sito Web della Provincia, alla pagina Servizio Risorse Idriche</text:p>
          </table:table-cell>
          <table:table-cell table:style-name="ce1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63">
          <table:table-cell table:style-name="ce18" office:value-type="string" calcext:value-type="string">
            <text:p>Trasferimento di utenza</text:p>
            <text:p>(subingresso)</text:p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sorse Idriche</text:p>
            <text:p>Via S. Cristoforo 3- 13100 Vercelli</text:p>
            <text:p>Tel. 0161 590.410</text:p>
            <text:p>fabrizio.gambolati@provincia.vercelli.it</text:p>
            <text:p>Tel. 0161 – 590458</text:p>
            <text:p>Sabrina.bigatti@provincia.vercelli.it</text:p>
            <text:p/>
          </table:table-cell>
          <table:table-cell table:style-name="ce18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60 gg. Il termine è sospeso in pendenza dei termini stabiliti per eventuali termini stabiliti per adempimenti a carico dell’istante.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18" office:value-type="string" calcext:value-type="string">
            <text:p>Modulistica sul sito Web della Provincia, alla pagina Servizio Risorse Idriche</text:p>
          </table:table-cell>
          <table:table-cell table:style-name="ce1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64">
          <table:table-cell table:style-name="ce18" office:value-type="string" calcext:value-type="string">
            <text:p>Autorizzazione all’uso plurimo delle acque</text:p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sorse Idriche</text:p>
            <text:p>Via S. Cristoforo 3- 13100 Vercelli</text:p>
            <text:p>tel. 0161 590288</text:p>
            <text:p>cristiana.merani@provincia.vercelli.it</text:p>
            <text:p>Tel. 0161 – 590458</text:p>
            <text:p>Sabrina.bigatti@provincia.vercelli.it</text:p>
            <text:p/>
          </table:table-cell>
          <table:table-cell table:style-name="ce18" office:value-type="string" calcext:value-type="string">
            <text:p>L. R. 29/12/2000</text:p>
            <text:p>n° 61 -</text:p>
            <text:p>Art. 36 bis, 36 ter e 36 quater Regolamento Regionale n. 10/R del 29 luglio 2003 e smi</text:p>
            <text:p>D.Lgs. 152/2006 e sm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90 gg. Il termine è sospeso in pendenza dei termini stabiliti per eventuali termini stabiliti per adempimenti a carico dell’istante.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si</text:p>
          </table:table-cell>
          <table:table-cell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18" office:value-type="string" calcext:value-type="string">
            <text:p>Modulistica sul sito Web della Provincia, alla pagina Servizio Risorse Idriche</text:p>
          </table:table-cell>
          <table:table-cell table:style-name="ce1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64">
          <table:table-cell table:style-name="ce18" office:value-type="string" calcext:value-type="string">
            <text:p>Rinuncia concessione di</text:p>
            <text:p>derivazione d’acqua</text:p>
            <text:p/>
          </table:table-cell>
          <table:table-cell table:style-name="ce18" office:value-type="string" calcext:value-type="string">
            <text:p>Settore Ambiente Territorio</text:p>
          </table:table-cell>
          <table:table-cell table:style-name="ce18" office:value-type="string" calcext:value-type="string">
            <text:p/>
            <text:p>Servizio Risorse Idriche</text:p>
            <text:p>Via S. Cristoforo 3- 13100 Vercelli</text:p>
            <text:p>tel. 0161 590302</text:p>
            <text:p>isabella.olmo@provincia.vercelli.it</text:p>
            <text:p>Tel. 0161 – 590458</text:p>
            <text:p>Sabrina.bigatti@provincia.vercelli.it</text:p>
            <text:p/>
          </table:table-cell>
          <table:table-cell table:style-name="ce18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18" office:value-type="string" calcext:value-type="string">
            <text:p>DI PARTE</text:p>
          </table:table-cell>
          <table:table-cell table:style-name="ce18" office:value-type="string" calcext:value-type="string">
            <text:p>30 giorni</text:p>
          </table:table-cell>
          <table:table-cell table:number-columns-repeated="3" table:style-name="ce18" office:value-type="string" calcext:value-type="string">
            <text:p>no</text:p>
          </table:table-cell>
          <table:table-cell table:style-name="ce18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18" office:value-type="string" calcext:value-type="string">
            <text:p>Modulistica sul sito Web della Provincia, alla pagina Servizio Risorse Idriche</text:p>
          </table:table-cell>
          <table:table-cell table:style-name="ce1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18" office:value-type="string" calcext:value-type="string">
            <text:p>Bolli da apporre sull'istanza, Tariffa Istruttoria</text:p>
          </table:table-cell>
          <table:table-cell table:style-name="ce32" table:number-columns-repeated="20"/>
          <table:table-cell table:number-columns-repeated="991"/>
        </table:table-row>
        <table:table-row table:style-name="ro65">
          <table:table-cell table:style-name="ce19" office:value-type="string" calcext:value-type="string">
            <text:p><text:span text:style-name="T4">Titolare del potere sostitutivo</text:span><text:span text:style-name="T5">: in caso di inerzia il potere sostitutivo di conclusione del procedimento amministrativo è attribuito al Segretario Generale dell'Ente ai sensi dell'art. 2, comma 9-bis, della legge n. 241/1990, così come modificato dal decreto legge 9 febbraio 2012, n. 5, convertito con modificazioni nella legge 4 aprile 2012, n. 35.</text:span></text:p>
          </table:table-cell>
          <table:table-cell table:style-name="ce23" table:number-columns-repeated="2"/>
          <table:table-cell table:style-name="ce20"/>
          <table:table-cell table:style-name="ce23"/>
          <table:table-cell table:style-name="ce20" table:number-columns-repeated="8"/>
          <table:table-cell table:style-name="ce32" table:number-columns-repeated="20"/>
          <table:table-cell table:number-columns-repeated="991"/>
        </table:table-row>
        <table:table-row table:style-name="ro60" table:number-rows-repeated="920">
          <table:table-cell table:style-name="ce20" table:number-columns-repeated="4"/>
          <table:table-cell table:style-name="ce26" table:number-columns-repeated="5"/>
          <table:table-cell table:style-name="ce20"/>
          <table:table-cell table:style-name="ce26" table:number-columns-repeated="2"/>
          <table:table-cell table:style-name="ce20"/>
          <table:table-cell table:style-name="ce32" table:number-columns-repeated="20"/>
          <table:table-cell table:number-columns-repeated="991"/>
        </table:table-row>
        <table:table-row table:style-name="ro61" table:number-rows-repeated="1047575">
          <table:table-cell table:number-columns-repeated="1024"/>
        </table:table-row>
        <table:table-row table:style-name="ro61">
          <table:table-cell table:number-columns-repeated="1024"/>
        </table:table-row>
        <table:named-expressions>
          <table:named-range table:name="Excel_BuiltIn_Print_Titles" table:base-cell-address="$Foglio1.$A$1" table:cell-range-address="$Foglio1.$A$1:.$IR$1"/>
          <table:named-range table:name="Print_Area" table:base-cell-address="$Foglio1.$A$1" table:cell-range-address="$Foglio1.$A$1:.$M$55"/>
        </table:named-expressions>
      </table:table>
      <table:table table:name="Foglio2" table:style-name="ta2">
        <table:table-column table:style-name="co9" table:number-columns-repeated="6" table:default-cell-style-name="Default"/>
        <table:table-column table:style-name="co17" table:number-columns-repeated="20" table:default-cell-style-name="Default"/>
        <table:table-column table:style-name="co16" table:number-columns-repeated="998" table:default-cell-style-name="Default"/>
        <table:table-row table:style-name="ro60" table:number-rows-repeated="1000">
          <table:table-cell table:style-name="ce15" table:number-columns-repeated="26"/>
          <table:table-cell table:number-columns-repeated="998"/>
        </table:table-row>
        <table:table-row table:style-name="ro61" table:number-rows-repeated="1047575">
          <table:table-cell table:number-columns-repeated="1024"/>
        </table:table-row>
        <table:table-row table:style-name="ro61">
          <table:table-cell table:number-columns-repeated="1024"/>
        </table:table-row>
      </table:table>
      <table:table table:name="Foglio3" table:style-name="ta3">
        <table:table-column table:style-name="co9" table:number-columns-repeated="6" table:default-cell-style-name="Default"/>
        <table:table-column table:style-name="co17" table:number-columns-repeated="20" table:default-cell-style-name="Default"/>
        <table:table-column table:style-name="co16" table:number-columns-repeated="998" table:default-cell-style-name="Default"/>
        <table:table-row table:style-name="ro60" table:number-rows-repeated="1000">
          <table:table-cell table:style-name="ce15" table:number-columns-repeated="26"/>
          <table:table-cell table:number-columns-repeated="998"/>
        </table:table-row>
        <table:table-row table:style-name="ro61" table:number-rows-repeated="1047575">
          <table:table-cell table:number-columns-repeated="1024"/>
        </table:table-row>
        <table:table-row table:style-name="ro61">
          <table:table-cell table:number-columns-repeated="1024"/>
        </table:table-row>
      </table:table>
      <table:table table:name="Foglio4" table:style-name="ta4">
        <table:table-column table:style-name="co16" table:default-cell-style-name="Default"/>
        <table:table-column table:style-name="co18" table:number-columns-repeated="5" table:default-cell-style-name="Default"/>
        <table:table-column table:style-name="co17" table:number-columns-repeated="20" table:default-cell-style-name="Default"/>
        <table:table-column table:style-name="co16" table:number-columns-repeated="998" table:default-cell-style-name="Default"/>
        <table:table-row table:style-name="ro62" table:number-rows-repeated="1000">
          <table:table-cell table:style-name="ce15" table:number-columns-repeated="26"/>
          <table:table-cell table:number-columns-repeated="998"/>
        </table:table-row>
        <table:table-row table:style-name="ro61" table:number-rows-repeated="1047575">
          <table:table-cell table:number-columns-repeated="1024"/>
        </table:table-row>
        <table:table-row table:style-name="ro61">
          <table:table-cell table:number-columns-repeated="1024"/>
        </table:table-row>
      </table:table>
      <table:table table:name="Foglio5" table:style-name="ta5">
        <table:table-column table:style-name="co16" table:default-cell-style-name="Default"/>
        <table:table-column table:style-name="co18" table:number-columns-repeated="5" table:default-cell-style-name="Default"/>
        <table:table-column table:style-name="co17" table:number-columns-repeated="20" table:default-cell-style-name="Default"/>
        <table:table-column table:style-name="co16" table:number-columns-repeated="998" table:default-cell-style-name="Default"/>
        <table:table-row table:style-name="ro62" table:number-rows-repeated="1000">
          <table:table-cell table:style-name="ce15" table:number-columns-repeated="26"/>
          <table:table-cell table:number-columns-repeated="998"/>
        </table:table-row>
        <table:table-row table:style-name="ro61" table:number-rows-repeated="1047575">
          <table:table-cell table:number-columns-repeated="1024"/>
        </table:table-row>
        <table:table-row table:style-name="ro61">
          <table:table-cell table:number-columns-repeated="1024"/>
        </table:table-row>
      </table:table>
      <table:named-expressions>
        <table:named-range table:name="Excel_BuiltIn_Print_Titles" table:base-cell-address="$Foglio1.$A$1" table:cell-range-address="$Foglio1.$A$1:.$IR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1" svg:font-family="Arial1"/>
    <style:font-face style:name="Arial2" svg:font-family="Arial2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7mm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04">
      <number:minutes number:style="long"/>
      <number:text>:</number:text>
      <number:seconds number:style="long"/>
    </number:time-style>
    <number:time-style style:name="N10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6">
      <number:minutes number:style="long"/>
      <number:text>:</number:text>
      <number:seconds number:style="long" number:decimal-places="1"/>
    </number:time-style>
    <number:number-style style:name="N107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3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3P0"/>
    </number:currency-style>
    <number:currency-style style:name="N10125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5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5P0"/>
    </number:currency-style>
    <number:currency-style style:name="N10126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6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6P0"/>
    </number:currency-style>
    <number:date-style style:name="N10127" number:language="en" number:country="US">
      <number:month/>
      <number:text>/</number:text>
      <number:day/>
      <number:text>/</number:text>
      <number:year number:style="long"/>
    </number:date-style>
    <number:date-style style:name="N10128" number:language="en" number:country="US">
      <number:day/>
      <number:text>-</number:text>
      <number:month number:textual="true"/>
      <number:text>-</number:text>
      <number:year/>
    </number:date-style>
    <number:date-style style:name="N10129" number:language="en" number:country="US">
      <number:day/>
      <number:text>-</number:text>
      <number:month number:textual="true"/>
    </number:date-style>
    <number:date-style style:name="N10130" number:language="en" number:country="US">
      <number:month number:textual="true"/>
      <number:text>-</number:text>
      <number:year/>
    </number:date-style>
    <number:time-style style:name="N10131" number:language="en" number:country="US">
      <number:hours/>
      <number:text>:</number:text>
      <number:minutes number:style="long"/>
      <number:text> </number:text>
      <number:am-pm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3" number:language="en" number:country="US">
      <number:hours/>
      <number:text>:</number:text>
      <number:minutes number:style="long"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5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7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7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7P0"/>
    </number:number-style>
    <number:number-style style:name="N10139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9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9P0"/>
    </number:number-style>
    <number:number-style style:name="N10143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43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43P2" style:volatile="true" number:language="en" number:country="US">
      <loext:text> </loext:text>
      <loext:fill-character> </loext:fill-character>
      <number:text>- </number:text>
    </number:number-style>
    <number:text-style style:name="N10143" number:language="en" number:country="US">
      <number:text> </number:text>
      <number:text-content/>
      <number:text> </number:text>
      <style:map style:condition="value()&gt;0" style:apply-style-name="N10143P0"/>
      <style:map style:condition="value()&lt;0" style:apply-style-name="N10143P1"/>
      <style:map style:condition="value()=0" style:apply-style-name="N10143P2"/>
    </number:text-style>
    <number:currency-style style:name="N10147P0" style:volatile="true" number:language="en" number:country="US"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47P1" style:volatile="true" number:language="en" number:country="US"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47P2" style:volatile="true" number:language="en" number:country="US">
      <number:currency-symbol/>
      <loext:fill-character> </loext:fill-character>
      <number:text>- </number:text>
    </number:currency-style>
    <number:text-style style:name="N10147" number:language="en" number:country="US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51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51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55P1" style:volatile="true" number:language="en" number:country="US"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55P2" style:volatile="true" number:language="en" number:country="US"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fo:font-size="11pt" style:font-name-asian="Linux Libertine G" style:font-family-asian="'Linux Libertine G'" style:font-family-generic-asian="system" style:font-pitch-asian="variable" style:font-size-asian="11pt" style:font-name-complex="Arial" style:font-family-complex="Arial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420mm" fo:page-height="297mm" style:num-format="1" style:print-orientation="landscape" fo:margin-top="10mm" fo:margin-bottom="9mm" fo:margin-left="4.99mm" fo:margin-right="4.99mm" style:print-page-order="ltr" style:first-page-number="continue" style:scale-to="65%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page-width="210.01mm" fo:page-height="297mm" style:num-format="1" style:print-orientation="portrait" fo:margin-top="24.99mm" fo:margin-bottom="24.99mm" fo:margin-left="19mm" fo:margin-right="19mm" style:print-page-order="ltr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5">
      <style:page-layout-properties fo:page-width="210.01mm" fo:page-height="297mm" style:num-format="1" style:print-orientation="portrait" fo:margin-top="0mm" fo:margin-bottom="0mm" fo:margin-left="0mm" fo:margin-right="0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2-02">00/00/0000</text:date>, <text:time style:data-style-name="N2" text:time-value="11:11:29.170000000">00.00.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4" style:display-name="PageStyle_Foglio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5" style:display-name="PageStyle_Foglio5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dc:date>2024-02-02T11:11:46.791000000</dc:date>
    <meta:editing-duration>PT6M</meta:editing-duration>
    <meta:editing-cycles>3</meta:editing-cycles>
    <meta:document-statistic meta:table-count="5" meta:cell-count="917" meta:object-count="0"/>
  </office:meta>
</office:document-meta>
</file>