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2.35mm"/>
    </style:style>
    <style:style style:name="co2" style:family="table-column">
      <style:table-column-properties fo:break-before="auto" style:column-width="41.93mm"/>
    </style:style>
    <style:style style:name="co3" style:family="table-column">
      <style:table-column-properties fo:break-before="auto" style:column-width="76.85mm"/>
    </style:style>
    <style:style style:name="co4" style:family="table-column">
      <style:table-column-properties fo:break-before="auto" style:column-width="81.99mm"/>
    </style:style>
    <style:style style:name="co5" style:family="table-column">
      <style:table-column-properties fo:break-before="auto" style:column-width="34.4mm"/>
    </style:style>
    <style:style style:name="co6" style:family="table-column">
      <style:table-column-properties fo:break-before="auto" style:column-width="33.6mm"/>
    </style:style>
    <style:style style:name="co7" style:family="table-column">
      <style:table-column-properties fo:break-before="auto" style:column-width="19.35mm"/>
    </style:style>
    <style:style style:name="co8" style:family="table-column">
      <style:table-column-properties fo:break-before="auto" style:column-width="19.9mm"/>
    </style:style>
    <style:style style:name="co9" style:family="table-column">
      <style:table-column-properties fo:break-before="auto" style:column-width="21.24mm"/>
    </style:style>
    <style:style style:name="co10" style:family="table-column">
      <style:table-column-properties fo:break-before="auto" style:column-width="49.72mm"/>
    </style:style>
    <style:style style:name="co11" style:family="table-column">
      <style:table-column-properties fo:break-before="auto" style:column-width="40.59mm"/>
    </style:style>
    <style:style style:name="co12" style:family="table-column">
      <style:table-column-properties fo:break-before="auto" style:column-width="43.53mm"/>
    </style:style>
    <style:style style:name="co13" style:family="table-column">
      <style:table-column-properties fo:break-before="auto" style:column-width="67.47mm"/>
    </style:style>
    <style:style style:name="co14" style:family="table-column">
      <style:table-column-properties fo:break-before="auto" style:column-width="83.86mm"/>
    </style:style>
    <style:style style:name="co15" style:family="table-column">
      <style:table-column-properties fo:break-before="auto" style:column-width="59.94mm"/>
    </style:style>
    <style:style style:name="co16" style:family="table-column">
      <style:table-column-properties fo:break-before="auto" style:column-width="21.5mm"/>
    </style:style>
    <style:style style:name="co17" style:family="table-column">
      <style:table-column-properties fo:break-before="auto" style:column-width="27.15mm"/>
    </style:style>
    <style:style style:name="co18" style:family="table-column">
      <style:table-column-properties fo:break-before="auto" style:column-width="18.56mm"/>
    </style:style>
    <style:style style:name="co19" style:family="table-column">
      <style:table-column-properties fo:break-before="auto" style:column-width="27.69mm"/>
    </style:style>
    <style:style style:name="co20" style:family="table-column">
      <style:table-column-properties fo:break-before="auto" style:column-width="22.58mm"/>
    </style:style>
    <style:style style:name="ro1" style:family="table-row">
      <style:table-row-properties style:row-height="21.17mm" fo:break-before="auto" style:use-optimal-row-height="false"/>
    </style:style>
    <style:style style:name="ro2" style:family="table-row">
      <style:table-row-properties style:row-height="17.46mm" fo:break-before="auto" style:use-optimal-row-height="false"/>
    </style:style>
    <style:style style:name="ro3" style:family="table-row">
      <style:table-row-properties style:row-height="38.36mm" fo:break-before="auto" style:use-optimal-row-height="false"/>
    </style:style>
    <style:style style:name="ro4" style:family="table-row">
      <style:table-row-properties style:row-height="48.42mm" fo:break-before="auto" style:use-optimal-row-height="false"/>
    </style:style>
    <style:style style:name="ro5" style:family="table-row">
      <style:table-row-properties style:row-height="49.74mm" fo:break-before="auto" style:use-optimal-row-height="false"/>
    </style:style>
    <style:style style:name="ro6" style:family="table-row">
      <style:table-row-properties style:row-height="54.77mm" fo:break-before="auto" style:use-optimal-row-height="false"/>
    </style:style>
    <style:style style:name="ro7" style:family="table-row">
      <style:table-row-properties style:row-height="52.39mm" fo:break-before="auto" style:use-optimal-row-height="false"/>
    </style:style>
    <style:style style:name="ro8" style:family="table-row">
      <style:table-row-properties style:row-height="43.92mm" fo:break-before="auto" style:use-optimal-row-height="false"/>
    </style:style>
    <style:style style:name="ro9" style:family="table-row">
      <style:table-row-properties style:row-height="41.01mm" fo:break-before="auto" style:use-optimal-row-height="false"/>
    </style:style>
    <style:style style:name="ro10" style:family="table-row">
      <style:table-row-properties style:row-height="41.8mm" fo:break-before="auto" style:use-optimal-row-height="false"/>
    </style:style>
    <style:style style:name="ro11" style:family="table-row">
      <style:table-row-properties style:row-height="43.13mm" fo:break-before="auto" style:use-optimal-row-height="false"/>
    </style:style>
    <style:style style:name="ro12" style:family="table-row">
      <style:table-row-properties style:row-height="45.77mm" fo:break-before="auto" style:use-optimal-row-height="false"/>
    </style:style>
    <style:style style:name="ro13" style:family="table-row">
      <style:table-row-properties style:row-height="51.59mm" fo:break-before="auto" style:use-optimal-row-height="false"/>
    </style:style>
    <style:style style:name="ro14" style:family="table-row">
      <style:table-row-properties style:row-height="59.8mm" fo:break-before="auto" style:use-optimal-row-height="false"/>
    </style:style>
    <style:style style:name="ro15" style:family="table-row">
      <style:table-row-properties style:row-height="50.54mm" fo:break-before="auto" style:use-optimal-row-height="false"/>
    </style:style>
    <style:style style:name="ro16" style:family="table-row">
      <style:table-row-properties style:row-height="44.71mm" fo:break-before="auto" style:use-optimal-row-height="false"/>
    </style:style>
    <style:style style:name="ro17" style:family="table-row">
      <style:table-row-properties style:row-height="56.36mm" fo:break-before="auto" style:use-optimal-row-height="false"/>
    </style:style>
    <style:style style:name="ro18" style:family="table-row">
      <style:table-row-properties style:row-height="4.5mm" fo:break-before="auto" style:use-optimal-row-height="false"/>
    </style:style>
    <style:style style:name="ro19" style:family="table-row">
      <style:table-row-properties style:row-height="5.29mm" fo:break-before="auto" style:use-optimal-row-height="false"/>
    </style:style>
    <style:style style:name="ro20" style:family="table-row">
      <style:table-row-properties style:row-height="5.03m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4">
      <style:table-properties table:display="true" style:writing-mode="lr-tb"/>
    </style:style>
    <style:style style:name="ta5" style:family="table" style:master-page-name="PageStyle_5f_Foglio5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1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number-columns-repeated="20" table:default-cell-style-name="Default"/>
        <table:table-column table:style-name="co17" table:number-columns-repeated="989" table:default-cell-style-name="Default"/>
        <table:table-row table:style-name="ro1">
          <table:table-cell table:style-name="ce1" office:value-type="string" calcext:value-type="string" table:number-columns-spanned="1" table:number-rows-spanned="2">
            <text:p>Descrizione del Procedimento</text:p>
          </table:table-cell>
          <table:table-cell table:style-name="ce1" office:value-type="string" calcext:value-type="string" table:number-columns-spanned="1" table:number-rows-spanned="2">
            <text:p>Settore</text:p>
          </table:table-cell>
          <table:table-cell table:style-name="ce1" office:value-type="string" calcext:value-type="string" table:number-columns-spanned="1" table:number-rows-spanned="2">
            <text:p>Ufficio responsabile dell'istruttoria</text:p>
          </table:table-cell>
          <table:table-cell table:style-name="ce1" office:value-type="string" calcext:value-type="string" table:number-columns-spanned="1" table:number-rows-spanned="2">
            <text:p>Normativa di riferimento</text:p>
          </table:table-cell>
          <table:table-cell table:style-name="ce1" office:value-type="string" calcext:value-type="string" table:number-columns-spanned="1" table:number-rows-spanned="2">
            <text:p>Iniziativa (di parte/d'ufficio)</text:p>
          </table:table-cell>
          <table:table-cell table:style-name="ce1" office:value-type="string" calcext:value-type="string" table:number-columns-spanned="1" table:number-rows-spanned="2">
            <text:p>Termini di legge</text:p>
          </table:table-cell>
          <table:table-cell table:style-name="ce1" office:value-type="string" calcext:value-type="string">
            <text:p>Soggetto a Dia</text:p>
          </table:table-cell>
          <table:table-cell table:style-name="ce1" office:value-type="string" calcext:value-type="string">
            <text:p>Silenzio assenso</text:p>
          </table:table-cell>
          <table:table-cell table:style-name="ce1" office:value-type="string" calcext:value-type="string">
            <text:p>Silenzio rifiuto</text:p>
          </table:table-cell>
          <table:table-cell table:style-name="ce1" office:value-type="string" calcext:value-type="string">
            <text:p>Il provvedimento può essere sostituito da una dichiarazione dell'interessato (SI/NO)</text:p>
          </table:table-cell>
          <table:table-cell table:style-name="ce1" office:value-type="string" calcext:value-type="string">
            <text:p>Il provvedimento può concludersi con il silenzio assenso dell'amministrazione (SI/NO)</text:p>
          </table:table-cell>
          <table:table-cell table:style-name="ce1" office:value-type="string" calcext:value-type="string" table:number-columns-spanned="1" table:number-rows-spanned="2">
            <text:p>Strumenti di tutela amministrativa e giurisdizionale</text:p>
          </table:table-cell>
          <table:table-cell table:style-name="ce1" office:value-type="string" calcext:value-type="string" table:number-columns-spanned="1" table:number-rows-spanned="2">
            <text:p>Documenti da utilizzare/</text:p>
            <text:p>allegare a istanza</text:p>
            <text:p>(+ link se pubblicati su sito)</text:p>
          </table:table-cell>
          <table:table-cell table:style-name="ce1" office:value-type="string" calcext:value-type="string" table:number-columns-spanned="1" table:number-rows-spanned="2">
            <text:p>Modalità -recapiti per <text:s/>presentazione istanze/richiesta informazioni</text:p>
          </table:table-cell>
          <table:table-cell table:style-name="ce1" office:value-type="string" calcext:value-type="string" table:number-columns-spanned="1" table:number-rows-spanned="2">
            <text:p>modalità effettuazione pagamenti ove necessari</text:p>
          </table:table-cell>
          <table:table-cell table:style-name="ce5" table:number-columns-repeated="2"/>
          <table:table-cell table:style-name="ce13" table:number-columns-repeated="18"/>
          <table:table-cell table:number-columns-repeated="989"/>
        </table:table-row>
        <table:table-row table:style-name="ro2">
          <table:covered-table-cell table:number-columns-repeated="6" table:style-name="ce2"/>
          <table:table-cell table:style-name="ce1" office:value-type="string" calcext:value-type="string" table:number-columns-spanned="3" table:number-rows-spanned="1">
            <text:p><text:s/></text:p>
          </table:table-cell>
          <table:covered-table-cell table:style-name="ce7"/>
          <table:covered-table-cell table:style-name="ce8"/>
          <table:table-cell table:style-name="ce1" office:value-type="string" calcext:value-type="string">
            <text:p>sul precedente modello noi avevamo queste due caselle simili alle vostre 3 segnate in verde</text:p>
          </table:table-cell>
          <table:table-cell table:style-name="ce1"/>
          <table:covered-table-cell table:number-columns-repeated="4" table:style-name="ce2"/>
          <table:table-cell table:style-name="ce5" table:number-columns-repeated="2"/>
          <table:table-cell table:style-name="ce13" table:number-columns-repeated="18"/>
          <table:table-cell table:number-columns-repeated="989"/>
        </table:table-row>
        <table:table-row table:style-name="ro3">
          <table:table-cell table:style-name="ce3" office:value-type="string" calcext:value-type="string">
            <text:p>AUTOTRASPORTO DI MERCI IN CONTO PROPRIO <text:s text:c="18"/>Rilascio Licenze e relativa gestione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Legge n. 298 del 06/06/1974; D.P.R. n. 783 del 16/09/1977; D.Lgs. n. 285 del 30/04/1992 - artt. 54,82,83,10, 80 ecc.; <text:s/>D.Lgs. n. 112 del 31/03/1998, art. n.105; D.Lgs. n. 159 del 06/09/2011; D.Lgs. n. 218 del 15/11/2012; Legge n. 56 del 07/04/2014 modificata dalla Legge n.114 del 11/08/2014 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licenze-per-trasporto-merci-in-conto-proprio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Tariffa Istruttoria</text:p>
          </table:table-cell>
          <table:table-cell table:style-name="ce12" table:number-columns-repeated="2"/>
          <table:table-cell table:style-name="ce14" table:number-columns-repeated="18"/>
          <table:table-cell table:number-columns-repeated="989"/>
        </table:table-row>
        <table:table-row table:style-name="ro4">
          <table:table-cell table:style-name="ce3" office:value-type="string" calcext:value-type="string">
            <text:p>AUTOSCUOLE <text:s text:c="2"/>Rilascio autorizzazioni per l'esercizio dell'attività e relativa gestione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D.Lgs. n. 285 del 30/04/1992 "Nuovo Codice della Strada" (Legge n. 115 del 29/07/2015) - art.123; D.P.R. n. 495 del 16/12/1992 – art.335; D.M. n. 317 del 17/05/1995 modificato da D.M. n.30 del 10/01/2014 e D.M. n.46 del 12/03/2015; Regolamento Della Provincia di Vercelli deliberazione del consiglio provinciale n.132 del 28/06/1996; D.Lgs. n. 112 del 31/03/1998 – art. 105; Dlg. n. 432 del 08/07/1999; Legge n. 120/2010 – art.20; <text:s/>Legge n.56 del 07/04/2014 modificata dalla L. n. 114/2014.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autoscuole-105beb7c-3f75-46fb-8fb0-bcba70ac2853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Tariffa Istruttoria</text:p>
          </table:table-cell>
          <table:table-cell table:style-name="ce12" table:number-columns-repeated="2"/>
          <table:table-cell table:style-name="ce14" table:number-columns-repeated="18"/>
          <table:table-cell table:number-columns-repeated="989"/>
        </table:table-row>
        <table:table-row table:style-name="ro5">
          <table:table-cell table:style-name="ce4" office:value-type="string" calcext:value-type="string">
            <text:p>AUTOSCUOLE Rilascio autorizzazione all’inserimento di personale e rilascio relative tessere di riconoscimento <text:s/>insegnanti di teoria <text:s/>e istruttori di guida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D.Lgs. n. 285 del 30/04/1992 "Nuovo Codice della Strada" (Legge n. 115 del 29/07/2015) - art.123; D.P.R. n. 495 del 16/12/1992 – art.335; D.M. n. 317 del 17/05/1995 modificato da D.M. n.30 del 10/01/2014 e D.M. n.46 del 12/03/2015; Regolamento Della Provincia di Vercelli deliberazione del consiglio provinciale n.132 del 28/06/1996; D.Lgs. n. 112 del 31/03/1998 – art. 105; Dlg. n. 432 del 08/07/1999; Legge n. 120/2010 – art.20; <text:s/>Legge n.56 del 07/04/2014 modificata dalla L. n. 114/2014.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autoscuole-105beb7c-3f75-46fb-8fb0-bcba70ac2853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<text:s/></text:p>
          </table:table-cell>
          <table:table-cell table:style-name="ce12" table:number-columns-repeated="2"/>
          <table:table-cell table:style-name="ce14" table:number-columns-repeated="18"/>
          <table:table-cell table:number-columns-repeated="989"/>
        </table:table-row>
        <table:table-row table:style-name="ro6">
          <table:table-cell table:style-name="ce4" office:value-type="string" calcext:value-type="string">
            <text:p>AUTOSCUOLE <text:s text:c="3"/>Rilascio attestati di idoneità professionale all'attività di insegnante di teoria e istruttore di guida a seguito superamento esame presso Città Metropolitana di Torino (convenzione in essere)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D.Lgs. n. 285 del 30/04/1992 "Nuovo Codice della Strada" (Legge n. 115 del 29/07/2015) - art.123; D.P.R. n. 495 del 16/12/1992 – art.335; D.M. n. 317 del 17/05/1995 modificato da D.M. n.30 del 10/01/2014 e D.M. n.46 del 12/03/2015; Regolamento Della Provincia di Vercelli deliberazione del consiglio provinciale n.132 del 28/06/1996; D.Lgs. n. 112 del 31/03/1998 – art. 105; Dlg. n. 432 del 08/07/1999; Legge n. 120/2010 – art.20; <text:s/>Legge n.56 del 07/04/2014 modificata dalla L. n. 114/2014.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 dalla data di superamento dell'esame - sessioni esame visibili sul sito alla pagina dedicata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autoscuole-105beb7c-3f75-46fb-8fb0-bcba70ac2853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Tariffa Istruttoria</text:p>
          </table:table-cell>
          <table:table-cell table:style-name="ce12" table:number-columns-repeated="2"/>
          <table:table-cell table:style-name="ce14" table:number-columns-repeated="18"/>
          <table:table-cell table:number-columns-repeated="989"/>
        </table:table-row>
        <table:table-row table:style-name="ro7">
          <table:table-cell table:style-name="ce4" office:value-type="string" calcext:value-type="string">
            <text:p>SCUOLE NAUTICHE <text:s text:c="32"/>Rilascio autorizzazioni per l'esercizio dell'attività e relativa gestione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Art. 105 del D.Lgs. 31/03/1998 n.112; <text:s/>D.Lgs 18/07/2005, n. 171, modificato dal D. Lgs. 3/11/2017 n. 229 e dal D.Lgs. 12/11/2020 n. 160, Art.49-septies; Regolamento Regionale "Disciplina delle scuole nautiche" aporovato con Decreto del Presidente della Giunta Regionale n.8R del 10/10/2000; Decreto ministeriale n.146 del 2008; Parere Ministero infrastrutture e trasporti prot. n.17813 del 18/10/2013. <text:s text:c="10"/>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da richiedere all'Ufficio Trasporti Privati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Tariffa Istruttoria</text:p>
          </table:table-cell>
          <table:table-cell table:style-name="ce12" table:number-columns-repeated="2"/>
          <table:table-cell table:style-name="ce14" table:number-columns-repeated="18"/>
          <table:table-cell table:number-columns-repeated="989"/>
        </table:table-row>
        <table:table-row table:style-name="ro8">
          <table:table-cell table:style-name="ce4" office:value-type="string" calcext:value-type="string">
            <text:p>SCUOLE NAUTICHE <text:s text:c="31"/>Rilascio autorizzazione all’inserimento di personale e rilascio relative tessere di riconoscimento <text:s/>insegnanti di teoria e istruttori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Art. 105 del D.Lgs. 31/03/1998 n.112 ; <text:s/>D.Lgs 18/07/2005, n. 171, modificato dal D. Lgs. 3/11/2017 n. 229 e dal D.Lgs. 12/11/2020 n. 160, Art.49-septies; Regolamento Regionale "Disciplina delle scuole nautiche" aporovato con Decreto del Presidente della Giunta Regionale n.8R del 10/10/2000; Decreto ministeriale n.146 del 2008; Parere Ministero infrastrutture e trasporti prot. n.17813 del 18/10/2013. <text:s text:c="10"/>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da richiedere all'Ufficio Trasporti Privati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<text:s/></text:p>
          </table:table-cell>
          <table:table-cell table:style-name="ce12" table:number-columns-repeated="2"/>
          <table:table-cell table:style-name="ce14" table:number-columns-repeated="18"/>
          <table:table-cell table:number-columns-repeated="989"/>
        </table:table-row>
        <table:table-row table:style-name="ro9">
          <table:table-cell table:style-name="ce4" office:value-type="string" calcext:value-type="string">
            <text:p>STUDI DI CONSULENZA AUTOMOBILISTICA <text:s text:c="36"/>Rilascio autorizzazioni ad imprese per l'esercizio dell'attività e relativa gestione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Legge n.264/1991 – D.M. 09/11/1992 – Regolamento Provincia di Vercelli approvato con deliberazione consiglio Provinciale n.41 del 03/10/1995 – D.M. 26/04/1996 – D.Lgs. n. 112/1998 art.105 – Legge n. 56 del 07/04/2014 modificata dalla Legge n.114 del 11/08/2014 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<text:s/>https://www.provincia.vercelli.it/it/page/agenzie-di-consulenza-per-la-circolazione-dei-mezzi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Tariffa Istruttoria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0">
          <table:table-cell table:style-name="ce4" office:value-type="string" calcext:value-type="string">
            <text:p>STUDI DI CONSULENZA AUTOMOBILISTICA <text:s text:c="45"/>Rilascio di autorizzazione all’inserimento di personale e rilascio relative tessere di riconoscimento per accesso ai pubblici uffici 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Legge n.264/1991 – D.M. 09/11/1992 – Regolamento Provincia di Vercelli approvato con deliberazione consiglio Provinciale n.41 del 03/10/1995 – D.M. 26/04/1996 – D.Lgs. n. 112/1998 art.105 – Legge n. 56 del 07/04/2014 modificata dalla Legge n.114 del 11/08/2014 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<text:s/>https://www.provincia.vercelli.it/it/page/agenzie-di-consulenza-per-la-circolazione-dei-mezzi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<text:s/>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1">
          <table:table-cell table:style-name="ce4" office:value-type="string" calcext:value-type="string">
            <text:p>STUDI DI CONSULENZA AUTOMOBILISTICA <text:s text:c="34"/>Rilascio attestati di idoneità professionale all'attività di consulenza per la circolazione dei mezzi di trasporto a seguito superamento esame presso Città Metropolitana di Torino (convenzione in essere)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Legge n.264/1991 – D.M. 09/11/1992 – Regolamento Provincia di Vercelli approvato con deliberazione consiglio Provinciale n.41 del 03/10/1995 – D.M. 26/04/1996 – D.Lgs. n. 112/1998 art.105 – Legge n. 56 del 07/04/2014 modificata dalla Legge n.114 del 11/08/2014 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 dalla data di superamento dell'esame - sessione esame visibile sul sito alla pagina dedicata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<text:s/>https://www.provincia.vercelli.it/it/page/agenzie-di-consulenza-per-la-circolazione-dei-mezzi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Tariffa Istruttoria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2">
          <table:table-cell table:style-name="ce4" office:value-type="string" calcext:value-type="string">
            <text:p>CENTRI DI REVISIONE AUTOMOBILISTICA <text:s text:c="24"/>Rilascio autorizzazioni ad imprese di autoriparazione per l’espletamento delle revisioni di veicoli a motore e relativa gestione 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Legge n. 122 del 05/02/1992 modificata dalla Legge n. 224 del 11/12/2012; D.P.R. n. 495 del 16/12/1992 Artt. 239, 240 modificati dal D.P.R. n.360 del 5/06/2001 e D.M. 214/2018 e art.241 modificato dal D.P.R. n.329 del 28/09/2000; ; Artt.52,53 e 80 "Codice della Strada" D.Lgs. n.285 del 30/04/1992 e s.m.i.; <text:s/>D.M. n. 170 del 06/04/1995; D.M. n. 406 del 30/07/1997; <text:s/>D.Lgs. n. 112/1998 art.105; D.M. del 16/01/2000; Legge n. 56 del 07/04/2014 modificata dalla Legge n.114 del 11/08/2014; L.R. n.63/1995.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imprese-di-autoriparazione-per-l-esecuzione-di-revi <text:s/>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Tariffa Istruttoria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3">
          <table:table-cell table:style-name="ce4" office:value-type="string" calcext:value-type="string">
            <text:p>CENTRI DI REVISIONE AUTOMOBILISTICA <text:s text:c="23"/>Rilascio autorizzazioni per il conferimento di incarico di Responsabile Tecnico per la operazioni di revisione dei veicoli <text:s/>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Legge n. 122 del 05/02/1992 modificata dalla Legge n. 224 del 11/12/2012; D.P.R. n. 495 del 16/12/1992 Artt. 239, 240 modificati dal D.P.R. n.360 del 5/06/2001 e D.M. 214/2018 e art.241 modificato dal D.P.R. n.329 del 28/09/2000; ; Artt.52,53 e 80 "Codice della Strada" D.Lgs. n.285 del 30/04/1992 e s.m.i.; <text:s/>D.M. n. 170 del 06/04/1995; D.M. n. 406 del 30/07/1997; <text:s/>D.Lgs. n. 112/1998 art.105; D.M. del 16/01/2000; Legge n. 56 del 07/04/2014 modificata dalla Legge n.114 del 11/08/2014; L.R. n.63/1995.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imprese-di-autoriparazione-per-l-esecuzione-di-revi <text:s/>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<text:s/>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4">
          <table:table-cell table:style-name="ce4" office:value-type="string" calcext:value-type="string">
            <text:p>SERVIZIO DI NOLEGGIO DI AUTOBUS CON CONDUCENTE <text:s text:c="38"/>Autorizzazione al trasporto nazionale ed internazionale di viaggiatori mediante noleggio di autobus con conducente. Iscrizione al Registro regionale delle imprese esercenti noleggio autobus conconducente.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Regolamento CE n. 1071/2009 del Parlamento Europeo e del Consiglio del 21/10/2009, che stabilisce nuove regole per l'esercizio della professione di autotrasportatore; Decreto del Capo dipartimento per i Trasporti, la Navigazione ed i sistemi informativi e statistici di presa d'atto del Regolamento CE; L.R. Piemonte 26/06/2006, n. 22; Legge 11/08/2003, n. 218; D.Lgs. 22/12/2000, n. 395.</text:p>
          </table:table-cell>
          <table:table-cell table:style-name="ce4" office:value-type="string" calcext:value-type="string">
            <text:p>DI PARTE</text:p>
          </table:table-cell>
          <table:table-cell table:style-name="ce3" office:value-type="string" calcext:value-type="string">
            <text:p>90 GIORNI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attivita-di-trasporto-di-viaggiatori-mediante-noleg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<text:s/>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8">
          <table:table-cell table:style-name="ce4" office:value-type="string" calcext:value-type="string">
            <text:p>SERVIZIO DI NOLEGGIO DI AUTOBUS CON CONDUCENTE <text:s/>Autorizzazione immatricolazione/sostituzione/distrazione autobus in servizio di noleggio con conducente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Regolamento CE n. 1071/2009 del Parlamento Europeo e del Consiglio del 21/10/2009, che stabilisce nuove regole per l'esercizio della professione di autotrasportatore; Decreto del Capo dipartimento per i Trasporti, la Navigazione ed i sistemi informativi e statistici di presa d'atto del Regolamento CE; L.R. Piemonte 26/06/2006, n. 22; Legge 11/08/2003, n. 218; D.Lgs. 22/12/2000, n. 395.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90 GIORNI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attivita-di-trasporto-di-viaggiatori-mediante-noleg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5">
          <table:table-cell table:style-name="ce4" office:value-type="string" calcext:value-type="string">
            <text:p>TRASPORTO PUBBLICO LOCALE - RILASCIO TESSERA DI LIBERA CIRCOLAZIONE SMART CARD BIP A FAVORE DI PERSONE DIVERSAMENTE ABILI <text:s text:c="35"/>Ufficio Trasporti Privati : istruttoria ed inserimento dati sul portale della Regione Piemonte e relativa gestione. <text:s text:c="41"/>Emissione ed invio tessere da parte di 5T SRL - Torino.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L.R. 23/01/1986 n. 1; D.G.R. n. 58-8267 del <text:s/>14/10/1986 ; D.G.R n. 38-12800 del 28/04/1987: D.G.R. n. 107-18324 del <text:s/>14/09/1992; Legge n. 59 del 15/03/1997; D.Lgs. n. 422 del 19/11/1997; D. Lgs. n. 345/1998; D.G.R. n. 74-25984 del 16/11/1998; L.R. n.1 del 4/01/2000 e smi; D.G.R. n. 1-1824 del 21/12/2000; D.G.R. n.2-8049 del 23/12/2002.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20/30 giorni circa dal versamento su c/c postale intestato a 5 T Srl per rilascio tessera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tessere-di-libera-circolazione-per-diversamente-abi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:  tramite PEC all’indirizzo: presidenza.provincia@cert.provincia.vercelli.it o caselle di posta elettronica : daniela.abbate@provincia.vercelli.it                    barbara.cavagna@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versamento su c/c postale intestato a 5 T srl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6">
          <table:table-cell table:style-name="ce4" office:value-type="string" calcext:value-type="string">
            <text:p>IDONEITA' PROFESSIONALE (Nazionele ed Internazionale) PER IL TRASPORTO SU STRADA DI MERCI E PERSONE <text:s text:c="33"/>Rilascio attestati di idoneità professionale all'attività di gestore a seguito superamento esame presso la Provincia di Novara (convenzione in essere)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Art. 105 del D.Lgs. 31/03/1998 n.112; Regolamento CE n. 1071/2009 del Parlamento Europeo e del Consiglio del 21/10/2009, che stabilisce nuove regole per l'esercizio della professione di autotrasportatore; <text:s/>Legge n. 56 del 07/04/2014 modificata dalla Legge n.114 del 11/08/2014. 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 dalla data di superamento dell'esame - sessioni esami visibili sul sito alla pagina dedicata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https://www.provincia.vercelli.it/it/page/albo-autotrasportatori-cose-per-conto-terzi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Tariffa Istruttoria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7">
          <table:table-cell table:style-name="ce4" office:value-type="string" calcext:value-type="string">
            <text:p>ALBI PROVINCIALI DEGLI AUTOTRASPORTATORI <text:s text:c="59"/>In data 4/5/2015 sulla Gazzetta Ufficiale n. 101 del 04/05/2015 è stato pubblicato il Decreto (D.P.C.M. 8 gennaio 2015) di trasferimento della tenuta degli albi dalla Province agli Uffici periferici del Ministero delle Infrastrutture e Trasporti ai sensi dell'art. 1 comma 94, della Legge 147/2013 (legge di stabilità 2014).</text:p>
          </table:table-cell>
          <table:table-cell table:number-columns-repeated="5" table:style-name="ce4" office:value-type="string" calcext:value-type="string">
            <text:p><text:s/></text:p>
          </table:table-cell>
          <table:table-cell table:style-name="ce4" table:number-columns-repeated="5"/>
          <table:table-cell table:style-name="ce4" office:value-type="string" calcext:value-type="string">
            <text:p><text:s/></text:p>
          </table:table-cell>
          <table:table-cell table:style-name="ce10" office:value-type="string" calcext:value-type="string">
            <text:p><text:s/></text:p>
          </table:table-cell>
          <table:table-cell table:style-name="ce4" office:value-type="string" calcext:value-type="string">
            <text:p><text:s/></text:p>
          </table:table-cell>
          <table:table-cell table:style-name="ce11"/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8" table:number-rows-repeated="982">
          <table:table-cell table:style-name="ce5" table:number-columns-repeated="4"/>
          <table:table-cell table:style-name="ce6" table:number-columns-repeated="7"/>
          <table:table-cell table:style-name="ce5"/>
          <table:table-cell table:style-name="ce6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19" table:number-rows-repeated="1047575">
          <table:table-cell table:number-columns-repeated="1024"/>
        </table:table-row>
        <table:table-row table:style-name="ro19">
          <table:table-cell table:number-columns-repeated="1024"/>
        </table:table-row>
        <table:named-expressions>
          <table:named-range table:name="Excel_BuiltIn_Print_Titles" table:base-cell-address="$Foglio1.$A$1" table:cell-range-address="$Foglio1.$A$1:.$GN$1"/>
        </table:named-expressions>
      </table:table>
      <table:table table:name="Foglio2" table:style-name="ta2">
        <table:table-column table:style-name="co9" table:number-columns-repeated="6" table:default-cell-style-name="Default"/>
        <table:table-column table:style-name="co18" table:number-columns-repeated="20" table:default-cell-style-name="Default"/>
        <table:table-column table:style-name="co17" table:number-columns-repeated="998" table:default-cell-style-name="Default"/>
        <table:table-row table:style-name="ro18" table:number-rows-repeated="1000">
          <table:table-cell table:number-columns-repeated="1024"/>
        </table:table-row>
        <table:table-row table:style-name="ro19" table:number-rows-repeated="1047575">
          <table:table-cell table:number-columns-repeated="1024"/>
        </table:table-row>
        <table:table-row table:style-name="ro19">
          <table:table-cell table:number-columns-repeated="1024"/>
        </table:table-row>
      </table:table>
      <table:table table:name="Foglio3" table:style-name="ta3">
        <table:table-column table:style-name="co9" table:number-columns-repeated="6" table:default-cell-style-name="Default"/>
        <table:table-column table:style-name="co18" table:number-columns-repeated="20" table:default-cell-style-name="Default"/>
        <table:table-column table:style-name="co17" table:number-columns-repeated="998" table:default-cell-style-name="Default"/>
        <table:table-row table:style-name="ro18" table:number-rows-repeated="1000">
          <table:table-cell table:number-columns-repeated="1024"/>
        </table:table-row>
        <table:table-row table:style-name="ro19" table:number-rows-repeated="1047575">
          <table:table-cell table:number-columns-repeated="1024"/>
        </table:table-row>
        <table:table-row table:style-name="ro19">
          <table:table-cell table:number-columns-repeated="1024"/>
        </table:table-row>
      </table:table>
      <table:table table:name="Foglio4" table:style-name="ta4">
        <table:table-column table:style-name="co19" table:default-cell-style-name="Default"/>
        <table:table-column table:style-name="co20" table:number-columns-repeated="5" table:default-cell-style-name="Default"/>
        <table:table-column table:style-name="co18" table:number-columns-repeated="20" table:default-cell-style-name="Default"/>
        <table:table-column table:style-name="co17" table:number-columns-repeated="998" table:default-cell-style-name="Default"/>
        <table:table-row table:style-name="ro20" table:number-rows-repeated="1000">
          <table:table-cell table:number-columns-repeated="1024"/>
        </table:table-row>
        <table:table-row table:style-name="ro19" table:number-rows-repeated="1047575">
          <table:table-cell table:number-columns-repeated="1024"/>
        </table:table-row>
        <table:table-row table:style-name="ro19">
          <table:table-cell table:number-columns-repeated="1024"/>
        </table:table-row>
      </table:table>
      <table:table table:name="Foglio5" table:style-name="ta5">
        <table:table-column table:style-name="co19" table:default-cell-style-name="Default"/>
        <table:table-column table:style-name="co20" table:number-columns-repeated="5" table:default-cell-style-name="Default"/>
        <table:table-column table:style-name="co18" table:number-columns-repeated="20" table:default-cell-style-name="Default"/>
        <table:table-column table:style-name="co17" table:number-columns-repeated="998" table:default-cell-style-name="Default"/>
        <table:table-row table:style-name="ro20" table:number-rows-repeated="1000">
          <table:table-cell table:number-columns-repeated="1024"/>
        </table:table-row>
        <table:table-row table:style-name="ro19" table:number-rows-repeated="1047575">
          <table:table-cell table:number-columns-repeated="1024"/>
        </table:table-row>
        <table:table-row table:style-name="ro19">
          <table:table-cell table:number-columns-repeated="1024"/>
        </table:table-row>
      </table:table>
      <table:named-expressions>
        <table:named-range table:name="Excel_BuiltIn_Print_Titles" table:base-cell-address="$Foglio1.$A$1" table:cell-range-address="$Foglio1.$A$1:.$GN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7mm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04">
      <number:minutes number:style="long"/>
      <number:text>:</number:text>
      <number:seconds number:style="long"/>
    </number:time-style>
    <number:time-style style:name="N10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6">
      <number:minutes number:style="long"/>
      <number:text>:</number:text>
      <number:seconds number:style="long" number:decimal-places="1"/>
    </number:time-style>
    <number:number-style style:name="N107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3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3P0"/>
    </number:currency-style>
    <number:currency-style style:name="N10125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5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5P0"/>
    </number:currency-style>
    <number:currency-style style:name="N10126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6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6P0"/>
    </number:currency-style>
    <number:date-style style:name="N10127" number:language="en" number:country="US">
      <number:month/>
      <number:text>/</number:text>
      <number:day/>
      <number:text>/</number:text>
      <number:year number:style="long"/>
    </number:date-style>
    <number:date-style style:name="N10128" number:language="en" number:country="US">
      <number:day/>
      <number:text>-</number:text>
      <number:month number:textual="true"/>
      <number:text>-</number:text>
      <number:year/>
    </number:date-style>
    <number:date-style style:name="N10129" number:language="en" number:country="US">
      <number:day/>
      <number:text>-</number:text>
      <number:month number:textual="true"/>
    </number:date-style>
    <number:date-style style:name="N10130" number:language="en" number:country="US">
      <number:month number:textual="true"/>
      <number:text>-</number:text>
      <number:year/>
    </number:date-style>
    <number:time-style style:name="N10131" number:language="en" number:country="US">
      <number:hours/>
      <number:text>:</number:text>
      <number:minutes number:style="long"/>
      <number:text> </number:text>
      <number:am-pm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3" number:language="en" number:country="US">
      <number:hours/>
      <number:text>:</number:text>
      <number:minutes number:style="long"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5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7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7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7P0"/>
    </number:number-style>
    <number:number-style style:name="N10139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9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9P0"/>
    </number:number-style>
    <number:number-style style:name="N10143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43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43P2" style:volatile="true" number:language="en" number:country="US">
      <loext:text> </loext:text>
      <loext:fill-character> </loext:fill-character>
      <number:text>- </number:text>
    </number:number-style>
    <number:text-style style:name="N10143" number:language="en" number:country="US">
      <number:text> </number:text>
      <number:text-content/>
      <number:text> </number:text>
      <style:map style:condition="value()&gt;0" style:apply-style-name="N10143P0"/>
      <style:map style:condition="value()&lt;0" style:apply-style-name="N10143P1"/>
      <style:map style:condition="value()=0" style:apply-style-name="N10143P2"/>
    </number:text-style>
    <number:currency-style style:name="N10147P0" style:volatile="true" number:language="en" number:country="US"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47P1" style:volatile="true" number:language="en" number:country="US"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47P2" style:volatile="true" number:language="en" number:country="US">
      <number:currency-symbol/>
      <loext:fill-character> </loext:fill-character>
      <number:text>- </number:text>
    </number:currency-style>
    <number:text-style style:name="N10147" number:language="en" number:country="US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51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51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51" number:language="en" number:country="US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currency-style style:name="N10155P0" style:volatile="true" number:language="en" number:country="US"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55P1" style:volatile="true" number:language="en" number:country="US"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55P2" style:volatile="true" number:language="en" number:country="US"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55" number:language="en" number:country="US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fo:font-size="11pt" style:font-name-asian="Linux Libertine G" style:font-family-asian="'Linux Libertine G'" style:font-family-generic-asian="system" style:font-pitch-asian="variable" style:font-size-asian="11pt" style:font-name-complex="Arial" style:font-family-complex="Arial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420mm" fo:page-height="297mm" style:num-format="1" style:print-orientation="landscape" fo:margin-top="14.99mm" fo:margin-bottom="9mm" fo:margin-left="4.99mm" fo:margin-right="4.99mm" style:print-page-order="ltr" style:first-page-number="continue" style:scale-to="65%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fo:page-width="210.01mm" fo:page-height="297mm" style:num-format="1" style:print-orientation="portrait" fo:margin-top="32.49mm" fo:margin-bottom="32.49mm" fo:margin-left="19mm" fo:margin-right="19mm" style:print-page-order="ltr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5">
      <style:page-layout-properties fo:page-width="210.01mm" fo:page-height="297mm" style:num-format="1" style:print-orientation="portrait" fo:margin-top="10mm" fo:margin-bottom="10mm" fo:margin-left="0mm" fo:margin-right="0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1-24">00/00/0000</text:date>, <text:time style:data-style-name="N2" text:time-value="11:42:33.217000000">00.00.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4" style:display-name="PageStyle_Foglio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5" style:display-name="PageStyle_Foglio5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0.3$Windows_x86 LibreOffice_project/7074905676c47b82bbcfbea1aeefc84afe1c50e1</meta:generator>
    <meta:document-statistic meta:table-count="5" meta:cell-count="206" meta:object-count="0"/>
  </office:meta>
</office:document-meta>
</file>