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6.694cm"/>
    </style:style>
    <style:style style:name="Tabella1.B" style:family="table-column">
      <style:table-column-properties style:column-width="10.231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1.A10" style:family="table-cell">
      <style:table-cell-properties style:vertical-align="middle" fo:padding="0.026cm" fo:border="none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6.694cm"/>
    </style:style>
    <style:style style:name="Tabella2.B" style:family="table-column">
      <style:table-column-properties style:column-width="10.231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6.694cm"/>
    </style:style>
    <style:style style:name="Tabella3.B" style:family="table-column">
      <style:table-column-properties style:column-width="10.231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6.694cm"/>
    </style:style>
    <style:style style:name="Tabella4.B" style:family="table-column">
      <style:table-column-properties style:column-width="10.231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6.694cm"/>
    </style:style>
    <style:style style:name="Tabella5.B" style:family="table-column">
      <style:table-column-properties style:column-width="10.231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paragraph-properties fo:margin-left="0cm" fo:margin-right="-0.462cm" fo:text-indent="0cm" style:auto-text-indent="false"/>
      <style:text-properties fo:color="#0000ff" style:font-name="Arial" fo:font-weight="bold" style:font-weight-asian="bold" style:font-name-complex="Arial"/>
    </style:style>
    <style:style style:name="P2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" style:family="paragraph" style:parent-style-name="Normale_20__28_Web_29_">
      <style:paragraph-properties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4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9pt" style:font-size-asian="9pt" style:font-name-complex="Arial" style:font-size-complex="9pt"/>
    </style:style>
    <style:style style:name="P5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6" style:family="paragraph" style:parent-style-name="Standard">
      <style:text-properties fo:color="#0000ff"/>
    </style:style>
    <style:style style:name="P7" style:family="paragraph" style:parent-style-name="Standard">
      <style:text-properties fo:color="#0000ff" style:font-name="Arial" fo:font-size="11pt" style:font-size-asian="11pt" style:font-name-complex="Arial" style:font-size-complex="11pt"/>
    </style:style>
    <style:style style:name="P8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/>
    </style:style>
    <style:style style:name="P9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 text:display="none"/>
    </style:style>
    <style:style style:name="P10" style:family="paragraph" style:parent-style-name="Standard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2" style:family="paragraph" style:parent-style-name="Standard">
      <style:paragraph-properties style:snap-to-layout-grid="false"/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3" style:family="paragraph" style:parent-style-name="Standard">
      <style:text-properties fo:color="#0000ff" style:font-name="Arial" fo:font-size="10pt" style:text-underline-style="solid" style:text-underline-width="auto" style:text-underline-color="font-color" fo:font-weight="normal" officeooo:rsid="00104668" officeooo:paragraph-rsid="00104668" style:font-size-asian="10pt" style:font-weight-asian="normal" style:font-name-complex="Arial" style:font-size-complex="10pt" style:font-weight-complex="normal"/>
    </style:style>
    <style:style style:name="P14" style:family="paragraph" style:parent-style-name="Standard">
      <style:text-properties fo:color="#0000ff" style:font-name="Arial" fo:font-size="10pt" style:text-underline-style="solid" style:text-underline-width="auto" style:text-underline-color="font-color" style:font-size-asian="10pt" style:font-name-complex="Arial" style:font-size-complex="10pt"/>
    </style:style>
    <style:style style:name="P15" style:family="paragraph" style:parent-style-name="Standard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6" style:family="paragraph" style:parent-style-name="Standard">
      <style:paragraph-properties style:snap-to-layout-grid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7" style:family="paragraph" style:parent-style-name="Standard"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18" style:family="paragraph" style:parent-style-name="Standard">
      <style:paragraph-properties fo:text-align="justify" style:justify-single-word="false" style:snap-to-layout-grid="false"/>
      <style:text-properties fo:color="#0000ff" style:font-name="Arial" fo:font-size="9pt" style:font-size-asian="9pt" style:font-name-complex="Arial" style:font-size-complex="9pt"/>
    </style:style>
    <style:style style:name="P19" style:family="paragraph" style:parent-style-name="Standard">
      <style:text-properties fo:color="#0000ff" style:font-name="Arial" fo:font-size="9pt" style:text-underline-style="solid" style:text-underline-width="auto" style:text-underline-color="font-color" fo:font-weight="normal" style:text-underline-mode="continuous" style:text-overline-mode="continuous" style:text-line-through-mode="continuous" style:font-size-asian="9pt" style:font-weight-asian="normal" style:font-name-complex="Arial" style:font-size-complex="9pt" style:font-weight-complex="normal"/>
    </style:style>
    <style:style style:name="P20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1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2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 text:display="none"/>
    </style:style>
    <style:style style:name="P23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4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fo:background-color="#ffff00" style:font-size-asian="10pt" style:font-weight-asian="bold" style:font-name-complex="Arial" style:font-size-complex="10pt"/>
    </style:style>
    <style:style style:name="P25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6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7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8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9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0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31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2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8pt" fo:font-weight="bold" style:font-size-asian="8pt" style:font-weight-asian="bold" style:font-name-complex="Arial" style:font-size-complex="8pt"/>
    </style:style>
    <style:style style:name="P33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ff" style:font-name="Arial" fo:font-weight="bold" style:font-weight-asian="bold" style:font-name-complex="Arial"/>
    </style:style>
    <style:style style:name="P34" style:family="paragraph" style:parent-style-name="Standard" style:list-style-name="WW8Num15"/>
    <style:style style:name="P35" style:family="paragraph" style:parent-style-name="Standard" style:list-style-name="WW8Num15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6" style:family="paragraph" style:parent-style-name="Standard" style:list-style-name="WW8Num13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7" style:family="paragraph" style:parent-style-name="Standard" style:list-style-name="WW8Num13">
      <style:text-properties fo:color="#0000ff" style:font-name="Arial" fo:font-size="9pt" fo:font-weight="bold" officeooo:rsid="00012b21" officeooo:paragraph-rsid="00012b21" style:font-size-asian="9pt" style:font-weight-asian="bold" style:font-name-complex="Arial" style:font-size-complex="9pt"/>
    </style:style>
    <style:style style:name="P38" style:family="paragraph" style:parent-style-name="Standard" style:list-style-name="WW8Num13">
      <style:text-properties fo:color="#0000ff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39" style:family="paragraph" style:parent-style-name="Standard" style:list-style-name="WW8Num14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0" style:family="paragraph" style:parent-style-name="Standard" style:list-style-name="WW8Num14">
      <style:text-properties fo:color="#0000ff" style:font-name="Arial" fo:font-size="9pt" fo:font-weight="bold" officeooo:paragraph-rsid="00104668" style:font-size-asian="9pt" style:font-weight-asian="bold" style:font-name-complex="Arial" style:font-size-complex="9pt"/>
    </style:style>
    <style:style style:name="P41" style:family="paragraph" style:parent-style-name="Standard" style:list-style-name="WW8Num15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2" style:family="paragraph" style:parent-style-name="Standard" style:list-style-name="WW8Num14">
      <style:text-properties fo:color="#0000ff" style:font-name="Arial" fo:font-size="9pt" fo:font-weight="bold" officeooo:rsid="00091f8f" officeooo:paragraph-rsid="00091f8f" style:font-size-asian="9pt" style:font-weight-asian="bold" style:font-name-complex="Arial" style:font-size-complex="9pt"/>
    </style:style>
    <style:style style:name="P43" style:family="paragraph" style:parent-style-name="Standard" style:list-style-name="WW8Num13">
      <style:text-properties fo:color="#800000" style:font-name="Arial" fo:font-size="9pt" fo:font-weight="bold" officeooo:paragraph-rsid="00083062" style:font-size-asian="9pt" style:font-weight-asian="bold" style:font-name-complex="Arial" style:font-size-complex="9pt"/>
    </style:style>
    <style:style style:name="T1" style:family="text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T2" style:family="text">
      <style:text-properties fo:color="#0000ff" style:font-name="Arial" fo:font-size="9pt" fo:font-weight="bold" officeooo:rsid="00012b21" style:font-size-asian="9pt" style:font-weight-asian="bold" style:font-name-complex="Arial" style:font-size-complex="9pt"/>
    </style:style>
    <style:style style:name="T3" style:family="text">
      <style:text-properties fo:color="#0000ff" style:font-name="Arial" fo:font-size="9pt" fo:font-weight="bold" style:font-size-asian="9pt" style:font-weight-asian="bold" style:font-name-complex="Arial" style:font-size-complex="10pt"/>
    </style:style>
    <style:style style:name="T4" style:family="text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officeooo:rsid="000714ab"/>
    </style:style>
    <style:style style:name="T6" style:family="text">
      <style:text-properties officeooo:rsid="00091f8f"/>
    </style:style>
    <style:style style:name="T7" style:family="text">
      <style:text-properties officeooo:rsid="00104668"/>
    </style:style>
    <style:style style:name="T8" style:family="text">
      <style:text-properties officeooo:rsid="0012c1b8"/>
    </style:style>
    <style:style style:name="T9" style:family="text">
      <style:text-properties officeooo:rsid="0014782e"/>
    </style:style>
    <style:style style:name="T10" style:family="text">
      <style:text-properties officeooo:rsid="00159a32"/>
    </style:style>
    <style:style style:name="T11" style:family="text">
      <style:text-properties officeooo:rsid="001794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PROVINCIA DI VERCELLI</text:p>
      <text:p text:style-name="P1"/>
      <text:p text:style-name="P1">PUBBLICAZIONE AI SENSI DEL D.Lgs. 33/2013 art. 22 cc. 1, 2, 3</text:p>
      <text:p text:style-name="P2"/>
      <text:p text:style-name="P2"/>
      <text:p text:style-name="P2">Aggiornamento <text:s text:c="2"/><text:span text:style-name="T10">dic.</text:span><text:span text:style-name="T7"> 2023</text:span></text:p>
      <text:p text:style-name="P3"/>
      <text:p text:style-name="P3">SOCIETA’</text:p>
      <text:p text:style-name="P4"/>
      <table:table table:name="Tabella1" table:style-name="Tabella1">
        <table:table-column table:style-name="Tabella1.A"/>
        <table:table-column table:style-name="Tabella1.B"/>
        <table:table-row table:style-name="TableLine2121342889408"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A.T.A.P. <text:s/>- <text:s/>S.p.A.</text:p>
          </table:table-cell>
        </table:table-row>
        <table:table-row table:style-name="TableLine2121342879680"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537000026</text:p>
          </table:table-cell>
        </table:table-row>
        <table:table-row table:style-name="TableLine2121342875584"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C.so Guido Alberto Rivetti, 8/B - BIELLA</text:p>
          </table:table-cell>
        </table:table-row>
        <table:table-row table:style-name="TableLine2121342875840"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2836407680" text:style-name="WW8Num15">
              <text:list-header>
                <text:p text:style-name="P34"><text:span text:style-name="Car._20_predefinito_20_paragrafo"><text:span text:style-name="T1"/></text:span></text:p>
              </text:list-header>
              <text:list-item>
                <text:p text:style-name="P34"><text:span text:style-name="Car._20_predefinito_20_paragrafo"><text:span text:style-name="T1">CdA nominato il <text:s/></text:span></text:span><text:span text:style-name="Car._20_predefinito_20_paragrafo"><text:span text:style-name="T2">1/07/2022</text:span></text:span></text:p>
              </text:list-item>
            </text:list>
            <text:p text:style-name="P20">- Ferraris Vincenzo - <text:s/>Presidente</text:p>
            <text:p text:style-name="P20">- <text:span text:style-name="T5">Bruno Luigi</text:span> <text:s/>– Vice Presidente</text:p>
            <text:p text:style-name="P20">- Ca<text:span text:style-name="T5">moriano Pier Carla</text:span> <text:s/>– Consigliere</text:p>
            <text:p text:style-name="P20">- <text:span text:style-name="T5">Castagnetti Luca</text:span> - Consigliere</text:p>
            <text:p text:style-name="P20">- <text:span text:style-name="T5">Mottino Costanza</text:span> – Consigliere</text:p>
            <text:p text:style-name="P25"/>
            <text:p text:style-name="P20">Trattamento economico CdA</text:p>
            <text:p text:style-name="P20">Presidente: 20.716,80/lordi annui</text:p>
            <text:p text:style-name="P20">Vice Presidente e Consigliere: 10.358,40/lordi annui</text:p>
            <text:p text:style-name="P20"/>
            <text:p text:style-name="P20">NESSUN RAPPRESENTANTE DIRETTO</text:p>
            <text:p text:style-name="P22"/>
          </table:table-cell>
        </table:table-row>
        <table:table-row table:style-name="TableLine2121342876096">
          <table:table-cell table:style-name="Tabella1.A1" office:value-type="string">
            <text:p text:style-name="P8"/>
            <text:p text:style-name="P8"/>
            <text:p text:style-name="P9"/>
            <text:p text:style-name="P9"/>
          </table:table-cell>
          <table:table-cell table:style-name="Tabella1.B5" office:value-type="string">
            <text:p text:style-name="P26"/>
          </table:table-cell>
        </table:table-row>
        <table:table-row table:style-name="TableLine2121342879424"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Ente servizi ed aree espositive di Caresanablot <text:s/>s.r.l.</text:p>
          </table:table-cell>
        </table:table-row>
        <table:table-row table:style-name="TableLine2121342876352"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2106060029</text:p>
          </table:table-cell>
        </table:table-row>
        <table:table-row table:style-name="TableLine2121342876608"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F.lli Bandiera, 16 - VERCELLI</text:p>
          </table:table-cell>
        </table:table-row>
        <table:table-row table:style-name="TableLine2121294885392"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173829604814027" text:continue-numbering="true" text:style-name="WW8Num15">
              <text:list-header>
                <text:p text:style-name="P35"/>
              </text:list-header>
              <text:list-item>
                <text:p text:style-name="P35">CdA nominato il 2<text:span text:style-name="T9">2/05/2023</text:span></text:p>
              </text:list-item>
            </text:list>
            <text:list xml:id="list1417908444" text:style-name="WW8Num13">
              <text:list-item>
                <text:p text:style-name="P36">Grosso Italo – Presidente</text:p>
              </text:list-item>
              <text:list-item>
                <text:p text:style-name="P36">Biollino <text:s/>Elvio – Consigliere</text:p>
              </text:list-item>
            </text:list>
            <text:p text:style-name="P25">- <text:s text:c="5"/>Secondo Michele – Consigliere</text:p>
            <text:list xml:id="list173830249115206" text:continue-numbering="true" text:style-name="WW8Num13">
              <text:list-item>
                <text:p text:style-name="P36">Santarella <text:s/>Angelo – Consigliere</text:p>
                <text:p text:style-name="P37">-rappresentante della Provincia – <text:span text:style-name="T9">in attesa di designazione</text:span></text:p>
                <text:p text:style-name="P38"/>
                <text:p text:style-name="P43"/>
              </text:list-item>
            </text:list>
            <text:p text:style-name="P28">Nessun compenso previsto</text:p>
            <text:p text:style-name="P31"/>
            <text:p text:style-name="P32"/>
          </table:table-cell>
        </table:table-row>
        <table:table-row table:style-name="TableLine2121294887952">
          <table:table-cell table:style-name="Tabella1.A10" office:value-type="string">
            <text:p text:style-name="P8"/>
            <text:p text:style-name="P7"/>
          </table:table-cell>
          <table:table-cell table:style-name="Tabella1.A10" office:value-type="string">
            <text:p text:style-name="P12"/>
            <text:p text:style-name="P12"/>
            <text:p text:style-name="P12"/>
          </table:table-cell>
        </table:table-row>
        <table:table-row table:style-name="TableLine2121294885904"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NORDIND <text:s/>- <text:s/>S.p.A. <text:s/>in fallimento</text:p>
          </table:table-cell>
        </table:table-row>
        <table:table-row table:style-name="TableLine2121342308864"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791360025</text:p>
          </table:table-cell>
        </table:table-row>
        <table:table-row table:style-name="TableLine2121342311168"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Alessandro Manzoni, 3 - VERCELLI</text:p>
          </table:table-cell>
        </table:table-row>
        <table:table-row table:style-name="TableLine2121342308352">
          <table:table-cell table:style-name="Tabella1.A1" office:value-type="string">
            <text:p text:style-name="P16"/>
            <text:p text:style-name="P15"/>
          </table:table-cell>
          <table:table-cell table:style-name="Tabella1.B1" office:value-type="string">
            <text:p text:style-name="P18"/>
            <text:p text:style-name="P15">Con sentenza n. 1 pubblicata <text:s/>il 13.1.2017 il Tribunale di Vercelli - Sezione Fallimentare ha dichiarato il fallimento della società</text:p>
            <text:p text:style-name="P25"/>
          </table:table-cell>
        </table:table-row>
      </table:table>
      <text:p text:style-name="P6"/>
      <text:p text:style-name="P6"/>
      <text:p text:style-name="P6"/>
      <text:p text:style-name="P6"/>
      <text:p text:style-name="P6"/>
      <table:table table:name="Tabella2" table:style-name="Tabella2">
        <table:table-column table:style-name="Tabella2.A"/>
        <table:table-column table:style-name="Tabella2.B"/>
        <text:soft-page-break/>
        <table:table-row table:style-name="TableLine2121342308096">
          <table:table-cell table:style-name="Tabella2.A1" office:value-type="string">
            <text:p text:style-name="P7">Denominazione</text:p>
          </table:table-cell>
          <table:table-cell table:style-name="Tabella2.B1" office:value-type="string">
            <text:p text:style-name="P11">MONTEROSA 2000 <text:s/>- <text:s/>S.p.A.</text:p>
          </table:table-cell>
        </table:table-row>
        <table:table-row table:style-name="TableLine2121342312960">
          <table:table-cell table:style-name="Tabella2.A1" office:value-type="string">
            <text:p text:style-name="P7">Partita IVA</text:p>
          </table:table-cell>
          <table:table-cell table:style-name="Tabella2.B1" office:value-type="string">
            <text:p text:style-name="P11">01868740026</text:p>
          </table:table-cell>
        </table:table-row>
        <table:table-row table:style-name="TableLine2121342313472">
          <table:table-cell table:style-name="Tabella2.A1" office:value-type="string">
            <text:p text:style-name="P7">Sede</text:p>
          </table:table-cell>
          <table:table-cell table:style-name="Tabella2.B1" office:value-type="string">
            <text:p text:style-name="P11">Fraz. Bonda, 19 – ALAGNA VALSESIA</text:p>
          </table:table-cell>
        </table:table-row>
        <table:table-row table:style-name="TableLine2121342317312">
          <table:table-cell table:style-name="Tabella2.A1" office:value-type="string">
            <text:p text:style-name="P7">Composizione CdA e rappresentanti provinciali</text:p>
            <text:p text:style-name="P7"/>
            <text:p text:style-name="P10"/>
            <text:p text:style-name="P19">fusione con Alpe di Mera il 20/11/2018</text:p>
          </table:table-cell>
          <table:table-cell table:style-name="Tabella2.B1" office:value-type="string">
            <text:list xml:id="list2166453024" text:style-name="WW8Num14">
              <text:list-header>
                <text:p text:style-name="P39"/>
              </text:list-header>
              <text:list-item>
                <text:p text:style-name="P39">CdA nominato il 16/02/2021:</text:p>
              </text:list-item>
            </text:list>
            <text:list xml:id="list125559452923248" text:style-name="WW8Num15">
              <text:list-item>
                <text:list>
                  <text:list-item>
                    <text:p text:style-name="P41">Zanetta Luciano – Presidente</text:p>
                  </text:list-item>
                  <text:list-item>
                    <text:p text:style-name="P41">Filippa Gianni – <text:s/>Vice Presidente</text:p>
                  </text:list-item>
                  <text:list-item>
                    <text:p text:style-name="P41">Ponti Cesare – Consigliere</text:p>
                  </text:list-item>
                  <text:list-item>
                    <text:p text:style-name="P41">Prina Cerai Carla – Consigliere</text:p>
                  </text:list-item>
                  <text:list-item>
                    <text:p text:style-name="P41">Travaglini Cinzia - Consigliere</text:p>
                  </text:list-item>
                </text:list>
              </text:list-item>
            </text:list>
            <text:p text:style-name="P25"/>
            <text:p text:style-name="P15"><text:s text:c="7"/>Trattamento economico CdA</text:p>
            <text:p text:style-name="P25">Presidente 15.000/annui</text:p>
            <text:p text:style-name="P25">Gettone di presenza Euro 30/seduta</text:p>
            <text:p text:style-name="P25"/>
            <text:p text:style-name="P25">NESSUN RAPPRESENTANTE DIRETTO</text:p>
            <text:p text:style-name="P23"/>
          </table:table-cell>
        </table:table-row>
      </table:table>
      <text:p text:style-name="P6"/>
      <text:p text:style-name="P6"/>
      <table:table table:name="Tabella3" table:style-name="Tabella3">
        <table:table-column table:style-name="Tabella3.A"/>
        <table:table-column table:style-name="Tabella3.B"/>
        <table:table-row table:style-name="TableLine2121342311936">
          <table:table-cell table:style-name="Tabella3.A1" office:value-type="string">
            <text:p text:style-name="P7">Denominazione</text:p>
          </table:table-cell>
          <table:table-cell table:style-name="Tabella3.B1" office:value-type="string">
            <text:p text:style-name="P11">A.T.L. <text:span text:style-name="T7">Terre dell’Alto Piemonte Biella Novara Valsesia Vercelli </text:span>s.c.a r.l.</text:p>
          </table:table-cell>
        </table:table-row>
        <table:table-row table:style-name="TableLine2121342309376">
          <table:table-cell table:style-name="Tabella3.A1" office:value-type="string">
            <text:p text:style-name="P7">Partita IVA</text:p>
          </table:table-cell>
          <table:table-cell table:style-name="Tabella3.B1" office:value-type="string">
            <text:p text:style-name="P11">027<text:span text:style-name="T7">68300028</text:span></text:p>
          </table:table-cell>
        </table:table-row>
        <table:table-row table:style-name="TableLine2121342320128">
          <table:table-cell table:style-name="Tabella3.A1" office:value-type="string">
            <text:p text:style-name="P7">Sede</text:p>
          </table:table-cell>
          <table:table-cell table:style-name="Tabella3.B1" office:value-type="string">
            <text:p text:style-name="P11">Viale Garibaldi, 9<text:span text:style-name="T7">6</text:span> - VERCELLI</text:p>
          </table:table-cell>
        </table:table-row>
        <table:table-row table:style-name="TableLine2121342317824">
          <table:table-cell table:style-name="Tabella3.A1" office:value-type="string">
            <text:p text:style-name="P7">Composizione CdA e rappresentanti provinciali</text:p>
            <text:p text:style-name="P7"/>
            <text:p text:style-name="P13">atto costitutivo del 28/12/2022</text:p>
            <text:p text:style-name="P13">(per fusione delle ATL preesistenti)</text:p>
            <text:p text:style-name="P14"/>
          </table:table-cell>
          <table:table-cell table:style-name="Tabella3.B1" office:value-type="string">
            <text:p text:style-name="P29"/>
            <text:p text:style-name="P28">CdA <text:s/>nominato il <text:span text:style-name="T7">28/12/2022</text:span></text:p>
            <text:list xml:id="list125560077472596" text:style-name="WW8Num14">
              <text:list-item>
                <text:p text:style-name="P39"><text:span text:style-name="T7">Afferni Raffaella</text:span> - Presidente</text:p>
              </text:list-item>
              <text:list-item>
                <text:p text:style-name="P39">Clarizio Christian - Consigliere</text:p>
              </text:list-item>
              <text:list-item>
                <text:p text:style-name="P39"><text:span text:style-name="T7">Fagnoni Maria Rosa</text:span> - Consigliere</text:p>
              </text:list-item>
              <text:list-item>
                <text:p text:style-name="P40"><text:span text:style-name="T7">Maio Massimo</text:span> – Consigliere –<text:span text:style-name="T7"> designato dalla Provincia di Vercelli con D.P. n. 24 del 19/12/2022</text:span></text:p>
              </text:list-item>
              <text:list-item>
                <text:p text:style-name="P39">Zanetta Luciano - Consigliere</text:p>
              </text:list-item>
            </text:list>
            <text:p text:style-name="P28"/>
            <text:p text:style-name="P17"/>
            <text:p text:style-name="P24"/>
            <text:p text:style-name="P23"/>
            <text:p text:style-name="P27"/>
          </table:table-cell>
        </table:table-row>
      </table:table>
      <text:p text:style-name="P6"/>
      <text:p text:style-name="Standard"/>
      <text:p text:style-name="Standard"/>
      <text:p text:style-name="Standard"/>
      <text:p text:style-name="P5">CONSORZI</text:p>
      <text:p text:style-name="P5"/>
      <text:p text:style-name="P5"/>
      <table:table table:name="Tabella4" table:style-name="Tabella4">
        <table:table-column table:style-name="Tabella4.A"/>
        <table:table-column table:style-name="Tabella4.B"/>
        <table:table-row table:style-name="TableLine2121342316800">
          <table:table-cell table:style-name="Tabella4.A1" office:value-type="string">
            <text:p text:style-name="P7">Denominazione</text:p>
          </table:table-cell>
          <table:table-cell table:style-name="Tabella4.B1" office:value-type="string">
            <text:p text:style-name="P11">C.S.I. PIEMONTE <text:s/>- Consorzio</text:p>
          </table:table-cell>
        </table:table-row>
        <table:table-row table:style-name="TableLine2121342310656">
          <table:table-cell table:style-name="Tabella4.A1" office:value-type="string">
            <text:p text:style-name="P7">Partita IVA</text:p>
          </table:table-cell>
          <table:table-cell table:style-name="Tabella4.B1" office:value-type="string">
            <text:p text:style-name="P11">01995120019</text:p>
          </table:table-cell>
        </table:table-row>
        <table:table-row table:style-name="TableLine2121342316544">
          <table:table-cell table:style-name="Tabella4.A1" office:value-type="string">
            <text:p text:style-name="P7">Sede</text:p>
          </table:table-cell>
          <table:table-cell table:style-name="Tabella4.B1" office:value-type="string">
            <text:p text:style-name="P11">C.so Unione Sovietica, 216 - TORINO</text:p>
          </table:table-cell>
        </table:table-row>
        <table:table-row table:style-name="TableLine2121342305792">
          <table:table-cell table:style-name="Tabella4.A1" office:value-type="string">
            <text:p text:style-name="P7">Composizione CdA e rappresentanti provinciali</text:p>
          </table:table-cell>
          <table:table-cell table:style-name="Tabella4.B1" office:value-type="string">
            <text:p text:style-name="P29"/>
            <text:p text:style-name="P28">CdA <text:s/>nominato <text:s/>il 20/12/2019</text:p>
            <text:list xml:id="list173829556702419" text:continue-numbering="true" text:style-name="WW8Num14">
              <text:list-item>
                <text:p text:style-name="P39">Ferraris M. Letizia – <text:s/>Presidente <text:s/>(Regione Piemonte)</text:p>
              </text:list-item>
              <text:list-item>
                <text:p text:style-name="P39">Angelantoni Luca – <text:s/>Consigliere (Regione Piemonte)</text:p>
              </text:list-item>
              <text:list-item>
                <text:p text:style-name="P39">Ciurcina Marco – Consigliere <text:s/>(Città metropolitana Torino)</text:p>
              </text:list-item>
              <text:list-item>
                <text:p text:style-name="P39">Gliozzi Filippo – <text:s/>Consigliere (Città di Torino)</text:p>
              </text:list-item>
              <text:list-item>
                <text:p text:style-name="P39">Gagliardi Barbara – <text:s/>Consigliere (Enti pubblici e Atenei)</text:p>
              </text:list-item>
            </text:list>
            <text:p text:style-name="P30"/>
            <text:p text:style-name="P23">Trattamento economico complessivo CdA:</text:p>
            <text:p text:style-name="P23">gettone presenza <text:s/>Euro 30,00/seduta</text:p>
            <text:p text:style-name="P27"/>
          </table:table-cell>
        </table:table-row>
      </table:table>
      <text:p text:style-name="P6"/>
      <text:p text:style-name="P6"/>
      <text:p text:style-name="P6"/>
      <text:p text:style-name="P6"/>
      <text:p text:style-name="P6"/>
      <text:p text:style-name="P6"><text:soft-page-break/></text:p>
      <text:p text:style-name="P6"/>
      <text:p text:style-name="P6"/>
      <table:table table:name="Tabella5" table:style-name="Tabella5">
        <table:table-column table:style-name="Tabella5.A"/>
        <table:table-column table:style-name="Tabella5.B"/>
        <table:table-row table:style-name="TableLine2121342313984">
          <table:table-cell table:style-name="Tabella5.A1" office:value-type="string">
            <text:p text:style-name="P7">Denominazione</text:p>
          </table:table-cell>
          <table:table-cell table:style-name="Tabella5.B1" office:value-type="string">
            <text:p text:style-name="P11">Agenzia della mobilità piemontese</text:p>
          </table:table-cell>
        </table:table-row>
        <table:table-row table:style-name="TableLine2121342318080">
          <table:table-cell table:style-name="Tabella5.A1" office:value-type="string">
            <text:p text:style-name="P7">Partita IVA</text:p>
          </table:table-cell>
          <table:table-cell table:style-name="Tabella5.B1" office:value-type="string">
            <text:p text:style-name="Standard"><text:span text:style-name="Car._20_predefinito_20_paragrafo"><text:span text:style-name="T3">97639830013</text:span></text:span></text:p>
          </table:table-cell>
        </table:table-row>
        <table:table-row table:style-name="TableLine2121342318592">
          <table:table-cell table:style-name="Tabella5.A1" office:value-type="string">
            <text:p text:style-name="P7">Sede</text:p>
          </table:table-cell>
          <table:table-cell table:style-name="Tabella5.B1" office:value-type="string">
            <text:p text:style-name="P11">C.so Marconi 10 <text:s/>- TORINO</text:p>
          </table:table-cell>
        </table:table-row>
        <table:table-row table:style-name="TableLine2121342306048">
          <table:table-cell table:style-name="Tabella5.A1" office:value-type="string">
            <text:p text:style-name="P7">Composizione CdA e rappresentanti provinciali</text:p>
            <text:p text:style-name="P7"/>
            <text:p text:style-name="P11">Adesione deliberata il 2/12/2015 (bacino nord-est)</text:p>
          </table:table-cell>
          <table:table-cell table:style-name="Tabella5.B1" office:value-type="string">
            <text:p text:style-name="P15"/>
            <text:p text:style-name="P21">CdA nominato il <text:s/><text:span text:style-name="T8">6/2/2023</text:span></text:p>
            <text:list xml:id="list173829516025967" text:continue-numbering="true" text:style-name="WW8Num14">
              <text:list-item>
                <text:p text:style-name="P39"><text:span text:style-name="T8">Bargero Cristina</text:span> – Presidente</text:p>
              </text:list-item>
              <text:list-item>
                <text:p text:style-name="P42">Bianco Raffaele - Rappres. Bacino città <text:s text:c="3"/>metropolitana di Torino</text:p>
              </text:list-item>
              <text:list-item>
                <text:p text:style-name="P39"><text:span text:style-name="T11">Gilardino Davide</text:span> – Rappres. Bacino nord-est – <text:span text:style-name="T11">dal 31/10/23</text:span></text:p>
              </text:list-item>
              <text:list-item>
                <text:p text:style-name="P39"><text:span text:style-name="T8">Demaria Daniele</text:span> <text:s/>– Rappres. Bacino di Cuneo</text:p>
              </text:list-item>
              <text:list-item>
                <text:p text:style-name="P39">Currado Giovanni – Rappres. Bacino sud-es<text:span text:style-name="T6">t</text:span></text:p>
                <text:p text:style-name="P42"/>
              </text:list-item>
            </text:list>
            <text:p text:style-name="P15"/>
            <text:p text:style-name="Standard"><text:span text:style-name="Car._20_predefinito_20_paragrafo"><text:span text:style-name="T1"><text:s text:c="13"/></text:span></text:span><text:span text:style-name="Car._20_predefinito_20_paragrafo"><text:span text:style-name="T4"><text:s/>Trattamento economico complessivo CdA:</text:span></text:span></text:p>
            <text:p text:style-name="P11"><text:s text:c="13"/>indennità Presidente: Euro 3.500 lordi/mensili</text:p>
            <text:p text:style-name="P11"><text:s text:c="13"/>gettone presenza Euro 300 lordi/seduta</text:p>
            <text:p text:style-name="Standard"/>
            <text:p text:style-name="P3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Società Partecipate e compensi rappresentanti provinciali</dc:title>
    <meta:initial-creator>giorgi</meta:initial-creator>
    <meta:creation-date>2021-10-06T08:04:00Z</meta:creation-date>
    <dc:date>2023-11-20T17:38:28.997000000</dc:date>
    <meta:print-date>2023-03-15T13:25:17.862000000</meta:print-date>
    <meta:editing-cycles>23</meta:editing-cycles>
    <meta:editing-duration>PT1H15M55S</meta:editing-duration>
    <meta:document-statistic meta:table-count="5" meta:image-count="0" meta:object-count="0" meta:page-count="3" meta:paragraph-count="114" meta:word-count="468" meta:character-count="3379" meta:non-whitespace-character-count="2940"/>
    <meta:template xlink:type="simple" xlink:actuate="onRequest" xlink:title="" xlink:href="../Situazione%20amministratori%20partecipate_%20agg%20e%20pub%20ott%202021.odt/Normal"/>
  </office:meta>
</office:document-meta>
</file>