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5.65mm"/>
    </style:style>
    <style:style style:name="co2" style:family="table-column">
      <style:table-column-properties fo:break-before="auto" style:column-width="60.11mm"/>
    </style:style>
    <style:style style:name="co3" style:family="table-column">
      <style:table-column-properties fo:break-before="auto" style:column-width="70.8mm"/>
    </style:style>
    <style:style style:name="co4" style:family="table-column">
      <style:table-column-properties fo:break-before="auto" style:column-width="63.71mm"/>
    </style:style>
    <style:style style:name="co5" style:family="table-column">
      <style:table-column-properties fo:break-before="auto" style:column-width="103.19mm"/>
    </style:style>
    <style:style style:name="co6" style:family="table-column">
      <style:table-column-properties fo:break-before="auto" style:column-width="34.85mm"/>
    </style:style>
    <style:style style:name="co7" style:family="table-column">
      <style:table-column-properties fo:break-before="auto" style:column-width="148.38mm"/>
    </style:style>
    <style:style style:name="co8" style:family="table-column">
      <style:table-column-properties fo:break-before="auto" style:column-width="104.56mm"/>
    </style:style>
    <style:style style:name="co9" style:family="table-column">
      <style:table-column-properties fo:break-before="auto" style:column-width="50.01mm"/>
    </style:style>
    <style:style style:name="co10" style:family="table-column">
      <style:table-column-properties fo:break-before="auto" style:column-width="55.56mm"/>
    </style:style>
    <style:style style:name="co11" style:family="table-column">
      <style:table-column-properties fo:break-before="auto" style:column-width="72.25mm"/>
    </style:style>
    <style:style style:name="co12" style:family="table-column">
      <style:table-column-properties fo:break-before="auto" style:column-width="86.7mm"/>
    </style:style>
    <style:style style:name="co13" style:family="table-column">
      <style:table-column-properties fo:break-before="auto" style:column-width="96.4mm"/>
    </style:style>
    <style:style style:name="co14" style:family="table-column">
      <style:table-column-properties fo:break-before="auto" style:column-width="17.89mm"/>
    </style:style>
    <style:style style:name="co15" style:family="table-column">
      <style:table-column-properties fo:break-before="auto" style:column-width="17.73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49.42mm" fo:break-before="auto" style:use-optimal-row-height="false"/>
    </style:style>
    <style:style style:name="ro3" style:family="table-row">
      <style:table-row-properties style:row-height="60.01mm" fo:break-before="auto" style:use-optimal-row-height="false"/>
    </style:style>
    <style:style style:name="ro4" style:family="table-row">
      <style:table-row-properties style:row-height="61.01mm" fo:break-before="auto" style:use-optimal-row-height="false"/>
    </style:style>
    <style:style style:name="ro5" style:family="table-row">
      <style:table-row-properties style:row-height="59.92mm" fo:break-before="auto" style:use-optimal-row-height="false"/>
    </style:style>
    <style:style style:name="ro6" style:family="table-row">
      <style:table-row-properties style:row-height="45.17mm" fo:break-before="auto" style:use-optimal-row-height="true"/>
    </style:style>
    <style:style style:name="ro7" style:family="table-row">
      <style:table-row-properties style:row-height="39.88mm" fo:break-before="auto" style:use-optimal-row-height="true"/>
    </style:style>
    <style:style style:name="ro8" style:family="table-row">
      <style:table-row-properties style:row-height="34.18mm" fo:break-before="auto" style:use-optimal-row-height="true"/>
    </style:style>
    <style:style style:name="ro9" style:family="table-row">
      <style:table-row-properties style:row-height="4.5mm" fo:break-before="auto" style:use-optimal-row-height="false"/>
    </style:style>
    <style:style style:name="ro10" style:family="table-row">
      <style:table-row-properties style:row-height="4.57mm" fo:break-before="auto" style:use-optimal-row-height="false"/>
    </style:style>
    <style:style style:name="ro11" style:family="table-row">
      <style:table-row-properties style:row-height="4.52m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1.5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style:font-name="Arial"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7" style:family="table-cell" style:parent-style-name="Default">
      <style:table-cell-properties fo:padding="0.71mm" style:vertical-align="middl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3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9" style:family="table-cell" style:parent-style-name="Default">
      <style:table-cell-properties fo:background-color="#fcfcfc" style:text-align-source="fix" style:repeat-content="false" fo:wrap-option="wrap" fo:border="1.5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Arial" fo:font-size="13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3pt" style:language-asian="zh" style:country-asian="CN" style:font-style-asian="normal" style:font-weight-asian="bold" style:font-name-complex="Tahoma" style:font-size-complex="13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1" style:family="table-cell" style:parent-style-name="Default">
      <style:table-cell-properties fo:background-color="#fcfcfc" style:text-align-source="fix" style:repeat-content="false" fo:wrap-option="wrap" fo:border="1.5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Arial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bold" style:font-name-complex="Tahoma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ackground-color="#fcfcfc" style:text-align-source="fix" style:repeat-content="false" fo:wrap-option="wrap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bold" style:font-name-complex="Tahoma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style:font-name="Arial" fo:font-size="13pt" style:font-size-asian="13pt" style:font-size-complex="13pt"/>
    </style:style>
    <style:style style:name="ce3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size="14pt" style:font-size-asian="14pt" style:font-size-complex="14pt"/>
    </style:style>
    <style:style style:name="ce65" style:family="table-cell" style:parent-style-name="Default">
      <style:table-cell-properties fo:padding="0.71mm" style:vertical-align="middle"/>
      <style:text-properties fo:font-size="14pt" style:font-size-asian="14pt" style:font-size-complex="14pt"/>
    </style:style>
    <style:style style:name="ce66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size="14pt" style:font-size-asian="14pt" style:font-size-complex="14pt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6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1.5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7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style:font-name="Arial" fo:font-size="14pt" style:font-size-asian="14pt" style:font-size-complex="14pt"/>
    </style:style>
    <style:style style:name="ce67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0" style:family="table-cell" style:parent-style-name="Default">
      <style:table-cell-properties fo:background-color="#fcfcfc" style:text-align-source="fix" style:repeat-content="false" fo:wrap-option="wrap" fo:border="1.5pt solid #000000" style:vertical-align="middle"/>
      <style:paragraph-properties fo:text-align="center"/>
      <style:text-properties fo:color="#2a6099" fo:font-size="11pt" fo:font-weight="bold" style:font-size-asian="11pt" style:font-weight-asian="bold" style:font-size-complex="11pt" style:font-weight-complex="bold"/>
    </style:style>
    <style:style style:name="ce63" style:family="table-cell" style:parent-style-name="Default">
      <style:table-cell-properties fo:background-color="#fcfcfc" fo:border="1.5pt solid #000000"/>
    </style:style>
    <style:style style:name="ce68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fo:color="#2a6099" style:font-name="Arial" fo:font-size="13pt" style:font-size-asian="13pt" style:font-size-complex="13pt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font-size="14pt" style:font-size-asian="14pt" style:font-size-complex="14pt"/>
    </style:style>
    <style:style style:name="ce71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font-size="14pt" style:font-size-asian="14pt" style:font-size-complex="14pt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81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style:font-name="Arial" fo:font-size="13pt" fo:font-weight="bold" style:font-size-asian="13pt" style:font-weight-asian="bold" style:font-size-complex="13pt" style:font-weight-complex="bold"/>
    </style:style>
    <style:style style:name="ce87" style:family="table-cell" style:parent-style-name="Excel_5f_BuiltIn_5f_Hyperlink" style:data-style-name="N0">
      <style:table-cell-properties style:glyph-orientation-vertical="0" fo:background-color="#fcfcfc" style:cell-protect="protected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8" style:family="table-cell" style:parent-style-name="Excel_5f_BuiltIn_5f_Hyperlink" style:data-style-name="N0">
      <style:table-cell-properties style:glyph-orientation-vertical="0" fo:background-color="#fcfcfc" style:cell-protect="protected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ff" style:text-outline="false" style:text-line-through-style="none" style:text-line-through-type="none" style:font-name="Arial" fo:font-size="13pt" fo:font-style="normal" fo:text-shadow="none" style:text-underline-style="solid" style:text-underline-width="auto" style:text-underline-color="font-color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90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333399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6" style:family="table-cell" style:parent-style-name="Default">
      <style:table-cell-properties fo:background-color="#fcfcfc" style:text-align-source="fix" style:repeat-content="false" fo:wrap-option="wrap" fo:border="1.5pt solid #000000" style:rotation-align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Arial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bold" style:font-name-complex="Tahoma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3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4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5" style:family="table-cell" style:parent-style-name="Default">
      <style:table-cell-properties fo:padding="0.71mm"/>
      <style:text-properties fo:font-size="14pt" style:font-size-asian="14pt" style:font-size-complex="14pt"/>
    </style:style>
    <style:style style:name="ce76" style:family="table-cell" style:parent-style-name="Default">
      <style:text-properties fo:font-size="14pt" style:font-size-asian="14pt" style:font-size-complex="14pt"/>
    </style:style>
    <style:style style:name="ce77" style:family="table-cell" style:parent-style-name="Default">
      <style:table-cell-properties style:text-align-source="fix" style:repeat-content="false"/>
      <style:paragraph-properties fo:text-align="center" fo:margin-left="0mm"/>
      <style:text-properties fo:font-size="14pt" style:font-size-asian="14pt" style:font-size-complex="14pt"/>
    </style:style>
    <style:style style:name="T1" style:family="text">
      <style:text-properties style:font-size-asian="16pt" style:font-size-complex="16pt"/>
    </style:style>
    <style:style style:name="T2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/>
    </style:style>
    <style:style style:name="T3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color="#000000"/>
    </style:style>
    <style:style style:name="T4" style:family="text">
      <style:text-properties fo:font-size="12pt" fo:font-weight="normal" style:font-size-asian="14pt" style:font-size-complex="14pt"/>
    </style:style>
    <style:style style:name="T5" style:family="text">
      <style:text-properties style:font-size-asian="14pt" style:font-size-complex="14pt" fo:font-size="14pt" fo:font-weight="bold"/>
    </style:style>
    <style:style style:name="T6" style:family="text">
      <style:text-properties style:font-size-asian="14pt" style:font-size-complex="14pt" fo:font-size="12pt" fo:font-weight="normal"/>
    </style:style>
    <style:style style:name="T7" style:family="text">
      <style:text-properties style:font-size-asian="14pt" style:font-size-complex="14pt" fo:font-size="12pt" fo:font-weight="normal" fo:font-style="normal" fo:language="it" fo:country="IT"/>
    </style:style>
    <style:style style:name="T8" style:family="text">
      <style:text-properties fo:font-size="12pt" fo:font-weight="normal" fo:language="xku" fo:country="CG" style:font-size-asian="14pt" style:font-size-complex="14pt"/>
    </style:style>
    <style:style style:name="T9" style:family="text">
      <style:text-properties fo:font-size="14pt" style:font-size-asian="13pt" style:font-size-complex="13pt"/>
    </style:style>
    <style:style style:name="T10" style:family="text">
      <style:text-properties fo:font-size="14pt" fo:font-weight="bold" fo:font-style="normal"/>
    </style:style>
    <style:style style:name="T11" style:family="text">
      <style:text-properties fo:font-size="14pt" fo:font-weight="bold" fo:font-style="normal" style:font-size-asian="14pt" style:font-size-complex="14pt"/>
    </style:style>
    <style:style style:name="T12" style:family="text">
      <style:text-properties fo:font-size="14pt" fo:font-style="normal" style:font-size-asian="14pt" style:font-size-complex="14pt" fo:font-weight="normal"/>
    </style:style>
    <style:style style:name="T13" style:family="text">
      <style:text-properties style:font-size-asian="14pt" style:font-size-complex="14pt" fo:font-weight="normal" fo:font-size="12pt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color="#0000ff" style:font-name="Arial" fo:font-size="14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4pt" style:font-size-complex="1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fo:color="#0000ff" style:font-name="Arial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4pt" style:font-size-complex="1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48"/>
        <table:table-column table:style-name="co2" table:default-cell-style-name="ce56"/>
        <table:table-column table:style-name="co3" table:default-cell-style-name="ce64"/>
        <table:table-column table:style-name="co4" table:default-cell-style-name="ce66"/>
        <table:table-column table:style-name="co5" table:default-cell-style-name="ce66"/>
        <table:table-column table:style-name="co6" table:default-cell-style-name="ce66"/>
        <table:table-column table:style-name="co7" table:default-cell-style-name="ce70"/>
        <table:table-column table:style-name="co8" table:default-cell-style-name="ce66"/>
        <table:table-column table:style-name="co9" table:default-cell-style-name="ce70"/>
        <table:table-column table:style-name="co10" table:default-cell-style-name="ce70"/>
        <table:table-column table:style-name="co11" table:default-cell-style-name="ce66"/>
        <table:table-column table:style-name="co3" table:default-cell-style-name="ce66"/>
        <table:table-column table:style-name="co12" table:default-cell-style-name="ce66"/>
        <table:table-column table:style-name="co13" table:default-cell-style-name="ce66"/>
        <table:table-column table:style-name="co14" table:number-columns-repeated="48" table:default-cell-style-name="ce66"/>
        <table:table-column table:style-name="co14" table:number-columns-repeated="190" table:default-cell-style-name="Default"/>
        <table:table-column table:style-name="co15" table:number-columns-repeated="770" table:default-cell-style-name="ce76"/>
        <table:table-column table:style-name="co15" table:number-columns-repeated="2" table:default-cell-style-name="Default"/>
        <table:table-header-rows>
          <table:table-row table:style-name="ro1">
            <table:table-cell/>
            <table:table-cell table:style-name="ce8" office:value-type="string" calcext:value-type="string" table:number-columns-spanned="1" table:number-rows-spanned="2">
              <text:p>DESCRIZIONE DEL PROCEDIMENTO</text:p>
            </table:table-cell>
            <table:table-cell table:style-name="ce23" office:value-type="string" calcext:value-type="string" table:number-columns-spanned="1" table:number-rows-spanned="2">
              <text:p>Riferimenti normativi utili</text:p>
            </table:table-cell>
            <table:table-cell table:style-name="ce23" office:value-type="string" calcext:value-type="string" table:number-columns-spanned="1" table:number-rows-spanned="2">
              <text:p>SETTORE</text:p>
            </table:table-cell>
            <table:table-cell table:style-name="ce23" office:value-type="string" calcext:value-type="string" table:number-columns-spanned="1" table:number-rows-spanned="2">
              <text:p>Servizio/Ufficio responsabile del procedimento - recapito telefonico - casella di posta elettronica</text:p>
            </table:table-cell>
            <table:table-cell table:style-name="ce23" office:value-type="string" calcext:value-type="string" table:number-columns-spanned="1" table:number-rows-spanned="2">
              <text:p>Istanza di Parte o d'ufficio</text:p>
              <text:p>P/U</text:p>
            </table:table-cell>
            <table:table-cell table:style-name="ce23" office:value-type="string" calcext:value-type="string" table:number-columns-spanned="1" table:number-rows-spanned="2">
              <text:p>MODULISTICA DA UTILIZZARE</text:p>
            </table:table-cell>
            <table:table-cell table:style-name="ce23" office:value-type="string" calcext:value-type="string" table:number-columns-spanned="1" table:number-rows-spanned="2">
              <text:p>MODALITA’ - RECAPITI – PER PRESENTAZIONE ISTANZE/RICHIESTE INTEGRAZIONI</text:p>
            </table:table-cell>
            <table:table-cell table:style-name="ce23" office:value-type="string" calcext:value-type="string" table:number-columns-spanned="1" table:number-rows-spanned="2">
              <text:p>TERMINE PER L’ADOZIONE DEL PROVVEDIMENTO</text:p>
              <text:p>(ED EVENTUALI ALTRI TERMINI)</text:p>
            </table:table-cell>
            <table:table-cell table:style-name="ce23" office:value-type="string" calcext:value-type="string" table:number-columns-spanned="1" table:number-rows-spanned="2">
              <text:p>IL PROVVEDIMENTO PUO’ ESSERE SOSTITUITO DA UNA DICHIARAZIONE DELL’INTERESSATO</text:p>
              <text:p>(SI’/NO)</text:p>
            </table:table-cell>
            <table:table-cell table:style-name="ce23" office:value-type="string" calcext:value-type="string" table:number-columns-spanned="1" table:number-rows-spanned="2">
              <text:p>IL PROVVEDIMENTO PUO’ CONCLUDERSI CON IL SILENZIO-ASSENSO DELL’AMMINISTRAZIONE</text:p>
              <text:p>(SI’/NO)</text:p>
            </table:table-cell>
            <table:table-cell table:style-name="ce23" office:value-type="string" calcext:value-type="string" table:number-columns-spanned="1" table:number-rows-spanned="2">
              <text:p>STRUMENTI DI TUTELA AMMINISTRATIVA E GIURISDIZIONALE A FAVORE DI CHI E’ INTERESSATO AL PROVVEDIMENTO</text:p>
            </table:table-cell>
            <table:table-cell table:style-name="ce8" office:value-type="string" calcext:value-type="string" table:number-columns-spanned="1" table:number-rows-spanned="2">
              <text:p>LINK DI ACCESSO AL SERVIZIO ON LINE (SE ATTIVATO)</text:p>
            </table:table-cell>
            <table:table-cell table:style-name="ce8" office:value-type="string" calcext:value-type="string" table:number-columns-spanned="1" table:number-rows-spanned="2">
              <text:p><text:s text:c="18"/>MODALITA’ DI PAGAMENTO <text:s text:c="17"/>(ove necessario)</text:p>
            </table:table-cell>
            <table:table-cell table:number-columns-repeated="1010"/>
          </table:table-row>
          <table:table-row table:style-name="ro2">
            <table:table-cell/>
            <table:covered-table-cell table:style-name="ce8"/>
            <table:covered-table-cell table:style-name="ce59"/>
            <table:covered-table-cell table:style-name="Default"/>
            <table:covered-table-cell table:number-columns-repeated="2" table:style-name="ce59"/>
            <table:covered-table-cell table:number-columns-repeated="6" table:style-name="ce23"/>
            <table:covered-table-cell table:number-columns-repeated="2" table:style-name="ce8"/>
            <table:table-cell table:number-columns-repeated="1010"/>
          </table:table-row>
        </table:table-header-rows>
        <table:table-row table:style-name="ro3">
          <table:table-cell table:style-name="ce49" table:formula="of:=SUM(1)" office:value-type="float" office:value="1" calcext:value-type="float">
            <text:p>1</text:p>
          </table:table-cell>
          <table:table-cell table:style-name="ce53" office:value-type="string" calcext:value-type="string">
            <text:p>Concessione per occupazione spazi ed aree pubbliche</text:p>
          </table:table-cell>
          <table:table-cell table:style-name="ce54" office:value-type="string" calcext:value-type="string">
            <text:p>D.Lgs. 285/1992 artt. 20, 21, 22, 25, 26, 27 e smi <text:s text:c="8"/>DPR 495/1992 <text:s text:c="15"/>Reg. Provinciale Canone patrimoniale di concessione, autorizzazione o esposizione pubblicitaria (DCP <text:s/>n. 10 del 22/03/2021)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  <table:table-cell table:number-columns-repeated="2"/>
        </table:table-row>
        <table:table-row table:style-name="ro3">
          <table:table-cell table:style-name="ce49" office:value-type="float" office:value="2" calcext:value-type="float">
            <text:p>2</text:p>
          </table:table-cell>
          <table:table-cell table:style-name="ce53" office:value-type="string" calcext:value-type="string">
            <text:p>Autorizzazione per esecuzione lavori ed opere in fascia di rispetto stradale</text:p>
          </table:table-cell>
          <table:table-cell table:style-name="ce54" office:value-type="string" calcext:value-type="string">
            <text:p>D.Lgs. 285/1992 artt. 16, 17,18,19   </text:p>
            <text:p>DPR 495/1992       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3" table:number-columns-repeated="1008"/>
          <table:table-cell table:number-columns-repeated="2"/>
        </table:table-row>
        <table:table-row table:style-name="ro3">
          <table:table-cell table:style-name="ce49" table:formula="of:=SUM([.A4])+1" office:value-type="float" office:value="3" calcext:value-type="float">
            <text:p>3</text:p>
          </table:table-cell>
          <table:table-cell table:style-name="ce54" office:value-type="string" calcext:value-type="string">
            <text:p>Rinnovo concessioni </text:p>
          </table:table-cell>
          <table:table-cell table:style-name="ce20" office:value-type="string" calcext:value-type="string">
            <text:p><text:span text:style-name="T1">D.Lgs. 285/1992 artt. </text:span><text:span text:style-name="T2">27</text:span><text:span text:style-name="T3">         DPR 495/1992       Reg. Provinciale Canone Occup. Aree Pubbliche (DCP  n. 10 del 22/03/2021)</text:span>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  <table:table-cell table:number-columns-repeated="2"/>
        </table:table-row>
        <table:table-row table:style-name="ro3">
          <table:table-cell table:style-name="ce49" table:formula="of:=SUM([.A5])+1" office:value-type="float" office:value="4" calcext:value-type="float">
            <text:p>4</text:p>
          </table:table-cell>
          <table:table-cell table:style-name="ce54" office:value-type="string" calcext:value-type="string">
            <text:p>Rinnovo <text:s/>autorizzazioni in fascia di rispetto stradale</text:p>
          </table:table-cell>
          <table:table-cell table:style-name="ce54" office:value-type="string" calcext:value-type="string">
            <text:p>D.Lgs. 285/1992 artt. 27 <text:s/>DPR 495/1992 <text:s text:c="6"/>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4" table:number-columns-repeated="1008"/>
          <table:table-cell table:number-columns-repeated="2"/>
        </table:table-row>
        <table:table-row table:style-name="ro3">
          <table:table-cell table:style-name="ce49" table:formula="of:=SUM([.A6])+1" office:value-type="float" office:value="5" calcext:value-type="float">
            <text:p>5</text:p>
          </table:table-cell>
          <table:table-cell table:style-name="ce53" office:value-type="string" calcext:value-type="string">
            <text:p>Autorizzazione per occupazione temporanea di spazi ed aree pubbliche</text:p>
          </table:table-cell>
          <table:table-cell table:style-name="ce54" office:value-type="string" calcext:value-type="string">
            <text:p>D.Lgs. 285/1992 artt.  20, 21, 27</text:p>
            <text:p>DPR 495/1992</text:p>
            <text:p>Reg. Provinciale Canone Occup. Aree Pubbliche (DCP  n. 10 del 22/03/2021)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  <table:table-cell table:number-columns-repeated="2"/>
        </table:table-row>
        <table:table-row table:style-name="ro3">
          <table:table-cell table:style-name="ce49" table:formula="of:=SUM([.A7])+1" office:value-type="float" office:value="6" calcext:value-type="float">
            <text:p>6</text:p>
          </table:table-cell>
          <table:table-cell table:style-name="ce53" office:value-type="string" calcext:value-type="string">
            <text:p>Concessione per accesso a</text:p>
            <text:p>distributori di carburante fuori</text:p>
            <text:p>centro abitato</text:p>
          </table:table-cell>
          <table:table-cell table:style-name="ce54" office:value-type="string" calcext:value-type="string">
            <text:p>D.Lgs. 285/1992 artt. 22, 24, 26, 27     </text:p>
            <text:p> DPR 495/199</text:p>
            <text:p> L.R. 14 del 31/05/2004 e relative D.G.R. applicative  Reg. Provinciale Canone Occup. Aree Pubbliche (DCP  n. 10 del 22/03/2021)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8])+1" office:value-type="float" office:value="7" calcext:value-type="float">
            <text:p>7</text:p>
          </table:table-cell>
          <table:table-cell table:style-name="ce54" office:value-type="string" calcext:value-type="string">
            <text:p>Nulla-osta ai Comuni per occupazione temporanea di spazi ed aree pubbliche all'interno dei centri abitati delimitati</text:p>
          </table:table-cell>
          <table:table-cell table:style-name="ce61" office:value-type="string" calcext:value-type="string">
            <text:p>D.Lgs. 285/1992 artt. 2,3,4 </text:p>
            <text:p>DPR 485/1992 Circolare Ministeriale 29/12/1997 n. 6709/97 Reg. Provinciale Canone Occup. Aree Pubbliche (DCP  n. 10 del 22/03/2021)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9])+1" office:value-type="float" office:value="8" calcext:value-type="float">
            <text:p>8</text:p>
          </table:table-cell>
          <table:table-cell table:style-name="ce54" office:value-type="string" calcext:value-type="string">
            <text:p>Nulla-osta ai Comuni per eventuali limitazioni/interruzioni del traffico veicolare all'interno dei centri abitati delimitati</text:p>
          </table:table-cell>
          <table:table-cell table:style-name="ce61" office:value-type="string" calcext:value-type="string">
            <text:p>D.Lgs. 285/1992 artt. 5, 7</text:p>
            <text:p/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0])+1" office:value-type="float" office:value="9" calcext:value-type="float">
            <text:p>9</text:p>
          </table:table-cell>
          <table:table-cell table:style-name="ce53" office:value-type="string" calcext:value-type="string">
            <text:p>Autorizzazione per trasporti eccezionali (periodiche, multiple, singole)</text:p>
          </table:table-cell>
          <table:table-cell table:style-name="ce62" office:value-type="string" calcext:value-type="string">
            <text:p>D.Lgs. 285/1992 art. 10, </text:p>
            <text:p>DPR 485/1992 artt. 9-18, </text:p>
            <text:p> 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0161 590419     <text:span text:style-name="T8"><text:a xlink:href="mailto:giuliano.mettica@provincia.vercelli.it" xlink:type="simple">giuliano.mettica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4">
          <table:table-cell table:style-name="ce49" table:formula="of:=SUM([.A11])+1" office:value-type="float" office:value="10" calcext:value-type="float">
            <text:p>10</text:p>
          </table:table-cell>
          <table:table-cell table:style-name="ce53" office:value-type="string" calcext:value-type="string">
            <text:p>Proroga/Rinnovo autorizzazioni per trasporti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0161 590419     <text:span text:style-name="T8"><text:a xlink:href="mailto:giuliano.mettica@provincia.vercelli.it" xlink:type="simple">giuliano.mettica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7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2])+1" office:value-type="float" office:value="11" calcext:value-type="float">
            <text:p>11</text:p>
          </table:table-cell>
          <table:table-cell table:style-name="ce53" office:value-type="string" calcext:value-type="string">
            <text:p>Autorizzazione per transiti di macchine operatrici e mezzi d'opera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0161 590419     <text:span text:style-name="T8"><text:a xlink:href="mailto:giuliano.mettica@provincia.vercelli.it" xlink:type="simple">giuliano.mettica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3])+1" office:value-type="float" office:value="12" calcext:value-type="float">
            <text:p>12</text:p>
          </table:table-cell>
          <table:table-cell table:style-name="ce53" office:value-type="string" calcext:value-type="string">
            <text:p>Autorizzazione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Dott. Arch. Meris VANDONE                      0161 590224      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4])+1" office:value-type="float" office:value="13" calcext:value-type="float">
            <text:p>13</text:p>
          </table:table-cell>
          <table:table-cell table:style-name="ce53" office:value-type="string" calcext:value-type="string">
            <text:p>Rinnovi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Dott. Arch. Meris VANDONE                      0161 590224      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5])+1" office:value-type="float" office:value="14" calcext:value-type="float">
            <text:p>14</text:p>
          </table:table-cell>
          <table:table-cell table:style-name="ce53" office:value-type="string" calcext:value-type="string">
            <text:p>Autorizzazione al transito di</text:p>
            <text:p>competizioni sportive su strada con veicoli a motore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17" office:value-type="string" calcext:value-type="string">
            <text:p><text:span text:style-name="T9">Servizio Concessioni Stradali e Atti Amministrativi   </text:span>                                             <text:span text:style-name="T10">Dott. Arch. Meris VANDONE                      0161 590278 </text:span><text:span text:style-name="T11">   </text:span><text:span text:style-name="T12"> </text:span><text:span text:style-name="T13">  </text:span><text:span text:style-name="T13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6])+1" office:value-type="float" office:value="15" calcext:value-type="float">
            <text:p>15</text:p>
          </table:table-cell>
          <table:table-cell table:style-name="ce53" office:value-type="string" calcext:value-type="string">
            <text:p>Autorizzazione al transito di</text:p>
            <text:p>competizioni sportive su strada con veicoli NON a motore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Dott. Arch. Meris VANDONE                      0161 590224      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7])+1" office:value-type="float" office:value="16" calcext:value-type="float">
            <text:p>16</text:p>
          </table:table-cell>
          <table:table-cell table:style-name="ce53" office:value-type="string" calcext:value-type="string">
            <text:p>Nulla-osta ai Comuni per competizioni sportive in un solo Comune; raduni di veicoli a motore e non.</text:p>
          </table:table-cell>
          <table:table-cell table:style-name="ce53" office:value-type="string" calcext:value-type="string">
            <text:p>D.Lgs. 285/1992</text:p>
            <text:p>art. 9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Dott. Arch. Meris VANDONE                      0161 590224      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 <text:s/>79U030691000010000004661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49" table:formula="of:=SUM([.A18])+1" office:value-type="float" office:value="17" calcext:value-type="float">
            <text:p>17</text:p>
          </table:table-cell>
          <table:table-cell table:style-name="ce53" office:value-type="string" calcext:value-type="string">
            <text:p>Ordinanze per limitazioni al transito veicolare mediante l'istituzione di sensi unici alternati regolamentati da impianti semaforici mobili o per temporanee interruzioni al transito veicolare </text:p>
          </table:table-cell>
          <table:table-cell table:style-name="ce53" office:value-type="string" calcext:value-type="string">
            <text:p>D.Lgs 285/1992   artt. 5, 6   </text:p>
            <text:p>DPR 495/1992</text:p>
          </table:table-cell>
          <table:table-cell table:style-name="ce54" office:value-type="string" calcext:value-type="string">
            <text:p>AREA LAVORI PUBBLICI - EDILIZIA – PROTEZIONE CIVILE – VIGILANZA STRADALE – PROTEZIONE E PREVENZIONE</text:p>
          </table:table-cell>
          <table:table-cell table:style-name="ce54" office:value-type="string" calcext:value-type="string">
            <text:p>Servizio Concessioni Stradali e Atti Amministrativi                                                Dott. Arch. Meris VANDONE                      <text:span text:style-name="T4"> </text:span><text:span text:style-name="T5">0161 590419 – 0161 590278</text:span><text:span text:style-name="T6"> </text:span><text:span text:style-name="T6"><text:a xlink:href="mailto:giuliano.mettica@provincia.vercelli.it" xlink:type="simple">giuliano.mettica@provincia.vercelli.it</text:a></text:span><text:span text:style-name="T7"> </text:span><text:span text:style-name="T7"><text:a xlink:href="mailto:meris.vandone@provincia.vercelli.it" xlink:type="simple">meris.vandone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14">Per informazioni </text:span>Servizio Concessioni stradal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/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19])+1" office:value-type="float" office:value="18" calcext:value-type="float">
            <text:p>18</text:p>
          </table:table-cell>
          <table:table-cell table:style-name="ce16" office:value-type="string" calcext:value-type="string">
            <text:p>Gestione degli edifici del patrimonio provinciale e programmazione interventi di manutenzione</text:p>
          </table:table-cell>
          <table:table-cell table:style-name="ce16" office:value-type="string" calcext:value-type="string">
            <text:p>Legge n. 23 del 1996 art. 23 della L.R. n. 28 del 28.12.2007,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16" office:value-type="string" calcext:value-type="string">
            <text:p>Edilizia scolastica e non scolastica         p.i. Marco Crociani RUP                                       0161590415                        <text:a xlink:href="mailto:edilizia@provincia" xlink:type="simple">edilizia@provincia</text:a>.vercelli.it</text:p>
          </table:table-cell>
          <table:table-cell table:style-name="ce16" office:value-type="string" calcext:value-type="string">
            <text:p>U</text:p>
          </table:table-cell>
          <table:table-cell table:style-name="ce67"/>
          <table:table-cell table:style-name="ce16" office:value-type="string" calcext:value-type="string">
            <text:p/>
            <text:p>Via S. Cristoforo 3</text:p>
            <text:p>13100 VERCELLI</text:p>
            <text:p>tel. 0161 590415 - tel. 0161 590416 - tel. 0161 590386 - tel. 0161 590335</text:p>
            <text:p>p.i. Marco CROCIANI <text:a xlink:href="mailto:edilizia@provincia.vercelli.it" xlink:type="simple">edilizia@provincia.vercelli.it</text:a> </text:p>
            <text:p>Orario: dalle 09,00 alle 12,30 e dalle 14,30 alle 16,15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87" office:value-type="string" calcext:value-type="string">
            <text:p><text:span text:style-name="T15"><text:a xlink:href="http://www.pr-vc.it/" xlink:type="simple">http://www.pr-vc.it/</text:a></text:span></text:p>
          </table:table-cell>
          <table:table-cell table:style-name="ce16"/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20])+1" office:value-type="float" office:value="19" calcext:value-type="float">
            <text:p>19</text:p>
          </table:table-cell>
          <table:table-cell table:style-name="ce16" office:value-type="string" calcext:value-type="string">
            <text:p>ANAGRAFE EDILIZIA SCOLASTICA Gestione portale EDISCO (edilizia scolastica)</text:p>
          </table:table-cell>
          <table:table-cell table:style-name="ce16" office:value-type="string" calcext:value-type="string">
            <text:p>Legge n. 23 del 1996 art. 23 della L.R. n. 28 del 28.12.2007,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16" office:value-type="string" calcext:value-type="string">
            <text:p>Edilizia scolastica e non scolastica         p.i. Marco Crociani RUP                                       0161590415                        <text:a xlink:href="mailto:edilizia@provincia" xlink:type="simple">edilizia@provincia</text:a>.vercelli.it</text:p>
          </table:table-cell>
          <table:table-cell table:style-name="ce16" office:value-type="string" calcext:value-type="string">
            <text:p>U</text:p>
          </table:table-cell>
          <table:table-cell table:style-name="ce67"/>
          <table:table-cell table:style-name="ce16" office:value-type="string" calcext:value-type="string">
            <text:p/>
            <text:p>Via S. Cristoforo 3</text:p>
            <text:p>13100 VERCELLI</text:p>
            <text:p>tel. 0161 590415 - tel. 0161 590386 - tel. 0161 590335</text:p>
            <text:p>p.i. Marco Crociani - geom. Patrizia Evangelisti</text:p>
            <text:p>Orario: dalle 09,00 alle 12,30 e dalle 14,30 alle 16,15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88" office:value-type="string" calcext:value-type="string">
            <text:p><text:span text:style-name="T16"><text:a xlink:href="http://miurjb16.pubblica.istruzione.it/pes/?pk_vid=3dff2e750c74c66c1504515216c4ac3e" xlink:type="simple">http://miurjb16.pubblica.istruzione.it/pes/?pk_vid=3dff2e750c74c66c1504515216c4ac3e</text:a></text:span></text:p>
          </table:table-cell>
          <table:table-cell table:style-name="ce16"/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21])+1" office:value-type="float" office:value="20" calcext:value-type="float">
            <text:p>20</text:p>
          </table:table-cell>
          <table:table-cell table:style-name="ce13" office:value-type="string" calcext:value-type="string">
            <text:p>Autorizzazioni per installazione mezzi pubblicitari lungo le strade provinciali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p</text:p>
          </table:table-cell>
          <table:table-cell table:style-name="ce46" office:value-type="string" calcext:value-type="string">
            <text:p>https://www.provincia.vercelli.it/it/page/pubblicita-su-strade-provinciali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22])+1" office:value-type="float" office:value="21" calcext:value-type="float">
            <text:p>21</text:p>
          </table:table-cell>
          <table:table-cell table:style-name="ce13" office:value-type="string" calcext:value-type="string">
            <text:p>Autorizzazioni / istanze per il rinnovo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60" office:value-type="string" calcext:value-type="string">
            <text:p>https://www.provincia.vercelli.it/uploads/ckeditor/attachments/1/0/9/0/5/0/modello_02rinnovo.pdf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23])+1" office:value-type="float" office:value="22" calcext:value-type="float">
            <text:p>22</text:p>
          </table:table-cell>
          <table:table-cell table:style-name="ce13" office:value-type="string" calcext:value-type="string">
            <text:p><text:s/>volturazione mezzi pubblicitari 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6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3">
          <table:table-cell table:style-name="ce6" table:formula="of:=SUM([.A24])+1" office:value-type="float" office:value="23" calcext:value-type="float">
            <text:p>23</text:p>
          </table:table-cell>
          <table:table-cell table:style-name="ce13" office:value-type="string" calcext:value-type="string">
            <text:p>Cambio bozzetto mezzi pubblicitari 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6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10 giorni</text:p>
          </table:table-cell>
          <table:table-cell table:style-name="ce46" office:value-type="string" calcext:value-type="string">
            <text:p>NO </text:p>
          </table:table-cell>
          <table:table-cell table:style-name="ce46" office:value-type="string" calcext:value-type="string">
            <text:p>SI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  <table:table-cell table:number-columns-repeated="2"/>
        </table:table-row>
        <table:table-row table:style-name="ro5">
          <table:table-cell table:style-name="ce6" table:formula="of:=SUM([.A25])+1" office:value-type="float" office:value="24" calcext:value-type="float">
            <text:p>24</text:p>
          </table:table-cell>
          <table:table-cell table:style-name="ce13" office:value-type="string" calcext:value-type="string">
            <text:p>Autorizzazioni per installazione mezzi pubblicitari temporanei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6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number-columns-repeated="1010"/>
        </table:table-row>
        <table:table-row table:style-name="ro5">
          <table:table-cell table:style-name="ce6" table:formula="of:=SUM([.A26])+1" office:value-type="float" office:value="25" calcext:value-type="float">
            <text:p>25</text:p>
          </table:table-cell>
          <table:table-cell table:style-name="ce13" office:value-type="string" calcext:value-type="string">
            <text:p>Nulla osta ai Comuni per collocazione mezzi pubblicitari all’interno del centro abitato</text:p>
          </table:table-cell>
          <table:table-cell table:style-name="ce18" office:value-type="string" calcext:value-type="string">
            <text:p>validità di anni 3 dalla data del rilascio, come previsto dal Regolamento Provinciale approvato con Deliberazione del Consiglio Provinciale n. 117 del 30/07/2013- (art. 5 comma 11 art. 6 comma 7); 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47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3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number-columns-repeated="1010"/>
        </table:table-row>
        <table:table-row table:style-name="ro6">
          <table:table-cell table:style-name="ce6" table:formula="of:=SUM([.A27])+1" office:value-type="float" office:value="26" calcext:value-type="float">
            <text:p>26</text:p>
          </table:table-cell>
          <table:table-cell table:style-name="ce13" office:value-type="string" calcext:value-type="string">
            <text:p>Nulla osta ai Comuni per esposizione messaggi istituzionali in spazi predisposti</text:p>
          </table:table-cell>
          <table:table-cell table:style-name="ce18" office:value-type="string" calcext:value-type="string">
            <text:p>validità di anni 3 dalla data del rilascio, come previsto dal Regolamento Provinciale approvato con Deliberazione del Consiglio Provinciale n. 117 del 30/07/2013- (art. 5 comma 11 art. 6 comma 7); 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P</text:p>
          </table:table-cell>
          <table:table-cell table:style-name="ce60" office:value-type="string" calcext:value-type="string">
            <text:p>https://www.provincia.vercelli.it/uploads/ckeditor/attachments/1/0/9/0/4/8/domanda__CENTRO_ABITATO.pdf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3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<text:s/>IBAN <text:s/>IT27S0760110000001051082145</text:p>
          </table:table-cell>
          <table:table-cell table:number-columns-repeated="1010"/>
        </table:table-row>
        <table:table-row table:style-name="ro6">
          <table:table-cell table:style-name="ce6" table:formula="of:=SUM([.A28])+1" office:value-type="float" office:value="27" calcext:value-type="float">
            <text:p>27</text:p>
          </table:table-cell>
          <table:table-cell table:style-name="ce13" office:value-type="string" calcext:value-type="string">
            <text:p>Vigilanza e Provvedimenti sanzionatori in materia di pubblicità abusiva</text:p>
          </table:table-cell>
          <table:table-cell table:style-name="ce13" office:value-type="string" calcext:value-type="string">
            <text:p>D.Lgs. 285/92 artt. 23 e 26</text:p>
            <text:p>DPR 495/92 artt. dal 47 al 58</text:p>
            <text:p>Reg. Prov. mezzi pubblicitari (DCP n. 117 del 30/07/2013)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7" office:value-type="string" calcext:value-type="string">
            <text:p>U</text:p>
          </table:table-cell>
          <table:table-cell table:style-name="ce6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_________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Prefetto entro 60 gg dalla notificazione, Ricorso al Giudice di Pace entro 30 gg</text:p>
          </table:table-cell>
          <table:table-cell table:style-name="ce46" office:value-type="string" calcext:value-type="string">
            <text:p>----------</text:p>
          </table:table-cell>
          <table:table-cell table:style-name="ce86" office:value-type="string" calcext:value-type="string">
            <text:p>CCP n° 1039683105 ; o Codice IBAN:IT27C0760110000001039683105; intestato a PROVINCIA VERCELLI GESTIONE MULTE TESORERIA </text:p>
          </table:table-cell>
          <table:table-cell table:number-columns-repeated="1010"/>
        </table:table-row>
        <table:table-row table:style-name="ro6">
          <table:table-cell table:style-name="ce6" table:formula="of:=SUM([.A29])+1" office:value-type="float" office:value="28" calcext:value-type="float">
            <text:p>28</text:p>
          </table:table-cell>
          <table:table-cell table:style-name="ce18" office:value-type="string" calcext:value-type="string">
            <text:p>Accertamento con l’aquisizione di <text:s/>immagini</text:p>
          </table:table-cell>
          <table:table-cell table:style-name="ce29" office:value-type="string" calcext:value-type="string">
            <text:p>Art. 142 C.d.S. 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U</text:p>
          </table:table-cell>
          <table:table-cell table:style-name="ce3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0])+1" office:value-type="float" office:value="29" calcext:value-type="float">
            <text:p>29</text:p>
          </table:table-cell>
          <table:table-cell table:style-name="ce18" office:value-type="string" calcext:value-type="string">
            <text:p>verbalizzazione <text:s/>per eccesso di velocità</text:p>
          </table:table-cell>
          <table:table-cell table:style-name="ce31" office:value-type="string" calcext:value-type="string">
            <text:p>Art. 142 C.d.S. 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U</text:p>
          </table:table-cell>
          <table:table-cell table:style-name="ce3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1])+1" office:value-type="float" office:value="30" calcext:value-type="float">
            <text:p>30</text:p>
          </table:table-cell>
          <table:table-cell table:style-name="ce18" office:value-type="string" calcext:value-type="string">
            <text:p>Gestione Notifiche e Rinotifiche</text:p>
          </table:table-cell>
          <table:table-cell table:style-name="ce32" office:value-type="string" calcext:value-type="string">
            <text:p>Art. 201 codice della strada: Notificazione delle violazioni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U</text:p>
          </table:table-cell>
          <table:table-cell table:style-name="ce3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2])+1" office:value-type="float" office:value="31" calcext:value-type="float">
            <text:p>31</text:p>
          </table:table-cell>
          <table:table-cell table:style-name="ce18" office:value-type="string" calcext:value-type="string">
            <text:p>Gestione / Cambi di Proprietà e Locazioni</text:p>
          </table:table-cell>
          <table:table-cell table:style-name="ce33"/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U</text:p>
          </table:table-cell>
          <table:table-cell table:style-name="ce3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3])+1" office:value-type="float" office:value="32" calcext:value-type="float">
            <text:p>32</text:p>
          </table:table-cell>
          <table:table-cell table:style-name="ce18" office:value-type="string" calcext:value-type="string">
            <text:p>Inserimento dati conducente</text:p>
          </table:table-cell>
          <table:table-cell table:style-name="ce33"/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U</text:p>
          </table:table-cell>
          <table:table-cell table:style-name="ce68" office:value-type="string" calcext:value-type="string">
            <text:p>https://www.provincia.vercelli.it/uploads/ckeditor/attachments/4/3/5/8/1/20160304-1888-DICHIARAZIONE_RESA_DA_OBBLIGATO_IN_SOLIDO__PROPRIETARIO_.pdf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81" office:value-type="string" calcext:value-type="string">
            <text:p>6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4])+1" office:value-type="float" office:value="33" calcext:value-type="float">
            <text:p>33</text:p>
          </table:table-cell>
          <table:table-cell table:style-name="ce13" office:value-type="string" calcext:value-type="string">
            <text:p>verbalizzazione <text:s/>mancata comunicazione <text:s/>dati </text:p>
          </table:table-cell>
          <table:table-cell table:style-name="ce13" office:value-type="string" calcext:value-type="string">
            <text:p>Art. 126 bis C.d.S. 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U</text:p>
          </table:table-cell>
          <table:table-cell table:style-name="ce46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46" office:value-type="string" calcext:value-type="string">
            <text:p>90 giorni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46" office:value-type="string" calcext:value-type="string">
            <text:p>----------</text:p>
          </table:table-cell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6">
          <table:table-cell table:style-name="ce6" table:formula="of:=SUM([.A35])+1" office:value-type="float" office:value="34" calcext:value-type="float">
            <text:p>34</text:p>
          </table:table-cell>
          <table:table-cell table:style-name="ce18" office:value-type="string" calcext:value-type="string">
            <text:p>Gestione Ricorsi <text:s/>Giudice di Pace <text:s/>e <text:s/>Prefettura</text:p>
          </table:table-cell>
          <table:table-cell table:style-name="ce18" office:value-type="string" calcext:value-type="string">
            <text:p>Artt. 203 e 204 C.d.S. <text:s/>(art. 204-bis C.d.S. e art. 7, D.Lgs. 1/9/2011 n. 150).</text:p>
          </table:table-cell>
          <table:table-cell table:style-name="ce16" office:value-type="string" calcext:value-type="string">
            <text:p>AREA LAVORI PUBBLICI - EDILIZIA – PROTEZIONE CIVILE – VIGILANZA STRADALE – PROTEZIONE E PREVENZIONE</text:p>
          </table:table-cell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18" office:value-type="string" calcext:value-type="string">
            <text:p>P</text:p>
          </table:table-cell>
          <table:table-cell table:style-name="ce33"/>
          <table:table-cell table:style-name="ce46" office:value-type="string" calcext:value-type="string">
            <text:p>Servizio Polizia Stradale Provinciale</text:p>
            <text:p>Dott.sa Anna Maria Ranghino</text:p>
            <text:p>tel. 0161 590389</text:p>
            <text:p><text:a xlink:href="mailto:annamaria.ranghino@provincia.vercelli.it" xlink:type="simple">annamaria.ranghino@provincia.vercelli.it</text:a></text:p>
            <text:p/>
            <text:p>P.za Mazzini sn – 13100 VERCELLI</text:p>
            <text:p/>
            <text:p><text:a xlink:href="mailto:polizia.provinciale@provincia.vercelli.it" xlink:type="simple">polizia.provinciale@provincia.vercelli.it</text:a></text:p>
          </table:table-cell>
          <table:table-cell table:style-name="ce81" office:value-type="string" calcext:value-type="string">
            <text:p><text:s text:c="15"/>30 gg GdP <text:s text:c="20"/>60 gg <text:s/>Prefettura</text:p>
          </table:table-cell>
          <table:table-cell table:number-columns-repeated="2" table:style-name="ce46" office:value-type="string" calcext:value-type="string">
            <text:p>NO </text:p>
          </table:table-cell>
          <table:table-cell table:style-name="ce46" office:value-type="string" calcext:value-type="string">
            <text:p>Ricorso al Giudice di Pace ento 30 gg o alla Prefettura entro 60 gg, <text:s/>dalla notificazione.</text:p>
          </table:table-cell>
          <table:table-cell table:style-name="ce33"/>
          <table:table-cell table:style-name="ce46" office:value-type="string" calcext:value-type="string">
            <text:p>c/c. postale n. 1039683105 ;</text:p>
            <text:p>o Codice IBAN:IT27C0760110000001039683105;</text:p>
            <text:p>intestato a PROVINCIA VERCELLI GESTIONE MULTE TESORERIA</text:p>
          </table:table-cell>
          <table:table-cell table:number-columns-repeated="1010"/>
        </table:table-row>
        <table:table-row table:style-name="ro7">
          <table:table-cell table:style-name="ce5" table:formula="of:=SUM([.A36])+1" office:value-type="float" office:value="35" calcext:value-type="float">
            <text:p>35</text:p>
          </table:table-cell>
          <table:table-cell table:style-name="ce21" office:value-type="string" calcext:value-type="string">
            <text:p>Allertamenti a mezzo sms in caso di avverse condizioni meteo</text:p>
          </table:table-cell>
          <table:table-cell table:style-name="ce38" office:value-type="string" calcext:value-type="string">
            <text:p>DGR 30 luglio 2018, n.59-7320 e D.Lgs. 1/2018. Allegato: Disciplinare per la gestione organizzativa e funzionale del sistema di allertamento regionale ai fini di protezione civile.</text:p>
          </table:table-cell>
          <table:table-cell table:style-name="ce21" office:value-type="string" calcext:value-type="string">
            <text:p>AREA LAVORI PUBBLICI - EDILIZIA – PROTEZIONE CIVILE – VIGILANZA STRADALE – PROTEZIONE E PREVENZIONE</text:p>
          </table:table-cell>
          <table:table-cell table:style-name="ce21" office:value-type="string" calcext:value-type="string">
            <text:p>Servizio Protezione Civile                             Ing. Marzio Sguotti     0161 590292 <text:a xlink:href="mailto:marzio.sguotti@provincia.vercelli.it" xlink:type="simple">marzio.sguotti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</text:p>
            <text:p>Marco Ferraris</text:p>
            <text:p>tel. 0161 590316</text:p>
            <text:p>marco.ferraris@provincia.vercelli.it</text:p>
            <text:p>Via S. Cristoforo 3</text:p>
            <text:p>13100 VERCELLI</text:p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90" office:value-type="string" calcext:value-type="string">
            <text:p><text:a xlink:href="https://www.provincia.vercelli.it/it/page/protezione-civile-d3ff7421-05e1-4ac4-8a32-e1b288c1de96" xlink:type="simple">https://www.provincia.vercelli.it/it/page/protezione-civile-d3ff7421-05e1-4ac4-8a32-e1b288c1de96

http://www.arpa.piemonte.it/bollettini</text:a></text:p>
          </table:table-cell>
          <table:table-cell table:style-name="ce21"/>
          <table:table-cell table:number-columns-repeated="1010"/>
        </table:table-row>
        <table:table-row table:style-name="ro8">
          <table:table-cell table:style-name="ce5" table:formula="of:=SUM([.A37])+1" office:value-type="float" office:value="36" calcext:value-type="float">
            <text:p>36</text:p>
          </table:table-cell>
          <table:table-cell table:style-name="ce21" office:value-type="string" calcext:value-type="string">
            <text:p>Piano Provinciale di Protezione Civile (Aggiornamento)</text:p>
          </table:table-cell>
          <table:table-cell table:style-name="ce21" office:value-type="string" calcext:value-type="string">
            <text:p>L.R. 7/2003, L.R. 23/2015, L.225/92, L. 100/2012, D.Lgs n. 1 del 02/01/2018 "Codice della Protezione Civile"e s.m.i.</text:p>
          </table:table-cell>
          <table:table-cell table:style-name="ce21" office:value-type="string" calcext:value-type="string">
            <text:p>AREA LAVORI PUBBLICI - EDILIZIA – PROTEZIONE CIVILE – VIGILANZA STRADALE – PROTEZIONE E PREVENZIONE</text:p>
          </table:table-cell>
          <table:table-cell table:style-name="ce21" office:value-type="string" calcext:value-type="string">
            <text:p>Servizio Protezione Civile                              Ing. Marzio Sguotti     0161 590292 <text:a xlink:href="mailto:marzio.sguotti@provincia.vercelli.it" xlink:type="simple">marzio.sguotti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</text:p>
            <text:p>Marco Ferraris</text:p>
            <text:p>tel. 0161 590316</text:p>
            <text:p>marco.ferraris@provincia.vercelli.it</text:p>
            <text:p>Via S. Cristoforo 3</text:p>
            <text:p>13100 VERCELLI</text:p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21" office:value-type="string" calcext:value-type="string">
            <text:p>----------</text:p>
          </table:table-cell>
          <table:table-cell table:style-name="ce21"/>
          <table:table-cell table:number-columns-repeated="1010"/>
        </table:table-row>
        <table:table-row table:style-name="ro9" table:number-rows-repeated="64569">
          <table:table-cell table:number-columns-repeated="1024"/>
        </table:table-row>
        <table:table-row table:style-name="ro10" table:number-rows-repeated="34">
          <table:table-cell table:number-columns-repeated="1024"/>
        </table:table-row>
        <table:table-row table:style-name="ro9" table:number-rows-repeated="107">
          <table:table-cell table:number-columns-repeated="1024"/>
        </table:table-row>
        <table:table-row table:style-name="ro9">
          <table:table-cell table:style-name="ce51"/>
          <table:table-cell table:style-name="ce57"/>
          <table:table-cell table:style-name="ce65" table:number-columns-repeated="4"/>
          <table:table-cell table:style-name="ce71"/>
          <table:table-cell table:style-name="ce65" table:number-columns-repeated="7"/>
          <table:table-cell table:style-name="ce75" table:number-columns-repeated="238"/>
          <table:table-cell table:number-columns-repeated="772"/>
        </table:table-row>
        <table:table-row table:style-name="ro9" table:number-rows-repeated="983805">
          <table:table-cell table:number-columns-repeated="1024"/>
        </table:table-row>
        <table:table-row table:style-name="ro11" table:number-rows-repeated="21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Q$1"/>
        </table:named-expressions>
      </table:table>
      <table:named-expressions>
        <table:named-range table:name="Excel_BuiltIn_Print_Titles" table:base-cell-address="$Foglio1.$A$1" table:cell-range-address="$Foglio1.$B$1:.$IQ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text>Sì</number:text>
    </number:number-style>
    <number:number-style style:name="N135P1" style:volatile="true">
      <number:text>Sì</number:text>
    </number:number-style>
    <number:number-style style:name="N135">
      <number:text>No</number:text>
      <style:map style:condition="value()&gt;0" style:apply-style-name="N135P0"/>
      <style:map style:condition="value()&lt;0" style:apply-style-name="N135P1"/>
    </number:number-style>
    <number:number-style style:name="N137P0" style:volatile="true">
      <number:text>Vero</number:text>
    </number:number-style>
    <number:number-style style:name="N137P1" style:volatile="true">
      <number:text>Vero</number:text>
    </number:number-style>
    <number:number-style style:name="N137">
      <number:text>Fals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Attivo</number:text>
    </number:number-style>
    <number:number-style style:name="N139P1" style:volatile="true">
      <number:text>Attivo</number:text>
    </number:number-style>
    <number:number-style style:name="N139">
      <number:text>Disattivo</number:text>
      <style:map style:condition="value()&gt;0" style:apply-style-name="N139P0"/>
      <style:map style:condition="value()&lt;0" style:apply-style-name="N139P1"/>
    </number:number-style>
    <number:currency-style style:name="N141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1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1P0"/>
    </number:currency-style>
    <number:currency-style style:name="N14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3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3P0"/>
    </number:currency-style>
    <number:number-style style:name="N145P0" style:volatile="true">
      <number:number number:decimal-places="0" loext:min-decimal-places="0" number:min-integer-digits="1" number:grouping="true"/>
      <number:text> €</number:text>
    </number:number-style>
    <number:number-style style:name="N14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  <number:text> €</number:text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6P0"/>
    </number:number-style>
    <number:number-style style:name="N148P0" style:volatile="true">
      <number:number number:decimal-places="2" loext:min-decimal-places="2" number:min-integer-digits="1" number:grouping="true"/>
      <number:text> €</number:text>
    </number:number-style>
    <number:number-style style:name="N14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loext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9P0"/>
    </number:number-style>
    <number:number-style style:name="N15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2" style:volatile="true">
      <loext:text> </loext:text>
      <loext:fill-character> </loext:fill-character>
      <number:text>-   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2" style:volatile="true">
      <loext:text> </loext:text>
      <loext:fill-character> </loext:fill-character>
      <number:text>- €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" fo:font-family="Arial" style:font-family-generic="swiss" style:font-pitch="variable" fo:font-size="11pt" style:font-name-asian="Lucida Sans Unicode" style:font-family-asian="'Lucida Sans Unicode'" style:font-family-generic-asian="system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e_5f_Foglio1" style:display-name="Normale_Fogli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99ccff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Hyperlink_20_1" style:display-name="Excel_BuiltIn_Hyperlink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Heading_20__28_user_29__20__28_user_29_" style:display-name="Heading (user)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name-complex="Calibri Light" style:font-family-complex="'Calibri Light'" style:font-family-generic-complex="swiss" style:font-pitch-complex="variable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33cccc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9.65mm" fo:margin-bottom="8.89mm" fo:margin-left="6.99mm" fo:margin-right="4.06mm" style:shadow="none" style:first-page-number="continue" style:scale-to="34%" style:writing-mode="lr-tb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4.64mm" fo:margin-bottom="13.88mm" fo:margin-left="6.99mm" fo:margin-right="4.06mm" style:print-page-order="ltr" style:first-page-number="continue" style:scale-to="34%" style:writing-mode="lr-tb"/>
      <style:header-style>
        <style:header-footer-properties fo:min-height="7.5mm" fo:margin-left="12.01mm" fo:margin-right="14.94mm" fo:margin-bottom="0mm"/>
      </style:header-style>
      <style:footer-style>
        <style:header-footer-properties fo:min-height="7.5mm" fo:margin-left="12.01mm" fo:margin-right="14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6-14">00/00/0000</text:date>, <text:time style:data-style-name="N2" text:time-value="11:02:34.462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6T10:44:52</meta:creation-date>
    <dc:date>2023-06-14T11:03:16.183000000</dc:date>
    <meta:generator>LibreOffice/5.3.0.3$Windows_x86 LibreOffice_project/7074905676c47b82bbcfbea1aeefc84afe1c50e1</meta:generator>
    <meta:editing-duration>PT12H45M13S</meta:editing-duration>
    <meta:editing-cycles>143</meta:editing-cycles>
    <meta:print-date>2021-01-04T10:10:03.344000000</meta:print-date>
    <meta:document-statistic meta:table-count="1" meta:cell-count="481" meta:object-count="0"/>
  </office:meta>
</office:document-meta>
</file>