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2.14mm"/>
    </style:style>
    <style:style style:name="co2" style:family="table-column">
      <style:table-column-properties fo:break-before="auto" style:column-width="35.21mm"/>
    </style:style>
    <style:style style:name="co3" style:family="table-column">
      <style:table-column-properties fo:break-before="auto" style:column-width="64.43mm"/>
    </style:style>
    <style:style style:name="co4" style:family="table-column">
      <style:table-column-properties fo:break-before="auto" style:column-width="68.56mm"/>
    </style:style>
    <style:style style:name="co5" style:family="table-column">
      <style:table-column-properties fo:break-before="auto" style:column-width="28.75mm"/>
    </style:style>
    <style:style style:name="co6" style:family="table-column">
      <style:table-column-properties fo:break-before="auto" style:column-width="28.22mm"/>
    </style:style>
    <style:style style:name="co7" style:family="table-column">
      <style:table-column-properties fo:break-before="auto" style:column-width="16.12mm"/>
    </style:style>
    <style:style style:name="co8" style:family="table-column">
      <style:table-column-properties fo:break-before="auto" style:column-width="16.67mm"/>
    </style:style>
    <style:style style:name="co9" style:family="table-column">
      <style:table-column-properties fo:break-before="auto" style:column-width="17.74mm"/>
    </style:style>
    <style:style style:name="co10" style:family="table-column">
      <style:table-column-properties fo:break-before="auto" style:column-width="41.66mm"/>
    </style:style>
    <style:style style:name="co11" style:family="table-column">
      <style:table-column-properties fo:break-before="auto" style:column-width="33.87mm"/>
    </style:style>
    <style:style style:name="co12" style:family="table-column">
      <style:table-column-properties fo:break-before="auto" style:column-width="36.34mm"/>
    </style:style>
    <style:style style:name="co13" style:family="table-column">
      <style:table-column-properties fo:break-before="auto" style:column-width="56.44mm"/>
    </style:style>
    <style:style style:name="co14" style:family="table-column">
      <style:table-column-properties fo:break-before="auto" style:column-width="70.13mm"/>
    </style:style>
    <style:style style:name="co15" style:family="table-column">
      <style:table-column-properties fo:break-before="auto" style:column-width="50.2mm"/>
    </style:style>
    <style:style style:name="co16" style:family="table-column">
      <style:table-column-properties fo:break-before="auto" style:column-width="18.01mm"/>
    </style:style>
    <style:style style:name="co17" style:family="table-column">
      <style:table-column-properties fo:break-before="auto" style:column-width="23.11mm"/>
    </style:style>
    <style:style style:name="co18" style:family="table-column">
      <style:table-column-properties fo:break-before="auto" style:column-width="18.8mm"/>
    </style:style>
    <style:style style:name="ro1" style:family="table-row">
      <style:table-row-properties style:row-height="21.17mm" fo:break-before="auto" style:use-optimal-row-height="false"/>
    </style:style>
    <style:style style:name="ro2" style:family="table-row">
      <style:table-row-properties style:row-height="17.53mm" fo:break-before="auto" style:use-optimal-row-height="false"/>
    </style:style>
    <style:style style:name="ro3" style:family="table-row">
      <style:table-row-properties style:row-height="38.51mm" fo:break-before="auto" style:use-optimal-row-height="false"/>
    </style:style>
    <style:style style:name="ro4" style:family="table-row">
      <style:table-row-properties style:row-height="48.63mm" fo:break-before="auto" style:use-optimal-row-height="false"/>
    </style:style>
    <style:style style:name="ro5" style:family="table-row">
      <style:table-row-properties style:row-height="49.79mm" fo:break-before="auto" style:use-optimal-row-height="false"/>
    </style:style>
    <style:style style:name="ro6" style:family="table-row">
      <style:table-row-properties style:row-height="54.86mm" fo:break-before="auto" style:use-optimal-row-height="false"/>
    </style:style>
    <style:style style:name="ro7" style:family="table-row">
      <style:table-row-properties style:row-height="52.51mm" fo:break-before="auto" style:use-optimal-row-height="false"/>
    </style:style>
    <style:style style:name="ro8" style:family="table-row">
      <style:table-row-properties style:row-height="43.96mm" fo:break-before="auto" style:use-optimal-row-height="false"/>
    </style:style>
    <style:style style:name="ro9" style:family="table-row">
      <style:table-row-properties style:row-height="41.24mm" fo:break-before="auto" style:use-optimal-row-height="false"/>
    </style:style>
    <style:style style:name="ro10" style:family="table-row">
      <style:table-row-properties style:row-height="41.8mm" fo:break-before="auto" style:use-optimal-row-height="false"/>
    </style:style>
    <style:style style:name="ro11" style:family="table-row">
      <style:table-row-properties style:row-height="43.13mm" fo:break-before="auto" style:use-optimal-row-height="false"/>
    </style:style>
    <style:style style:name="ro12" style:family="table-row">
      <style:table-row-properties style:row-height="45.9mm" fo:break-before="auto" style:use-optimal-row-height="false"/>
    </style:style>
    <style:style style:name="ro13" style:family="table-row">
      <style:table-row-properties style:row-height="51.73mm" fo:break-before="auto" style:use-optimal-row-height="false"/>
    </style:style>
    <style:style style:name="ro14" style:family="table-row">
      <style:table-row-properties style:row-height="59.8mm" fo:break-before="auto" style:use-optimal-row-height="false"/>
    </style:style>
    <style:style style:name="ro15" style:family="table-row">
      <style:table-row-properties style:row-height="50.57mm" fo:break-before="auto" style:use-optimal-row-height="false"/>
    </style:style>
    <style:style style:name="ro16" style:family="table-row">
      <style:table-row-properties style:row-height="44.73mm" fo:break-before="auto" style:use-optimal-row-height="false"/>
    </style:style>
    <style:style style:name="ro17" style:family="table-row">
      <style:table-row-properties style:row-height="56.41mm" fo:break-before="auto" style:use-optimal-row-height="false"/>
    </style:style>
    <style:style style:name="ro18" style:family="table-row">
      <style:table-row-properties style:row-height="4.5mm" fo:break-before="auto" style:use-optimal-row-height="false"/>
    </style:style>
    <style:style style:name="ro19" style:family="table-row">
      <style:table-row-properties style:row-height="4.57mm" fo:break-before="auto" style:use-optimal-row-height="false"/>
    </style:style>
    <style:style style:name="ro20" style:family="table-row">
      <style:table-row-properties style:row-height="4.52mm" fo:break-before="auto" style:use-optimal-row-height="false"/>
    </style:style>
    <style:style style:name="ro21" style:family="table-row">
      <style:table-row-properties style:row-height="5.03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Normale_5f_Foglio1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Normale_5f_Foglio1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fo:border="0.74pt solid #000000" style:vertical-align="middle"/>
      <style:text-properties fo:font-size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Excel_5f_BuiltIn_5f_Hyperlink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Excel_5f_BuiltIn_5f_Hyperlink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Excel_5f_BuiltIn_5f_Hyperlink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6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4"/>
        <table:table-column table:style-name="co13" table:default-cell-style-name="ce10"/>
        <table:table-column table:style-name="co14" table:default-cell-style-name="ce10"/>
        <table:table-column table:style-name="co15" table:default-cell-style-name="ce4"/>
        <table:table-column table:style-name="co16" table:number-columns-repeated="2" table:default-cell-style-name="ce4"/>
        <table:table-column table:style-name="co16" table:number-columns-repeated="979" table:default-cell-style-name="ce6"/>
        <table:table-column table:style-name="co16" table:number-columns-repeated="28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2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2">
          <table:covered-table-cell table:number-columns-repeated="2" table:style-name="ce1"/>
          <table:covered-table-cell table:style-name="ce21"/>
          <table:covered-table-cell table:number-columns-repeated="3" table:style-name="ce1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number-columns-repeated="2" table:style-name="ce1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1"/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3">
          <table:table-cell table:style-name="ce3" office:value-type="string" calcext:value-type="string">
            <text:p>AUTOTRASPORTO DI MERCI IN CONTO PROPRIO <text:s text:c="18"/>Rilascio Licenze e relativa gestione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 298 del 06/06/1974; D.P.R. n. 783 del 16/09/1977; D.Lgs. n. 285 del 30/04/1992 - artt. 54,82,83,10, 80 ecc.; <text:s/>D.Lgs. n. 112 del 31/03/1998, art. n.105; D.Lgs. n. 159 del 06/09/2011; D.Lgs. n. 218 del 15/11/2012; Legge n. 56 del 07/04/2014 modificata dalla Legge n.114 del 11/08/2014 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<text:span text:style-name="T1"> : https://www.provincia.vercelli.it/it/page/licenze-per-trasporto-merci-in-conto-proprio</text:span>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4">
          <table:table-cell table:style-name="ce3" office:value-type="string" calcext:value-type="string">
            <text:p>AUTOSCUOLE <text:s text:c="2"/>Rilascio autorizzazioni per l'esercizio dell'attività e relativa gestione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5">
          <table:table-cell table:style-name="ce2" office:value-type="string" calcext:value-type="string">
            <text:p>AUTOSCUOLE Rilascio autorizzazione all’inserimento di personale e rilascio relative tessere di riconoscimento <text:s/>insegnanti di teoria <text:s/>e istruttori di guida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<text:s/>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6">
          <table:table-cell table:style-name="ce2" office:value-type="string" calcext:value-type="string">
            <text:p>AUTOSCUOLE <text:s text:c="3"/>Rilascio attestati di idoneità professionale all'attività di insegnante di teoria e istruttore di guida a seguito superamento esame presso Città Metropolitana di Torino (convenzione in essere)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5" office:value-type="string" calcext:value-type="string">
            <text:p>DI PARTE</text:p>
          </table:table-cell>
          <table:table-cell table:style-name="ce5" office:value-type="string" calcext:value-type="string">
            <text:p>30 GIORNI dalla data di superamento dell'esame - sessioni esame visibili sul sito alla pagina dedicata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7">
          <table:table-cell table:style-name="ce2" office:value-type="string" calcext:value-type="string">
            <text:p>SCUOLE NAUTICHE <text:s text:c="32"/>Rilascio autorizzazioni per l'esercizio dell'attività e relativa gestione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Art. 105 del D.Lgs. 31/03/1998 n.112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6" office:value-type="string" calcext:value-type="string">
            <text:p>Modulistica da richiedere all'Ufficio Trasporti Privat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8">
          <table:table-cell table:style-name="ce2" office:value-type="string" calcext:value-type="string">
            <text:p>SCUOLE NAUTICHE <text:s text:c="31"/>Rilascio autorizzazione all’inserimento di personale e rilascio relative tessere di riconoscimento <text:s/>insegnanti di teoria e istruttori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Art. 105 del D.Lgs. 31/03/1998 n.112 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6" office:value-type="string" calcext:value-type="string">
            <text:p>Modulistica da richiedere all'Ufficio Trasporti Privat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<text:s/></text:p>
          </table:table-cell>
          <table:table-cell table:number-columns-repeated="2"/>
          <table:table-cell table:style-name="ce20" table:number-columns-repeated="979"/>
          <table:table-cell table:number-columns-repeated="28"/>
        </table:table-row>
        <table:table-row table:style-name="ro9">
          <table:table-cell table:style-name="ce2" office:value-type="string" calcext:value-type="string">
            <text:p>STUDI DI CONSULENZA AUTOMOBILISTICA <text:s text:c="36"/>Rilascio autorizzazioni ad imprese per l'esercizio dell'attività e relativa gestione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0">
          <table:table-cell table:style-name="ce2" office:value-type="string" calcext:value-type="string">
            <text:p>STUDI DI CONSULENZA AUTOMOBILISTICA <text:s text:c="45"/>Rilascio di autorizzazione all’inserimento di personale e rilascio relative tessere di riconoscimento per accesso ai pubblici uffici 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<text:s/>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1">
          <table:table-cell table:style-name="ce2" office:value-type="string" calcext:value-type="string">
            <text:p>STUDI DI CONSULENZA AUTOMOBILISTICA <text:s text:c="34"/>Rilascio attestati di idoneità professionale all'attività di consulenza per la circolazione dei mezzi di trasporto a seguito superamento esame presso Città Metropolitana di Torino (convenzione in essere)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5" office:value-type="string" calcext:value-type="string">
            <text:p>DI PARTE</text:p>
          </table:table-cell>
          <table:table-cell table:style-name="ce5" office:value-type="string" calcext:value-type="string">
            <text:p>30 GIORNI dalla data di superamento dell'esame - sessione esame visibile sul sito alla pagina dedicata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2">
          <table:table-cell table:style-name="ce2" office:value-type="string" calcext:value-type="string">
            <text:p>CENTRI DI REVISIONE AUTOMOBILISTICA <text:s text:c="24"/>Rilascio autorizzazioni ad imprese di autoriparazione per l’espletamento delle revisioni di veicoli a motore e relativa gestione 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3">
          <table:table-cell table:style-name="ce2" office:value-type="string" calcext:value-type="string">
            <text:p>CENTRI DI REVISIONE AUTOMOBILISTICA <text:s text:c="23"/>Rilascio autorizzazioni per il conferimento di incarico di Responsabile Tecnico per la operazioni di revisione dei veicoli <text:s/>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5" office:value-type="string" calcext:value-type="string">
            <text:p>DI PARTE/</text:p>
            <text:p>D’UFFICIO</text:p>
          </table:table-cell>
          <table:table-cell table:style-name="ce5" office:value-type="string" calcext:value-type="string">
            <text:p>3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<text:s/>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4">
          <table:table-cell table:style-name="ce2" office:value-type="string" calcext:value-type="string">
            <text:p>SERVIZIO DI NOLEGGIO DI AUTOBUS CON CONDUCENTE <text:s text:c="38"/>Autorizzazione al trasporto nazionale ed internazionale di viaggiatori mediante noleggio di autobus con conducente. Iscrizione al Registro regionale delle imprese esercenti noleggio autobus conconducente.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5" office:value-type="string" calcext:value-type="string">
            <text:p>DI PARTE</text:p>
          </table:table-cell>
          <table:table-cell table:style-name="ce11" office:value-type="string" calcext:value-type="string">
            <text:p>9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<text:s/>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8">
          <table:table-cell table:style-name="ce2" office:value-type="string" calcext:value-type="string">
            <text:p>SERVIZIO DI NOLEGGIO DI AUTOBUS CON CONDUCENTE <text:s/>Autorizzazione immatricolazione/sostituzione/distrazione autobus in servizio di noleggio con conducente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5" office:value-type="string" calcext:value-type="string">
            <text:p>DI PARTE</text:p>
          </table:table-cell>
          <table:table-cell table:style-name="ce5" office:value-type="string" calcext:value-type="string">
            <text:p>90 GIORNI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5">
          <table:table-cell table:style-name="ce2" office:value-type="string" calcext:value-type="string">
            <text:p>TRASPORTO PUBBLICO LOCALE - RILASCIO TESSERA DI LIBERA CIRCOLAZIONE SMART CARD BIP A FAVORE DI PERSONE DIVERSAMENTE ABILI <text:s text:c="35"/>Ufficio Trasporti Privati : istruttoria ed inserimento dati sul portale della Regione Piemonte e relativa gestione. <text:s text:c="41"/>Emissione ed invio tessere da parte di 5T SRL - Torino.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L.R. 23/01/1986 n. 1; D.G.R. n. 58-8267 del <text:s/>14/10/1986 ; D.G.R n. 38-12800 del 28/04/1987: D.G.R. n. 107-18324 del <text:s/>14/09/1992; Legge n. 59 del 15/03/1997; D.Lgs. n. 422 del 19/11/1997; D. Lgs. n. 345/1998; D.G.R. n. 74-25984 del 16/11/1998; L.R. n.1 del 4/01/2000 e smi; D.G.R. n. 1-1824 del 21/12/2000; D.G.R. n.2-8049 del 23/12/2002.</text:p>
          </table:table-cell>
          <table:table-cell table:style-name="ce5" office:value-type="string" calcext:value-type="string">
            <text:p>DI PARTE</text:p>
          </table:table-cell>
          <table:table-cell table:style-name="ce5" office:value-type="string" calcext:value-type="string">
            <text:p>20/30 giorni circa dal versamento su c/c postale intestato a 5 T Srl per rilascio tessera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 https://www.provincia.vercelli.it/it/page/tessere-di-libera-circolazione-per-diversamente-ab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:  tramite PEC all’indirizzo: presidenza.provincia@cert.provincia.vercelli.it o caselle di posta elettronica : daniela.abbate@provincia.vercelli.it                    barbara.cavagna@provincia.vercelli.it</text:p>
            <text:p/>
            <text:p>Per informazioni UFFICIO TRASPORTI PRIVATI</text:p>
          </table:table-cell>
          <table:table-cell table:style-name="ce16" office:value-type="string" calcext:value-type="string">
            <text:p>versamento su c/c postale intestato a 5 T srl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6">
          <table:table-cell table:style-name="ce2" office:value-type="string" calcext:value-type="string">
            <text:p>IDONEITA' PROFESSIONALE (Nazionele ed Internazionale) PER IL TRASPORTO SU STRADA DI MERCI E PERSONE <text:s text:c="33"/>Rilascio attestati di idoneità professionale all'attività di gestore a seguito superamento esame presso la Provincia di Novara (convenzione in essere)</text:p>
          </table:table-cell>
          <table:table-cell table:style-name="ce5" office:value-type="string" calcext:value-type="string">
            <text:p>Settore Ambiente e Territorio</text:p>
          </table:table-cell>
          <table:table-cell table:style-name="ce22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8" office:value-type="string" calcext:value-type="string">
            <text:p>Art. 105 del D.Lgs. 31/03/1998 n.112; Regolamento CE n. 1071/2009 del Parlamento Europeo e del Consiglio del 21/10/2009, che stabilisce nuove regole per l'esercizio della professione di autotrasportatore; <text:s/>Legge n. 56 del 07/04/2014 modificata dalla Legge n.114 del 11/08/2014. </text:p>
          </table:table-cell>
          <table:table-cell table:style-name="ce5" office:value-type="string" calcext:value-type="string">
            <text:p>DI PARTE</text:p>
          </table:table-cell>
          <table:table-cell table:style-name="ce5" office:value-type="string" calcext:value-type="string">
            <text:p>30 GIORNI dalla data di superamento dell'esame - sessioni esami visibili sul sito alla pagina dedicata</text:p>
          </table:table-cell>
          <table:table-cell table:style-name="ce5" table:number-columns-repeated="3"/>
          <table:table-cell table:number-columns-repeated="2" table:style-name="ce14" office:value-type="string" calcext:value-type="string">
            <text:p>NO</text:p>
          </table:table-cell>
          <table:table-cell table:style-name="ce5" office:value-type="string" calcext:value-type="string">
            <text:p>Sono esperibili i normali rimedi giurisdizionali</text:p>
          </table:table-cell>
          <table:table-cell table:style-name="ce15" office:value-type="string" calcext:value-type="string">
            <text:p>modulistica reperibile su sito Provincia di Vercelli al seguente link :https://www.provincia.vercelli.it/it/page/albo-autotrasportatori-cose-per-conto-terzi</text:p>
          </table:table-cell>
          <table:table-cell table:style-name="ce5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17" office:value-type="string" calcext:value-type="string">
            <text:p>Bolli da apporre sull'istanza e sull'atto finale. Tariffa Istruttoria</text:p>
          </table:table-cell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7">
          <table:table-cell table:style-name="ce2" office:value-type="string" calcext:value-type="string">
            <text:p>ALBI PROVINCIALI DEGLI AUTOTRASPORTATORI <text:s text:c="59"/>In data 4/5/2015 sulla Gazzetta Ufficiale n. 101 del 04/05/2015 è stato pubblicato il Decreto (D.P.C.M. 8 gennaio 2015) di trasferimento della tenuta degli albi dalla Province agli Uffici periferici del Ministero delle Infrastrutture e Trasporti ai sensi dell'art. 1 comma 94, della Legge 147/2013 (legge di stabilità 2014).</text:p>
          </table:table-cell>
          <table:table-cell table:number-columns-repeated="5" table:style-name="ce5" office:value-type="string" calcext:value-type="string">
            <text:p><text:s/></text:p>
          </table:table-cell>
          <table:table-cell table:style-name="ce5" table:number-columns-repeated="5"/>
          <table:table-cell table:style-name="ce5" office:value-type="string" calcext:value-type="string">
            <text:p><text:s/></text:p>
          </table:table-cell>
          <table:table-cell table:style-name="ce15" office:value-type="string" calcext:value-type="string">
            <text:p><text:s/></text:p>
          </table:table-cell>
          <table:table-cell table:style-name="ce5" office:value-type="string" calcext:value-type="string">
            <text:p><text:s/></text:p>
          </table:table-cell>
          <table:table-cell table:style-name="ce18"/>
          <table:table-cell table:number-columns-repeated="2"/>
          <table:table-cell table:style-name="ce19" table:number-columns-repeated="979"/>
          <table:table-cell table:number-columns-repeated="28"/>
        </table:table-row>
        <table:table-row table:style-name="ro18" table:number-rows-repeated="5">
          <table:table-cell table:number-columns-repeated="1024"/>
        </table:table-row>
        <table:table-row table:style-name="ro18" table:number-rows-repeated="87">
          <table:table-cell table:style-name="Default" table:number-columns-repeated="14"/>
          <table:table-cell table:number-columns-repeated="1010"/>
        </table:table-row>
        <table:table-row table:style-name="ro18" table:number-rows-repeated="64286">
          <table:table-cell table:number-columns-repeated="1024"/>
        </table:table-row>
        <table:table-row table:style-name="ro19" table:number-rows-repeated="69">
          <table:table-cell table:number-columns-repeated="1024"/>
        </table:table-row>
        <table:table-row table:style-name="ro18" table:number-rows-repeated="983288">
          <table:table-cell table:number-columns-repeated="1024"/>
        </table:table-row>
        <table:table-row table:style-name="ro20" table:number-rows-repeated="822">
          <table:table-cell table:number-columns-repeated="1024"/>
        </table:table-row>
        <table:table-row table:style-name="ro20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3" table:style-name="ta3">
        <table:table-column table:style-name="co9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4" table:style-name="ta4">
        <table:table-column table:style-name="co17" table:default-cell-style-name="Default"/>
        <table:table-column table:style-name="co18" table:number-columns-repeated="1023" table:default-cell-style-name="Default"/>
        <table:table-row table:style-name="ro21" table:number-rows-repeated="1048575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Foglio5" table:style-name="ta5">
        <table:table-column table:style-name="co17" table:default-cell-style-name="Default"/>
        <table:table-column table:style-name="co18" table:number-columns-repeated="1023" table:default-cell-style-name="Default"/>
        <table:table-row table:style-name="ro21" table:number-rows-repeated="1048575">
          <table:table-cell table:number-columns-repeated="1024"/>
        </table:table-row>
        <table:table-row table:style-name="ro21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time-style style:name="N106">
      <number:minutes number:style="long"/>
      <number:text>.</number:text>
      <number:seconds number:style="long"/>
    </number:time-style>
    <number:time-style style:name="N107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8">
      <number:minutes number:style="long"/>
      <number:text>.</number:text>
      <number:seconds number:style="long" number:decimal-places="1"/>
    </number:time-style>
    <number:number-style style:name="N10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style:rotation-align="none" style:vertical-align="bottom"/>
      <style:text-properties fo:color="#000000" style:font-name="Arial1" fo:font-family="Arial1" fo:font-size="11pt" style:font-name-asian="Microsoft YaHei" style:font-family-asian="'Microsoft YaHei'" style:font-family-generic-asian="system" style:font-pitch-asian="variable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Hyperlink" style:display-name="Excel_BuiltIn_Hyperlink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Heading_20__28_user_29__20__28_user_29_" style:display-name="Heading (user) (user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1_20__28_user_29_" style:display-name="Heading1 (user)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Hyperlink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ee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Normale_5f_Foglio1" style:display-name="Normale_Foglio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Result_20__28_user_29_" style:display-name="Result (user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Result2_20__28_user_29_" style:display-name="Result2 (user)" style:family="table-cell" style:parent-style-name="Default" style:data-style-name="N10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32.49mm" fo:margin-bottom="32.49mm" fo:margin-left="19mm" fo:margin-right="19mm" style:print-page-order="ltr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10mm" fo:margin-bottom="1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420mm" fo:page-height="297mm" style:num-format="1" style:print-orientation="landscape" fo:margin-top="14.99mm" fo:margin-bottom="9mm" fo:margin-left="4.99mm" fo:margin-right="4.99mm" style:shadow="none" style:print-page-order="ltr" style:first-page-number="continue" style:scale-to="65%" style:table-centering="horizontal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06">00/00/0000</text:date>, <text:time style:data-style-name="N2" text:time-value="12:59:58.174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tea</meta:initial-creator>
    <meta:editing-cycles>145</meta:editing-cycles>
    <meta:creation-date>2017-03-27T12:06:13</meta:creation-date>
    <dc:date>2023-02-06T13:12:47.022000000</dc:date>
    <meta:editing-duration>PT11H26M9S</meta:editing-duration>
    <meta:generator>LibreOffice/5.3.0.3$Windows_x86 LibreOffice_project/7074905676c47b82bbcfbea1aeefc84afe1c50e1</meta:generator>
    <meta:print-date>2023-02-06T12:38:22.101000000</meta:print-date>
    <meta:document-statistic meta:table-count="5" meta:cell-count="20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