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4" svg:font-family="Arial"/>
    <style:font-face style:name="Arial1" svg:font-family="Arial1"/>
    <style:font-face style:name="Arial2" svg:font-family="Arial2"/>
    <style:font-face style:name="Arial3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17.36mm"/>
    </style:style>
    <style:style style:name="co18" style:family="table-column">
      <style:table-column-properties fo:break-before="auto" style:column-width="18.63mm"/>
    </style:style>
    <style:style style:name="co19" style:family="table-column">
      <style:table-column-properties fo:break-before="auto" style:column-width="22.65mm"/>
    </style:style>
    <style:style style:name="co4" style:family="table-column">
      <style:table-column-properties fo:break-before="auto" style:column-width="51.22mm"/>
    </style:style>
    <style:style style:name="co5" style:family="table-column">
      <style:table-column-properties fo:break-before="auto" style:column-width="38.52mm"/>
    </style:style>
    <style:style style:name="co6" style:family="table-column">
      <style:table-column-properties fo:break-before="auto" style:column-width="65.23mm"/>
    </style:style>
    <style:style style:name="co7" style:family="table-column">
      <style:table-column-properties fo:break-before="auto" style:column-width="48.05mm"/>
    </style:style>
    <style:style style:name="co8" style:family="table-column">
      <style:table-column-properties fo:break-before="auto" style:column-width="28.36mm"/>
    </style:style>
    <style:style style:name="co10" style:family="table-column">
      <style:table-column-properties fo:break-before="auto" style:column-width="36.34mm"/>
    </style:style>
    <style:style style:name="co11" style:family="table-column">
      <style:table-column-properties fo:break-before="auto" style:column-width="15.88mm"/>
    </style:style>
    <style:style style:name="co12" style:family="table-column">
      <style:table-column-properties fo:break-before="auto" style:column-width="16.3mm"/>
    </style:style>
    <style:style style:name="co13" style:family="table-column">
      <style:table-column-properties fo:break-before="auto" style:column-width="72.69mm"/>
    </style:style>
    <style:style style:name="co14" style:family="table-column">
      <style:table-column-properties fo:break-before="auto" style:column-width="50.61mm"/>
    </style:style>
    <style:style style:name="co15" style:family="table-column">
      <style:table-column-properties fo:break-before="auto" style:column-width="74.74mm"/>
    </style:style>
    <style:style style:name="co16" style:family="table-column">
      <style:table-column-properties fo:break-before="auto" style:column-width="65.9mm"/>
    </style:style>
    <style:style style:name="co17" style:family="table-column">
      <style:table-column-properties fo:break-before="auto" style:column-width="29.63mm"/>
    </style:style>
    <style:style style:name="co20" style:family="table-column">
      <style:table-column-properties fo:break-before="auto" style:column-width="17.78mm"/>
    </style:style>
    <style:style style:name="co21" style:family="table-column">
      <style:table-column-properties fo:break-before="auto" style:column-width="18.42mm"/>
    </style:style>
    <style:style style:name="co22" style:family="table-column">
      <style:table-column-properties fo:break-before="auto" style:column-width="22.44mm"/>
    </style:style>
    <style:style style:name="ro65" style:family="table-row">
      <style:table-row-properties style:row-height="4.5mm" fo:break-before="auto" style:use-optimal-row-height="false"/>
    </style:style>
    <style:style style:name="ro68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12.28mm" fo:break-before="auto" style:use-optimal-row-height="false"/>
    </style:style>
    <style:style style:name="ro4" style:family="table-row">
      <style:table-row-properties style:row-height="17.52mm" fo:break-before="auto" style:use-optimal-row-height="false"/>
    </style:style>
    <style:style style:name="ro5" style:family="table-row">
      <style:table-row-properties style:row-height="36.32mm" fo:break-before="auto" style:use-optimal-row-height="false"/>
    </style:style>
    <style:style style:name="ro6" style:family="table-row">
      <style:table-row-properties style:row-height="33.5mm" fo:break-before="auto" style:use-optimal-row-height="false"/>
    </style:style>
    <style:style style:name="ro7" style:family="table-row">
      <style:table-row-properties style:row-height="45.14mm" fo:break-before="auto" style:use-optimal-row-height="false"/>
    </style:style>
    <style:style style:name="ro8" style:family="table-row">
      <style:table-row-properties style:row-height="33.85mm" fo:break-before="auto" style:use-optimal-row-height="false"/>
    </style:style>
    <style:style style:name="ro9" style:family="table-row">
      <style:table-row-properties style:row-height="38.74mm" fo:break-before="auto" style:use-optimal-row-height="false"/>
    </style:style>
    <style:style style:name="ro10" style:family="table-row">
      <style:table-row-properties style:row-height="31.73mm" fo:break-before="auto" style:use-optimal-row-height="false"/>
    </style:style>
    <style:style style:name="ro11" style:family="table-row">
      <style:table-row-properties style:row-height="28.56mm" fo:break-before="auto" style:use-optimal-row-height="false"/>
    </style:style>
    <style:style style:name="ro12" style:family="table-row">
      <style:table-row-properties style:row-height="42.81mm" fo:break-before="auto" style:use-optimal-row-height="false"/>
    </style:style>
    <style:style style:name="ro13" style:family="table-row">
      <style:table-row-properties style:row-height="38.08mm" fo:break-before="auto" style:use-optimal-row-height="false"/>
    </style:style>
    <style:style style:name="ro14" style:family="table-row">
      <style:table-row-properties style:row-height="34.91mm" fo:break-before="auto" style:use-optimal-row-height="false"/>
    </style:style>
    <style:style style:name="ro15" style:family="table-row">
      <style:table-row-properties style:row-height="28.91mm" fo:break-before="auto" style:use-optimal-row-height="false"/>
    </style:style>
    <style:style style:name="ro16" style:family="table-row">
      <style:table-row-properties style:row-height="27.45mm" fo:break-before="auto" style:use-optimal-row-height="false"/>
    </style:style>
    <style:style style:name="ro17" style:family="table-row">
      <style:table-row-properties style:row-height="26.71mm" fo:break-before="auto" style:use-optimal-row-height="false"/>
    </style:style>
    <style:style style:name="ro18" style:family="table-row">
      <style:table-row-properties style:row-height="26.95mm" fo:break-before="auto" style:use-optimal-row-height="false"/>
    </style:style>
    <style:style style:name="ro19" style:family="table-row">
      <style:table-row-properties style:row-height="50.59mm" fo:break-before="auto" style:use-optimal-row-height="false"/>
    </style:style>
    <style:style style:name="ro20" style:family="table-row">
      <style:table-row-properties style:row-height="45.84mm" fo:break-before="auto" style:use-optimal-row-height="false"/>
    </style:style>
    <style:style style:name="ro21" style:family="table-row">
      <style:table-row-properties style:row-height="43.73mm" fo:break-before="auto" style:use-optimal-row-height="false"/>
    </style:style>
    <style:style style:name="ro22" style:family="table-row">
      <style:table-row-properties style:row-height="47.61mm" fo:break-before="auto" style:use-optimal-row-height="false"/>
    </style:style>
    <style:style style:name="ro23" style:family="table-row">
      <style:table-row-properties style:row-height="25.03mm" fo:break-before="auto" style:use-optimal-row-height="false"/>
    </style:style>
    <style:style style:name="ro24" style:family="table-row">
      <style:table-row-properties style:row-height="30.44mm" fo:break-before="auto" style:use-optimal-row-height="false"/>
    </style:style>
    <style:style style:name="ro25" style:family="table-row">
      <style:table-row-properties style:row-height="42.32mm" fo:break-before="auto" style:use-optimal-row-height="false"/>
    </style:style>
    <style:style style:name="ro26" style:family="table-row">
      <style:table-row-properties style:row-height="41.61mm" fo:break-before="auto" style:use-optimal-row-height="false"/>
    </style:style>
    <style:style style:name="ro27" style:family="table-row">
      <style:table-row-properties style:row-height="41.06mm" fo:break-before="auto" style:use-optimal-row-height="false"/>
    </style:style>
    <style:style style:name="ro28" style:family="table-row">
      <style:table-row-properties style:row-height="31.38mm" fo:break-before="auto" style:use-optimal-row-height="false"/>
    </style:style>
    <style:style style:name="ro29" style:family="table-row">
      <style:table-row-properties style:row-height="43.43mm" fo:break-before="auto" style:use-optimal-row-height="false"/>
    </style:style>
    <style:style style:name="ro30" style:family="table-row">
      <style:table-row-properties style:row-height="34.55mm" fo:break-before="auto" style:use-optimal-row-height="false"/>
    </style:style>
    <style:style style:name="ro31" style:family="table-row">
      <style:table-row-properties style:row-height="29.97mm" fo:break-before="auto" style:use-optimal-row-height="false"/>
    </style:style>
    <style:style style:name="ro32" style:family="table-row">
      <style:table-row-properties style:row-height="37.89mm" fo:break-before="auto" style:use-optimal-row-height="false"/>
    </style:style>
    <style:style style:name="ro33" style:family="table-row">
      <style:table-row-properties style:row-height="38.95mm" fo:break-before="auto" style:use-optimal-row-height="false"/>
    </style:style>
    <style:style style:name="ro34" style:family="table-row">
      <style:table-row-properties style:row-height="38.26mm" fo:break-before="auto" style:use-optimal-row-height="false"/>
    </style:style>
    <style:style style:name="ro35" style:family="table-row">
      <style:table-row-properties style:row-height="37.52mm" fo:break-before="auto" style:use-optimal-row-height="false"/>
    </style:style>
    <style:style style:name="ro36" style:family="table-row">
      <style:table-row-properties style:row-height="39.63mm" fo:break-before="auto" style:use-optimal-row-height="false"/>
    </style:style>
    <style:style style:name="ro37" style:family="table-row">
      <style:table-row-properties style:row-height="47.1mm" fo:break-before="auto" style:use-optimal-row-height="false"/>
    </style:style>
    <style:style style:name="ro38" style:family="table-row">
      <style:table-row-properties style:row-height="33.34mm" fo:break-before="auto" style:use-optimal-row-height="false"/>
    </style:style>
    <style:style style:name="ro39" style:family="table-row">
      <style:table-row-properties style:row-height="37.2mm" fo:break-before="auto" style:use-optimal-row-height="false"/>
    </style:style>
    <style:style style:name="ro40" style:family="table-row">
      <style:table-row-properties style:row-height="43.39mm" fo:break-before="auto" style:use-optimal-row-height="false"/>
    </style:style>
    <style:style style:name="ro41" style:family="table-row">
      <style:table-row-properties style:row-height="29.62mm" fo:break-before="auto" style:use-optimal-row-height="false"/>
    </style:style>
    <style:style style:name="ro42" style:family="table-row">
      <style:table-row-properties style:row-height="35.26mm" fo:break-before="auto" style:use-optimal-row-height="false"/>
    </style:style>
    <style:style style:name="ro43" style:family="table-row">
      <style:table-row-properties style:row-height="39.14mm" fo:break-before="auto" style:use-optimal-row-height="false"/>
    </style:style>
    <style:style style:name="ro44" style:family="table-row">
      <style:table-row-properties style:row-height="36.67mm" fo:break-before="auto" style:use-optimal-row-height="false"/>
    </style:style>
    <style:style style:name="ro45" style:family="table-row">
      <style:table-row-properties style:row-height="35.97mm" fo:break-before="auto" style:use-optimal-row-height="false"/>
    </style:style>
    <style:style style:name="ro46" style:family="table-row">
      <style:table-row-properties style:row-height="32.09mm" fo:break-before="auto" style:use-optimal-row-height="false"/>
    </style:style>
    <style:style style:name="ro47" style:family="table-row">
      <style:table-row-properties style:row-height="27.5mm" fo:break-before="auto" style:use-optimal-row-height="false"/>
    </style:style>
    <style:style style:name="ro48" style:family="table-row">
      <style:table-row-properties style:row-height="25.74mm" fo:break-before="auto" style:use-optimal-row-height="false"/>
    </style:style>
    <style:style style:name="ro49" style:family="table-row">
      <style:table-row-properties style:row-height="22.95mm" fo:break-before="auto" style:use-optimal-row-height="false"/>
    </style:style>
    <style:style style:name="ro50" style:family="table-row">
      <style:table-row-properties style:row-height="37.02mm" fo:break-before="auto" style:use-optimal-row-height="false"/>
    </style:style>
    <style:style style:name="ro51" style:family="table-row">
      <style:table-row-properties style:row-height="38.44mm" fo:break-before="auto" style:use-optimal-row-height="false"/>
    </style:style>
    <style:style style:name="ro52" style:family="table-row">
      <style:table-row-properties style:row-height="30.32mm" fo:break-before="auto" style:use-optimal-row-height="false"/>
    </style:style>
    <style:style style:name="ro53" style:family="table-row">
      <style:table-row-properties style:row-height="35.68mm" fo:break-before="auto" style:use-optimal-row-height="false"/>
    </style:style>
    <style:style style:name="ro54" style:family="table-row">
      <style:table-row-properties style:row-height="26.44mm" fo:break-before="auto" style:use-optimal-row-height="false"/>
    </style:style>
    <style:style style:name="ro55" style:family="table-row">
      <style:table-row-properties style:row-height="20.71mm" fo:break-before="auto" style:use-optimal-row-height="false"/>
    </style:style>
    <style:style style:name="ro56" style:family="table-row">
      <style:table-row-properties style:row-height="27.94mm" fo:break-before="auto" style:use-optimal-row-height="false"/>
    </style:style>
    <style:style style:name="ro57" style:family="table-row">
      <style:table-row-properties style:row-height="56.43mm" fo:break-before="auto" style:use-optimal-row-height="false"/>
    </style:style>
    <style:style style:name="ro58" style:family="table-row">
      <style:table-row-properties style:row-height="57.13mm" fo:break-before="auto" style:use-optimal-row-height="false"/>
    </style:style>
    <style:style style:name="ro59" style:family="table-row">
      <style:table-row-properties style:row-height="51.14mm" fo:break-before="auto" style:use-optimal-row-height="false"/>
    </style:style>
    <style:style style:name="ro60" style:family="table-row">
      <style:table-row-properties style:row-height="58.83mm" fo:break-before="auto" style:use-optimal-row-height="false"/>
    </style:style>
    <style:style style:name="ro61" style:family="table-row">
      <style:table-row-properties style:row-height="61mm" fo:break-before="auto" style:use-optimal-row-height="false"/>
    </style:style>
    <style:style style:name="ro62" style:family="table-row">
      <style:table-row-properties style:row-height="67.54mm" fo:break-before="auto" style:use-optimal-row-height="false"/>
    </style:style>
    <style:style style:name="ro63" style:family="table-row">
      <style:table-row-properties style:row-height="61.93mm" fo:break-before="auto" style:use-optimal-row-height="false"/>
    </style:style>
    <style:style style:name="ro64" style:family="table-row">
      <style:table-row-properties style:row-height="68.77mm" fo:break-before="auto" style:use-optimal-row-height="false"/>
    </style:style>
    <style:style style:name="ro66" style:family="table-row">
      <style:table-row-properties style:row-height="64.12mm" fo:break-before="auto" style:use-optimal-row-height="false"/>
    </style:style>
    <style:style style:name="ro67" style:family="table-row">
      <style:table-row-properties style:row-height="10.92mm" fo:break-before="auto" style:use-optimal-row-height="false"/>
    </style:style>
    <style:style style:name="ro69" style:family="table-row">
      <style:table-row-properties style:row-height="4.55mm" fo:break-before="auto" style:use-optimal-row-height="false"/>
    </style:style>
    <style:style style:name="ro70" style:family="table-row">
      <style:table-row-properties style:row-height="4.52m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2" fo:font-size="9pt" style:font-name-asian="Arial2" style:font-size-asian="9pt" style:font-name-complex="Arial2" style:font-size-complex="9pt"/>
    </style:style>
    <style:style style:name="ce12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3" fo:font-size="9pt" style:font-name-asian="Arial4" style:font-size-asian="9pt" style:font-name-complex="Arial4" style:font-size-complex="9pt"/>
    </style:style>
    <style:style style:name="ce1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paragraph-properties fo:margin-left="0mm" style:writing-mode="lr-tb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style:diagonal-bl-tr="none" style:diagonal-tl-br="none" fo:background-color="transparent" fo:wrap-option="wrap" style:vertical-align="middle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style:diagonal-bl-tr="none" style:diagonal-tl-br="none" fo:background-color="transparent"/>
      <style:text-properties fo:font-size="9pt" style:font-size-asian="9pt" style:font-size-complex="9pt"/>
    </style:style>
    <style:style style:name="ce17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38" style:family="table-cell" style:parent-style-name="Default">
      <style:table-cell-properties fo:background-color="transparent" style:vertical-align="middle"/>
      <style:text-properties style:font-name="Arial" fo:font-size="9pt" style:font-size-asian="9pt" style:font-size-complex="9pt"/>
    </style:style>
    <style:style style:name="ce49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style:font-name="Arial3" fo:font-size="9pt" style:font-name-asian="Arial4" style:font-size-asian="9pt" style:font-name-complex="Arial4" style:font-size-complex="9pt"/>
    </style:style>
    <style:style style:name="ce1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46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  <style:text-properties style:font-name="Arial3" fo:font-size="9pt" style:font-name-asian="Arial4" style:font-size-asian="9pt" style:font-name-complex="Arial4" style:font-size-complex="9pt"/>
    </style:style>
    <style:style style:name="ce2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none" style:vertical-align="middle"/>
      <style:text-properties fo:font-size="9pt" style:font-size-asian="9pt" style:font-size-complex="9pt"/>
    </style:style>
    <style:style style:name="ce24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style:vertical-align="middl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3" fo:font-size="9pt" style:font-name-asian="Arial4" style:font-size-asian="9pt" style:font-name-complex="Arial4" style:font-size-complex="9pt"/>
    </style:style>
    <style:style style:name="ce27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fo:color="#000000" fo:font-size="9pt" style:text-underline-style="none" style:font-size-asian="9pt" style:font-size-complex="9pt"/>
    </style:style>
    <style:style style:name="ce2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</style:style>
    <style:style style:name="ce29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none" style:font-size-asian="9pt" style:font-size-complex="9pt"/>
    </style:style>
    <style:style style:name="ce30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32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</style:style>
    <style:style style:name="ce33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64" style:family="table-cell" style:parent-style-name="Default">
      <style:table-cell-properties fo:background-color="transparent"/>
    </style:style>
    <style:style style:name="ce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</style:style>
    <style:style style:name="ce3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paragraph-properties fo:margin-left="0mm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paragraph-properties fo:margin-left="0m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paragraph-properties fo:margin-left="0mm"/>
    </style:style>
    <style:style style:name="ce68" style:family="table-cell" style:parent-style-name="Default" style:data-style-name="N0"/>
    <style:style style:name="T1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style:font-name="Arial1"/>
    </style:style>
    <style:style style:name="T6" style:family="text">
      <style:text-properties fo:color="#000000" style:font-name="Arial1" fo:font-size="10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bold" style:font-weight-complex="bold" style:font-style-asian="normal" style:font-style-complex="normal"/>
    </style:style>
    <style:style style:name="T8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 fo:color="#ff3333"/>
    </style:style>
    <style:style style:name="T9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 fo:color="#000000"/>
    </style:style>
    <style:style style:name="T10" style:family="text">
      <style:text-properties style:font-name="Arial1" fo:font-size="11pt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style-asian="normal" style:font-style-complex="normal" fo:color="#000000" fo:font-weight="bold" style:font-weight-asian="bold" style:font-weight-complex="bold"/>
    </style:style>
    <style:style style:name="T11" style:family="text">
      <style:text-properties fo:color="#0000ff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3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4" style:family="text">
      <style:text-properties fo:color="#0000ff" style:font-name="Arial1" fo:font-size="9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normal" style:font-weight-complex="normal" style:font-style-asian="normal" style:font-style-complex="normal"/>
    </style:style>
    <style:style style:name="T15" style:family="text">
      <style:text-properties fo:color="#0000ff" style:font-name="Arial1" fo:font-size="9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bold" style:font-weight-complex="bold" style:font-style-asian="normal" style:font-style-complex="normal"/>
    </style:style>
    <style:style style:name="T16" style:family="text">
      <style:text-properties fo:font-size="9pt" fo:font-weight="normal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4">
        <table:table-column table:style-name="co4" table:default-cell-style-name="ce125"/>
        <table:table-column table:style-name="co5" table:default-cell-style-name="ce125"/>
        <table:table-column table:style-name="co6" table:default-cell-style-name="ce125"/>
        <table:table-column table:style-name="co7" table:default-cell-style-name="ce125"/>
        <table:table-column table:style-name="co8" table:default-cell-style-name="ce164"/>
        <table:table-column table:style-name="co10" table:default-cell-style-name="ce164"/>
        <table:table-column table:style-name="co11" table:default-cell-style-name="ce164"/>
        <table:table-column table:style-name="co12" table:default-cell-style-name="ce164"/>
        <table:table-column table:style-name="co9" table:default-cell-style-name="ce164"/>
        <table:table-column table:style-name="co13" table:default-cell-style-name="ce125"/>
        <table:table-column table:style-name="co14" table:default-cell-style-name="ce164"/>
        <table:table-column table:style-name="co15" table:default-cell-style-name="ce164"/>
        <table:table-column table:style-name="co16" table:default-cell-style-name="ce125"/>
        <table:table-column table:style-name="co17" table:default-cell-style-name="ce64"/>
        <table:table-column table:style-name="co20" table:number-columns-repeated="38" table:default-cell-style-name="ce64"/>
        <table:table-column table:style-name="co20" table:number-columns-repeated="10" table:default-cell-style-name="ce125"/>
        <table:table-column table:style-name="co20" table:number-columns-repeated="959" table:default-cell-style-name="ce139"/>
        <table:table-column table:style-name="co21" table:default-cell-style-name="ce139"/>
        <table:table-column table:style-name="co22" table:default-cell-style-name="ce139"/>
        <table:table-column table:style-name="co18" table:default-cell-style-name="ce139"/>
        <table:table-row table:style-name="ro3">
          <table:table-cell table:style-name="ce3" office:value-type="string" calcext:value-type="string" table:number-columns-spanned="1" table:number-rows-spanned="2">
            <text:p>Descrizione del Procedimento</text:p>
          </table:table-cell>
          <table:table-cell table:style-name="ce3" office:value-type="string" calcext:value-type="string" table:number-columns-spanned="1" table:number-rows-spanned="2">
            <text:p>Settore</text:p>
          </table:table-cell>
          <table:table-cell table:style-name="ce17" office:value-type="string" calcext:value-type="string" table:number-columns-spanned="1" table:number-rows-spanned="2">
            <text:p>Ufficio responsabile dell'istruttoria</text:p>
          </table:table-cell>
          <table:table-cell table:style-name="ce3" office:value-type="string" calcext:value-type="string" table:number-columns-spanned="1" table:number-rows-spanned="2">
            <text:p>Normativa di riferimento</text:p>
          </table:table-cell>
          <table:table-cell table:style-name="ce3" office:value-type="string" calcext:value-type="string" table:number-columns-spanned="1" table:number-rows-spanned="2">
            <text:p>Iniziativa (di parte/d'ufficio)</text:p>
          </table:table-cell>
          <table:table-cell table:style-name="ce3" office:value-type="string" calcext:value-type="string" table:number-columns-spanned="1" table:number-rows-spanned="2">
            <text:p>Termini di legge</text:p>
          </table:table-cell>
          <table:table-cell table:style-name="ce3" office:value-type="string" calcext:value-type="string">
            <text:p>Soggetto a Dia</text:p>
          </table:table-cell>
          <table:table-cell table:style-name="ce3" office:value-type="string" calcext:value-type="string">
            <text:p>Silenzio assenso</text:p>
          </table:table-cell>
          <table:table-cell table:style-name="ce3" office:value-type="string" calcext:value-type="string">
            <text:p>Silenzio rifiuto</text:p>
          </table:table-cell>
          <table:table-cell table:style-name="ce3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3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3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3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">
          <table:covered-table-cell table:number-columns-repeated="6" table:style-name="ce4"/>
          <table:table-cell table:style-name="ce3" office:value-type="string" calcext:value-type="string" table:number-columns-spanned="3" table:number-rows-spanned="1">
            <text:p>si/no</text:p>
          </table:table-cell>
          <table:covered-table-cell table:number-columns-repeated="6"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">
          <table:table-cell table:style-name="ce5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Rifiuti</text:p>
            <text:p>Via S.Cristoforo 3 - 13100 Vercelli 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, art.208; L.R. 1/2018 e s.m.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reperibile su sito Provincia di Vercelli- Servizio Rifiuti</text:p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 <text:span text:style-name="T7">Servizio Rifiuti</text:span></text:p>
          </table:table-cell>
          <table:table-cell table:style-name="ce30" office:value-type="string" calcext:value-type="string">
            <text:p>TARIFFA SPESE ISTRUTTORIA - <text:span text:style-name="T2">Bolli da apporre sull'istanza e sull'atto</text:span></text:p>
          </table:table-cell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6">
          <table:table-cell table:style-name="ce5" office:value-type="string" calcext:value-type="string">
            <text:p>Rilascio dell'autorizzazione ad impianti di ricerca e sperimentazione sui rifiu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, art. 211; L.R. 1/2018 e s.m.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75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8"/>
          <table:table-cell table:style-name="ce4" office:value-type="string" calcext:value-type="string">
            <text:p>Tramite PEC all’indirizzo: presidenza.provincia@cert.provincia.vercelli.it</text:p>
            <text:p/>
            <text:p>Per informazioni <text:span text:style-name="T7">Servizio Rifiuti</text:span></text:p>
          </table:table-cell>
          <table:table-cell table:style-name="ce30" office:value-type="string" calcext:value-type="string">
            <text:p>TARIFFA SPESE ISTRUTTORIA - <text:span text:style-name="T2">Bolli da apporre sull'istanza e sull'atto</text:span></text:p>
          </table:table-cell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7">
          <table:table-cell table:style-name="ce5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 Art. 214-215-216 Decreto 13 marzo 2013, n. 59; Decreto Presidente Giunta Regionale n. 5 / 2015</text:p>
            <text:p/>
          </table:table-cell>
          <table:table-cell table:style-name="ce4" office:value-type="string" calcext:value-type="string">
            <text:p>COMUNICAZIONE DI PARTE</text:p>
          </table:table-cell>
          <table:table-cell table:style-name="ce4" office:value-type="string" calcext:value-type="string">
            <text:p>90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ello regionale disponinbile in compilazione on line sul portale Sistemapiemonte.</text:p>
          </table:table-cell>
          <table:table-cell table:style-name="ce4" office:value-type="string" calcext:value-type="string">
            <text:p>La Comunicazione di inzio attività deve essere presentata al SUAP competente utilizzando il modello regionale disponibile in compilazione on line sul portale Sistemapiemonte. Le suddette Comunicazioni rientrano <text:span text:style-name="T7">ANCHE</text:span> tra i provvedimenti sostituiti dall'AUA (Autorizzazione Unica Ambientale). Per informazioni <text:span text:style-name="T7">Servizio Rifiuti</text:span></text:p>
          </table:table-cell>
          <table:table-cell table:style-name="ce30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5">
          <table:table-cell table:style-name="ce5" office:value-type="string" calcext:value-type="string">
            <text:p>Autorizzazioni ex art. 208: provvedimenti di diffida, sospensione, revoc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 art. 208, c. 13; art. 214-215-216</text:p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9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9"/>
          <table:table-cell table:style-name="ce32"/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8">
          <table:table-cell table:style-name="ce5" office:value-type="string" calcext:value-type="string">
            <text:p>Variazioni di denominazione sociale/titolarità di autorizzazioni di impianti di gestione di rifiu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,artt. 214-216; L.R. 1/2018 e s.m.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reperibile su sito Provincia di Vercelli- Servizio Rifiuti</text:p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 <text:span text:style-name="T7">Servizio Rifiuti</text:span></text:p>
          </table:table-cell>
          <table:table-cell table:style-name="ce4" office:value-type="string" calcext:value-type="string">
            <text:p>Bolli da apporre sull'istanza e sull'atto.</text:p>
          </table:table-cell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9">
          <table:table-cell table:style-name="ce5" office:value-type="string" calcext:value-type="string">
            <text:p>Variazioni di denominazione sociale/titolarità di iscrizioni di impianti di gestione di rifiu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,artt. 214-216;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Tecnica reperibile su sito Provincia di Vercelli- Servizio Rifiuti</text:p>
          </table:table-cell>
          <table:table-cell table:style-name="ce4" office:value-type="string" calcext:value-type="string">
            <text:p><text:span text:style-name="T2">Le domande vanno presentare in modalità telematica al SUAP Competente per territorio</text:span><text:span text:style-name="T8"> </text:span><text:span text:style-name="T9">Per informazioni </text:span><text:span text:style-name="T10">Servizio Rifiuti</text:span>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10">
          <table:table-cell table:style-name="ce5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99/1992, D. Lgs. 152/2006</text:p>
            <text:p>Parte IV e s.m.i. art. 208</text:p>
            <text:p>- Decreto 13 marzo 2013, n. 59; Decreto Presidente Giunta Regionale n. 5 / 2015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ello regionale disponibile in compilazione on line sul portale Sistemapiemonte.</text:p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29" office:value-type="string" calcext:value-type="string">
            <text:p>TARIFFA SPESE ISTRUTTORIA BOLLI da apporre sull'istanza allo Sportello Unico e sull'atto.</text:p>
          </table:table-cell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11">
          <table:table-cell table:style-name="ce5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4" office:value-type="string" calcext:value-type="string">
            <text:p>COMUNICAZIONE</text:p>
            <text:p>DI PARTE</text:p>
          </table:table-cell>
          <table:table-cell table:style-name="ce4" office:value-type="string" calcext:value-type="string">
            <text:p>2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0"/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12">
          <table:table-cell table:style-name="ce5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Art. 3 del Reg. CE 1013/2006 e s.m.i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+ 3 <text:s/>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30" office:value-type="string" calcext:value-type="string">
            <text:p>TARIFFE SPESE ISTRUTTORIE-Bollo sull'atto</text:p>
          </table:table-cell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6">
          <table:table-cell table:style-name="ce5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4" office:value-type="string" calcext:value-type="string">
            <text:p>COMUNICAZIONE 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2"/>
          <table:table-cell table:style-name="ce34" table:number-columns-repeated="960"/>
        </table:table-row>
        <table:table-row table:style-name="ro13">
          <table:table-cell table:style-name="ce5" office:value-type="string" calcext:value-type="string">
            <text:p>Espressione pareri in materia di bonifiche di siti contamina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Determinati dalla procedura avviata dal Comune competente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 Comune competente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0"/>
          <table:table-cell table:style-name="ce34"/>
          <table:table-cell table:style-name="ce14"/>
        </table:table-row>
        <table:table-row table:style-name="ro14">
          <table:table-cell table:style-name="ce5" office:value-type="string" calcext:value-type="string">
            <text:p>Rilascio provvedimenti in materia di bonifiche di siti contaminati di competenza provinci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0"/>
          <table:table-cell table:style-name="ce34"/>
          <table:table-cell table:style-name="ce14"/>
        </table:table-row>
        <table:table-row table:style-name="ro10">
          <table:table-cell table:style-name="ce5" office:value-type="string" calcext:value-type="string">
            <text:p>Accettazione e svincolo garanzie finanziarie per interventi di bonifica di competenza provinci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4" office:value-type="string" calcext:value-type="string">
            <text:p>COMUNICAZIONE 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0"/>
          <table:table-cell table:style-name="ce34"/>
          <table:table-cell table:style-name="ce14"/>
        </table:table-row>
        <table:table-row table:style-name="ro15">
          <table:table-cell table:style-name="ce5" office:value-type="string" calcext:value-type="string">
            <text:p>Approvazione assenso intervento in procedura semplificata in materia di bonifiche di competenza provinci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>Art. 242bis del D.Lgs. 152/06 e s.m.i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0"/>
          <table:table-cell table:style-name="ce34"/>
          <table:table-cell table:style-name="ce14"/>
        </table:table-row>
        <table:table-row table:style-name="ro16">
          <table:table-cell table:style-name="ce5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>Art. 242bis del D.Lgs. 152/06 e s.m.i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45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0"/>
          <table:table-cell table:style-name="ce34"/>
          <table:table-cell table:style-name="ce14"/>
        </table:table-row>
        <table:table-row table:style-name="ro17">
          <table:table-cell table:style-name="ce5" office:value-type="string" calcext:value-type="string">
            <text:p>Rilascio provvedimenti in materia di bonifiche di siti contaminati (Ordinanze)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9" office:value-type="string" calcext:value-type="string">
            <text:p>Art. 244 del D.Lgs. 152/06 e s.m.i.</text:p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0"/>
          <table:table-cell table:style-name="ce34"/>
          <table:table-cell table:style-name="ce14"/>
        </table:table-row>
        <table:table-row table:style-name="ro18">
          <table:table-cell table:style-name="ce5" office:value-type="string" calcext:value-type="string">
            <text:p>Rilascio certificazione avvenuta bonific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0"/>
          <table:table-cell table:style-name="ce34"/>
          <table:table-cell table:style-name="ce14"/>
        </table:table-row>
        <table:table-row table:style-name="ro19">
          <table:table-cell table:style-name="ce5" office:value-type="string" calcext:value-type="string">
            <text:p>Autorizzazione Integrata Ambientale (IPPC) - nuova istanza e modifica sostanzi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1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2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0">
          <table:table-cell table:style-name="ce5" office:value-type="string" calcext:value-type="string">
            <text:p>Autorizzazione Integrata Ambientale (IPPC) - riesam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4" office:value-type="string" calcext:value-type="string">
            <text:p>DI PARTE/</text:p>
            <text:p>D'UFFICIO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1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2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1">
          <table:table-cell table:style-name="ce5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1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2">Servizio AIA – IPPC</text:span></text:p>
          </table:table-cell>
          <table:table-cell table:style-name="ce30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2">
          <table:table-cell table:style-name="ce5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1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2">Servizio AIA – IPPC</text:span></text:p>
          </table:table-cell>
          <table:table-cell table:style-name="ce4" office:value-type="string" calcext:value-type="string">
            <text:p>BOLLI da apporre sull'istanza allo Sportello Unico e sull'atto.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3">
          <table:table-cell table:style-name="ce5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n.p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Per informazioni<text:span text:style-name="T13"> Servizio AIA - IPPC</text:span>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4">
          <table:table-cell table:style-name="ce5" office:value-type="string" calcext:value-type="string">
            <text:p>Accettazione e svincolo garanzie finanziarie per soggetti obbligati a redigere la relazione di riferimento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Per informazioni<text:span text:style-name="T13"> Servizio AIA - IPPC</text:span>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5">
          <table:table-cell table:style-name="ce5" office:value-type="string" calcext:value-type="string">
            <text:p>Emissioni in atmosfera – Autorizzazione ordinaria <text:span text:style-name="T1">(procedimento inserito nei procedimenti unici)</text:span>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4" office:value-type="string" calcext:value-type="string">
            <text:p>Art. 269 del D.Lgs. 152/06</text:p>
          </table:table-cell>
          <table:table-cell table:style-name="ce24" office:value-type="string" calcext:value-type="string">
            <text:p>DI PARTE</text:p>
          </table:table-cell>
          <table:table-cell table:style-name="ce4" office:value-type="string" calcext:value-type="string">
            <text:p>120 giorni + 30 giorni</text:p>
            <text:p>(se chieste integrazioni)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reperibile su sito web istituzionale https://www.provincia.vercelli.it/uploads/ckeditor/attachments/8/4/0/4/2/allegati_emissioni.doc</text:p>
          </table:table-cell>
          <table:table-cell table:style-name="ce5" office:value-type="string" calcext:value-type="string">
            <text:p>Le domande vanno presentare in modalità telematica allo <text:span text:style-name="T14">Sportello Unico delle Attività produttive competente</text:span>. Contattare gli uffici nei casi particolari dove non sia applicabile la normativa SUAP.</text:p>
            <text:p/>
            <text:p>Per informazioni <text:span text:style-name="T15">Servizio Emissioni in atmosfera-Servizio Disciplina Acque reflue-Ufficio Rifiuti</text:span></text:p>
          </table:table-cell>
          <table:table-cell table:style-name="ce4" office:value-type="string" calcext:value-type="string">
            <text:p><text:a xlink:href="https://www.provincia.vercelli.it/it/page/tariffe-aua" xlink:type="simple">TARIFFE AUA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6">
          <table:table-cell table:style-name="ce5" office:value-type="string" calcext:value-type="string">
            <text:p>Emissioni in atmosfera – Autorizzazione in via gener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4" office:value-type="string" calcext:value-type="string">
            <text:p>Art. 272 del D.Lgs. 152/06</text:p>
            <text:p><text:span text:style-name="T4">Allegato 1 del </text:span>D.P.R. 59/2013</text:p>
            <text:p/>
          </table:table-cell>
          <table:table-cell table:style-name="ce24" office:value-type="string" calcext:value-type="string">
            <text:p>DI PARTE</text:p>
          </table:table-cell>
          <table:table-cell table:style-name="ce4" office:value-type="string" calcext:value-type="string">
            <text:p>45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4"/>
          <table:table-cell table:style-name="ce4" office:value-type="string" calcext:value-type="string">
            <text:p>Allegato 1 DPR n. 59/2013 e s.m.i. Normativa regionale</text:p>
            <text:p>https://www.provincia.vercelli.it/it/page/modelli-allegati-tecnici-per-le-emissioni-in-atmosf</text:p>
          </table:table-cell>
          <table:table-cell table:style-name="ce5" office:value-type="string" calcext:value-type="string">
            <text:p>Le domande vanno presentare in modalità telematica allo <text:span text:style-name="T14">Sportello Unico delle Attività produttive competente</text:span>. Contattare gli uffici nei casi particolari dove non sia applicabile la normativa SUAP.</text:p>
            <text:p/>
            <text:p>Per informazioni<text:span text:style-name="T15"> Servizio Emissioni in atmosfera</text:span></text:p>
          </table:table-cell>
          <table:table-cell table:style-name="ce4" office:value-type="string" calcext:value-type="string">
            <text:p><text:a xlink:href="https://www.provincia.vercelli.it/it/page/tariffe-aua" xlink:type="simple">TARIFFE AUA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27">
          <table:table-cell table:style-name="ce5" office:value-type="string" calcext:value-type="string">
            <text:p>Emissioni in atmosfera – provvedimenti di diffida, sospensione, revoca</text:p>
            <text:p/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  <text:p/>
          </table:table-cell>
          <table:table-cell table:style-name="ce4" office:value-type="string" calcext:value-type="string">
            <text:p>D. Lgs. 152/2006 s.m.i., Parte V, Titolo I, art. 278</text:p>
            <text:p/>
            <text:p/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n.p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Per informazioni<text:span text:style-name="T13"> Servizio Emissioni in atmosfera</text:span></text:p>
          </table:table-cell>
          <table:table-cell table:style-name="ce4"/>
          <table:table-cell table:number-columns-repeated="39"/>
          <table:table-cell table:style-name="ce34" table:number-columns-repeated="10"/>
          <table:table-cell table:style-name="ce14" table:number-columns-repeated="962"/>
        </table:table-row>
        <table:table-row table:style-name="ro28">
          <table:table-cell table:style-name="ce6" office:value-type="string" calcext:value-type="string">
            <text:p>Emissioni in atmosfera – Variazioni di denominazione sociale/titolarità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20" office:value-type="string" calcext:value-type="string">
            <text:p>Provvedimenti ex artt. 269 e 272 D. Lgs. 152/2006 Parte V e s.m.i.</text:p>
          </table:table-cell>
          <table:table-cell table:style-name="ce2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reperibile su sito web istituzionale</text:p>
            <text:p><text:a xlink:href="https://www.provincia.vercelli.it/it/page/autorizzazioni-e-modulistica-emissioni-in-atmosfera" xlink:type="simple">https://www.provincia.vercelli.it/it/page/autorizzazioni-e-modulistica-emissioni-in-atmosfera</text:a></text:p>
            <text:p/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<text:span text:style-name="T13"> Servizio Emissioni in atmosfera</text:span></text:p>
          </table:table-cell>
          <table:table-cell table:style-name="ce20" office:value-type="string" calcext:value-type="string">
            <text:p>Bolli da apporre sull'istanza e sull'atto.</text:p>
          </table:table-cell>
          <table:table-cell table:number-columns-repeated="39"/>
          <table:table-cell table:style-name="ce35" table:number-columns-repeated="10"/>
          <table:table-cell table:style-name="ce39" table:number-columns-repeated="961"/>
          <table:table-cell table:style-name="ce40"/>
        </table:table-row>
        <table:table-row table:style-name="ro29">
          <table:table-cell table:style-name="ce12" office:value-type="string" calcext:value-type="string">
            <text:p>Autorizzazione Unica Ambient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38" office:value-type="string" calcext:value-type="string">
            <text:p>Servizio Emissioni in atmosfera</text:p>
            <text:p>Servizio Rifiuti</text:p>
            <text:p>Servizio Tutela acque</text:p>
            <text:p>Via San Cristoforo, 3</text:p>
            <text:p>13100 VERCELLI</text:p>
            <text:p>Tel.0161-590.451</text:p>
            <text:p><text:span text:style-name="T5">Tel. 0161-590.428</text:span></text:p>
            <text:p><text:span text:style-name="T5">Tel. 0161-590.432 </text:span></text:p>
            <text:p>paola.carello@provincia.vercelli.it</text:p>
            <text:p>Nadia.casale@provincia.vercelli.it </text:p>
            <text:p>Sabrina.bigatti@provincia.vercelli.it</text:p>
          </table:table-cell>
          <table:table-cell table:style-name="ce46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24" office:value-type="string" calcext:value-type="string">
            <text:p>DI PARTE</text:p>
          </table:table-cell>
          <table:table-cell table:style-name="ce24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24" office:value-type="string" calcext:value-type="string">
            <text:p>no</text:p>
          </table:table-cell>
          <table:table-cell table:style-name="ce24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4" office:value-type="string" calcext:value-type="string">
            <text:p>modello regionale disponibile in compilazione on line sul portale Sistemapiemonte.</text:p>
          </table:table-cell>
          <table:table-cell table:style-name="ce24" office:value-type="string" calcext:value-type="string">
            <text:p>Le domande <text:s/>vanno presentate in via telematica allo Sportello Unico Attività Produttive del Comune di riferimento. <text:s text:c="42"/></text:p>
          </table:table-cell>
          <table:table-cell table:style-name="ce4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30">
          <table:table-cell table:style-name="ce5" office:value-type="string" calcext:value-type="string">
            <text:p>Approvazione piani di risanamento acustico delle impres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4" office:value-type="string" calcext:value-type="string">
            <text:p>L. 447/1995</text:p>
            <text:p>Art.47 L.R. 44/2000</text:p>
            <text:p>Art.4 L.R. 52/2000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24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8">
          <table:table-cell table:style-name="ce5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4" office:value-type="string" calcext:value-type="string">
            <text:p>L. 447/1995</text:p>
            <text:p>Art.47 L.R. 44/2000</text:p>
            <text:p>Art.4 L.R. 52/2000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Determinati dalla procedura avviata dall'Ente e/o Servizio competente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31">
          <table:table-cell table:style-name="ce5" office:value-type="string" calcext:value-type="string">
            <text:p>Procedura approvazione classificazione acustica comunale - espressione parer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Acustica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4" office:value-type="string" calcext:value-type="string">
            <text:p>L. 447/1995</text:p>
            <text:p>Art.47 L.R. 44/2000</text:p>
            <text:p>Art.4 L.R. 52/2000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-group>
          <table:table-row table:style-name="ro14">
            <table:table-cell table:style-name="ce5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<text:s/>Dlgs 152/06 smi. - LR 13/90 - LR 48/93 - LR 44/2000 – DPR 59/2013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4" office:value-type="string" calcext:value-type="string">
              <text:p>Modulistica reperibile sul portale Impresainungiorno.gov.it oppure su Sistemapiemonte.it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i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2">
            <table:table-cell table:style-name="ce5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Dlgs 152/06 smi. - LR 13/90 - LR 48/93 - LR 44/2000 -DPR 59/2013 -LR 6/2003 - RR7/2016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Modulistica reperibile sul portale Impresainungiorno.gov.it oppure su Sistemapiemonte.it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3">
            <table:table-cell table:style-name="ce5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Dlgs 152/06 smi. - LR 13/90 - LR 48/93 - LR 44/2000 <text:s/>-LR 6/2003 – RR7/2016 – DPR 59/2013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table:number-columns-repeated="3"/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4" office:value-type="string" calcext:value-type="string">
              <text:p>Modulistica reperibile sul portale Impresainungiorno.gov.it oppure su Sistemapiemonte.it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4">
            <table:table-cell table:style-name="ce5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Dlgs 152/06 smi. - LR 13/90 - LR 48/93 - LR 44/2000 -DPR 59/2013 -LR 6/2003 - RR7/2016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Modulistica reperibile sul portale Impresainungiorno.gov.it oppure su Sistemapiemonte.it indicazioni sul sito della Provincia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5">
            <table:table-cell table:style-name="ce5" office:value-type="string" calcext:value-type="string">
              <text:p>Rilascio/Rinnovo/Diniego <text:s/>autorizzazioni allo scarico di acque reflue urbane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Dlgs 152/06 smi. - LR 13/90 - LR 48/93 - LR 44/2000 -DPR 5art. 124 9/2013 -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6">
            <table:table-cell table:style-name="ce5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Dlgs 152/06 smi. - LR 13/90 - LR 48/93 - LR 44/2000 -DPR 59/2013 -LR 6/2003 - RR7/2016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6">
            <table:table-cell table:style-name="ce6" office:value-type="string" calcext:value-type="string">
              <text:p>Adozione di provvedimenti interdittivi (diffide, sospensioni revoche) in materia di scarichi di acque reflue industriali, domestiche e assimilabili alle domestiche di interesse provinciale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Art. 130 D.lgs 152/06 s.m.i.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table:number-columns-repeated="3"/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7">
            <table:table-cell table:style-name="ce6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Art. 130 D.lgs 152/06 s.m.i.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table:number-columns-repeated="3"/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8">
            <table:table-cell table:style-name="ce6" office:value-type="string" calcext:value-type="string">
              <text:p>Approvazione disciplinari di gestione speciale e rilascio pareri vincolanti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- RR17/R/2008 s.mi.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table:number-columns-repeated="3"/>
            <table:table-cell table:number-columns-repeated="39"/>
            <table:table-cell table:style-name="ce9" table:number-columns-repeated="970"/>
            <table:table-cell table:style-name="ce34"/>
            <table:table-cell table:style-name="ce14"/>
          </table:table-row>
          <table:table-row table:style-name="ro39">
            <table:table-cell table:style-name="ce5" office:value-type="string" calcext:value-type="string">
              <text:p>approvazione piani di prevenzione e di gestione delle acque meteoriche e relative modifiche/volture/dinieghi/cessazioni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LR61/2000 - RR1/R/2006 smi.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4" office:value-type="string" calcext:value-type="string">
              <text:p>Modulistica reperibile sul sito della Provincia</text:p>
            </table:table-cell>
            <table:table-cell table:style-name="ce4" office:value-type="string" calcext:value-type="string">
              <text:p>per informazioni: Servizio Disciplina e Tutela Acque - Ufficio Acque Reflue</text:p>
            </table:table-cell>
            <table:table-cell table:style-name="ce4"/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40">
            <table:table-cell table:style-name="ce5" office:value-type="string" calcext:value-type="string">
              <text:p>Procedimenti di controllo Direttiva Nitrati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Direttiva Nitrati (91/676/CE) - LR 61/2000 - RR10/R/2007 s.m.i.- LR 3/2009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ANNUALE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Disciplina e Tutela Acque - Ufficio Direttiva Nitrati</text:p>
            </table:table-cell>
            <table:table-cell table:style-name="ce4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32">
            <table:table-cell table:style-name="ce6" office:value-type="string" calcext:value-type="string">
              <text:p>Adempimenti di competenza in materia di radiazioni ionizzanti (Nucleare)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/>
            </table:table-cell>
            <table:table-cell table:style-name="ce4" office:value-type="string" calcext:value-type="string">
              <text:p>Dlgs 230/2005 - LR 5/2010 (Tavolo Tecnico Nucleare)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ANNUALE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Disciplina e Tutela Acque - Ufficio Decommissioning</text:p>
            </table:table-cell>
            <table:table-cell table:style-name="ce4"/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27">
            <table:table-cell table:style-name="ce5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4" office:value-type="string" calcext:value-type="string">
              <text:p>Normativa in <text:s/>materia di scarichi idrici e di tutela delle acque</text:p>
            </table:table-cell>
            <table:table-cell table:style-name="ce4"/>
            <table:table-cell table:style-name="ce4" office:value-type="string" calcext:value-type="string">
              <text:p>Determinati dalla procedura <text:s/>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Disciplina e Tutela Acque - Ufficio Acque Reflue</text:p>
            </table:table-cell>
            <table:table-cell table:style-name="ce4"/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28">
            <table:table-cell table:style-name="ce6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4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5 anni dalla data dell'accertamento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4"/>
            <table:table-cell table:style-name="ce4" office:value-type="string" calcext:value-type="string">
              <text:p>per informazioni: Servizio Giuridico e Contenzioso</text:p>
            </table:table-cell>
            <table:table-cell table:style-name="ce4"/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  <table:table-row table:style-name="ro41">
            <table:table-cell table:style-name="ce6" office:value-type="string" calcext:value-type="string">
              <text:p>procedimenti <text:s/>di rateizzazione delle sanzioni amministrative in materia ambientale</text:p>
            </table:table-cell>
            <table:table-cell table:style-name="ce4" office:value-type="string" calcext:value-type="string">
              <text:p>Settore Ambiente Territorio</text:p>
            </table:table-cell>
            <table:table-cell table:style-name="ce49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19" office:value-type="string" calcext:value-type="string">
              <text:p>L. 689/81 -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30 gg dal ricevimento dell'istanza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Giuridico e Contenzioso</text:p>
            </table:table-cell>
            <table:table-cell table:style-name="ce4"/>
            <table:table-cell table:number-columns-repeated="39"/>
            <table:table-cell table:style-name="ce9" table:number-columns-repeated="10"/>
            <table:table-cell table:style-name="ce14" table:number-columns-repeated="2"/>
            <table:table-cell table:style-name="ce34" table:number-columns-repeated="960"/>
          </table:table-row>
        </table:table-row-group>
        <table:table-row table:style-name="ro30">
          <table:table-cell table:style-name="ce6" office:value-type="string" calcext:value-type="string">
            <text:p>Impegni di spes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n.p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29"/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2">
          <table:table-cell table:style-name="ce6" office:value-type="string" calcext:value-type="string">
            <text:p>Liquidazioni spes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29"/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Valutazione e Giudizio di Compatibilità Ambientale</text:p>
            <text:p/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- art. 23 e 27 bis</text:p>
            <text:p>L.R. n.40/98</text:p>
            <text:p>D.G.R. n.63-11032 del 16.03.2009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0 giorni + 30 giorni per verifica preliminare documenti</text:p>
            <text:p/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6">presidenza.provincia@cert.provincia.vercelli.it</text:span></text:p>
            <text:p/>
            <text:p><text:span text:style-name="T4">Per informazioni Servizio VIA</text:span>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4">
          <table:table-cell table:style-name="ce8" office:value-type="string" calcext:value-type="string">
            <text:p>Rilascio del Provvedimento Autorizzativo Unico Regionale 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- art. 27 bis</text:p>
            <text:p>L.R. n.40/98</text:p>
            <text:p/>
            <text:p/>
          </table:table-cell>
          <table:table-cell table:style-name="ce4" office:value-type="string" calcext:value-type="string">
            <text:p>DI PARTE</text:p>
          </table:table-cell>
          <table:table-cell table:style-name="ce8" office:value-type="string" calcext:value-type="string">
            <text:p>270 gg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8"/>
          <table:table-cell table:style-name="ce8" office:value-type="string" calcext:value-type="string">
            <text:p>Bolli da apporre sull'istanza e sull'atto finale, Tariffa Istruttoria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13">
          <table:table-cell table:style-name="ce8" office:value-type="string" calcext:value-type="string">
            <text:p>Verifica di assoggettabilità alla procedure di Valutazione di Imapatto Ambiental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19</text:p>
            <text:p>L.R. n.40/98</text:p>
            <text:p>D.G.R. n.63-11032 del 16.03.2009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8" office:value-type="string" calcext:value-type="string">
            <text:p>75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6">presidenza.provincia@cert.provincia.vercelli.it</text:span></text:p>
            <text:p/>
            <text:p><text:span text:style-name="T4">Per informazioni Servizio VIA</text:span>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5">
          <table:table-cell table:style-name="ce8" office:value-type="string" calcext:value-type="string">
            <text:p>Fase di scoping. Definizione dei contenuti del SIA</text:p>
            <text:p>Espressione parere sullo Studio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21</text:p>
            <text:p>L.R. n.40/98</text:p>
            <text:p>D.G.R. n.63-11032 del 16.03.2009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8" office:value-type="string" calcext:value-type="string">
            <text:p>45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6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Bolli da apporre sull'istanza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6">
          <table:table-cell table:style-name="ce8" office:value-type="string" calcext:value-type="string">
            <text:p>Verifica preliminari di assoggettamento alle procedure di VIA relative a modifiche progettuali/adeguamenti tecnici/modifiche impiantistiche in assenza di impatti significativi e negativ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6 comma 9 e 9bis</text:p>
            <text:p>L.R. n.40/98</text:p>
            <text:p/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8" office:value-type="string" calcext:value-type="string">
            <text:p>30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6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No bolli. No spese istruttorie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2">
          <table:table-cell table:style-name="ce8" office:value-type="string" calcext:value-type="string">
            <text:p>Verifica di ottemperanza alle condizioni ambietali di VIA e di Verifica di VI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28</text:p>
            <text:p>L.R. n.40/98</text:p>
            <text:p/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8" office:value-type="string" calcext:value-type="string">
            <text:p>30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4"/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6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No bolli. No spese istruttorie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7">
          <table:table-cell table:style-name="ce8" office:value-type="string" calcext:value-type="string">
            <text:p>Provvedimenti di VIA e verifica di VIA: provvedimenti di diffida, sospensione, revoc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 Lgs. 152/2006 Parte IV e s.m.i. art. 29</text:p>
          </table:table-cell>
          <table:table-cell table:style-name="ce4" office:value-type="string" calcext:value-type="string">
            <text:p>D'UFFICIO</text:p>
          </table:table-cell>
          <table:table-cell table:style-name="ce4"/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32"/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8">
          <table:table-cell table:style-name="ce8" office:value-type="string" calcext:value-type="string">
            <text:p>Sanzioni amministrative in materia di VI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 Lgs. 152/2006 Parte IV e s.m.i. art. 29</text:p>
          </table:table-cell>
          <table:table-cell table:style-name="ce4" office:value-type="string" calcext:value-type="string">
            <text:p>D'UFFICIO</text:p>
          </table:table-cell>
          <table:table-cell table:style-name="ce4" table:number-columns-repeated="4"/>
          <table:table-cell table:style-name="ce20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4"/>
          <table:table-cell table:style-name="ce32"/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Procedure di Valutazione di Progetti o opere di competenza Statale o Comunale o di altre Provinci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Lgs. n.152/2006</text:p>
            <text:p>L.R. n.40/98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Termini coincidenti con quelli del procedimento avviato da Ministero, Regione altre Provincia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8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4"/>
          <table:table-cell table:style-name="ce4" office:value-type="string" calcext:value-type="string">
            <text:p/>
            <text:p/>
            <text:p><text:span text:style-name="T4">Per informazioni Servizio VIA</text:span></text:p>
          </table:table-cell>
          <table:table-cell table:style-name="ce4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49">
          <table:table-cell table:style-name="ce8" office:value-type="string" calcext:value-type="string">
            <text:p>oridnanza di <text:s/>ripristino stato dei luoghi - progetti e opere in violazione della norma sulla Valutazione di Incidenza Ambientale 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22" office:value-type="string" calcext:value-type="string">
            <text:p>LR 19/2009 - art. 50</text:p>
          </table:table-cell>
          <table:table-cell table:style-name="ce22" office:value-type="string" calcext:value-type="string">
            <text:p>d'uffcio </text:p>
          </table:table-cell>
          <table:table-cell table:style-name="ce22" office:value-type="string" calcext:value-type="string">
            <text:p>60 gg</text:p>
          </table:table-cell>
          <table:table-cell table:style-name="ce19" table:number-columns-repeated="2"/>
          <table:table-cell table:style-name="ce22"/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19" table:number-columns-repeated="2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0">
          <table:table-cell table:style-name="ce8" office:value-type="string" calcext:value-type="string">
            <text:p>Rilascio di autorizzazioni in materia di cav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1">
          <table:table-cell table:style-name="ce8" office:value-type="string" calcext:value-type="string">
            <text:p>Rilascio di rinnovo dell'autorizzazione di cav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30">
          <table:table-cell table:style-name="ce8" office:value-type="string" calcext:value-type="string">
            <text:p>Rilascio di proroga dell'autorizzazione di cav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6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2">
          <table:table-cell table:style-name="ce8" office:value-type="string" calcext:value-type="string">
            <text:p>Rilascio di modifica dell'autorizzazione di cav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3">
          <table:table-cell table:style-name="ce8" office:value-type="string" calcext:value-type="string">
            <text:p>Rilascio di autorizzazione al subingresso nella coltivazione di cav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6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4">
          <table:table-cell table:style-name="ce8" office:value-type="string" calcext:value-type="string">
            <text:p>Provvedimento di diffid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/>
          <table:table-cell table:style-name="ce22"/>
          <table:table-cell table:style-name="ce19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30">
          <table:table-cell table:style-name="ce8" office:value-type="string" calcext:value-type="string">
            <text:p>Provvedimento di cessazione per scadenza, rinuncia, decadenza o revoca dell'autorizzazione di cav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/>
          <table:table-cell table:style-name="ce22"/>
          <table:table-cell table:style-name="ce19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5">
          <table:table-cell table:style-name="ce8" office:value-type="string" calcext:value-type="string">
            <text:p>Provvedimento per sanzioni amministrativa pecuniari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26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4"/>
          <table:table-cell table:style-name="ce22"/>
          <table:table-cell table:style-name="ce19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6">
          <table:table-cell table:style-name="ce8" office:value-type="string" calcext:value-type="string">
            <text:p>Provvedimenti di accettazione e svincolo garanzie finanziarie relativamente ad attività estrattive autorizzate dalla Provinci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30 GIORNI</text:p>
          </table:table-cell>
          <table:table-cell table:number-columns-repeated="3" table:style-name="ce19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26" office:value-type="string" calcext:value-type="string">
            <text:p>A mano all’Ufficio Protocollo dell’Ente in Via San Cristoforo n. 3 VERCELLI</text:p>
            <text:p> (orari: da lunedì a giovedì 9.00 – 12.00 e 14.30 - 16.00 ;venerdì 09.00 – 12.00).</text:p>
            <text:p> 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28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57">
          <table:table-cell table:style-name="ce5" office:value-type="string" calcext:value-type="string">
            <text:p>Licenza di attingimento</text:p>
            <text:p>d’acqua da acque superficiali</text:p>
            <text:p>e loro rinnovi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/>
          </table:table-cell>
          <table:table-cell table:style-name="ce4" office:value-type="string" calcext:value-type="string">
            <text:p/>
            <text:p/>
            <text:p>Art. 35 Regolamento Regionale n. 10/R del 29 luglio 2003 e smi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Non è</text:p>
            <text:p>previsto</text:p>
            <text:p>dalla</text:p>
            <text:p>normativa</text:p>
            <text:p/>
          </table:table-cell>
          <table:table-cell table:style-name="ce4" office:value-type="string" calcext:value-type="string">
            <text:p><text:s text:c="11"/></text:p>
          </table:table-cell>
          <table:table-cell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<text:span text:style-name="T6">ricorso al Tribunale comptente è ammesso nei confronti della atto emesso dalla Provincia entro 60 girorni e al Presidente della Repubblica entro 120 girorni</text:span>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58">
          <table:table-cell table:style-name="ce5" office:value-type="string" calcext:value-type="string">
            <text:p>Concessione di derivazione</text:p>
            <text:p>d’acqua da falda sotterranea,</text:p>
            <text:p>acque superficiali o sorgenti.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 mesi. Il termine è sospeso in pendenza dei termini stabiliti per</text:p>
            <text:p>gli adempimenti a carico dell’istante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59">
          <table:table-cell table:style-name="ce5" office:value-type="string" calcext:value-type="string">
            <text:p>Concessione in sanatoria di</text:p>
            <text:p>derivazione d’acqua da falda</text:p>
            <text:p>sotterranea, acque</text:p>
            <text:p>superficiali o sorgenti. (sono</text:p>
            <text:p>equiparate alle nuove</text:p>
            <text:p>concessioni)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 mesi. Il termine è sospeso in pendenza dei termini stabiliti per</text:p>
            <text:p>gli adempimenti a carico dell’istante.</text:p>
            <text:p>30 giorni dall’approvazione del disciplinare per sanzione amministrativa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0">
          <table:table-cell table:style-name="ce5" office:value-type="string" calcext:value-type="string">
            <text:p>Variante sostanziale di</text:p>
            <text:p>concessione di derivazione</text:p>
            <text:p>d’acqua da falda sotterranea,</text:p>
            <text:p>acque superficiali o sorgenti.</text:p>
            <text:p>(sono equiparate alle nuove</text:p>
            <text:p>Concessioni)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 mesi. Il termine è sospeso in pendenza dei termini stabiliti per</text:p>
            <text:p>gli adempimenti a carico dell’istante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1">
          <table:table-cell table:style-name="ce5" office:value-type="string" calcext:value-type="string">
            <text:p>Variante non sostanziale di</text:p>
            <text:p>concessione di derivazione</text:p>
            <text:p>d’acqua da falda sotterranea,</text:p>
            <text:p>acque superficiali o sorgenti.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2">
          <table:table-cell table:style-name="ce5" office:value-type="string" calcext:value-type="string">
            <text:p>Rinnovo concessione di</text:p>
            <text:p>derivazione d’acqua da falda</text:p>
            <text:p>sotterranea, acque</text:p>
            <text:p>superficiali o sorgenti.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3">
          <table:table-cell table:style-name="ce5" office:value-type="string" calcext:value-type="string">
            <text:p>Concessione di derivazione</text:p>
            <text:p>d’acqua da acque <text:span text:style-name="T2">superficiali</text:span></text:p>
            <text:p>Procedura semplificata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210 gg. Il termine è sospeso in pendenza dei termini stabiliti per</text:p>
            <text:p>gli adempimenti a carico dell’istante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4">
          <table:table-cell table:style-name="ce5" office:value-type="string" calcext:value-type="string">
            <text:p>Trasferimento di utenza</text:p>
            <text:p>(subingresso)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.410</text:p>
            <text:p>fabrizio.gambola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. Il termine è sospeso in pendenza dei termini stabiliti per eventuali termini stabiliti per adempimenti a carico dell’istante.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6">
          <table:table-cell table:style-name="ce5" office:value-type="string" calcext:value-type="string">
            <text:p>Autorizzazione all’uso plurimo delle acque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Art. 36 bis, 36 ter e 36 quater Regolamento Regionale n. 10/R del 29 luglio 2003 e smi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. Il termine è sospeso in pendenza dei termini stabiliti per eventuali termini stabiliti per adempimenti a carico dell’istante.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6">
          <table:table-cell table:style-name="ce5" office:value-type="string" calcext:value-type="string">
            <text:p>Rinuncia concessione di</text:p>
            <text:p>derivazione d’acqua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67">
          <table:table-cell table:style-name="ce10" office:value-type="string" calcext:value-type="string">
            <text:p><text:span text:style-name="T3">Titolare del potere sostitutivo</text:span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p>
          </table:table-cell>
          <table:table-cell table:style-name="ce15" table:number-columns-repeated="2"/>
          <table:table-cell table:style-name="ce23"/>
          <table:table-cell table:style-name="ce15"/>
          <table:table-cell table:style-name="ce23" table:number-columns-repeated="8"/>
          <table:table-cell table:number-columns-repeated="39"/>
          <table:table-cell table:style-name="ce9" table:number-columns-repeated="10"/>
          <table:table-cell table:style-name="ce14" table:number-columns-repeated="962"/>
        </table:table-row>
        <table:table-row table:style-name="ro65" table:number-rows-repeated="75">
          <table:table-cell/>
          <table:table-cell table:style-name="ce139" table:number-columns-repeated="2"/>
          <table:table-cell/>
          <table:table-cell table:style-name="ce139"/>
          <table:table-cell table:number-columns-repeated="1019"/>
        </table:table-row>
        <table:table-row table:style-name="ro65" table:number-rows-repeated="65174">
          <table:table-cell table:number-columns-repeated="1024"/>
        </table:table-row>
        <table:table-row table:style-name="ro69" table:number-rows-repeated="69">
          <table:table-cell table:number-columns-repeated="1024"/>
        </table:table-row>
        <table:table-row table:style-name="ro65" table:number-rows-repeated="983126">
          <table:table-cell table:number-columns-repeated="1024"/>
        </table:table-row>
        <table:table-row table:style-name="ro70" table:number-rows-repeated="51">
          <table:table-cell table:number-columns-repeated="1024"/>
        </table:table-row>
        <table:table-row table:style-name="ro70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R$1"/>
          <table:named-range table:name="Print_Area" table:base-cell-address="$Foglio1.$A$1" table:cell-range-address="Foglio1.$A$1:Foglio1.$M$55"/>
        </table:named-expressions>
      </table:table>
      <table:table table:name="Foglio2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65" table:number-rows-repeated="1048575">
          <table:table-cell table:number-columns-repeated="1024"/>
        </table:table-row>
        <table:table-row table:style-name="ro65">
          <table:table-cell table:number-columns-repeated="1024"/>
        </table:table-row>
      </table:table>
      <table:table table:name="Foglio3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65" table:number-rows-repeated="1048575">
          <table:table-cell table:number-columns-repeated="1024"/>
        </table:table-row>
        <table:table-row table:style-name="ro65">
          <table:table-cell table:number-columns-repeated="1024"/>
        </table:table-row>
      </table:table>
      <table:table table:name="Foglio4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68" table:number-rows-repeated="1048575">
          <table:table-cell table:number-columns-repeated="1024"/>
        </table:table-row>
        <table:table-row table:style-name="ro68">
          <table:table-cell table:number-columns-repeated="1024"/>
        </table:table-row>
      </table:table>
      <table:table table:name="Foglio5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68" table:number-rows-repeated="1048575">
          <table:table-cell table:number-columns-repeated="1024"/>
        </table:table-row>
        <table:table-row table:style-name="ro68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A$1:Foglio1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4" svg:font-family="Arial"/>
    <style:font-face style:name="Arial1" svg:font-family="Arial1"/>
    <style:font-face style:name="Arial2" svg:font-family="Arial2"/>
    <style:font-face style:name="Arial3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Excel_5f_BuiltIn_5f_Hyperlink_20_1" style:display-name="Excel_BuiltIn_Hyperlink 1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0pt" style:font-size-asian="10pt" style:font-size-complex="10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10mm" fo:margin-bottom="9mm" fo:margin-left="4.99mm" fo:margin-right="4.99mm" style:print-page-order="ltr" style:first-page-number="continue" style:scale-to="65%" style:table-centering="horizontal" style:print="charts drawing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0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0mm" fo:margin-bottom="0mm" fo:margin-left="0mm" fo:margin-right="0mm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0">00/00/0000</text:date>, <text:time style:data-style-name="N2" text:time-value="10:20:41.986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fortea</meta:initial-creator>
    <meta:creation-date>2017-03-27T12:06:13Z</meta:creation-date>
    <dc:date>2023-02-10T10:21:22.921000000</dc:date>
    <meta:editing-cycles>165</meta:editing-cycles>
    <meta:editing-duration>PT15H6M24S</meta:editing-duration>
    <meta:print-date>2023-02-06T15:45:19.695000000</meta:print-date>
    <meta:document-statistic meta:table-count="5" meta:cell-count="917" meta:object-count="0"/>
  </office:meta>
</office:document-meta>
</file>