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3" svg:font-family="Arial"/>
    <style:font-face style:name="Arial1" svg:font-family="Arial1"/>
    <style:font-face style:name="Arial2" svg:font-family="Arial2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9" style:family="table-column">
      <style:table-column-properties fo:break-before="auto" style:column-width="17.36mm"/>
    </style:style>
    <style:style style:name="co18" style:family="table-column">
      <style:table-column-properties fo:break-before="auto" style:column-width="18.63mm"/>
    </style:style>
    <style:style style:name="co19" style:family="table-column">
      <style:table-column-properties fo:break-before="auto" style:column-width="22.65mm"/>
    </style:style>
    <style:style style:name="co4" style:family="table-column">
      <style:table-column-properties fo:break-before="auto" style:column-width="51.22mm"/>
    </style:style>
    <style:style style:name="co5" style:family="table-column">
      <style:table-column-properties fo:break-before="auto" style:column-width="38.52mm"/>
    </style:style>
    <style:style style:name="co6" style:family="table-column">
      <style:table-column-properties fo:break-before="auto" style:column-width="53.13mm"/>
    </style:style>
    <style:style style:name="co7" style:family="table-column">
      <style:table-column-properties fo:break-before="auto" style:column-width="48.05mm"/>
    </style:style>
    <style:style style:name="co8" style:family="table-column">
      <style:table-column-properties fo:break-before="auto" style:column-width="28.36mm"/>
    </style:style>
    <style:style style:name="co10" style:family="table-column">
      <style:table-column-properties fo:break-before="auto" style:column-width="31.75mm"/>
    </style:style>
    <style:style style:name="co11" style:family="table-column">
      <style:table-column-properties fo:break-before="auto" style:column-width="15.88mm"/>
    </style:style>
    <style:style style:name="co12" style:family="table-column">
      <style:table-column-properties fo:break-before="auto" style:column-width="16.3mm"/>
    </style:style>
    <style:style style:name="co13" style:family="table-column">
      <style:table-column-properties fo:break-before="auto" style:column-width="59.06mm"/>
    </style:style>
    <style:style style:name="co14" style:family="table-column">
      <style:table-column-properties fo:break-before="auto" style:column-width="41.7mm"/>
    </style:style>
    <style:style style:name="co15" style:family="table-column">
      <style:table-column-properties fo:break-before="auto" style:column-width="56.3mm"/>
    </style:style>
    <style:style style:name="co16" style:family="table-column">
      <style:table-column-properties fo:break-before="auto" style:column-width="53.98mm"/>
    </style:style>
    <style:style style:name="co17" style:family="table-column">
      <style:table-column-properties fo:break-before="auto" style:column-width="29.63mm"/>
    </style:style>
    <style:style style:name="co20" style:family="table-column">
      <style:table-column-properties fo:break-before="auto" style:column-width="17.78mm"/>
    </style:style>
    <style:style style:name="co21" style:family="table-column">
      <style:table-column-properties fo:break-before="auto" style:column-width="18.42mm"/>
    </style:style>
    <style:style style:name="co22" style:family="table-column">
      <style:table-column-properties fo:break-before="auto" style:column-width="22.44mm"/>
    </style:style>
    <style:style style:name="ro64" style:family="table-row">
      <style:table-row-properties style:row-height="4.5mm" fo:break-before="auto" style:use-optimal-row-height="false"/>
    </style:style>
    <style:style style:name="ro67" style:family="table-row">
      <style:table-row-properties style:row-height="4.87mm" fo:break-before="auto" style:use-optimal-row-height="true"/>
    </style:style>
    <style:style style:name="ro3" style:family="table-row">
      <style:table-row-properties style:row-height="12.28mm" fo:break-before="auto" style:use-optimal-row-height="false"/>
    </style:style>
    <style:style style:name="ro4" style:family="table-row">
      <style:table-row-properties style:row-height="17.52mm" fo:break-before="auto" style:use-optimal-row-height="false"/>
    </style:style>
    <style:style style:name="ro5" style:family="table-row">
      <style:table-row-properties style:row-height="59.06mm" fo:break-before="auto" style:use-optimal-row-height="false"/>
    </style:style>
    <style:style style:name="ro6" style:family="table-row">
      <style:table-row-properties style:row-height="52.92mm" fo:break-before="auto" style:use-optimal-row-height="false"/>
    </style:style>
    <style:style style:name="ro7" style:family="table-row">
      <style:table-row-properties style:row-height="51.86mm" fo:break-before="auto" style:use-optimal-row-height="false"/>
    </style:style>
    <style:style style:name="ro8" style:family="table-row">
      <style:table-row-properties style:row-height="35.97mm" fo:break-before="auto" style:use-optimal-row-height="true"/>
    </style:style>
    <style:style style:name="ro9" style:family="table-row">
      <style:table-row-properties style:row-height="52.9mm" fo:break-before="auto" style:use-optimal-row-height="false"/>
    </style:style>
    <style:style style:name="ro10" style:family="table-row">
      <style:table-row-properties style:row-height="61.72mm" fo:break-before="auto" style:use-optimal-row-height="false"/>
    </style:style>
    <style:style style:name="ro11" style:family="table-row">
      <style:table-row-properties style:row-height="57.13mm" fo:break-before="auto" style:use-optimal-row-height="false"/>
    </style:style>
    <style:style style:name="ro12" style:family="table-row">
      <style:table-row-properties style:row-height="61.01mm" fo:break-before="auto" style:use-optimal-row-height="false"/>
    </style:style>
    <style:style style:name="ro13" style:family="table-row">
      <style:table-row-properties style:row-height="59.6mm" fo:break-before="auto" style:use-optimal-row-height="false"/>
    </style:style>
    <style:style style:name="ro14" style:family="table-row">
      <style:table-row-properties style:row-height="57.13mm" fo:break-before="auto" style:use-optimal-row-height="true"/>
    </style:style>
    <style:style style:name="ro15" style:family="table-row">
      <style:table-row-properties style:row-height="59.95mm" fo:break-before="auto" style:use-optimal-row-height="false"/>
    </style:style>
    <style:style style:name="ro16" style:family="table-row">
      <style:table-row-properties style:row-height="61.37mm" fo:break-before="auto" style:use-optimal-row-height="false"/>
    </style:style>
    <style:style style:name="ro17" style:family="table-row">
      <style:table-row-properties style:row-height="60.31mm" fo:break-before="auto" style:use-optimal-row-height="false"/>
    </style:style>
    <style:style style:name="ro18" style:family="table-row">
      <style:table-row-properties style:row-height="53.6mm" fo:break-before="auto" style:use-optimal-row-height="true"/>
    </style:style>
    <style:style style:name="ro19" style:family="table-row">
      <style:table-row-properties style:row-height="47.63mm" fo:break-before="auto" style:use-optimal-row-height="false"/>
    </style:style>
    <style:style style:name="ro20" style:family="table-row">
      <style:table-row-properties style:row-height="53.23mm" fo:break-before="auto" style:use-optimal-row-height="false"/>
    </style:style>
    <style:style style:name="ro21" style:family="table-row">
      <style:table-row-properties style:row-height="32.44mm" fo:break-before="auto" style:use-optimal-row-height="true"/>
    </style:style>
    <style:style style:name="ro22" style:family="table-row">
      <style:table-row-properties style:row-height="46.55mm" fo:break-before="auto" style:use-optimal-row-height="true"/>
    </style:style>
    <style:style style:name="ro23" style:family="table-row">
      <style:table-row-properties style:row-height="36.14mm" fo:break-before="auto" style:use-optimal-row-height="false"/>
    </style:style>
    <style:style style:name="ro24" style:family="table-row">
      <style:table-row-properties style:row-height="4.55mm" fo:break-before="auto" style:use-optimal-row-height="false"/>
    </style:style>
    <style:style style:name="ro25" style:family="table-row">
      <style:table-row-properties style:row-height="4.52mm" fo:break-before="auto" style:use-optimal-row-height="fals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3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font-size="9pt" fo:font-weight="bold" style:font-size-asian="9pt" style:font-weight-asian="bold" style:font-size-complex="9pt" style:font-weight-complex="bold"/>
    </style:style>
    <style:style style:name="ce4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style:font-name="Arial2" fo:font-size="9pt" style:font-name-asian="Arial2" style:font-size-asian="9pt" style:font-name-complex="Arial2" style:font-size-complex="9pt"/>
    </style:style>
    <style:style style:name="ce5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2" fo:font-size="9pt" style:font-name-asian="Arial2" style:font-size-asian="9pt" style:font-name-complex="Arial2" style:font-size-complex="9pt"/>
    </style:style>
    <style:style style:name="ce8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" fo:font-size="9pt" style:font-name-asian="Arial3" style:font-size-asian="9pt" style:font-name-complex="Arial3" style:font-size-complex="9pt"/>
    </style:style>
    <style:style style:name="ce9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style:vertical-align="middle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none" style:vertical-align="middle"/>
      <style:paragraph-properties fo:margin-left="0mm" style:writing-mode="lr-tb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style:vertical-align="middle"/>
      <style:text-properties fo:font-size="9pt" style:text-underline-style="solid" style:text-underline-width="auto" style:text-underline-color="font-color" style:font-size-asian="9pt" style:font-size-complex="9pt"/>
    </style:style>
    <style:style style:name="ce125" style:family="table-cell" style:parent-style-name="Default" style:data-style-name="N0">
      <style:table-cell-properties style:diagonal-bl-tr="none" style:diagonal-tl-br="none" fo:background-color="transparent" fo:wrap-option="wrap" style:vertical-align="middle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vertical-align="middle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none" style:vertical-align="middle"/>
      <style:text-properties fo:font-size="9pt" style:font-size-asian="9pt" style:font-size-complex="9pt"/>
    </style:style>
    <style:style style:name="ce139" style:family="table-cell" style:parent-style-name="Default" style:data-style-name="N0">
      <style:table-cell-properties style:diagonal-bl-tr="none" style:diagonal-tl-br="none" fo:background-color="transparent"/>
      <style:text-properties fo:font-size="9pt" style:font-size-asian="9pt" style:font-size-complex="9pt"/>
    </style:style>
    <style:style style:name="ce17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2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20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none" style:vertical-align="middle"/>
      <style:text-properties fo:font-size="9pt" style:font-size-asian="9pt" style:font-size-complex="9pt"/>
    </style:style>
    <style:style style:name="ce19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0.74pt solid #000000" style:vertical-align="middle"/>
      <style:text-properties fo:font-size="9pt" style:font-size-asian="9pt" style:font-size-complex="9pt"/>
    </style:style>
    <style:style style:name="ce164" style:family="table-cell" style:parent-style-name="Default" style:data-style-name="N0">
      <style:table-cell-properties style:diagonal-bl-tr="none" style:diagonal-tl-br="none" style:text-align-source="fix" style:repeat-content="false" fo:background-color="transparent" fo:wrap-option="wrap" style:vertical-align="middle"/>
      <style:paragraph-properties fo:text-align="center"/>
      <style:text-properties fo:font-size="9pt" style:font-size-asian="9pt" style:font-size-complex="9pt"/>
    </style:style>
    <style:style style:name="ce31" style:family="table-cell" style:parent-style-name="Excel_5f_BuiltIn_5f_Hyperlink_20_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shrink-to-fit="true" style:vertical-align="middle"/>
      <style:text-properties fo:color="#000000" fo:font-size="9pt" style:text-underline-style="none" style:font-size-asian="9pt" style:font-size-complex="9pt"/>
    </style:style>
    <style:style style:name="ce29" style:family="table-cell" style:parent-style-name="Excel_5f_BuiltIn_5f_Hyperlink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color="#000000" fo:font-size="9pt" style:text-underline-style="none" style:font-size-asian="9pt" style:font-size-complex="9pt"/>
    </style:style>
    <style:style style:name="ce30" style:family="table-cell" style:parent-style-name="Excel_5f_BuiltIn_5f_Hyperlink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34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vertical-align="middle"/>
    </style:style>
    <style:style style:name="ce40" style:family="table-cell" style:parent-style-name="Default" style:data-style-name="N0"/>
    <style:style style:name="gr1" style:family="graphic">
      <style:graphic-properties draw:stroke="none" draw:fill="none" draw:textarea-horizontal-align="left" draw:textarea-vertical-align="top" draw:auto-grow-height="false" draw:auto-grow-width="false" fo:padding-top="0mm" fo:padding-bottom="0mm" fo:padding-left="0mm" fo:padding-right="0mm" fo:wrap-option="no-wrap"/>
    </style:style>
    <style:style style:name="P1" style:family="paragraph">
      <style:paragraph-properties fo:margin-left="0mm" fo:margin-right="0mm" fo:margin-top="0mm" fo:margin-bottom="0mm" fo:line-height="100%" fo:text-indent="0mm" style:punctuation-wrap="simple" style:writing-mode="lr-tb">
        <style:tab-stops/>
      </style:paragraph-properties>
    </style:style>
    <style:style style:name="P2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fo:font-variant="normal" fo:text-transform="none" fo:color="#000000" style:text-line-through-style="none" style:text-line-through-type="none" style:text-position="0% 100%" fo:font-family="Arial" style:font-family-generic="swiss" style:font-pitch="variable" fo:font-size="9pt" fo:letter-spacing="normal" fo:language="it" fo:country="IT" fo:font-style="normal" style:text-underline-style="none" fo:font-weight="normal" style:text-underline-mode="continuous" style:text-overline-mode="continuous" style:text-line-through-mode="continuous" style:letter-kerning="true" style:font-family-asian="'Segoe UI'" style:font-pitch-asian="variable" style:font-size-asian="9pt" style:font-style-asian="normal" style:font-weight-asian="normal" style:font-family-complex="Tahoma" style:font-pitch-complex="variable" style:font-size-complex="9pt" style:font-style-complex="normal" style:font-weight-complex="normal"/>
    </style:style>
    <style:style style:name="T2" style:family="text">
      <style:text-properties fo:color="#000000" style:font-name="Arial1" fo:font-size="11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weight-asian="normal" style:font-weight-complex="normal" style:font-style-asian="normal" style:font-style-complex="normal"/>
    </style:style>
    <style:style style:name="T3" style:family="text">
      <style:text-properties fo:color="#000000" fo:font-size="11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1pt" style:font-size-complex="11pt" style:font-weight-asian="bold" style:font-weight-complex="bold" style:font-style-asian="normal" style:font-style-complex="normal"/>
    </style:style>
    <style:style style:name="T4" style:family="text">
      <style:text-properties fo:color="#000000" style:font-name="Arial1" fo:font-size="10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fo:color="#0000ff" fo:font-size="9pt" fo:font-weight="normal" style:text-underline-style="solid" style:text-underline-width="auto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ff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4">
        <table:shapes>
          <draw:frame draw:z-index="0" draw:name="CasellaDiTesto 1" draw:style-name="gr1" draw:text-style-name="P2" svg:width="100.56mm" svg:height="7.3mm" svg:x="763.61mm" svg:y="706.19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" draw:name="CasellaDiTesto 2" draw:style-name="gr1" draw:text-style-name="P2" svg:width="100.55mm" svg:height="7.3mm" svg:x="764.04mm" svg:y="739.8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2" draw:name="CasellaDiTesto 7" draw:style-name="gr1" draw:text-style-name="P2" svg:width="89.2mm" svg:height="7.11mm" svg:x="763.7mm" svg:y="847.8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3" draw:name="CasellaDiTesto 8" draw:style-name="gr1" draw:text-style-name="P2" svg:width="89.81mm" svg:height="7.11mm" svg:x="771.28mm" svg:y="983.44mm">
            <draw:text-box>
              <text:p text:style-name="P1"><text:span text:style-name="T1">Bolli da apporre sull’istanza al SUAP e sull’atto finale</text:span></text:p>
            </draw:text-box>
          </draw:frame>
          <draw:frame draw:z-index="4" draw:name="CasellaDiTesto 9" draw:style-name="gr1" draw:text-style-name="P2" svg:width="89.81mm" svg:height="7.11mm" svg:x="767.65mm" svg:y="1015.6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5" draw:name="CasellaDiTesto 10" draw:style-name="gr1" draw:text-style-name="P2" svg:width="89.81mm" svg:height="7.11mm" svg:x="767.95mm" svg:y="1052.54mm">
            <draw:text-box>
              <text:p text:style-name="P1"><text:span text:style-name="T1">Bolli da apporre sull’istanza al SUAP e sull’atto finale</text:span></text:p>
            </draw:text-box>
          </draw:frame>
          <draw:frame draw:z-index="6" draw:name="CasellaDiTesto 11" draw:style-name="gr1" draw:text-style-name="P2" svg:width="89.81mm" svg:height="7.11mm" svg:x="771.29mm" svg:y="1084.7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7" draw:name="CasellaDiTesto 12" draw:style-name="gr1" draw:text-style-name="P2" svg:width="89.81mm" svg:height="7.11mm" svg:x="772.81mm" svg:y="1118.99mm">
            <draw:text-box>
              <text:p text:style-name="P1"><text:span text:style-name="T1">Bolli da apporre sull’istanza al SUAP e sull’atto finale</text:span></text:p>
            </draw:text-box>
          </draw:frame>
          <draw:frame draw:z-index="8" draw:name="CasellaDiTesto 13" draw:style-name="gr1" draw:text-style-name="P2" svg:width="89.81mm" svg:height="7.11mm" svg:x="774.02mm" svg:y="1153.55mm">
            <draw:text-box>
              <text:p text:style-name="P1"><text:span text:style-name="T1">Bolli da apporre sull’istanza al SUAP e sull’atto finale</text:span></text:p>
            </draw:text-box>
          </draw:frame>
          <draw:frame draw:z-index="9" draw:name="CasellaDiTesto 14" draw:style-name="gr1" draw:text-style-name="P2" svg:width="89.81mm" svg:height="7.11mm" svg:x="769.78mm" svg:y="1186.3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0" draw:name="CasellaDiTesto 11" draw:style-name="gr1" draw:text-style-name="P2" svg:width="89.81mm" svg:height="7.11mm" svg:x="771.29mm" svg:y="1384.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1" draw:name="CasellaDiTesto 12" draw:style-name="gr1" draw:text-style-name="P2" svg:width="89.81mm" svg:height="7.11mm" svg:x="772.81mm" svg:y="1418.46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2" draw:name="CasellaDiTesto 14" draw:style-name="gr1" draw:text-style-name="P2" svg:width="89.81mm" svg:height="7.11mm" svg:x="769.78mm" svg:y="1485.8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3" draw:name="CasellaDiTesto 2" draw:style-name="gr1" draw:text-style-name="P2" svg:width="100.55mm" svg:height="7.3mm" svg:x="764.04mm" svg:y="673.4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4" draw:name="CasellaDiTesto 7" draw:style-name="gr1" draw:text-style-name="P2" svg:width="89.2mm" svg:height="7.11mm" svg:x="763.7mm" svg:y="781.41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5" draw:name="CasellaDiTesto 8" draw:style-name="gr1" draw:text-style-name="P2" svg:width="89.81mm" svg:height="7.11mm" svg:x="771.28mm" svg:y="917.0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6" draw:name="CasellaDiTesto 9" draw:style-name="gr1" draw:text-style-name="P2" svg:width="89.81mm" svg:height="7.11mm" svg:x="767.65mm" svg:y="949.2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7" draw:name="CasellaDiTesto 10" draw:style-name="gr1" draw:text-style-name="P2" svg:width="89.81mm" svg:height="7.11mm" svg:x="767.95mm" svg:y="986.1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8" draw:name="CasellaDiTesto 11" draw:style-name="gr1" draw:text-style-name="P2" svg:width="89.81mm" svg:height="7.11mm" svg:x="771.29mm" svg:y="1018.3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9" draw:name="CasellaDiTesto 12" draw:style-name="gr1" draw:text-style-name="P2" svg:width="89.81mm" svg:height="7.11mm" svg:x="772.81mm" svg:y="1052.58mm">
            <draw:text-box>
              <text:p text:style-name="P1"><text:span text:style-name="T1">Bolli da apporre sull’istanza al SUAP e sull’atto finale</text:span></text:p>
            </draw:text-box>
          </draw:frame>
        </table:shapes>
        <table:table-column table:style-name="co4" table:default-cell-style-name="ce125"/>
        <table:table-column table:style-name="co5" table:default-cell-style-name="ce125"/>
        <table:table-column table:style-name="co6" table:default-cell-style-name="ce125"/>
        <table:table-column table:style-name="co7" table:default-cell-style-name="ce125"/>
        <table:table-column table:style-name="co8" table:default-cell-style-name="ce164"/>
        <table:table-column table:style-name="co10" table:default-cell-style-name="ce164"/>
        <table:table-column table:style-name="co11" table:default-cell-style-name="ce164"/>
        <table:table-column table:style-name="co12" table:default-cell-style-name="ce164"/>
        <table:table-column table:style-name="co9" table:default-cell-style-name="ce164"/>
        <table:table-column table:style-name="co13" table:default-cell-style-name="ce125"/>
        <table:table-column table:style-name="co14" table:default-cell-style-name="ce164"/>
        <table:table-column table:style-name="co15" table:default-cell-style-name="ce164"/>
        <table:table-column table:style-name="co16" table:default-cell-style-name="ce125"/>
        <table:table-column table:style-name="co17" table:default-cell-style-name="ce125"/>
        <table:table-column table:style-name="co20" table:number-columns-repeated="48" table:default-cell-style-name="ce125"/>
        <table:table-column table:style-name="co20" table:number-columns-repeated="959" table:default-cell-style-name="ce139"/>
        <table:table-column table:style-name="co21" table:default-cell-style-name="ce139"/>
        <table:table-column table:style-name="co22" table:default-cell-style-name="ce139"/>
        <table:table-column table:style-name="co18" table:default-cell-style-name="ce139"/>
        <table:table-row table:style-name="ro3">
          <table:table-cell table:style-name="ce3" office:value-type="string" calcext:value-type="string" table:number-columns-spanned="1" table:number-rows-spanned="2">
            <text:p>Descrizione del Procedimento</text:p>
          </table:table-cell>
          <table:table-cell table:style-name="ce3" office:value-type="string" calcext:value-type="string" table:number-columns-spanned="1" table:number-rows-spanned="2">
            <text:p>Settore</text:p>
          </table:table-cell>
          <table:table-cell table:style-name="ce17" office:value-type="string" calcext:value-type="string" table:number-columns-spanned="1" table:number-rows-spanned="2">
            <text:p>Ufficio responsabile dell'istruttoria</text:p>
          </table:table-cell>
          <table:table-cell table:style-name="ce3" office:value-type="string" calcext:value-type="string" table:number-columns-spanned="1" table:number-rows-spanned="2">
            <text:p>Normativa di riferimento</text:p>
          </table:table-cell>
          <table:table-cell table:style-name="ce3" office:value-type="string" calcext:value-type="string" table:number-columns-spanned="1" table:number-rows-spanned="2">
            <text:p>Iniziativa (di parte/d'ufficio)</text:p>
          </table:table-cell>
          <table:table-cell table:style-name="ce3" office:value-type="string" calcext:value-type="string" table:number-columns-spanned="1" table:number-rows-spanned="2">
            <text:p>Termini di legge</text:p>
          </table:table-cell>
          <table:table-cell table:style-name="ce3" office:value-type="string" calcext:value-type="string">
            <text:p>Soggetto a Dia</text:p>
          </table:table-cell>
          <table:table-cell table:style-name="ce3" office:value-type="string" calcext:value-type="string">
            <text:p>Silenzio assenso</text:p>
          </table:table-cell>
          <table:table-cell table:style-name="ce3" office:value-type="string" calcext:value-type="string">
            <text:p>Silenzio rifiuto</text:p>
          </table:table-cell>
          <table:table-cell table:style-name="ce3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3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3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3" office:value-type="string" calcext:value-type="string" table:number-columns-spanned="1" table:number-rows-spanned="2">
            <text:p>modalità effettuazione pagamenti ove necessari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">
          <table:covered-table-cell table:number-columns-repeated="6" table:style-name="ce4"/>
          <table:table-cell table:style-name="ce3" office:value-type="string" calcext:value-type="string" table:number-columns-spanned="3" table:number-rows-spanned="1">
            <text:p>si/no</text:p>
          </table:table-cell>
          <table:covered-table-cell table:number-columns-repeated="6" table:style-name="ce4"/>
          <table:table-cell table:style-name="ce9" table:number-columns-repeated="49"/>
          <table:table-cell table:style-name="ce14" table:number-columns-repeated="962"/>
        </table:table-row>
        <table:table-row table:style-name="ro5">
          <table:table-cell table:style-name="ce6" office:value-type="string" calcext:value-type="string">
            <text:p>Impegni di spesa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>Tutte le unità organizzative dell’ente</text:p>
          </table:table-cell>
          <table:table-cell table:style-name="ce4" office:value-type="string" calcext:value-type="string">
            <text:p>L.241/90 e s.m.i.</text:p>
            <text:p>D.Lgs. 267/2000 e s.m.i. - Parte seconda - Titolo III - Capo II artt. 182-183</text:p>
          </table:table-cell>
          <table:table-cell table:style-name="ce4" office:value-type="string" calcext:value-type="string">
            <text:p>D'UFFICIO</text:p>
          </table:table-cell>
          <table:table-cell table:style-name="ce4" office:value-type="string" calcext:value-type="string">
            <text:p>n.p.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table:number-columns-repeated="2"/>
          <table:table-cell table:style-name="ce29" office:value-type="string" calcext:value-type="string">
            <text:p><text:a xlink:href="http://www.provincia.vercelli.it/index.php?show=detail&amp;ID=50" xlink:type="simple">Per informazioni</text:a>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 table:style-name="ro6">
          <table:table-cell table:style-name="ce6" office:value-type="string" calcext:value-type="string">
            <text:p>Liquidazioni spese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>Tutte le unità organizzative dell’ente</text:p>
          </table:table-cell>
          <table:table-cell table:style-name="ce4" office:value-type="string" calcext:value-type="string">
            <text:p>L.241/90 e s.m.i.</text:p>
            <text:p>D.Lgs. 267/2000 e s.m.i. - Parte seconda - Titolo III - Capo II artt. 182-184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table:number-columns-repeated="2"/>
          <table:table-cell table:style-name="ce29" office:value-type="string" calcext:value-type="string">
            <text:p><text:a xlink:href="http://www.provincia.vercelli.it/index.php?show=detail&amp;ID=50" xlink:type="simple">Per informazioni</text:a>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 table:style-name="ro7">
          <table:table-cell table:style-name="ce5" office:value-type="string" calcext:value-type="string">
            <text:p>Autorizzazione unica D.lgs 387-2003 per impianti di produzione di energia elettrica a fonti rinnovabili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Tutela e Valorizzazione Risorse energetiche - Impianti termici</text:p>
            <text:p>Via San Cristoforo, 3</text:p>
            <text:p>13100 VERCELLI</text:p>
            <text:p>Tel.0161-590.305</text:p>
            <text:p>carla.erbetta@provincia.vercelli.it</text:p>
            <text:p/>
          </table:table-cell>
          <table:table-cell table:style-name="ce20" office:value-type="string" calcext:value-type="string">
            <text:p>D.Lgs. 387/2003 e s.m.i. <text:s/>Art. 12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IORNI (al netto dei tempi previsti per la V.I.A.)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 ricorso straordinario al Presidente della Repubblica nei termini di 60 e 120 giorni, rispettivamente, dalla piena conoscenza dell'atto. Per la fonte idroelettrica: Ricorso al Tribunale Regionale delle Acque Pubbliche, se si ravvisano lesioni a diritti soggettivi, o al Tribunale Superiore delle Acque Pubbliche, per vizi di legittimità, entro 60 giorni dalla piena conoscenza dell’atto</text:p>
            <text:p/>
          </table:table-cell>
          <table:table-cell table:style-name="ce31" office:value-type="string" calcext:value-type="string">
            <text:p>Modulistica reperibile su sito Provincia di Vercelli- Servizio Tutela e Valorizzazione delle Risorse Energetiche – Impianti Termici al seguente LINK</text:p>
          </table:table-cell>
          <table:table-cell table:style-name="ce4" office:value-type="string" calcext:value-type="string">
            <text:p/>
            <text:p/>
            <text:p>Tramite PEC all'indirizzo: <text:span text:style-name="T5">presidenza.provincia@cert.provincia.vercelli.it</text:span></text:p>
            <text:p/>
            <text:p>Per informazioni: <text:span text:style-name="T6">Servizio Tutela e Valorizzazione delle Risorse Energetiche – Impianti termici</text:span></text:p>
          </table:table-cell>
          <table:table-cell table:style-name="ce4" office:value-type="string" calcext:value-type="string">
            <text:p>.</text:p>
            <text:p>Marca da bollo su istanza e atto finale - Vedi tariffe istruttorie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8">
          <table:table-cell table:style-name="ce5" office:value-type="string" calcext:value-type="string">
            <text:p>Autorizzazione Unica art. 11,c.7 D.Lgs. 115/08 per impianti di cogenerazione a fonti convenzionali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Tutela e Valorizzazione Risorse energetiche - Impianti termici</text:p>
            <text:p>Via San Cristoforo, 3</text:p>
            <text:p>13100 VERCELLI</text:p>
            <text:p>Tel.0161-590.305</text:p>
            <text:p>carla.erbetta@provincia.vercelli.it</text:p>
            <text:p/>
          </table:table-cell>
          <table:table-cell table:style-name="ce20" office:value-type="string" calcext:value-type="string">
            <text:p>D.Lgs. 115/2008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1" office:value-type="string" calcext:value-type="string">
            <text:p>Modulistica reperibile su sito Provincia di Vercelli- Servizio Tutela e Valorizzazione delle Risorse Energetiche – Impianti Termici al seguente LINK</text:p>
          </table:table-cell>
          <table:table-cell table:style-name="ce4" office:value-type="string" calcext:value-type="string">
            <text:p/>
            <text:p/>
            <text:p>Tramite PEC all'indirizzo: <text:span text:style-name="T5">presidenza.provincia@cert.provincia.vercelli.it</text:span></text:p>
            <text:p/>
            <text:p>Per informazioni: <text:span text:style-name="T6">Servizio Tutela e Valorizzazione delle Risorse Energetiche – Impianti termici</text:span></text:p>
          </table:table-cell>
          <table:table-cell table:style-name="ce4" office:value-type="string" calcext:value-type="string">
            <text:p>.</text:p>
            <text:p>Marca da bollo su istanza e atto finale - Vedi tariffe istruttorie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8">
          <table:table-cell table:style-name="ce5" office:value-type="string" calcext:value-type="string">
            <text:p>Autorizzazione depositi di oli minerali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Tutela e Valorizzazione Risorse energetiche - Impianti termici</text:p>
            <text:p>Via San Cristoforo, 3</text:p>
            <text:p>13100 VERCELLI</text:p>
            <text:p>Tel.0161-590.305</text:p>
            <text:p>carla.erbetta@provincia.vercelli.it</text:p>
            <text:p/>
          </table:table-cell>
          <table:table-cell table:style-name="ce4" office:value-type="string" calcext:value-type="string">
            <text:p>D.P.R. 420/94</text:p>
            <text:p>L. 239/04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1" office:value-type="string" calcext:value-type="string">
            <text:p>Modulistica reperibile su sito Provincia di Vercelli- Servizio Tutela e Valorizzazione delle Risorse Energetiche – Impianti Termici al seguente LINK</text:p>
          </table:table-cell>
          <table:table-cell table:style-name="ce4" office:value-type="string" calcext:value-type="string">
            <text:p/>
            <text:p/>
            <text:p>Tramite PEC all'indirizzo: <text:span text:style-name="T5">presidenza.provincia@cert.provincia.vercelli.it</text:span></text:p>
            <text:p/>
            <text:p>Per informazioni: <text:span text:style-name="T6">Servizio Tutela e Valorizzazione delle Risorse Energetiche – Impianti termici</text:span></text:p>
          </table:table-cell>
          <table:table-cell table:style-name="ce4" office:value-type="string" calcext:value-type="string">
            <text:p>.</text:p>
            <text:p>Marca da bollo su istanza e atto finale - Vedi tariffe istruttorie</text:p>
          </table:table-cell>
          <table:table-cell table:style-name="ce9" table:number-columns-repeated="49"/>
          <table:table-cell table:style-name="ce14"/>
          <table:table-cell table:style-name="ce34" table:number-columns-repeated="961"/>
        </table:table-row>
        <table:table-row table:style-name="ro8">
          <table:table-cell table:style-name="ce5" office:value-type="string" calcext:value-type="string">
            <text:p>Autorizzazione alla costruzione ed esercizio di gasdotti ed oleodotti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Tutela e Valorizzazione Risorse energetiche - Impianti termici</text:p>
            <text:p>Via San Cristoforo, 3</text:p>
            <text:p>13100 VERCELLI</text:p>
            <text:p>Tel.0161-590.305</text:p>
            <text:p>carla.erbetta@provincia.vercelli.it</text:p>
            <text:p/>
          </table:table-cell>
          <table:table-cell table:style-name="ce20" office:value-type="string" calcext:value-type="string">
            <text:p>L.R. 23/2015</text:p>
            <text:p>Art. 52 quater D.P.R. 327/01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 Termini: rispettivamente entro 60 e entro 120 giorni dalla piena conoscenza dell’atto.</text:p>
          </table:table-cell>
          <table:table-cell table:style-name="ce4" office:value-type="string" calcext:value-type="string">
            <text:p>Istanza in forma libera; piano particellare di esproprio; elaborati tecnici per le autorizzazioni ricomprese nel procedimento unico (tra cui la compatibilità urbanistica)</text:p>
          </table:table-cell>
          <table:table-cell table:style-name="ce4" office:value-type="string" calcext:value-type="string">
            <text:p/>
            <text:p/>
            <text:p>Tramite PEC all'indirizzo: <text:span text:style-name="T5">presidenza.provincia@cert.provincia.vercelli.it</text:span></text:p>
            <text:p/>
            <text:p>Per informazioni: <text:span text:style-name="T6">Servizio Tutela e Valorizzazione delle Risorse Energetiche – Impianti termici</text:span></text:p>
          </table:table-cell>
          <table:table-cell table:style-name="ce4" office:value-type="string" calcext:value-type="string">
            <text:p>.</text:p>
            <text:p>Marca da bollo su istanza e atto finale - Vedi tariffe istruttorie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8">
          <table:table-cell table:style-name="ce8" office:value-type="string" calcext:value-type="string">
            <text:p>Variazioni di denominazione sociale/titolarità di autorizzazioni di impianti di produzione di energia elettrica – di depositi oli minerali – di gasdotti ed oleodotti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Tutela e Valorizzazione Risorse energetiche - Impianti termici</text:p>
            <text:p>Via San Cristoforo, 3</text:p>
            <text:p>13100 VERCELLI</text:p>
            <text:p>Tel.0161-590.305</text:p>
            <text:p>carla.erbetta@provincia.vercelli.it</text:p>
            <text:p/>
          </table:table-cell>
          <table:table-cell table:style-name="ce4" office:value-type="string" calcext:value-type="string">
            <text:p>D.Lgs.387/2003 – D.Lgs- 115/2008 – D.P.R. 327/2001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1" office:value-type="string" calcext:value-type="string">
            <text:p>Modulistica reperibile su sito Provincia di Vercelli- Servizio Tutela e Valorizzazione delle Risorse Energetiche – Impianti Termici al seguente LINK</text:p>
          </table:table-cell>
          <table:table-cell table:style-name="ce4" office:value-type="string" calcext:value-type="string">
            <text:p/>
            <text:p/>
            <text:p>Tramite PEC all'indirizzo: <text:span text:style-name="T5">presidenza.provincia@cert.provincia.vercelli.it</text:span></text:p>
            <text:p/>
            <text:p>Per informazioni: <text:span text:style-name="T6">Servizio Tutela e Valorizzazione delle Risorse Energetiche – Impianti termici</text:span></text:p>
          </table:table-cell>
          <table:table-cell table:style-name="ce4" office:value-type="string" calcext:value-type="string">
            <text:p>.</text:p>
            <text:p>Marca da bollo su istanza e atto finale - Vedi tariffe istruttorie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9">
          <table:table-cell table:style-name="ce8" office:value-type="string" calcext:value-type="string">
            <text:p>Verifica di Valutazione Ambientale Strategica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Pianificazione e Servizio VAS</text:p>
            <text:p>Via S. Cristoforo 3- 13100 Vercelli</text:p>
            <text:p>tel. 0161 590320</text:p>
            <text:p>francesco.giordano@provincia.vercelli.it</text:p>
            <text:p/>
          </table:table-cell>
          <table:table-cell table:style-name="ce4" office:value-type="string" calcext:value-type="string">
            <text:p>D.L.vo 152/2006 s.m.i.</text:p>
            <text:p>L.R. 56/77 s.m.i</text:p>
            <text:p>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8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8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4" office:value-type="string" calcext:value-type="string">
            <text:p>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10">
          <table:table-cell table:style-name="ce5" office:value-type="string" calcext:value-type="string">
            <text:p>Parere in merito alla Proposta Tecnica</text:p>
            <text:p>di Progetto preliminare</text:p>
            <text:p>Varianti strutturali al PRG (scoping o verifica)</text:p>
            <text:p/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Pianificazione e Servizio VAS</text:p>
            <text:p>Via S. Cristoforo 3- 13100 Vercelli</text:p>
            <text:p>tel. 0161 590320</text:p>
            <text:p>francesco.giordano@provincia.vercelli.it</text:p>
            <text:p/>
          </table:table-cell>
          <table:table-cell table:style-name="ce4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60 gg</text:p>
            <text:p>I termini si sovrappongono ai tempi dell’urbanistica</text:p>
            <text:p/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5" office:value-type="string" calcext:value-type="string">
            <text:p>L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 table:style-name="ro11">
          <table:table-cell table:style-name="ce5" office:value-type="string" calcext:value-type="string">
            <text:p>Parere in merito alla Proposta Tecnica</text:p>
            <text:p>di Progetto Definitivo</text:p>
            <text:p>Varianti strutturali al PRG (Rapporto Ambientale)</text:p>
            <text:p/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Pianificazione e Servizio VAS</text:p>
            <text:p>Via S. Cristoforo 3- 13100 Vercelli</text:p>
            <text:p>Tel. 0161 590381</text:p>
            <text:p>veronica.platinetti@provincia.vercelli.it</text:p>
            <text:p/>
          </table:table-cell>
          <table:table-cell table:style-name="ce4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60 gg I termini si sovrappongono <text:s/>ai tempi dell’urbanistica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 table:style-name="ro12">
          <table:table-cell table:style-name="ce5" office:value-type="string" calcext:value-type="string">
            <text:p>Parere in merito alla Proposta Tecnica</text:p>
            <text:p>di Progetto preliminare</text:p>
            <text:p>Varianti generali al PRG (Scoping)</text:p>
            <text:p/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Pianificazione e Servizio VAS</text:p>
            <text:p>Via S. Cristoforo 3- 13100 Vercelli</text:p>
            <text:p>Tel. 0161 590381</text:p>
            <text:p>veronica.platinetti@provincia.vercelli.it</text:p>
            <text:p/>
          </table:table-cell>
          <table:table-cell table:style-name="ce4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g I termini si sovrappongono <text:s/>ai tempi dell’urbanistica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 table:style-name="ro13">
          <table:table-cell table:style-name="ce5" office:value-type="string" calcext:value-type="string">
            <text:p>Parere in merito alla Proposta Tecnica</text:p>
            <text:p>di Progetto Definitivo</text:p>
            <text:p>Varianti generali al PRG (Rapporto Ambientale)</text:p>
            <text:p/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Pianificazione e Servizio VAS</text:p>
            <text:p>Via S. Cristoforo 3- 13100 Vercelli</text:p>
            <text:p>Tel. 0161 590381</text:p>
            <text:p>veronica.platinetti@provincia.vercelli.it</text:p>
            <text:p/>
          </table:table-cell>
          <table:table-cell table:style-name="ce4" office:value-type="string" calcext:value-type="string">
            <text:p>D.L.vo 152/2006</text:p>
            <text:p>L.R. 56/77 e s.m.i – Art 15 D.G.R. 09.06.2008 n.12-8931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g I termini si sovrappongono <text:s/>ai tempi dell’urbanistica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’Ente competente.</text:p>
          </table:table-cell>
          <table:table-cell table:style-name="ce4"/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VAS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 table:style-name="ro14">
          <table:table-cell table:style-name="ce5" office:value-type="string" calcext:value-type="string">
            <text:p>Licenza di attingimento</text:p>
            <text:p>d’acqua da acque superficiali</text:p>
            <text:p>e loro rinnovi</text:p>
            <text:p/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302</text:p>
            <text:p>Isabella.olmo@provincia.vercelli.it</text:p>
            <text:p/>
          </table:table-cell>
          <table:table-cell table:style-name="ce4" office:value-type="string" calcext:value-type="string">
            <text:p/>
            <text:p/>
            <text:p>Art. 35 Regolamento Regionale n. 10/R del 29 luglio 2003 e smi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Non è</text:p>
            <text:p>previsto</text:p>
            <text:p>dalla</text:p>
            <text:p>normativa</text:p>
            <text:p/>
          </table:table-cell>
          <table:table-cell table:style-name="ce4" office:value-type="string" calcext:value-type="string">
            <text:p><text:s text:c="11"/></text:p>
          </table:table-cell>
          <table:table-cell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<text:span text:style-name="T4">ricorso al Tribunale comptente è ammesso nei confronti della atto emesso dalla Provincia entro 60 girorni e al Presidente della Repubblica entro 120 girorni</text:span>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14">
          <table:table-cell table:style-name="ce5" office:value-type="string" calcext:value-type="string">
            <text:p>Concessione di derivazione</text:p>
            <text:p>d’acqua da falda sotterranea,</text:p>
            <text:p>acque superficiali o sorgenti.</text:p>
            <text:p/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Pianificazione e Servizio VAS</text:p>
            <text:p>Via S. Cristoforo 3- 13100 Vercelli</text:p>
            <text:p>Tel. 0161 590381</text:p>
            <text:p>veronica.platinetti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2 mesi. Il termine è sospeso in pendenza dei termini stabiliti per</text:p>
            <text:p>gli adempimenti a carico dell’istante</text:p>
            <text:p/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15">
          <table:table-cell table:style-name="ce5" office:value-type="string" calcext:value-type="string">
            <text:p>Concessione in sanatoria di</text:p>
            <text:p>derivazione d’acqua da falda</text:p>
            <text:p>sotterranea, acque</text:p>
            <text:p>superficiali o sorgenti. (sono</text:p>
            <text:p>equiparate alle nuove</text:p>
            <text:p>concessioni)</text:p>
            <text:p/>
          </table:table-cell>
          <table:table-cell table:style-name="ce4" office:value-type="string" calcext:value-type="string">
            <text:p>Area Ambiente Territorio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2 mesi. Il termine è sospeso in pendenza dei termini stabiliti per</text:p>
            <text:p>gli adempimenti a carico dell’istante.</text:p>
            <text:p>30 giorni dall’approvazione del disciplinare per sanzione amministrativa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14">
          <table:table-cell table:style-name="ce5" office:value-type="string" calcext:value-type="string">
            <text:p>Variante sostanziale di</text:p>
            <text:p>concessione di derivazione</text:p>
            <text:p>d’acqua da falda sotterranea,</text:p>
            <text:p>acque superficiali o sorgenti.</text:p>
            <text:p>(sono equiparate alle nuove</text:p>
            <text:p>Concessioni)</text:p>
            <text:p/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2 mesi. Il termine è sospeso in pendenza dei termini stabiliti per</text:p>
            <text:p>gli adempimenti a carico dell’istante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14">
          <table:table-cell table:style-name="ce5" office:value-type="string" calcext:value-type="string">
            <text:p>Variante non sostanziale di</text:p>
            <text:p>concessione di derivazione</text:p>
            <text:p>d’acqua da falda sotterranea,</text:p>
            <text:p>acque superficiali o sorgenti.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50 gg. Il termine è sospeso in pendenza dei termini stabiliti per</text:p>
            <text:p>gli adempimenti a carico dell’istante.</text:p>
            <text:p/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14">
          <table:table-cell table:style-name="ce5" office:value-type="string" calcext:value-type="string">
            <text:p>Rinnovo concessione di</text:p>
            <text:p>derivazione d’acqua da falda</text:p>
            <text:p>sotterranea, acque</text:p>
            <text:p>superficiali o sorgenti.</text:p>
            <text:p/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g. Il termine è sospeso in pendenza dei termini stabiliti per</text:p>
            <text:p>gli adempimenti a carico dell’istante.</text:p>
            <text:p/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14">
          <table:table-cell table:style-name="ce5" office:value-type="string" calcext:value-type="string">
            <text:p>Concessione di derivazione</text:p>
            <text:p>d’acqua da acque <text:span text:style-name="T2">superficiali</text:span></text:p>
            <text:p>Procedura semplificata</text:p>
            <text:p/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210 gg. Il termine è sospeso in pendenza dei termini stabiliti per</text:p>
            <text:p>gli adempimenti a carico dell’istante</text:p>
            <text:p/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14">
          <table:table-cell table:style-name="ce5" office:value-type="string" calcext:value-type="string">
            <text:p>Trasferimento di utenza</text:p>
            <text:p>(subingresso)</text:p>
            <text:p/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220</text:p>
            <text:p>fabrizio.ferraris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60 gg. Il termine è sospeso in pendenza dei termini stabiliti per eventuali termini stabiliti per adempimenti a carico dell’istante.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16">
          <table:table-cell table:style-name="ce5" office:value-type="string" calcext:value-type="string">
            <text:p>Autorizzazione all’uso plurimo delle acque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288</text:p>
            <text:p>cristiana.merani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Art. 36 bis, 36 ter e 36 quater Regolamento Regionale n. 10/R del 29 luglio 2003 e smi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g. Il termine è sospeso in pendenza dei termini stabiliti per eventuali termini stabiliti per adempimenti a carico dell’istante.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si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14">
          <table:table-cell table:style-name="ce5" office:value-type="string" calcext:value-type="string">
            <text:p>Rinuncia concessione di</text:p>
            <text:p>derivazione d’acqua</text:p>
            <text:p/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Risorse Idriche</text:p>
            <text:p>Via S. Cristoforo 3- 13100 Vercelli</text:p>
            <text:p>tel. 0161 590302</text:p>
            <text:p>isabella.olmo@provincia.vercelli.it</text:p>
            <text:p/>
          </table:table-cell>
          <table:table-cell table:style-name="ce4" office:value-type="string" calcext:value-type="string">
            <text:p>L. R. 29/12/2000</text:p>
            <text:p>n° 61 -</text:p>
            <text:p>D.P.G.R.</text:p>
            <text:p>29/07/2003</text:p>
            <text:p>n°10/ R e s.m.i.</text:p>
            <text:p>D.Lgs. 152/2006 e sm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Il ricorso al Tribunale comptente è ammesso nei confronti <text:s/>della atto emesso dalla Provincia <text:s/>entro 60 girorni e al Presidente della Repubblica entro 120 girorni</text:p>
          </table:table-cell>
          <table:table-cell table:style-name="ce4" office:value-type="string" calcext:value-type="string">
            <text:p>Modulistica sul sito Web della Provincia, alla pagina Servizio Risorse Idriche</text:p>
          </table:table-cell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Risorse Idriche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16">
          <table:table-cell table:style-name="ce5" office:value-type="string" calcext:value-type="string">
            <text:p>Parere in merito alle</text:p>
            <text:p>Varianti parziali al PRG</text:p>
            <text:p/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Pianificazione e Servizio VAS</text:p>
            <text:p>Via S. Cristoforo 3- 13100 Vercelli</text:p>
            <text:p>tel. 0161 590320</text:p>
            <text:p>francesco.giordano@provincia.vercelli.it</text:p>
            <text:p/>
          </table:table-cell>
          <table:table-cell table:style-name="ce4" office:value-type="string" calcext:value-type="string">
            <text:p>L.R. 56/77 e s.m.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si</text:p>
          </table:table-cell>
          <table:table-cell table:style-name="ce5" office:value-type="string" calcext:value-type="string">
            <text:p>no</text:p>
          </table:table-cell>
          <table:table-cell table:style-name="ce4" table:number-columns-repeated="2"/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 table:style-name="ro17">
          <table:table-cell table:style-name="ce5" office:value-type="string" calcext:value-type="string">
            <text:p>Parere sul riconoscimento degli</text:p>
            <text:p>addensamenti commerciali</text:p>
            <text:p>extraurbani (A5)</text:p>
            <text:p/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Pianificazione e Servizio VAS</text:p>
            <text:p>Via S. Cristoforo 3- 13100 Vercelli</text:p>
            <text:p>Tel. 0161 590381</text:p>
            <text:p>veronica.platinetti@provincia.vercelli.it</text:p>
            <text:p/>
          </table:table-cell>
          <table:table-cell table:style-name="ce4" office:value-type="string" calcext:value-type="string">
            <text:p>L.R. 28 e s.m.i.– D.C.R. n. 563-13414/99 e s.m.i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60 giorni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4" table:number-columns-repeated="2"/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/>
            <text:p>Per informazioni Servizio Pianificazione Territoriale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 table:style-name="ro18">
          <table:table-cell table:style-name="ce5" office:value-type="string" calcext:value-type="string">
            <text:p>Parere sul riconoscimento delle</text:p>
            <text:p>localizzazioni commerciali</text:p>
            <text:p>urbano-periferiche non addensate (L2).</text:p>
            <text:p/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Pianificazione e Servizio VAS</text:p>
            <text:p>Via S. Cristoforo 3- 13100 Vercelli</text:p>
            <text:p>Tel. 0161 590381</text:p>
            <text:p>veronica.platinetti@provincia.vercelli.it</text:p>
            <text:p/>
          </table:table-cell>
          <table:table-cell table:style-name="ce4" office:value-type="string" calcext:value-type="string">
            <text:p>L.R. 28 e s.m.i.– D.C.R. n. 563-13414/99 e s.m.i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60 giorni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5" office:value-type="string" calcext:value-type="string">
            <text:p>no</text:p>
          </table:table-cell>
          <table:table-cell table:style-name="ce4" table:number-columns-repeated="2"/>
          <table:table-cell table:style-name="ce5" office:value-type="string" calcext:value-type="string">
            <text:p>A mano all’Ufficio Protocollo dell’Ente in Via San Cristoforo n. 3 VERCELLI</text:p>
            <text:p>(orari: da lunedì a giovedì 9.00 – 12.00 e 14.30 - 16.00 ;venerdì 09.00 – 12.00).</text:p>
            <text:p>A mezzo posta a PROVINCIA DI VERCELLI</text:p>
            <text:p>Via San Cristoforo n. 3 13100 VERCELLI</text:p>
            <text:p>Tramite PEC all'indirizzo: presidenza.provincia@cert.provincia.vercelli.it</text:p>
            <text:p>Per informazioni Servizio Pianificazione Territoriale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 table:style-name="ro19">
          <table:table-cell table:style-name="ce6" office:value-type="string" calcext:value-type="string">
            <text:p>Rilascio autorizzazione allevamenti fauna selvatica a scopo alimentare, ornamentale <text:s/>e ripopolamento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3- 344</text:p>
            <text:p>loredana.lebiu@provincia.vercelli.it</text:p>
            <text:p>giovanna.spotti@provincia.vercelli.it</text:p>
            <text:p/>
          </table:table-cell>
          <table:table-cell table:style-name="ce6" office:value-type="string" calcext:value-type="string">
            <text:p>L. 157/92 L.R.5/2018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/>
          <table:table-cell table:style-name="ce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8">
          <table:table-cell table:style-name="ce6" office:value-type="string" calcext:value-type="string">
            <text:p>Rilascio autorizzazioni ripopolamenti faunistici, catture e immissioni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3- 344</text:p>
            <text:p>loredana.lebiu@provincia.vercelli.it</text:p>
            <text:p>giovanna.spotti@provincia.vercelli.it</text:p>
            <text:p/>
          </table:table-cell>
          <table:table-cell table:style-name="ce6" office:value-type="string" calcext:value-type="string">
            <text:p>L. 157/92 L.R.5/2018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/>
          <table:table-cell table:style-name="ce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8">
          <table:table-cell table:style-name="ce6" office:value-type="string" calcext:value-type="string">
            <text:p>Rilascio autorizzazione detenzione e imbalsamazione animali selvatici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3- 344</text:p>
            <text:p>loredana.lebiu@provincia.vercelli.it</text:p>
            <text:p>giovanna.spotti@provincia.vercelli.it</text:p>
            <text:p/>
          </table:table-cell>
          <table:table-cell table:style-name="ce6" office:value-type="string" calcext:value-type="string">
            <text:p>L. 157/92 L.R.5/2018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/>
          <table:table-cell table:style-name="ce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20">
          <table:table-cell table:style-name="ce6" office:value-type="string" calcext:value-type="string">
            <text:p>Rilascio autorizzazione gare cinofile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3- 344</text:p>
            <text:p>loredana.lebiu@provincia.vercelli.it</text:p>
            <text:p>giovanna.spotti@provincia.vercelli.it</text:p>
            <text:p/>
          </table:table-cell>
          <table:table-cell table:style-name="ce6" office:value-type="string" calcext:value-type="string">
            <text:p>L. 157/92 L.R.5/2018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/>
          <table:table-cell table:style-name="ce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21">
          <table:table-cell table:style-name="ce6" office:value-type="string" calcext:value-type="string">
            <text:p>Rilascio autorizzazione attività di cattura e inanellamento dell’avifauna e chirotteri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.344</text:p>
            <text:p>giovanna.spotti@provincia.vercelli.it</text:p>
            <text:p/>
          </table:table-cell>
          <table:table-cell table:style-name="ce6" office:value-type="string" calcext:value-type="string">
            <text:p>L. 157/92 L.R.5/2018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/>
          <table:table-cell table:style-name="ce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21">
          <table:table-cell table:style-name="ce6" office:value-type="string" calcext:value-type="string">
            <text:p>Rilascio autorizzazione agli aventi diritto sul controllo della fauna problematica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.344</text:p>
            <text:p>giovanna.spotti@provincia.vercelli.it</text:p>
            <text:p/>
          </table:table-cell>
          <table:table-cell table:style-name="ce6" office:value-type="string" calcext:value-type="string">
            <text:p>L. 157/92 L.R. 9/2000 L.R. 5/2018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/>
          <table:table-cell table:style-name="ce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8">
          <table:table-cell table:style-name="ce6" office:value-type="string" calcext:value-type="string">
            <text:p>Certificati abilitazione attività venatoria e attività di tassidermia e imbalsamazione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3- 344</text:p>
            <text:p>loredana.lebiu@provincia.vercelli.it</text:p>
            <text:p>giovanna.spotti@provincia.vercelli.it</text:p>
            <text:p/>
          </table:table-cell>
          <table:table-cell table:style-name="ce6" office:value-type="string" calcext:value-type="string">
            <text:p>L. 157/92 L.R.5/2018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/>
          <table:table-cell table:style-name="ce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21">
          <table:table-cell table:style-name="ce6" office:value-type="string" calcext:value-type="string">
            <text:p>Autorizzazioni per l’espletamento di corsi organizzati da A.T.C. , C.A. e Associazioni venatorie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3</text:p>
            <text:p>loredana.lebiu@provincia.vercelli.it</text:p>
            <text:p/>
          </table:table-cell>
          <table:table-cell table:style-name="ce6" office:value-type="string" calcext:value-type="string">
            <text:p>L. 157/92- L.R. 5/2018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 table:number-columns-repeated="2"/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22">
          <table:table-cell table:style-name="ce6" office:value-type="string" calcext:value-type="string">
            <text:p>Nomina Comitati di Gestione degli Ambiti Territoriali di Caccia ATCVC1-VC2 e Comprensorio Alpino CAVC1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>Area Segreteria Affari Generali – Personale e Organizzazione - Socio Economico - Ambiente – Territorio</text:p>
            <text:p>Servizio Caccia Pesca</text:p>
            <text:p>Via S. Cristoforo 3- 13100 Vercelli</text:p>
            <text:p>Tel. 0161 590343- 344</text:p>
            <text:p>loredana.lebiu@provincia.vercelli.it</text:p>
            <text:p>giovanna.spotti@provincia.vercelli.it</text:p>
            <text:p/>
          </table:table-cell>
          <table:table-cell table:style-name="ce6" office:value-type="string" calcext:value-type="string">
            <text:p>L. 157/92 – L.R. 5/2018 – D.G.R.10-26362/1998 e ss.mm.ii.</text:p>
          </table:table-cell>
          <table:table-cell table:style-name="ce4" office:value-type="string" calcext:value-type="string">
            <text:p>D’UFFICIO</text:p>
          </table:table-cell>
          <table:table-cell table:style-name="ce5" office:value-type="float" office:value="60" calcext:value-type="float">
            <text:p>6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 table:number-columns-repeated="2"/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21">
          <table:table-cell table:style-name="ce6" office:value-type="string" calcext:value-type="string">
            <text:p>Istituzione divieto di pesca per ragioni di interesse pubblico per accertate situazioni di pericolo e per esigenze di tutela della fauna ittica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4</text:p>
            <text:p>giovanna.spotti@provincia.vercelli.it</text:p>
            <text:p/>
          </table:table-cell>
          <table:table-cell table:style-name="ce6" office:value-type="string" calcext:value-type="string">
            <text:p>L.R. 37/06 - D.P.G.R. 1R/2012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5" office:value-type="float" office:value="45" calcext:value-type="float">
            <text:p>45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 table:number-columns-repeated="2"/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21">
          <table:table-cell table:style-name="ce6" office:value-type="string" calcext:value-type="string">
            <text:p>Rilascio autorizzazione gare e manifestazioni di pesca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4</text:p>
            <text:p>giovanna.spotti@provincia.vercelli.it</text:p>
            <text:p/>
          </table:table-cell>
          <table:table-cell table:style-name="ce6" office:value-type="string" calcext:value-type="string">
            <text:p>L.R. 37/06 - D.P.G.R. 1R/2012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 table:number-columns-repeated="2"/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21">
          <table:table-cell table:style-name="ce6" office:value-type="string" calcext:value-type="string">
            <text:p>Rilascio autorizzazioni ripopolamento ittico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4</text:p>
            <text:p>giovanna.spotti@provincia.vercelli.it</text:p>
            <text:p/>
          </table:table-cell>
          <table:table-cell table:style-name="ce6" office:value-type="string" calcext:value-type="string">
            <text:p>L.R. 37/06 - D.P.G.R. 1R/2012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 table:number-columns-repeated="2"/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21">
          <table:table-cell table:style-name="ce6" office:value-type="string" calcext:value-type="string">
            <text:p>Rilascio autorizzazioni per la piscicoltura in risaia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4</text:p>
            <text:p>giovanna.spotti@provincia.vercelli.it</text:p>
            <text:p/>
          </table:table-cell>
          <table:table-cell table:style-name="ce6" office:value-type="string" calcext:value-type="string">
            <text:p>L.R. 37/06 - D.P.G.R. 1R/2012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/>
          <table:table-cell table:style-name="ce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21">
          <table:table-cell table:style-name="ce6" office:value-type="string" calcext:value-type="string">
            <text:p>Rilascio autorizzazione per l’uso di elettrostorditore per il recupero ittico anche a fini scientifici <text:s/>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>Servizio Caccia Pesca</text:p>
            <text:p>Via S. Cristoforo 3- 13100 Vercelli</text:p>
            <text:p>Tel. 0161 590344</text:p>
            <text:p>giovanna.spotti@provincia.vercelli.it</text:p>
            <text:p/>
          </table:table-cell>
          <table:table-cell table:style-name="ce6" office:value-type="string" calcext:value-type="string">
            <text:p>L.R. 37/06 - D.P.G.R. 1R/2012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 table:number-columns-repeated="2"/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21">
          <table:table-cell table:style-name="ce6" office:value-type="string" calcext:value-type="string">
            <text:p>Autorizzazione lavori in alveo per la salvaguardia delle specie ittiche <text:s/>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3</text:p>
            <text:p>loredana.lebiu@provincia.vercelli.it</text:p>
            <text:p/>
          </table:table-cell>
          <table:table-cell table:style-name="ce6" office:value-type="string" calcext:value-type="string">
            <text:p>L.R. 37/06 D.G.R. 72-13725/2010 s.m.i.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SI</text:p>
          </table:table-cell>
          <table:table-cell table:style-name="ce5" office:value-type="string" calcext:value-type="string">
            <text:p>NO</text:p>
          </table:table-cell>
          <table:table-cell table:style-name="ce5"/>
          <table:table-cell table:style-name="ce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21">
          <table:table-cell table:style-name="ce6" office:value-type="string" calcext:value-type="string">
            <text:p>Rilascio parere per la realizzazione di lavori in alveo, opere ed interventi sugli ambienti acquatici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3</text:p>
            <text:p>loredana.lebiu@provincia.vercelli.it</text:p>
            <text:p/>
          </table:table-cell>
          <table:table-cell table:style-name="ce6" office:value-type="string" calcext:value-type="string">
            <text:p>L.R. 37/06 D.G.R. 72-13725/2010 s.m.i.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string" calcext:value-type="string">
            <text:p>NO</text:p>
          </table:table-cell>
          <table:table-cell table:style-name="ce5" office:value-type="string" calcext:value-type="string">
            <text:p>SI</text:p>
          </table:table-cell>
          <table:table-cell table:style-name="ce5" office:value-type="string" calcext:value-type="string">
            <text:p>NO</text:p>
          </table:table-cell>
          <table:table-cell table:style-name="ce5" table:number-columns-repeated="2"/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8">
          <table:table-cell table:style-name="ce6" office:value-type="string" calcext:value-type="string">
            <text:p>Autorizzazione per la raccolta dei funghi epigei per scopi scientifici o didattici <text:s text:c="2"/>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3- 344</text:p>
            <text:p>loredana.lebiu@provincia.vercelli.it</text:p>
            <text:p>giovanna.spotti@provincia.vercelli.it</text:p>
            <text:p/>
          </table:table-cell>
          <table:table-cell table:style-name="ce6" office:value-type="string" calcext:value-type="string">
            <text:p>L.R. 24/2007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 table:number-columns-repeated="2"/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8">
          <table:table-cell table:style-name="ce6" office:value-type="string" calcext:value-type="string">
            <text:p>Autorizzazione alla raccolta di materiale vegetale e di conservazione <text:s/>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3- 344</text:p>
            <text:p>loredana.lebiu@provincia.vercelli.it</text:p>
            <text:p>giovanna.spotti@provincia.vercelli.it</text:p>
            <text:p/>
          </table:table-cell>
          <table:table-cell table:style-name="ce6" office:value-type="string" calcext:value-type="string">
            <text:p>L.R. 32/82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 table:number-columns-repeated="2"/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21">
          <table:table-cell table:style-name="ce6" office:value-type="string" calcext:value-type="string">
            <text:p>Autorizzazioni alla raccolta dei tartufi <text:s text:c="2"/>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4</text:p>
            <text:p>giovanna.spotti@provincia.vercelli.it</text:p>
            <text:p/>
          </table:table-cell>
          <table:table-cell table:style-name="ce6" office:value-type="string" calcext:value-type="string">
            <text:p>L.R. 16/2008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30" calcext:value-type="float">
            <text:p>3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/>
          <table:table-cell table:style-name="ce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21">
          <table:table-cell table:style-name="ce6" office:value-type="string" calcext:value-type="string">
            <text:p>Affidamento diritti esclusivi di pesca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4</text:p>
            <text:p>giovanna.spotti@provincia.vercelli.it</text:p>
            <text:p/>
          </table:table-cell>
          <table:table-cell table:style-name="ce6" office:value-type="string" calcext:value-type="string">
            <text:p>LR. 37/06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90" calcext:value-type="float">
            <text:p>9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 table:number-columns-repeated="2"/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8">
          <table:table-cell table:style-name="ce6" office:value-type="string" calcext:value-type="string">
            <text:p>Istituzione zone di tutela (Z.R.C. - OASI <text:s/>- Z.AC.) ed eventuale affidamento in gestione <text:s text:c="2"/>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3- 344</text:p>
            <text:p>loredana.lebiu@provincia.vercelli.it</text:p>
            <text:p>giovanna.spotti@provincia.vercelli.it</text:p>
            <text:p/>
          </table:table-cell>
          <table:table-cell table:style-name="ce6" office:value-type="string" calcext:value-type="string">
            <text:p>L.157/92- L.R. 5/2018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60" calcext:value-type="float">
            <text:p>6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 table:number-columns-repeated="2"/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30"/>
          <table:table-cell table:style-name="ce9" table:number-columns-repeated="49"/>
          <table:table-cell table:style-name="ce14" table:number-columns-repeated="962"/>
        </table:table-row>
        <table:table-row table:style-name="ro8">
          <table:table-cell table:style-name="ce6" office:value-type="string" calcext:value-type="string">
            <text:p>Licenze di pesca dilettantistica <text:s/>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3- 344</text:p>
            <text:p>loredana.lebiu@provincia.vercelli.it</text:p>
            <text:p>giovanna.spotti@provincia.vercelli.it</text:p>
            <text:p/>
          </table:table-cell>
          <table:table-cell table:style-name="ce6" office:value-type="string" calcext:value-type="string">
            <text:p>LR. 37/06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string" calcext:value-type="string">
            <text:p>immediato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/>
          <table:table-cell table:style-name="ce5" office:value-type="string" calcext:value-type="string">
            <text:p><text:a xlink:href="http://www.provincia.vercelli.it/index.php?show=detail&amp;ID=386" xlink:type="simple">Modulistica reperibile su sito Provincia di Vercelli- Servizio Caccia e Pesca</text:a></text:p>
          </table:table-cell>
          <table:table-cell table:style-name="ce5"/>
          <table:table-cell table:style-name="ce30" office:value-type="string" calcext:value-type="string">
            <text:p><text:a xlink:href="http://www.provincia.vercelli.it/" xlink:type="simple">www.provincia.vercelli.it</text:a>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21">
          <table:table-cell table:style-name="ce6" office:value-type="string" calcext:value-type="string">
            <text:p>Decreti per vigilanza volontaria faunistica e ittica <text:s text:c="3"/>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3</text:p>
            <text:p>loredana.lebiu@provincia.vercelli.it</text:p>
            <text:p/>
          </table:table-cell>
          <table:table-cell table:style-name="ce6" office:value-type="string" calcext:value-type="string">
            <text:p>L. 157/92 -D.LGS 112/98-L.R. 5/2018- L.R. 37/06</text:p>
          </table:table-cell>
          <table:table-cell table:style-name="ce4" office:value-type="string" calcext:value-type="string">
            <text:p>DI PARTE</text:p>
          </table:table-cell>
          <table:table-cell table:style-name="ce5" office:value-type="float" office:value="90" calcext:value-type="float">
            <text:p>90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 table:number-columns-repeated="2"/>
          <table:table-cell table:style-name="ce5" office:value-type="string" calcext:value-type="string">
            <text:p>A MANO ALL'Ufficio protocollo dell'Ente in Via S. Cristoforo 3 a Vercelli ( Orari: da lunedì e Giovedì 9.30 – 12.30 -14.30 – 16.00 Martedì e Mercoledi 9.30-12.30 Venerdì 9.30-12.00) o tramite PEC all’indirizzo: presidenza.provincia@cert.provincia.vercelli.it</text:p>
          </table:table-cell>
          <table:table-cell table:style-name="ce5"/>
          <table:table-cell table:style-name="ce9" table:number-columns-repeated="49"/>
          <table:table-cell table:style-name="ce14" table:number-columns-repeated="962"/>
        </table:table-row>
        <table:table-row table:style-name="ro23">
          <table:table-cell table:style-name="ce6" office:value-type="string" calcext:value-type="string">
            <text:p>Procedimenti sanzionatori</text:p>
          </table:table-cell>
          <table:table-cell table:style-name="ce4" office:value-type="string" calcext:value-type="string">
            <text:p>Territorio - Risorse idriche - Caccia e pesca - Vigilanza amministrativa – Trasporti</text:p>
          </table:table-cell>
          <table:table-cell table:style-name="ce4" office:value-type="string" calcext:value-type="string">
            <text:p/>
            <text:p>Servizio Caccia Pesca</text:p>
            <text:p>Via S. Cristoforo 3- 13100 Vercelli</text:p>
            <text:p>Tel. 0161 590343</text:p>
            <text:p>loredana.lebiu@provincia.vercelli.it</text:p>
            <text:p/>
          </table:table-cell>
          <table:table-cell table:style-name="ce5" office:value-type="string" calcext:value-type="string">
            <text:p>L. 157/92 - L.R. 37/06 - LR. 16/08 - L.R. 24/07 L.689/81</text:p>
          </table:table-cell>
          <table:table-cell table:style-name="ce19"/>
          <table:table-cell table:style-name="ce5" office:value-type="string" calcext:value-type="string">
            <text:p>5 ANNI</text:p>
          </table:table-cell>
          <table:table-cell table:number-columns-repeated="3" table:style-name="ce5" office:value-type="string" calcext:value-type="string">
            <text:p>NO</text:p>
          </table:table-cell>
          <table:table-cell table:style-name="ce5" table:number-columns-repeated="4"/>
          <table:table-cell table:style-name="ce9" table:number-columns-repeated="49"/>
          <table:table-cell table:style-name="ce14" table:number-columns-repeated="962"/>
        </table:table-row>
        <table:table-row table:style-name="ro64">
          <table:table-cell table:style-name="ce9" table:number-columns-repeated="62"/>
          <table:table-cell table:style-name="ce14" table:number-columns-repeated="962"/>
        </table:table-row>
        <table:table-row table:style-name="ro64">
          <table:table-cell table:style-name="ce9"/>
          <table:table-cell table:style-name="ce14" table:number-columns-repeated="2"/>
          <table:table-cell table:style-name="ce9"/>
          <table:table-cell table:style-name="ce14"/>
          <table:table-cell table:style-name="ce9" table:number-columns-repeated="57"/>
          <table:table-cell table:style-name="ce14" table:number-columns-repeated="962"/>
        </table:table-row>
        <table:table-row table:style-name="ro64">
          <table:table-cell table:style-name="ce10" office:value-type="string" calcext:value-type="string">
            <text:p><text:span text:style-name="T3">Titolare del potere sostitutivo</text:span>: in caso di inerzia il potere sostitutivo di conclusione del procedimento amministrativo è attribuito al Segretario Generale dell'Ente ai sensi dell'art. 2, comma 9-bis, della legge n. 241/1990, così come modificato dal decreto legge 9 febbraio 2012, n. 5, convertito con modificazioni nella legge 4 aprile 2012, n. 35.</text:p>
          </table:table-cell>
          <table:table-cell table:style-name="ce15" table:number-columns-repeated="2"/>
          <table:table-cell table:style-name="ce23"/>
          <table:table-cell table:style-name="ce15"/>
          <table:table-cell table:style-name="ce23" table:number-columns-repeated="8"/>
          <table:table-cell table:style-name="ce9" table:number-columns-repeated="49"/>
          <table:table-cell table:style-name="ce14" table:number-columns-repeated="962"/>
        </table:table-row>
        <table:table-row table:style-name="ro64">
          <table:table-cell table:style-name="ce9"/>
          <table:table-cell table:style-name="ce14" table:number-columns-repeated="2"/>
          <table:table-cell table:style-name="ce9"/>
          <table:table-cell table:style-name="ce14"/>
          <table:table-cell table:style-name="ce9" table:number-columns-repeated="57"/>
          <table:table-cell table:style-name="ce14" table:number-columns-repeated="962"/>
        </table:table-row>
        <table:table-row table:style-name="ro64">
          <table:table-cell table:style-name="ce11"/>
          <table:table-cell table:style-name="ce14" table:number-columns-repeated="2"/>
          <table:table-cell table:style-name="ce9"/>
          <table:table-cell table:style-name="ce14"/>
          <table:table-cell table:style-name="ce9" table:number-columns-repeated="57"/>
          <table:table-cell table:style-name="ce14" table:number-columns-repeated="962"/>
        </table:table-row>
        <table:table-row table:style-name="ro64" table:number-rows-repeated="85">
          <table:table-cell/>
          <table:table-cell table:style-name="ce139" table:number-columns-repeated="2"/>
          <table:table-cell/>
          <table:table-cell table:style-name="ce139"/>
          <table:table-cell table:number-columns-repeated="1019"/>
        </table:table-row>
        <table:table-row table:style-name="ro64" table:number-rows-repeated="65174">
          <table:table-cell table:number-columns-repeated="1024"/>
        </table:table-row>
        <table:table-row table:style-name="ro24" table:number-rows-repeated="69">
          <table:table-cell table:number-columns-repeated="1024"/>
        </table:table-row>
        <table:table-row table:style-name="ro64" table:number-rows-repeated="983126">
          <table:table-cell table:number-columns-repeated="1024"/>
        </table:table-row>
        <table:table-row table:style-name="ro25" table:number-rows-repeated="65">
          <table:table-cell table:number-columns-repeated="1024"/>
        </table:table-row>
        <table:table-row table:style-name="ro25">
          <table:table-cell table:number-columns-repeated="1024"/>
        </table:table-row>
        <table:named-expressions>
          <table:named-range table:name="Excel_BuiltIn_Print_Titles" table:base-cell-address="$Foglio1.$A$1" table:cell-range-address="Foglio1.$A$1:Foglio1.$IR$1"/>
          <table:named-range table:name="Print_Area" table:base-cell-address="$Foglio1.$A$1" table:cell-range-address="Foglio1.$A$1:Foglio1.$M$9"/>
        </table:named-expressions>
      </table:table>
      <table:table table:name="Foglio2" table:style-name="ta2">
        <table:table-column table:style-name="co9" table:number-columns-repeated="1023" table:default-cell-style-name="ce1"/>
        <table:table-column table:style-name="co18" table:default-cell-style-name="ce1"/>
        <table:table-row table:style-name="ro64" table:number-rows-repeated="1048575">
          <table:table-cell table:number-columns-repeated="1024"/>
        </table:table-row>
        <table:table-row table:style-name="ro64">
          <table:table-cell table:number-columns-repeated="1024"/>
        </table:table-row>
      </table:table>
      <table:table table:name="Foglio3" table:style-name="ta2">
        <table:table-column table:style-name="co9" table:number-columns-repeated="1023" table:default-cell-style-name="ce1"/>
        <table:table-column table:style-name="co18" table:default-cell-style-name="ce1"/>
        <table:table-row table:style-name="ro64" table:number-rows-repeated="1048575">
          <table:table-cell table:number-columns-repeated="1024"/>
        </table:table-row>
        <table:table-row table:style-name="ro64">
          <table:table-cell table:number-columns-repeated="1024"/>
        </table:table-row>
      </table:table>
      <table:table table:name="Foglio4" table:style-name="ta3">
        <table:table-column table:style-name="co19" table:default-cell-style-name="ce1"/>
        <table:table-column table:style-name="co18" table:number-columns-repeated="1023" table:default-cell-style-name="ce1"/>
        <table:table-row table:style-name="ro67" table:number-rows-repeated="1048575">
          <table:table-cell table:number-columns-repeated="1024"/>
        </table:table-row>
        <table:table-row table:style-name="ro67">
          <table:table-cell table:number-columns-repeated="1024"/>
        </table:table-row>
      </table:table>
      <table:table table:name="Foglio5" table:style-name="ta3">
        <table:table-column table:style-name="co19" table:default-cell-style-name="ce1"/>
        <table:table-column table:style-name="co18" table:number-columns-repeated="1023" table:default-cell-style-name="ce1"/>
        <table:table-row table:style-name="ro67" table:number-rows-repeated="1048575">
          <table:table-cell table:number-columns-repeated="1024"/>
        </table:table-row>
        <table:table-row table:style-name="ro67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Foglio1.$A$1:Foglio1.$IR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3" svg:font-family="Arial"/>
    <style:font-face style:name="Arial1" svg:font-family="Arial1"/>
    <style:font-face style:name="Arial2" svg:font-family="Arial2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draw:stroke="solid" svg:stroke-width="0.35mm" svg:stroke-color="#2f528f" draw:stroke-linejoin="miter" svg:stroke-linecap="butt" draw:fill-color="#4472c4" fo:wrap-option="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Excel_5f_BuiltIn_5f_Hyperlink" style:display-name="Excel_BuiltIn_Hyperlink" style:family="table-cell" style:parent-style-name="Default" style:data-style-name="N0">
      <style:table-cell-properties fo:background-color="transparent" style:vertical-align="automatic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Excel_5f_BuiltIn_5f_Hyperlink_20_1" style:display-name="Excel_BuiltIn_Hyperlink 1" style:family="table-cell" style:parent-style-name="Default" style:data-style-name="N0">
      <style:table-cell-properties fo:background-color="transparent" style:vertical-align="automatic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0pt" style:font-size-asian="10pt" style:font-size-complex="10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0pt" style:font-size-asian="10pt" style:font-size-complex="10pt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rmale_5f_Foglio1" style:display-name="Normale_Foglio1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ize="10pt" style:text-underline-style="solid" style:text-underline-width="auto" style:text-underline-color="font-color" style:font-size-asian="10pt" style:font-size-complex="10pt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0mm" fo:margin-bottom="9mm" fo:margin-left="4.99mm" fo:margin-right="4.99mm" style:print-page-order="ltr" style:first-page-number="continue" style:scale-to="45%" style:table-centering="horizontal" style:print="annotations charts drawings grid headers objects"/>
      <style:header-style>
        <style:header-footer-properties fo:min-height="4.99mm" fo:margin-left="0mm" fo:margin-right="0mm" fo:margin-bottom="0mm"/>
      </style:header-style>
      <style:footer-style>
        <style:header-footer-properties fo:min-height="0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print-page-order="ltr" style:first-page-number="continue" style:scale-to="100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fo:margin-top="0mm" fo:margin-bottom="0mm" fo:margin-left="0mm" fo:margin-right="0mm" style:print="charts drawings objects"/>
      <style:header-style>
        <style:header-footer-properties fo:min-height="10mm" fo:margin-left="0mm" fo:margin-right="0mm" fo:margin-bottom="0mm"/>
      </style:header-style>
      <style:footer-style>
        <style:header-footer-properties fo:min-height="10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9-15">00/00/0000</text:date>, <text:time style:data-style-name="N2" text:time-value="08:30:27.343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mp3" style:page-layout-name="M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meta:initial-creator>fortea</meta:initial-creator>
    <meta:creation-date>2017-03-27T12:06:13Z</meta:creation-date>
    <dc:date>2022-09-15T08:32:51.037000000</dc:date>
    <meta:editing-cycles>139</meta:editing-cycles>
    <meta:editing-duration>PT10H58M15S</meta:editing-duration>
    <meta:print-date>2022-02-02T09:08:33.733000000</meta:print-date>
    <meta:document-statistic meta:table-count="5" meta:cell-count="565" meta:object-count="20"/>
  </office:meta>
</office:document-meta>
</file>