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2ED000003D804C311D72CA8D164.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iberation Mono" svg:font-family="'Liberation Mono'" style:font-family-generic="modern"/>
    <style:font-face style:name="NSimSun" svg:font-family="NSimSun" style:font-family-generic="modern"/>
    <style:font-face style:name="ArialMT_PDF_Subset" svg:font-family="ArialMT_PDF_Subset" style:font-family-generic="swiss"/>
    <style:font-face style:name="OpenSymbol1" svg:font-family="OpenSymbol" style:font-pitch="variable"/>
    <style:font-face style:name="SimSun1" svg:font-family="SimSun, ËÎÌå" style:font-pitch="variable"/>
    <style:font-face style:name="Book Antiqua" svg:font-family="'Book Antiqu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Mangal" svg:font-family="Mangal" style:font-family-generic="system" style:font-pitch="variable"/>
    <style:font-face style:name="Microsoft YaHei1"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7.053cm" table:align="left" style:writing-mode="lr-tb"/>
    </style:style>
    <style:style style:name="Tabella1.A" style:family="table-column">
      <style:table-column-properties style:column-width="5.376cm"/>
    </style:style>
    <style:style style:name="Tabella1.B" style:family="table-column">
      <style:table-column-properties style:column-width="5.63cm"/>
    </style:style>
    <style:style style:name="Tabella1.C" style:family="table-column">
      <style:table-column-properties style:column-width="6.047cm"/>
    </style:style>
    <style:style style:name="Tabella1.1" style:family="table-row">
      <style:table-row-properties style:row-height="5.689cm" fo:keep-together="auto"/>
    </style:style>
    <style:style style:name="Tabella1.A1" style:family="table-cell">
      <style:table-cell-properties style:vertical-align="middle" fo:padding="0.049cm" fo:border-left="1pt solid #000000" fo:border-right="none" fo:border-top="1pt solid #000000" fo:border-bottom="1pt solid #000000" style:writing-mode="lr-tb"/>
    </style:style>
    <style:style style:name="Tabella1.C1" style:family="table-cell">
      <style:table-cell-properties style:vertical-align="middle" fo:padding="0.049cm" fo:border="1pt solid #000000" style:writing-mode="lr-tb"/>
    </style:style>
    <style:style style:name="Tabella1.2" style:family="table-row">
      <style:table-row-properties style:row-height="6.306cm" fo:keep-together="auto"/>
    </style:style>
    <style:style style:name="Tabella1.A2" style:family="table-cell">
      <style:table-cell-properties style:vertical-align="middle" fo:padding-left="0.049cm" fo:padding-right="0.049cm" fo:padding-top="0cm" fo:padding-bottom="0.049cm" fo:border-left="1pt solid #000000" fo:border-right="none" fo:border-top="none" fo:border-bottom="1pt solid #000000" style:writing-mode="lr-tb"/>
    </style:style>
    <style:style style:name="Tabella1.C2" style:family="table-cell">
      <style:table-cell-properties style:vertical-align="middle" fo:padding-left="0.049cm" fo:padding-right="0.049cm" fo:padding-top="0cm" fo:padding-bottom="0.049cm" fo:border-left="1pt solid #000000" fo:border-right="1pt solid #000000" fo:border-top="none" fo:border-bottom="1pt solid #000000" style:writing-mode="lr-tb"/>
    </style:style>
    <style:style style:name="Tabella2" style:family="table">
      <style:table-properties style:width="18.374cm" fo:margin-left="-0.277cm" table:align="left" style:writing-mode="lr-tb"/>
    </style:style>
    <style:style style:name="Tabella2.A" style:family="table-column">
      <style:table-column-properties style:column-width="5.357cm"/>
    </style:style>
    <style:style style:name="Tabella2.B" style:family="table-column">
      <style:table-column-properties style:column-width="1.69cm"/>
    </style:style>
    <style:style style:name="Tabella2.C" style:family="table-column">
      <style:table-column-properties style:column-width="1.905cm"/>
    </style:style>
    <style:style style:name="Tabella2.D" style:family="table-column">
      <style:table-column-properties style:column-width="5.08cm"/>
    </style:style>
    <style:style style:name="Tabella2.E" style:family="table-column">
      <style:table-column-properties style:column-width="2.542cm"/>
    </style:style>
    <style:style style:name="Tabella2.F" style:family="table-column">
      <style:table-column-properties style:column-width="1.801cm"/>
    </style:style>
    <style:style style:name="Tabella2.1" style:family="table-row">
      <style:table-row-properties style:min-row-height="0.469cm" fo:keep-together="auto"/>
    </style:style>
    <style:style style:name="Tabella2.A1" style:family="table-cell">
      <style:table-cell-properties style:vertical-align="top" fo:padding-left="0.123cm" fo:padding-right="0.203cm" fo:padding-top="0.092cm" fo:padding-bottom="0cm" fo:border-left="0.5pt solid #000001" fo:border-right="none" fo:border-top="0.5pt solid #000001" fo:border-bottom="0.5pt solid #000001" style:writing-mode="lr-tb"/>
    </style:style>
    <style:style style:name="Tabella2.B1" style:family="table-cell">
      <style:table-cell-properties style:vertical-align="top" fo:padding-left="0.123cm" fo:padding-right="0.203cm" fo:padding-top="0.092cm" fo:padding-bottom="0cm" fo:border-left="none" fo:border-right="none" fo:border-top="0.5pt solid #000001" fo:border-bottom="0.5pt solid #000001" style:writing-mode="lr-tb"/>
    </style:style>
    <style:style style:name="Tabella2.F1" style:family="table-cell">
      <style:table-cell-properties style:vertical-align="top" fo:padding-left="0.123cm" fo:padding-right="0.203cm" fo:padding-top="0.092cm" fo:padding-bottom="0cm" fo:border-left="none" fo:border-right="0.5pt solid #000001" fo:border-top="0.5pt solid #000001" fo:border-bottom="0.5pt solid #000001" style:writing-mode="lr-tb"/>
    </style:style>
    <style:style style:name="Tabella2.F2" style:family="table-cell">
      <style:table-cell-properties style:vertical-align="top" fo:padding-left="0.123cm" fo:padding-right="0.203cm" fo:padding-top="0.092cm" fo:padding-bottom="0cm" fo:border="0.5pt solid #000001" style:writing-mode="lr-tb"/>
    </style:style>
    <style:style style:name="P1" style:family="paragraph" style:parent-style-name="Text_20_body">
      <style:paragraph-properties fo:margin-top="0cm" fo:margin-bottom="0.101cm" loext:contextual-spacing="false" fo:line-height="115%"/>
      <style:text-properties style:font-name="Book Antiqua"/>
    </style:style>
    <style:style style:name="P2" style:family="paragraph" style:parent-style-name="Text_20_body">
      <style:paragraph-properties fo:margin-top="0cm" fo:margin-bottom="0.101cm" loext:contextual-spacing="false" fo:line-height="115%"/>
      <style:text-properties style:font-name="Book Antiqua" officeooo:paragraph-rsid="003ac45c"/>
    </style:style>
    <style:style style:name="P3" style:family="paragraph" style:parent-style-name="Text_20_body">
      <style:paragraph-properties fo:margin-top="0cm" fo:margin-bottom="0.101cm" loext:contextual-spacing="false" fo:line-height="115%"/>
      <style:text-properties style:font-name="Book Antiqua" officeooo:paragraph-rsid="002dcad6"/>
    </style:style>
    <style:style style:name="P4" style:family="paragraph" style:parent-style-name="Text_20_body">
      <style:paragraph-properties fo:margin-top="0cm" fo:margin-bottom="0.101cm" loext:contextual-spacing="false" fo:text-align="center" style:justify-single-word="false"/>
      <style:text-properties style:font-name="Book Antiqua" fo:font-size="11pt" fo:font-weight="bold" fo:background-color="#ffffff" style:font-size-asian="11pt" style:font-weight-asian="bold" style:font-name-complex="Book Antiqua"/>
    </style:style>
    <style:style style:name="P5" style:family="paragraph" style:parent-style-name="Text_20_body">
      <style:paragraph-properties fo:margin-top="0cm" fo:margin-bottom="0.101cm" loext:contextual-spacing="false" fo:line-height="120%"/>
      <style:text-properties style:font-name="Book Antiqua" fo:font-size="11pt" fo:background-color="#ffffff" style:font-size-asian="11pt" style:font-name-complex="Book Antiqua"/>
    </style:style>
    <style:style style:name="P6" style:family="paragraph" style:parent-style-name="Text_20_body">
      <style:paragraph-properties fo:margin-top="0cm" fo:margin-bottom="0.101cm" loext:contextual-spacing="false"/>
      <style:text-properties style:font-name="Book Antiqua" fo:font-size="11pt" fo:background-color="#ffffff" style:font-size-asian="11pt" style:font-name-complex="Book Antiqua" style:font-size-complex="11pt"/>
    </style:style>
    <style:style style:name="P7" style:family="paragraph" style:parent-style-name="Text_20_body">
      <style:paragraph-properties fo:margin-top="0cm" fo:margin-bottom="0.101cm" loext:contextual-spacing="false"/>
      <style:text-properties style:font-name="Book Antiqua" fo:font-size="11pt" officeooo:paragraph-rsid="00630db1" fo:background-color="#ffffff" style:font-size-asian="11pt" style:font-name-complex="Book Antiqua"/>
    </style:style>
    <style:style style:name="P8" style:family="paragraph" style:parent-style-name="Text_20_body">
      <style:paragraph-properties fo:margin-top="0cm" fo:margin-bottom="0.101cm" loext:contextual-spacing="false"/>
      <style:text-properties style:font-name="Book Antiqua" fo:font-size="4pt" fo:background-color="#ffffff" style:font-size-asian="4pt" style:font-size-complex="4pt"/>
    </style:style>
    <style:style style:name="P9" style:family="paragraph" style:parent-style-name="Text_20_body">
      <style:paragraph-properties fo:margin-top="0cm" fo:margin-bottom="0.101cm" loext:contextual-spacing="false"/>
      <style:text-properties style:font-name="Book Antiqua" officeooo:paragraph-rsid="00630db1"/>
    </style:style>
    <style:style style:name="P10" style:family="paragraph" style:parent-style-name="Text_20_body">
      <style:paragraph-properties fo:margin-top="0cm" fo:margin-bottom="0.101cm" loext:contextual-spacing="false" fo:line-height="120%"/>
      <style:text-properties style:use-window-font-color="true" style:font-name="Book Antiqua" fo:font-size="12pt" style:text-underline-style="solid" style:text-underline-width="auto" style:text-underline-color="font-color" fo:font-weight="bold" officeooo:paragraph-rsid="00543b42" fo:background-color="transparent" style:font-size-asian="12pt" style:font-weight-asian="bold" style:font-name-complex="Book Antiqua" style:font-size-complex="12pt" style:font-weight-complex="bold"/>
    </style:style>
    <style:style style:name="P11" style:family="paragraph" style:parent-style-name="Text_20_body">
      <style:paragraph-properties fo:margin-top="0cm" fo:margin-bottom="0.101cm" loext:contextual-spacing="false" fo:line-height="150%" fo:break-before="page"/>
      <style:text-properties style:font-name="Book Antiqua" fo:font-size="11pt" officeooo:paragraph-rsid="00543b42" fo:background-color="#ffffff" style:font-size-asian="11pt" style:font-name-complex="Book Antiqua"/>
    </style:style>
    <style:style style:name="P12" style:family="paragraph" style:parent-style-name="Text_20_body">
      <style:paragraph-properties fo:margin-top="0cm" fo:margin-bottom="0.101cm" loext:contextual-spacing="false" fo:line-height="115%" style:writing-mode="lr-tb"/>
      <style:text-properties style:use-window-font-color="true" style:font-name="Book Antiqua" fo:font-size="11pt" style:text-underline-style="solid" style:text-underline-width="auto" style:text-underline-color="font-color" fo:font-weight="bold" officeooo:paragraph-rsid="00543b42" fo:background-color="transparent" style:font-size-asian="11pt" style:font-weight-asian="bold" style:font-name-complex="Book Antiqua" style:font-weight-complex="bold"/>
    </style:style>
    <style:style style:name="P13" style:family="paragraph" style:parent-style-name="Text_20_body">
      <style:paragraph-properties fo:margin-top="0cm" fo:margin-bottom="0.101cm" loext:contextual-spacing="false" style:writing-mode="lr-tb"/>
      <style:text-properties style:font-name="Book Antiqua"/>
    </style:style>
    <style:style style:name="P14" style:family="paragraph" style:parent-style-name="Text_20_body">
      <style:paragraph-properties fo:margin-top="0cm" fo:margin-bottom="0.101cm" loext:contextual-spacing="false" style:writing-mode="lr-tb"/>
      <style:text-properties style:font-name="Book Antiqua" fo:font-size="3pt" style:font-size-asian="2.59999990463257pt" style:font-size-complex="3pt"/>
    </style:style>
    <style:style style:name="P15" style:family="paragraph" style:parent-style-name="Text_20_body">
      <style:text-properties style:use-window-font-color="true" style:font-name="Book Antiqua" fo:font-size="11pt" fo:letter-spacing="normal" fo:font-style="normal" fo:font-weight="normal" officeooo:paragraph-rsid="00332139" fo:background-color="transparent" style:font-size-asian="11pt" style:font-style-asian="normal" style:font-name-complex="Book Antiqua" style:font-size-complex="11pt" style:font-style-complex="normal"/>
    </style:style>
    <style:style style:name="P16" style:family="paragraph" style:parent-style-name="Text_20_body">
      <style:text-properties style:use-window-font-color="true" style:font-name="Book Antiqua" fo:font-size="11pt" fo:background-color="#ffffff" style:font-size-asian="11pt" style:font-name-complex="Book Antiqua"/>
    </style:style>
    <style:style style:name="P17" style:family="paragraph" style:parent-style-name="Text_20_body">
      <style:text-properties style:use-window-font-color="true" style:font-name="Book Antiqua" fo:font-size="11pt" officeooo:paragraph-rsid="00332139" fo:background-color="#ffffff" style:font-size-asian="11pt" style:font-size-complex="11pt"/>
    </style:style>
    <style:style style:name="P18" style:family="paragraph" style:parent-style-name="Text_20_body">
      <style:text-properties style:use-window-font-color="true" style:font-name="Book Antiqua" fo:font-size="2pt" fo:background-color="#ffffff" style:font-size-asian="1.75pt" style:font-name-complex="Book Antiqua" style:font-size-complex="2pt"/>
    </style:style>
    <style:style style:name="P19" style:family="paragraph" style:parent-style-name="Text_20_body">
      <style:text-properties style:use-window-font-color="true" style:font-name="Book Antiqua" fo:font-size="6pt" fo:letter-spacing="normal" fo:font-style="normal" fo:font-weight="normal" officeooo:paragraph-rsid="00332139" fo:background-color="transparent" style:font-size-asian="5.25pt" style:font-style-asian="normal" style:font-name-complex="Book Antiqua" style:font-size-complex="6pt" style:font-style-complex="normal"/>
    </style:style>
    <style:style style:name="P20" style:family="paragraph" style:parent-style-name="Text_20_body">
      <style:text-properties style:use-window-font-color="true" style:font-name="Book Antiqua" fo:font-size="6pt" fo:font-weight="bold" fo:background-color="#ffffff" style:font-size-asian="5.25pt" style:font-weight-asian="bold" style:font-name-complex="Book Antiqua" style:font-size-complex="6pt" style:font-weight-complex="bold"/>
    </style:style>
    <style:style style:name="P21" style:family="paragraph" style:parent-style-name="Text_20_body">
      <style:text-properties style:font-name="Book Antiqua"/>
    </style:style>
    <style:style style:name="P22" style:family="paragraph" style:parent-style-name="Text_20_body">
      <style:text-properties style:font-name="Book Antiqua" fo:font-size="11pt" style:font-size-asian="11pt" style:font-size-complex="11pt"/>
    </style:style>
    <style:style style:name="P23" style:family="paragraph" style:parent-style-name="Text_20_body">
      <style:text-properties style:font-name="Book Antiqua" fo:font-size="11pt" officeooo:paragraph-rsid="00557a4f" style:font-size-asian="11pt" style:font-size-complex="11pt"/>
    </style:style>
    <style:style style:name="P24" style:family="paragraph" style:parent-style-name="Text_20_body">
      <style:text-properties style:font-name="Book Antiqua" fo:font-size="11pt" style:font-size-asian="11pt" style:font-name-complex="Book Antiqua" style:font-size-complex="11pt"/>
    </style:style>
    <style:style style:name="P25" style:family="paragraph" style:parent-style-name="Text_20_body">
      <style:text-properties style:font-name="Book Antiqua" fo:font-size="11pt" fo:background-color="#ffffff" style:font-size-asian="11pt"/>
    </style:style>
    <style:style style:name="P26" style:family="paragraph" style:parent-style-name="Text_20_body">
      <style:text-properties style:font-name="Book Antiqua" fo:font-size="11pt" fo:background-color="#ffffff" style:font-size-asian="11pt" style:font-name-complex="Book Antiqua"/>
    </style:style>
    <style:style style:name="P27" style:family="paragraph" style:parent-style-name="Text_20_body">
      <style:text-properties style:font-name="Book Antiqua" fo:font-size="11pt" fo:background-color="#ffffff" style:font-size-asian="11pt" style:font-name-complex="Book Antiqua" style:font-size-complex="11pt"/>
    </style:style>
    <style:style style:name="P28" style:family="paragraph" style:parent-style-name="Text_20_body">
      <style:paragraph-properties fo:line-height="115%"/>
      <style:text-properties style:font-name="Book Antiqua" fo:font-size="11pt" fo:background-color="#ffffff" style:font-size-asian="11pt" style:font-name-complex="Book Antiqua" style:font-size-complex="11pt"/>
    </style:style>
    <style:style style:name="P29" style:family="paragraph" style:parent-style-name="Text_20_body">
      <style:paragraph-properties fo:line-height="115%"/>
      <style:text-properties style:font-name="Book Antiqua" fo:font-size="11pt" fo:background-color="#ffffff" style:font-size-asian="11pt" style:font-name-complex="Book Antiqua"/>
    </style:style>
    <style:style style:name="P30" style:family="paragraph" style:parent-style-name="Text_20_body">
      <style:text-properties style:font-name="Book Antiqua" fo:font-size="11pt" officeooo:paragraph-rsid="00340f0d" fo:background-color="#ffffff" style:font-size-asian="11pt" style:font-name-complex="Book Antiqua"/>
    </style:style>
    <style:style style:name="P31" style:family="paragraph" style:parent-style-name="Text_20_body">
      <style:text-properties style:font-name="Book Antiqua" fo:font-size="11pt" fo:font-weight="bold" fo:background-color="#ffffff" style:font-size-asian="11pt" style:font-weight-asian="bold" style:font-name-complex="Book Antiqua"/>
    </style:style>
    <style:style style:name="P32" style:family="paragraph" style:parent-style-name="Text_20_body">
      <style:paragraph-properties fo:text-align="center" style:justify-single-word="false"/>
      <style:text-properties style:font-name="Book Antiqua" fo:font-size="11pt" fo:font-weight="bold" fo:background-color="#ffffff" style:font-size-asian="11pt" style:font-weight-asian="bold" style:font-name-complex="Book Antiqua"/>
    </style:style>
    <style:style style:name="P33" style:family="paragraph" style:parent-style-name="Text_20_body">
      <style:text-properties style:font-name="Book Antiqua" fo:font-size="11pt" fo:font-weight="bold" officeooo:paragraph-rsid="00557a4f" fo:background-color="#ffffff" style:font-size-asian="11pt" style:font-weight-asian="bold" style:font-name-complex="Book Antiqua" style:font-size-complex="11pt"/>
    </style:style>
    <style:style style:name="P34" style:family="paragraph" style:parent-style-name="Text_20_body">
      <style:text-properties style:font-name="Book Antiqua" fo:font-size="6pt" fo:background-color="#ffffff" style:font-size-asian="6pt" style:font-size-complex="6pt"/>
    </style:style>
    <style:style style:name="P35" style:family="paragraph" style:parent-style-name="Text_20_body">
      <style:text-properties style:font-name="Book Antiqua" fo:font-size="6pt" fo:background-color="#ffffff" style:font-size-asian="5.25pt" style:font-name-complex="Book Antiqua" style:font-size-complex="6pt"/>
    </style:style>
    <style:style style:name="P36" style:family="paragraph" style:parent-style-name="Text_20_body">
      <style:text-properties style:font-name="Book Antiqua" fo:font-size="6pt" fo:background-color="#ffffff" style:font-size-asian="5.25pt" style:font-size-complex="6pt"/>
    </style:style>
    <style:style style:name="P37" style:family="paragraph" style:parent-style-name="Text_20_body">
      <style:text-properties style:font-name="Book Antiqua" fo:font-size="6pt" fo:font-weight="bold" fo:background-color="#ffffff" style:font-size-asian="5.25pt" style:font-weight-asian="bold" style:font-name-complex="Book Antiqua" style:font-size-complex="6pt"/>
    </style:style>
    <style:style style:name="P38" style:family="paragraph" style:parent-style-name="Text_20_body">
      <style:text-properties style:font-name="Book Antiqua" fo:font-size="6pt" fo:font-weight="bold" officeooo:paragraph-rsid="00630db1" fo:background-color="#ffffff" style:font-size-asian="5.25pt" style:font-weight-asian="bold" style:font-name-complex="Book Antiqua" style:font-size-complex="6pt"/>
    </style:style>
    <style:style style:name="P39" style:family="paragraph" style:parent-style-name="Text_20_body">
      <style:text-properties style:font-name="Book Antiqua" fo:font-size="6pt" fo:font-weight="bold" style:font-size-asian="5.25pt" style:font-weight-asian="bold" style:font-name-complex="Book Antiqua" style:font-size-complex="6pt"/>
    </style:style>
    <style:style style:name="P40" style:family="paragraph" style:parent-style-name="Text_20_body">
      <style:text-properties style:font-name="Book Antiqua" fo:font-size="2pt" fo:background-color="#ffffff" style:font-size-asian="2pt" style:font-size-complex="2pt"/>
    </style:style>
    <style:style style:name="P41" style:family="paragraph" style:parent-style-name="Text_20_body">
      <style:text-properties style:font-name="Book Antiqua" officeooo:paragraph-rsid="003ac45c"/>
    </style:style>
    <style:style style:name="P42" style:family="paragraph" style:parent-style-name="Text_20_body">
      <style:paragraph-properties fo:line-height="120%"/>
      <style:text-properties style:font-name="Book Antiqua"/>
    </style:style>
    <style:style style:name="P43" style:family="paragraph" style:parent-style-name="Text_20_body">
      <style:paragraph-properties fo:text-align="center" style:justify-single-word="false"/>
      <style:text-properties style:font-name="Book Antiqua" fo:font-size="5pt" fo:font-weight="bold" fo:background-color="#ffffff" style:font-size-asian="4.34999990463257pt" style:font-weight-asian="bold" style:font-name-complex="Book Antiqua" style:font-size-complex="5pt"/>
    </style:style>
    <style:style style:name="P44" style:family="paragraph" style:parent-style-name="Text_20_body">
      <style:text-properties style:font-name="Book Antiqua" fo:font-size="5pt" fo:background-color="#ffffff" style:font-size-asian="4.34999990463257pt" style:font-size-complex="5pt"/>
    </style:style>
    <style:style style:name="P45" style:family="paragraph" style:parent-style-name="Text_20_body">
      <style:text-properties style:font-name="Book Antiqua" fo:font-size="7pt" fo:background-color="#ffffff" style:font-size-asian="7pt" style:font-size-complex="7pt"/>
    </style:style>
    <style:style style:name="P46" style:family="paragraph" style:parent-style-name="Text_20_body">
      <style:text-properties style:font-name="Book Antiqua" fo:font-size="7pt" fo:background-color="#ffffff" style:font-size-asian="7pt" style:font-name-complex="Book Antiqua" style:font-size-complex="7pt"/>
    </style:style>
    <style:style style:name="P47" style:family="paragraph" style:parent-style-name="Text_20_body">
      <style:text-properties style:font-name="Book Antiqua" fo:font-size="7pt" fo:font-weight="bold" fo:background-color="#ffffff" style:font-size-asian="6.09999990463257pt" style:font-weight-asian="bold" style:font-name-complex="Book Antiqua" style:font-size-complex="7pt"/>
    </style:style>
    <style:style style:name="P48" style:family="paragraph" style:parent-style-name="Text_20_body">
      <style:paragraph-properties fo:line-height="115%"/>
      <style:text-properties style:font-name="Book Antiqua"/>
    </style:style>
    <style:style style:name="P49" style:family="paragraph" style:parent-style-name="Text_20_body">
      <style:text-properties style:font-name="Book Antiqua" fo:font-size="8pt" fo:font-weight="bold" style:font-size-asian="8pt" style:font-weight-asian="bold" style:font-name-complex="Book Antiqua"/>
    </style:style>
    <style:style style:name="P50" style:family="paragraph" style:parent-style-name="Text_20_body">
      <style:text-properties style:font-name="Book Antiqua" fo:background-color="#ffffff"/>
    </style:style>
    <style:style style:name="P51" style:family="paragraph" style:parent-style-name="Text_20_body">
      <style:text-properties style:font-name="Book Antiqua" fo:font-size="9pt" fo:background-color="#ffffff" style:font-size-asian="7.84999990463257pt" style:font-size-complex="9pt"/>
    </style:style>
    <style:style style:name="P52" style:family="paragraph" style:parent-style-name="Text_20_body">
      <style:text-properties style:font-name="Book Antiqua" fo:font-size="3pt" fo:font-weight="bold" officeooo:paragraph-rsid="006ddb7b" fo:background-color="#ffffff" style:font-size-asian="3pt" style:font-weight-asian="bold" style:font-name-complex="Book Antiqua" style:font-size-complex="3pt" style:font-weight-complex="bold"/>
    </style:style>
    <style:style style:name="P53" style:family="paragraph" style:parent-style-name="Text_20_body">
      <style:text-properties style:font-name="Book Antiqua" fo:font-size="3pt" fo:font-weight="bold" officeooo:paragraph-rsid="00548622" fo:background-color="#ffffff" style:font-size-asian="2.59999990463257pt" style:font-weight-asian="bold" style:font-name-complex="Book Antiqua" style:font-size-complex="3pt" style:font-weight-complex="bold"/>
    </style:style>
    <style:style style:name="P54" style:family="paragraph" style:parent-style-name="Text_20_body">
      <style:text-properties style:font-name="Book Antiqua" fo:font-size="3pt" fo:font-weight="bold" fo:background-color="#ffffff" style:font-size-asian="2.59999990463257pt" style:font-weight-asian="bold" style:font-size-complex="3pt" style:font-weight-complex="bold"/>
    </style:style>
    <style:style style:name="P55" style:family="paragraph" style:parent-style-name="Text_20_body">
      <style:text-properties style:font-name="Book Antiqua" fo:font-size="10.5pt" officeooo:paragraph-rsid="00630db1" style:font-size-asian="10.5pt" style:font-size-complex="10.5pt"/>
    </style:style>
    <style:style style:name="P56" style:family="paragraph" style:parent-style-name="Text_20_body">
      <style:text-properties fo:color="#000000" style:font-name="Book Antiqua" fo:font-size="11pt" fo:background-color="#ffffff" style:font-size-asian="11pt" style:font-name-complex="Book Antiqua"/>
    </style:style>
    <style:style style:name="P57" style:family="paragraph" style:parent-style-name="Text_20_body">
      <style:text-properties fo:color="#000000" style:font-name="Book Antiqua" fo:font-size="11pt" fo:background-color="#ffffff" style:font-size-asian="11pt" style:font-name-complex="Book Antiqua" style:font-size-complex="11pt"/>
    </style:style>
    <style:style style:name="P58" style:family="paragraph" style:parent-style-name="Text_20_body">
      <style:text-properties fo:color="#000000" style:font-name="Book Antiqua" fo:font-size="11pt" fo:font-weight="bold" fo:background-color="#ffffff" style:font-size-asian="11pt" style:font-weight-asian="bold" style:font-name-complex="Book Antiqua"/>
    </style:style>
    <style:style style:name="P59" style:family="paragraph" style:parent-style-name="Text_20_body">
      <style:text-properties fo:color="#000000" style:font-name="Book Antiqua" fo:font-size="10.5pt" fo:font-weight="bold" officeooo:paragraph-rsid="00630db1" fo:background-color="#ffffff" style:font-size-asian="10.5pt" style:font-weight-asian="bold" style:font-name-complex="Book Antiqua" style:font-size-complex="10.5pt"/>
    </style:style>
    <style:style style:name="P60" style:family="paragraph" style:parent-style-name="Text_20_body">
      <style:text-properties fo:font-variant="normal" fo:text-transform="none" style:use-window-font-color="true" style:font-name="Book Antiqua" fo:font-size="4pt" fo:letter-spacing="normal" fo:font-style="normal" fo:font-weight="bold" officeooo:paragraph-rsid="00332139" fo:background-color="#ffffff" style:font-size-asian="3.5pt" style:font-style-asian="normal" style:font-name-complex="Book Antiqua" style:font-size-complex="4pt" style:font-style-complex="normal"/>
    </style:style>
    <style:style style:name="P61" style:family="paragraph" style:parent-style-name="Text_20_body">
      <style:paragraph-properties fo:margin-left="0cm" fo:margin-right="0cm" fo:line-height="120%" fo:text-indent="0cm" style:auto-text-indent="false" fo:break-before="page"/>
      <style:text-properties style:use-window-font-color="true" style:font-name="Book Antiqua" fo:font-size="2pt" officeooo:rsid="0039f3e1" officeooo:paragraph-rsid="0039f3e1" fo:background-color="transparent" style:font-size-asian="2pt" style:font-name-complex="Book Antiqua" style:font-size-complex="2pt"/>
    </style:style>
    <style:style style:name="P62" style:family="paragraph" style:parent-style-name="Text_20_body">
      <loext:graphic-properties draw:fill="none"/>
      <style:paragraph-properties fo:margin-left="0cm" fo:margin-right="0cm"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use-window-font-color="true" style:font-name="Book Antiqua" fo:font-size="6pt" fo:letter-spacing="normal" fo:font-style="normal" fo:font-weight="normal" officeooo:paragraph-rsid="00557a4f" fo:background-color="transparent" style:font-size-asian="5.25pt" style:font-style-asian="normal" style:font-name-complex="Book Antiqua" style:font-size-complex="6pt" style:font-style-complex="normal" fo:hyphenate="false" fo:hyphenation-remain-char-count="2" fo:hyphenation-push-char-count="2"/>
    </style:style>
    <style:style style:name="P63" style:family="paragraph" style:parent-style-name="Text_20_body">
      <loext:graphic-properties draw:fill="none"/>
      <style:paragraph-properties fo:margin-left="0cm" fo:margin-right="0cm"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use-window-font-color="true" style:font-name="Book Antiqua" fo:font-size="6pt" fo:letter-spacing="normal" fo:font-style="normal" fo:font-weight="normal" officeooo:paragraph-rsid="00332139" fo:background-color="transparent" style:font-size-asian="5.25pt" style:font-style-asian="normal" style:font-name-complex="Book Antiqua" style:font-size-complex="6pt" style:font-style-complex="normal" fo:hyphenate="false" fo:hyphenation-remain-char-count="2" fo:hyphenation-push-char-count="2"/>
    </style:style>
    <style:style style:name="P64" style:family="paragraph" style:parent-style-name="Text_20_body">
      <style:paragraph-properties fo:margin-left="1.27cm" fo:margin-right="0cm" fo:margin-top="0cm" fo:margin-bottom="0.046cm" loext:contextual-spacing="false" fo:text-indent="-1.27cm" style:auto-text-indent="false"/>
      <style:text-properties style:font-name="Book Antiqua" fo:font-size="11pt" fo:font-weight="bold" fo:background-color="#ffffff" style:font-size-asian="11pt" style:font-weight-asian="bold" style:font-name-complex="Book Antiqua"/>
    </style:style>
    <style:style style:name="P65" style:family="paragraph" style:parent-style-name="Text_20_body">
      <style:paragraph-properties fo:margin-left="1.27cm" fo:margin-right="0cm" fo:margin-top="0cm" fo:margin-bottom="0.046cm" loext:contextual-spacing="false" fo:text-indent="-1.27cm" style:auto-text-indent="false"/>
      <style:text-properties style:font-name="Book Antiqua" fo:font-size="3pt" style:font-size-asian="3pt" style:font-size-complex="3pt"/>
    </style:style>
    <style:style style:name="P66" style:family="paragraph" style:parent-style-name="Text_20_body">
      <style:paragraph-properties fo:margin-top="0.101cm" fo:margin-bottom="0.101cm" loext:contextual-spacing="false"/>
    </style:style>
    <style:style style:name="P67" style:family="paragraph" style:parent-style-name="Text_20_body">
      <style:paragraph-properties fo:margin-top="0.101cm" fo:margin-bottom="0.101cm" loext:contextual-spacing="false"/>
      <style:text-properties style:font-name="Book Antiqua" fo:font-size="11pt" fo:font-weight="bold" fo:background-color="#ffffff" style:font-size-asian="11pt" style:font-weight-asian="bold" style:font-name-complex="Book Antiqua"/>
    </style:style>
    <style:style style:name="P68" style:family="paragraph" style:parent-style-name="Text_20_body">
      <style:paragraph-properties fo:margin-top="0.101cm" fo:margin-bottom="0.101cm" loext:contextual-spacing="false"/>
      <style:text-properties style:font-name="Book Antiqua" fo:font-size="11pt" fo:background-color="#ffffff" style:font-size-asian="11pt" style:font-name-complex="Book Antiqua"/>
    </style:style>
    <style:style style:name="P69" style:family="paragraph" style:parent-style-name="Text_20_body">
      <style:paragraph-properties fo:margin-top="0.101cm" fo:margin-bottom="0.101cm" loext:contextual-spacing="false" style:writing-mode="lr-tb"/>
      <style:text-properties style:font-name="Book Antiqua" fo:font-size="11pt" style:font-size-asian="11pt" style:font-size-complex="11pt"/>
    </style:style>
    <style:style style:name="P70" style:family="paragraph" style:parent-style-name="Text_20_body">
      <style:paragraph-properties fo:margin-top="0cm" fo:margin-bottom="0cm" loext:contextual-spacing="false" fo:line-height="100%" style:writing-mode="lr-tb"/>
      <style:text-properties style:font-name="Book Antiqua"/>
    </style:style>
    <style:style style:name="P71" style:family="paragraph" style:parent-style-name="Text_20_body">
      <style:paragraph-properties fo:margin-top="0cm" fo:margin-bottom="0cm" loext:contextual-spacing="false" fo:line-height="120%" style:writing-mode="lr-tb"/>
      <style:text-properties style:font-name="Book Antiqua" fo:font-size="11pt" fo:font-weight="bold" fo:background-color="#ffffff" style:font-size-asian="11pt" style:font-weight-asian="bold" style:font-name-complex="Book Antiqua"/>
    </style:style>
    <style:style style:name="P72" style:family="paragraph" style:parent-style-name="Text_20_body">
      <style:paragraph-properties fo:margin-top="0cm" fo:margin-bottom="0cm" loext:contextual-spacing="false" fo:line-height="100%" style:writing-mode="lr-tb"/>
      <style:text-properties style:use-window-font-color="true" style:font-name="Book Antiqua" fo:background-color="transparent"/>
    </style:style>
    <style:style style:name="P73" style:family="paragraph" style:parent-style-name="Text_20_body">
      <style:paragraph-properties fo:margin-top="0cm" fo:margin-bottom="0cm" loext:contextual-spacing="false" style:writing-mode="lr-tb"/>
      <style:text-properties style:use-window-font-color="true" style:font-name="Book Antiqua" fo:font-size="4pt" fo:letter-spacing="normal" fo:font-style="normal" fo:font-weight="normal" officeooo:paragraph-rsid="00332139" fo:background-color="#ffffff" style:font-size-asian="3.5pt" style:font-style-asian="normal" style:font-name-complex="Book Antiqua" style:font-size-complex="4pt" style:font-style-complex="normal"/>
    </style:style>
    <style:style style:name="P74" style:family="paragraph" style:parent-style-name="Text_20_body">
      <style:paragraph-properties fo:margin-top="0cm" fo:margin-bottom="0cm" loext:contextual-spacing="false" fo:orphans="2" fo:widows="2" style:writing-mode="lr-tb"/>
      <style:text-properties style:use-window-font-color="true" officeooo:paragraph-rsid="00548622" fo:background-color="transparent"/>
    </style:style>
    <style:style style:name="P75" style:family="paragraph" style:parent-style-name="Text_20_body">
      <style:paragraph-properties fo:margin-top="0cm" fo:margin-bottom="0cm" loext:contextual-spacing="false" fo:orphans="2" fo:widows="2" style:writing-mode="lr-tb"/>
      <style:text-properties officeooo:paragraph-rsid="00548622"/>
    </style:style>
    <style:style style:name="P76" style:family="paragraph" style:parent-style-name="Text_20_body">
      <style:paragraph-properties fo:margin-top="0cm" fo:margin-bottom="0cm" loext:contextual-spacing="false" fo:orphans="2" fo:widows="2" style:writing-mode="lr-tb"/>
      <style:text-properties fo:font-variant="normal" fo:text-transform="none" style:use-window-font-color="true" style:font-name="Book Antiqua" fo:font-size="4pt" fo:letter-spacing="normal" fo:font-style="normal" fo:font-weight="bold" officeooo:paragraph-rsid="00548622" fo:background-color="transparent" style:font-size-asian="3.5pt" style:font-style-asian="normal" style:font-name-complex="Book Antiqua" style:font-size-complex="4pt" style:font-style-complex="normal" loext:padding="0cm" loext:border="none"/>
    </style:style>
    <style:style style:name="P77" style:family="paragraph" style:parent-style-name="Text_20_body">
      <style:paragraph-properties fo:margin-top="0cm" fo:margin-bottom="0cm" loext:contextual-spacing="false" fo:orphans="2" fo:widows="2" style:writing-mode="lr-tb"/>
      <style:text-properties fo:font-variant="normal" fo:text-transform="none" style:use-window-font-color="true" style:font-name="Book Antiqua" fo:font-size="6pt" fo:letter-spacing="normal" fo:font-style="normal" fo:font-weight="normal" officeooo:paragraph-rsid="00548622" fo:background-color="#ffffff" style:font-size-asian="5.25pt" style:font-size-complex="6pt"/>
    </style:style>
    <style:style style:name="P78" style:family="paragraph" style:parent-style-name="Text_20_body">
      <style:paragraph-properties fo:line-height="100%" style:shadow="none" style:writing-mode="lr-tb"/>
      <style:text-properties style:font-name="Book Antiqua"/>
    </style:style>
    <style:style style:name="P79" style:family="paragraph" style:parent-style-name="Text_20_body">
      <style:paragraph-properties fo:line-height="100%" style:shadow="none" style:writing-mode="lr-tb"/>
      <style:text-properties style:font-name="Book Antiqua" fo:font-size="11pt" fo:background-color="#ffffff" style:font-size-asian="11pt" style:font-name-complex="Book Antiqua"/>
    </style:style>
    <style:style style:name="P80" style:family="paragraph" style:parent-style-name="Text_20_body">
      <style:paragraph-properties fo:line-height="100%" style:shadow="none" style:writing-mode="lr-tb"/>
      <style:text-properties style:font-name="Book Antiqua" fo:font-size="10.5pt" style:font-size-asian="10.5pt" style:font-size-complex="10.5pt"/>
    </style:style>
    <style:style style:name="P81" style:family="paragraph" style:parent-style-name="Text_20_body">
      <style:paragraph-properties fo:line-height="100%" style:shadow="none" style:writing-mode="lr-tb"/>
      <style:text-properties style:font-name="Book Antiqua" fo:font-size="10.5pt" fo:background-color="#ffffff" style:font-size-asian="10.5pt" style:font-size-complex="10.5pt"/>
    </style:style>
    <style:style style:name="P82" style:family="paragraph" style:parent-style-name="Text_20_body">
      <style:paragraph-properties fo:text-align="end" style:justify-single-word="false" fo:break-before="page"/>
      <style:text-properties style:font-name="Book Antiqua" fo:font-size="11pt" fo:font-weight="bold" officeooo:rsid="0041b66f" officeooo:paragraph-rsid="0041b66f" style:font-size-asian="11pt" style:font-weight-asian="bold" style:font-name-complex="Book Antiqua" style:font-size-complex="11pt"/>
    </style:style>
    <style:style style:name="P83" style:family="paragraph" style:parent-style-name="Text_20_body">
      <style:paragraph-properties fo:padding="0.035cm" fo:border="0.11pt solid #000000"/>
      <style:text-properties style:font-name="Book Antiqua"/>
    </style:style>
    <style:style style:name="P84" style:family="paragraph" style:parent-style-name="Normale_20__28_Web_29_">
      <style:paragraph-properties fo:margin-left="1.379cm" fo:margin-right="0cm" fo:margin-top="0cm" fo:margin-bottom="0cm" loext:contextual-spacing="false" style:line-height-at-least="0cm" fo:text-align="justify" style:justify-single-word="false" fo:text-indent="0cm" style:auto-text-indent="false"/>
      <style:text-properties fo:color="#000000" style:font-name="Book Antiqua" fo:font-size="11pt" fo:background-color="#ffffff" style:font-size-asian="11pt" style:font-name-complex="Arial" style:font-size-complex="11pt"/>
    </style:style>
    <style:style style:name="P85" style:family="paragraph" style:parent-style-name="Normale_20__28_Web_29_">
      <style:paragraph-properties fo:margin-left="1.379cm" fo:margin-right="0cm" fo:margin-top="0cm" fo:margin-bottom="0cm" loext:contextual-spacing="false" style:line-height-at-least="0.275cm" fo:text-align="justify" style:justify-single-word="false" fo:text-indent="0cm" style:auto-text-indent="false"/>
      <style:text-properties fo:color="#000000" style:font-name="Book Antiqua" fo:font-size="11pt" fo:background-color="#ffffff" style:font-size-asian="11pt" style:font-name-complex="Arial" style:font-size-complex="11pt"/>
    </style:style>
    <style:style style:name="P86" style:family="paragraph" style:parent-style-name="Default">
      <style:paragraph-properties fo:text-align="center" style:justify-single-word="false"/>
      <style:text-properties style:font-name="Book Antiqua" fo:font-weight="bold" fo:background-color="#ffffff" style:font-weight-asian="bold" style:font-name-complex="Book Antiqua"/>
    </style:style>
    <style:style style:name="P87" style:family="paragraph" style:parent-style-name="Default">
      <style:paragraph-properties fo:text-align="justify" style:justify-single-word="false"/>
      <style:text-properties style:font-name="Book Antiqua" fo:font-size="6pt" fo:font-weight="bold" fo:background-color="#ffffff" style:font-size-asian="6pt" style:font-weight-asian="bold" style:font-name-complex="Book Antiqua" style:font-size-complex="6pt" style:font-weight-complex="bold"/>
    </style:style>
    <style:style style:name="P88" style:family="paragraph" style:parent-style-name="Default">
      <style:paragraph-properties fo:text-align="center" style:justify-single-word="false"/>
      <style:text-properties style:font-name="Book Antiqua" fo:font-size="6pt" fo:font-weight="bold" fo:background-color="#ffffff" style:font-size-asian="6pt" style:font-weight-asian="bold" style:font-name-complex="Book Antiqua" style:font-size-complex="6pt" style:font-weight-complex="bold"/>
    </style:style>
    <style:style style:name="P89" style:family="paragraph" style:parent-style-name="Default">
      <style:paragraph-properties fo:text-align="center" style:justify-single-word="false"/>
      <style:text-properties style:font-name="Book Antiqua" fo:font-size="11pt" fo:font-weight="bold" fo:background-color="#ffffff" style:font-size-asian="11pt" style:font-weight-asian="bold" style:font-name-complex="Book Antiqua" style:font-size-complex="11pt" style:font-weight-complex="bold"/>
    </style:style>
    <style:style style:name="P90" style:family="paragraph" style:parent-style-name="Default">
      <style:paragraph-properties fo:text-align="justify" style:justify-single-word="false"/>
      <style:text-properties style:font-name="Book Antiqua" fo:font-size="8pt" fo:background-color="#ffffff" style:font-size-asian="8pt" style:font-size-complex="8pt"/>
    </style:style>
    <style:style style:name="P91" style:family="paragraph" style:parent-style-name="Default">
      <style:paragraph-properties fo:line-height="115%" fo:text-align="justify" style:justify-single-word="false"/>
      <style:text-properties style:font-name="Book Antiqua"/>
    </style:style>
    <style:style style:name="P92" style:family="paragraph" style:parent-style-name="Default">
      <style:paragraph-properties fo:text-align="center" style:justify-single-word="false"/>
      <style:text-properties fo:color="#000000" style:font-name="Book Antiqua" fo:font-size="11pt" fo:font-weight="bold" fo:background-color="#ffffff" style:font-size-asian="11pt" style:font-weight-asian="bold" style:font-name-complex="Book Antiqua" style:font-size-complex="11pt" style:font-weight-complex="bold"/>
    </style:style>
    <style:style style:name="P93" style:family="paragraph" style:parent-style-name="Default">
      <style:paragraph-properties fo:line-height="115%" fo:text-align="justify" style:justify-single-word="false"/>
      <style:text-properties fo:color="#000000" style:font-name="Book Antiqua" fo:font-size="6pt" style:font-size-asian="5.25pt" style:font-name-complex="Book Antiqua" style:font-size-complex="6pt"/>
    </style:style>
    <style:style style:name="P94" style:family="paragraph" style:parent-style-name="Default">
      <style:paragraph-properties fo:text-align="justify" style:justify-single-word="false"/>
      <style:text-properties fo:color="#000000" style:font-name="Book Antiqua" fo:font-size="6pt" style:font-size-asian="5.25pt" style:font-name-complex="ArialMT_PDF_Subset" style:font-size-complex="6pt"/>
    </style:style>
    <style:style style:name="P95" style:family="paragraph" style:parent-style-name="Standard">
      <style:paragraph-properties fo:text-align="justify" style:justify-single-word="false"/>
      <style:text-properties style:font-name="Book Antiqua" fo:font-size="6pt" fo:font-weight="bold" fo:background-color="#ffffff" style:font-size-asian="6pt" style:font-weight-asian="bold" style:font-name-complex="Book Antiqua" style:font-size-complex="6pt"/>
    </style:style>
    <style:style style:name="P96" style:family="paragraph" style:parent-style-name="Standard">
      <style:text-properties style:font-name="Book Antiqua" fo:font-size="6pt" fo:font-style="normal" style:font-size-asian="5.25pt" style:font-style-asian="normal" style:font-name-complex="Book Antiqua" style:font-size-complex="6pt" style:font-style-complex="normal"/>
    </style:style>
    <style:style style:name="P97" style:family="paragraph" style:parent-style-name="Standard">
      <style:text-properties style:font-name="Book Antiqua" fo:font-size="2pt" fo:font-weight="bold" officeooo:paragraph-rsid="0040ccb5" style:font-size-asian="1.75pt" style:font-weight-asian="bold" style:font-name-complex="Arial" style:font-size-complex="2pt" style:font-weight-complex="bold"/>
    </style:style>
    <style:style style:name="P98" style:family="paragraph" style:parent-style-name="Standard">
      <style:paragraph-properties fo:text-align="center" style:justify-single-word="false" fo:padding-left="0.141cm" fo:padding-right="0.141cm" fo:padding-top="0.035cm" fo:padding-bottom="0.035cm" fo:border="0.51pt solid #000000" style:shadow="none" style:writing-mode="lr-tb"/>
      <style:text-properties fo:color="#000000" style:font-name="Book Antiqua" fo:font-size="16pt" fo:font-weight="bold" officeooo:paragraph-rsid="0040ccb5" style:font-size-asian="16pt" style:font-weight-asian="bold" style:font-name-complex="Arial" style:font-size-complex="16pt"/>
    </style:style>
    <style:style style:name="P99" style:family="paragraph" style:parent-style-name="Standard">
      <style:paragraph-properties fo:text-align="center" style:justify-single-word="false" fo:padding-left="0.141cm" fo:padding-right="0.141cm" fo:padding-top="0.035cm" fo:padding-bottom="0.035cm" fo:border="0.51pt solid #000000" style:shadow="none" style:writing-mode="lr-tb"/>
      <style:text-properties style:font-name="Book Antiqua" fo:font-size="16pt" officeooo:paragraph-rsid="0040ccb5" style:font-size-asian="16pt" style:font-size-complex="16pt"/>
    </style:style>
    <style:style style:name="P100" style:family="paragraph" style:parent-style-name="Preformattato_20_HTML">
      <style:paragraph-properties fo:text-align="justify" style:justify-single-word="false"/>
      <style:text-properties style:font-name="Book Antiqua" fo:font-size="11pt" style:font-size-asian="11pt" style:font-name-complex="Book Antiqua" style:font-size-complex="11pt"/>
    </style:style>
    <style:style style:name="P101" style:family="paragraph" style:parent-style-name="Preformattato_20_HTML">
      <style:paragraph-properties fo:text-align="justify" style:justify-single-word="false"/>
      <style:text-properties style:font-name="Book Antiqua" fo:font-size="6pt" style:font-size-asian="5.25pt" style:font-size-complex="6pt"/>
    </style:style>
    <style:style style:name="P102" style:family="paragraph" style:parent-style-name="Table_20_Contents">
      <style:paragraph-properties fo:margin-top="0cm" fo:margin-bottom="0.499cm" loext:contextual-spacing="false" fo:text-align="center" style:justify-single-word="false" style:snap-to-layout-grid="false"/>
      <style:text-properties style:font-name="Book Antiqua" fo:font-size="10.5pt" officeooo:paragraph-rsid="00630db1" fo:background-color="#ffffff" style:font-size-asian="10.5pt" style:font-name-complex="Book Antiqua"/>
    </style:style>
    <style:style style:name="P103" style:family="paragraph" style:parent-style-name="Table_20_Contents">
      <style:paragraph-properties fo:margin-top="0cm" fo:margin-bottom="0.499cm" loext:contextual-spacing="false" fo:text-align="center" style:justify-single-word="false"/>
      <style:text-properties style:font-name="Book Antiqua" fo:font-size="10.5pt" officeooo:paragraph-rsid="00630db1" fo:background-color="#ffffff" style:font-size-asian="10.5pt" style:font-name-complex="Book Antiqua"/>
    </style:style>
    <style:style style:name="P104" style:family="paragraph" style:parent-style-name="Table_20_Contents">
      <style:paragraph-properties fo:margin-top="0cm" fo:margin-bottom="0.499cm" loext:contextual-spacing="false" fo:text-align="justify" style:justify-single-word="false"/>
      <style:text-properties style:font-name="Book Antiqua" fo:font-size="10pt" officeooo:paragraph-rsid="00630db1" fo:background-color="#ffffff" style:font-size-asian="10pt" style:font-name-complex="Book Antiqua" style:font-size-complex="10pt"/>
    </style:style>
    <style:style style:name="P105" style:family="paragraph" style:parent-style-name="Table_20_Contents">
      <style:paragraph-properties fo:margin-top="0cm" fo:margin-bottom="0.499cm" loext:contextual-spacing="false" fo:text-align="justify" style:justify-single-word="false" fo:padding="0cm" fo:border="none" style:shadow="none" style:writing-mode="lr-tb"/>
      <style:text-properties style:font-name="Book Antiqua" fo:font-size="10pt" officeooo:paragraph-rsid="00630db1" fo:background-color="#ffffff" style:font-size-asian="10pt" style:font-name-complex="Book Antiqua"/>
    </style:style>
    <style:style style:name="P106" style:family="paragraph" style:parent-style-name="Table_20_Contents">
      <style:paragraph-properties fo:margin-left="0cm" fo:margin-right="0.4cm" fo:margin-top="0cm" fo:margin-bottom="0.499cm" loext:contextual-spacing="false" fo:text-align="justify" style:justify-single-word="false" fo:text-indent="0cm" style:auto-text-indent="false"/>
      <style:text-properties style:font-name="Book Antiqua" officeooo:paragraph-rsid="00630db1"/>
    </style:style>
    <style:style style:name="P107" style:family="paragraph" style:parent-style-name="Text_20_body">
      <style:paragraph-properties fo:margin-top="0.3cm" fo:margin-bottom="0.25cm" loext:contextual-spacing="false"/>
      <style:text-properties style:font-name="Book Antiqua"/>
    </style:style>
    <style:style style:name="P108" style:family="paragraph" style:parent-style-name="Table_20_Contents">
      <style:paragraph-properties fo:margin-left="0cm" fo:margin-right="0.3cm" fo:margin-top="0cm" fo:margin-bottom="0.499cm" loext:contextual-spacing="false" fo:text-align="justify" style:justify-single-word="false" fo:text-indent="0cm" style:auto-text-indent="false"/>
      <style:text-properties style:font-name="Book Antiqua" officeooo:paragraph-rsid="00630db1"/>
    </style:style>
    <style:style style:name="P109" style:family="paragraph" style:parent-style-name="Table_20_Contents">
      <style:paragraph-properties fo:margin-left="0cm" fo:margin-right="0.3cm" fo:margin-top="0cm" fo:margin-bottom="0.499cm" loext:contextual-spacing="false" fo:text-align="justify" style:justify-single-word="false" fo:text-indent="0cm" style:auto-text-indent="false" style:snap-to-layout-grid="false"/>
      <style:text-properties style:font-name="Book Antiqua" fo:font-size="10pt" officeooo:paragraph-rsid="00630db1" fo:background-color="#ffffff" style:font-size-asian="10pt" style:font-size-complex="10pt"/>
    </style:style>
    <style:style style:name="P110" style:family="paragraph" style:parent-style-name="Text_20_body">
      <loext:graphic-properties draw:fill="none"/>
      <style:paragraph-properties fo:margin-left="0cm" fo:margin-right="0cm" fo:text-align="justify" style:justify-single-word="false" fo:orphans="2" fo:widows="2" fo:hyphenation-ladder-count="no-limit" fo:text-indent="0.6cm" style:auto-text-indent="false" fo:background-color="transparent" style:text-autospace="ideograph-alpha" style:punctuation-wrap="hanging" style:line-break="strict" style:writing-mode="lr-tb"/>
      <style:text-properties style:font-name="Book Antiqua" fo:font-size="3pt" fo:background-color="#ffffff" style:font-size-asian="2.59999990463257pt" style:font-name-complex="Book Antiqua" style:font-size-complex="3pt" fo:hyphenate="false" fo:hyphenation-remain-char-count="2" fo:hyphenation-push-char-count="2"/>
    </style:style>
    <style:style style:name="P111" style:family="paragraph" style:parent-style-name="Text_20_body">
      <loext:graphic-properties draw:fill="none"/>
      <style:paragraph-properties fo:margin-left="0cm" fo:margin-right="0cm" fo:text-align="justify" style:justify-single-word="false" fo:orphans="2" fo:widows="2" fo:hyphenation-ladder-count="no-limit" fo:text-indent="0.6cm" style:auto-text-indent="false" fo:background-color="transparent" style:text-autospace="ideograph-alpha" style:punctuation-wrap="hanging" style:line-break="strict" style:writing-mode="lr-tb"/>
      <style:text-properties style:font-name="Book Antiqua" fo:font-size="3pt" fo:background-color="#ffffff" style:font-size-asian="2.59999990463257pt" style:font-size-complex="3pt" fo:hyphenate="false" fo:hyphenation-remain-char-count="2" fo:hyphenation-push-char-count="2"/>
    </style:style>
    <style:style style:name="P112" style:family="paragraph" style:parent-style-name="Text_20_body">
      <loext:graphic-properties draw:fill="none"/>
      <style:paragraph-properties fo:margin-left="0cm" fo:margin-right="0cm" fo:text-align="justify" style:justify-single-word="false" fo:orphans="2" fo:widows="2" fo:hyphenation-ladder-count="no-limit" fo:text-indent="0.6cm" style:auto-text-indent="false" fo:background-color="transparent" style:text-autospace="ideograph-alpha" style:punctuation-wrap="hanging" style:line-break="strict" style:writing-mode="lr-tb"/>
      <style:text-properties style:font-name="Book Antiqua" fo:font-size="3pt" fo:font-weight="bold" fo:background-color="#ffffff" style:font-size-asian="2.59999990463257pt" style:font-weight-asian="bold" style:font-name-complex="Book Antiqua" style:font-size-complex="3pt" style:font-weight-complex="bold" fo:hyphenate="false" fo:hyphenation-remain-char-count="2" fo:hyphenation-push-char-count="2"/>
    </style:style>
    <style:style style:name="P113" style:family="paragraph" style:parent-style-name="Text_20_body">
      <loext:graphic-properties draw:fill="none"/>
      <style:paragraph-properties fo:margin-left="0cm" fo:margin-right="0cm" fo:text-align="justify" style:justify-single-word="false" fo:orphans="2" fo:widows="2" fo:hyphenation-ladder-count="no-limit" fo:text-indent="0.6cm" style:auto-text-indent="false" fo:background-color="transparent" style:text-autospace="ideograph-alpha" style:punctuation-wrap="hanging" style:line-break="strict" style:writing-mode="lr-tb"/>
      <style:text-properties style:font-name="Book Antiqua" fo:font-size="3pt" fo:font-weight="bold" fo:background-color="#ffffff" style:font-size-asian="2.59999990463257pt" style:font-weight-asian="bold" style:font-size-complex="3pt" style:font-weight-complex="bold" fo:hyphenate="false" fo:hyphenation-remain-char-count="2" fo:hyphenation-push-char-count="2"/>
    </style:style>
    <style:style style:name="P114" style:family="paragraph" style:parent-style-name="Text_20_body">
      <loext:graphic-properties draw:fill="none"/>
      <style:paragraph-properties fo:margin-left="0cm" fo:margin-right="0cm" fo:text-align="justify" style:justify-single-word="false" fo:orphans="2" fo:widows="2" fo:hyphenation-ladder-count="no-limit" fo:text-indent="0.6cm" style:auto-text-indent="false" fo:background-color="transparent" style:text-autospace="ideograph-alpha" style:punctuation-wrap="hanging" style:line-break="strict" style:writing-mode="lr-tb"/>
      <style:text-properties style:font-name="Book Antiqua" fo:font-size="3pt" fo:font-weight="bold" officeooo:paragraph-rsid="006ddb7b" style:font-size-asian="3pt" style:font-weight-asian="bold" style:font-size-complex="3pt" style:font-weight-complex="bold" fo:hyphenate="false" fo:hyphenation-remain-char-count="2" fo:hyphenation-push-char-count="2"/>
    </style:style>
    <style:style style:name="P115" style:family="paragraph" style:parent-style-name="Text_20_body">
      <loext:graphic-properties draw:fill="none"/>
      <style:paragraph-properties fo:margin-left="0cm" fo:margin-right="0cm" fo:text-align="justify" style:justify-single-word="false" fo:orphans="2" fo:widows="2" fo:hyphenation-ladder-count="no-limit" fo:text-indent="0.7cm" style:auto-text-indent="false" fo:background-color="transparent" style:text-autospace="ideograph-alpha" style:punctuation-wrap="hanging" style:line-break="strict" style:writing-mode="lr-tb"/>
      <style:text-properties style:font-name="Book Antiqua" fo:font-size="3pt" officeooo:paragraph-rsid="006d99e7" fo:background-color="#ffffff" style:font-size-asian="3pt" style:font-size-complex="3pt" fo:hyphenate="false" fo:hyphenation-remain-char-count="2" fo:hyphenation-push-char-count="2"/>
    </style:style>
    <style:style style:name="P116" style:family="paragraph" style:parent-style-name="Text_20_body">
      <style:paragraph-properties fo:margin-top="0.199cm" fo:margin-bottom="0cm" loext:contextual-spacing="false" fo:line-height="120%" style:writing-mode="lr-tb"/>
      <style:text-properties style:use-window-font-color="true" style:font-name="Book Antiqua" fo:background-color="#ffffff"/>
    </style:style>
    <style:style style:name="P117" style:family="paragraph" style:parent-style-name="Text_20_body">
      <style:paragraph-properties fo:padding="0cm" fo:border="none"/>
      <style:text-properties style:font-name="Book Antiqua" fo:font-size="8pt" fo:background-color="#ffffff" style:font-size-asian="7pt" style:font-size-complex="8pt"/>
    </style:style>
    <style:style style:name="P118" style:family="paragraph" style:parent-style-name="Text_20_body" style:list-style-name="WW8Num27">
      <style:text-properties style:use-window-font-color="true" style:font-name="Book Antiqua" fo:font-size="11pt" fo:font-weight="bold" fo:background-color="#ffffff" style:font-size-asian="11pt" style:font-weight-asian="bold" style:font-name-complex="Book Antiqua" style:font-weight-complex="bold"/>
    </style:style>
    <style:style style:name="P119" style:family="paragraph" style:parent-style-name="Text_20_body" style:list-style-name="WW8Num29">
      <style:text-properties style:font-name="Book Antiqua" fo:font-size="11pt" fo:font-weight="bold" style:font-size-asian="11pt" style:font-weight-asian="bold" style:font-size-complex="11pt" style:font-weight-complex="bold"/>
    </style:style>
    <style:style style:name="P120" style:family="paragraph" style:parent-style-name="Text_20_body" style:list-style-name="WW8Num29">
      <style:text-properties style:font-name="Book Antiqua" fo:font-size="11pt" fo:font-weight="bold" officeooo:paragraph-rsid="00548622" style:font-size-asian="11pt" style:font-weight-asian="bold" style:font-size-complex="11pt" style:font-weight-complex="bold"/>
    </style:style>
    <style:style style:name="P121" style:family="paragraph" style:parent-style-name="Text_20_body" style:list-style-name="WW8Num29">
      <style:text-properties style:font-name="Book Antiqua" fo:font-size="11pt" fo:font-weight="bold" officeooo:paragraph-rsid="006ddb7b" fo:background-color="#ffffff" style:font-size-asian="11pt" style:font-weight-asian="bold" style:font-name-complex="Book Antiqua" style:font-size-complex="11pt" style:font-weight-complex="bold"/>
    </style:style>
    <style:style style:name="P122" style:family="paragraph" style:parent-style-name="Text_20_body" style:list-style-name="WW8Num29">
      <style:text-properties style:font-name="Book Antiqua" fo:font-size="11pt" fo:font-weight="bold" officeooo:paragraph-rsid="00548622" fo:background-color="#ffffff" style:font-size-asian="11pt" style:font-weight-asian="bold" style:font-name-complex="Book Antiqua" style:font-size-complex="11pt" style:font-weight-complex="bold"/>
    </style:style>
    <style:style style:name="P123" style:family="paragraph" style:parent-style-name="Text_20_body">
      <style:text-properties style:font-name="Book Antiqua" fo:font-weight="bold" officeooo:paragraph-rsid="0082fe48" style:font-weight-asian="bold" style:font-weight-complex="bold"/>
    </style:style>
    <style:style style:name="P124" style:family="paragraph" style:parent-style-name="Text_20_body">
      <style:text-properties style:font-name="Book Antiqua" officeooo:paragraph-rsid="0082fe48"/>
    </style:style>
    <style:style style:name="P125" style:family="paragraph" style:parent-style-name="Text_20_body" style:list-style-name="WW8Num10">
      <style:paragraph-properties fo:margin-left="0.499cm" fo:margin-right="0cm" fo:margin-top="0cm" fo:margin-bottom="0cm" loext:contextual-spacing="false" fo:text-indent="-0.499cm" style:auto-text-indent="false" style:writing-mode="lr-tb">
        <style:tab-stops>
          <style:tab-stop style:position="0.503cm"/>
        </style:tab-stops>
      </style:paragraph-properties>
      <style:text-properties style:font-name="Book Antiqua" fo:font-size="11pt" fo:background-color="#ffffff" style:font-size-asian="11pt" style:font-name-complex="Book Antiqua"/>
    </style:style>
    <style:style style:name="P126" style:family="paragraph" style:parent-style-name="Text_20_body" style:list-style-name="WW8Num10" style:master-page-name="">
      <loext:graphic-properties draw:fill="none"/>
      <style:paragraph-properties fo:margin-left="0.499cm" fo:margin-right="0cm" fo:margin-top="0cm" fo:margin-bottom="0.046cm" loext:contextual-spacing="false" fo:text-align="justify" style:justify-single-word="false" fo:orphans="2" fo:widows="2" fo:hyphenation-ladder-count="no-limit" fo:text-indent="-0.499cm" style:auto-text-indent="false" style:page-number="auto" fo:background-color="transparent" style:text-autospace="ideograph-alpha" style:punctuation-wrap="hanging" style:line-break="strict" style:writing-mode="lr-tb">
        <style:tab-stops>
          <style:tab-stop style:position="0.503cm"/>
        </style:tab-stops>
      </style:paragraph-properties>
      <style:text-properties style:font-name="Book Antiqua" fo:font-size="11pt" fo:background-color="#ffffff" style:font-size-asian="11pt" style:font-name-complex="Book Antiqua" fo:hyphenate="false" fo:hyphenation-remain-char-count="2" fo:hyphenation-push-char-count="2"/>
    </style:style>
    <style:style style:name="P127" style:family="paragraph" style:parent-style-name="Text_20_body" style:list-style-name="WW8Num11" style:master-page-name="">
      <loext:graphic-properties draw:fill="none"/>
      <style:paragraph-properties fo:margin-left="0.499cm" fo:margin-right="0cm" fo:margin-top="0cm" fo:margin-bottom="0.046cm" loext:contextual-spacing="false" fo:text-align="justify" style:justify-single-word="false" fo:orphans="2" fo:widows="2" fo:hyphenation-ladder-count="no-limit" fo:text-indent="-0.499cm" style:auto-text-indent="false" style:page-number="auto" fo:background-color="transparent" style:text-autospace="ideograph-alpha" style:punctuation-wrap="hanging" style:line-break="strict" style:writing-mode="lr-tb">
        <style:tab-stops>
          <style:tab-stop style:position="0.503cm"/>
        </style:tab-stops>
      </style:paragraph-properties>
      <style:text-properties style:font-name="Book Antiqua" fo:font-size="11pt" officeooo:paragraph-rsid="0078d0a1" fo:background-color="#ffffff" style:font-size-asian="11pt" style:font-name-complex="Book Antiqua" fo:hyphenate="false" fo:hyphenation-remain-char-count="2" fo:hyphenation-push-char-count="2"/>
    </style:style>
    <style:style style:name="P128" style:family="paragraph" style:parent-style-name="Text_20_body" style:list-style-name="WW8Num11">
      <loext:graphic-properties draw:fill="none"/>
      <style:paragraph-properties fo:margin-left="0.499cm" fo:margin-right="0cm" fo:margin-top="0cm" fo:margin-bottom="0.046cm" loext:contextual-spacing="false" fo:text-align="justify" style:justify-single-word="false" fo:orphans="2" fo:widows="2" fo:hyphenation-ladder-count="no-limit" fo:text-indent="-0.499cm" style:auto-text-indent="false" fo:background-color="transparent" style:text-autospace="ideograph-alpha" style:punctuation-wrap="hanging" style:line-break="strict" style:writing-mode="lr-tb">
        <style:tab-stops>
          <style:tab-stop style:position="0.503cm"/>
        </style:tab-stops>
      </style:paragraph-properties>
      <style:text-properties style:font-name="Book Antiqua" fo:font-size="11pt" officeooo:paragraph-rsid="0078d0a1" fo:background-color="#ffffff" style:font-size-asian="11pt" style:font-name-complex="Book Antiqua" fo:hyphenate="false" fo:hyphenation-remain-char-count="2" fo:hyphenation-push-char-count="2"/>
    </style:style>
    <style:style style:name="P129" style:family="paragraph" style:parent-style-name="Text_20_body" style:list-style-name="WW8Num10">
      <style:paragraph-properties fo:margin-left="0cm" fo:margin-right="0cm" fo:margin-top="0cm" fo:margin-bottom="0.046cm" loext:contextual-spacing="false" fo:text-indent="0cm" style:auto-text-indent="false">
        <style:tab-stops>
          <style:tab-stop style:position="0.503cm"/>
        </style:tab-stops>
      </style:paragraph-properties>
      <style:text-properties style:font-name="Book Antiqua" fo:font-size="11pt" fo:background-color="#ffffff" style:font-size-asian="11pt" style:font-name-complex="Book Antiqua"/>
    </style:style>
    <style:style style:name="P130" style:family="paragraph" style:parent-style-name="Text_20_body" style:list-style-name="WW8Num10">
      <style:paragraph-properties fo:margin-left="0cm" fo:margin-right="0cm" fo:margin-top="0cm" fo:margin-bottom="0.046cm" loext:contextual-spacing="false" fo:text-indent="0cm" style:auto-text-indent="false">
        <style:tab-stops>
          <style:tab-stop style:position="0.503cm"/>
        </style:tab-stops>
      </style:paragraph-properties>
      <style:text-properties style:font-name="Book Antiqua"/>
    </style:style>
    <style:style style:name="P131" style:family="paragraph" style:parent-style-name="Text_20_body" style:list-style-name="WW8Num12" style:master-page-name="">
      <loext:graphic-properties draw:fill="none"/>
      <style:paragraph-properties fo:margin-left="0cm" fo:margin-right="0cm" fo:margin-top="0.101cm" fo:margin-bottom="0cm" loext:contextual-spacing="false" fo:line-height="10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0.508cm"/>
        </style:tab-stops>
      </style:paragraph-properties>
      <style:text-properties style:use-window-font-color="true" style:font-name="Book Antiqua" fo:font-size="11pt" fo:background-color="#ffffff" style:font-size-asian="11pt" style:font-name-complex="Book Antiqua" fo:hyphenate="false" fo:hyphenation-remain-char-count="2" fo:hyphenation-push-char-count="2"/>
    </style:style>
    <style:style style:name="P132" style:family="paragraph" style:parent-style-name="Text_20_body" style:list-style-name="WW8Num12" style:master-page-name="">
      <loext:graphic-properties draw:fill="none"/>
      <style:paragraph-properties fo:margin-left="0cm" fo:margin-right="0cm" fo:margin-top="0.101cm" fo:margin-bottom="0cm" loext:contextual-spacing="false" fo:line-height="10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0.508cm"/>
        </style:tab-stops>
      </style:paragraph-properties>
      <style:text-properties style:use-window-font-color="true" style:font-name="Book Antiqua" fo:font-size="11pt" fo:background-color="transparent" style:font-size-asian="11pt" style:font-name-complex="Book Antiqua" fo:hyphenate="false" fo:hyphenation-remain-char-count="2" fo:hyphenation-push-char-count="2"/>
    </style:style>
    <style:style style:name="P133" style:family="paragraph" style:parent-style-name="Text_20_body" style:list-style-name="WW8Num12">
      <loext:graphic-properties draw:fill="none"/>
      <style:paragraph-properties fo:margin-left="0cm" fo:margin-right="0cm" fo:margin-top="0.101cm" fo:margin-bottom="0cm" loext:contextual-spacing="false"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ab-stops>
          <style:tab-stop style:position="0.508cm"/>
        </style:tab-stops>
      </style:paragraph-properties>
      <style:text-properties style:use-window-font-color="true" style:font-name="Book Antiqua" officeooo:paragraph-rsid="003c633a" fo:background-color="transparent" fo:hyphenate="false" fo:hyphenation-remain-char-count="2" fo:hyphenation-push-char-count="2"/>
    </style:style>
    <style:style style:name="P134" style:family="paragraph" style:parent-style-name="Text_20_body" style:list-style-name="WW8Num18">
      <style:paragraph-properties fo:margin-left="0cm" fo:margin-right="0cm" fo:line-height="120%" fo:text-indent="0cm" style:auto-text-indent="false"/>
      <style:text-properties style:use-window-font-color="true" style:font-name="Book Antiqua" fo:font-size="11pt" fo:background-color="transparent" style:font-size-asian="11pt" style:font-name-complex="Book Antiqua"/>
    </style:style>
    <style:style style:name="P135" style:family="paragraph" style:parent-style-name="Text_20_body" style:list-style-name="WW8Num18">
      <style:paragraph-properties fo:margin-left="0cm" fo:margin-right="0cm" fo:line-height="120%" fo:text-indent="0cm" style:auto-text-indent="false"/>
      <style:text-properties style:use-window-font-color="true" style:font-name="Book Antiqua" fo:font-size="11pt" officeooo:rsid="0039f3e1" officeooo:paragraph-rsid="0039f3e1" fo:background-color="transparent" style:font-size-asian="11pt" style:font-name-complex="Book Antiqua"/>
    </style:style>
    <style:style style:name="P136" style:family="paragraph" style:parent-style-name="Text_20_body" style:list-style-name="WW8Num16">
      <style:paragraph-properties fo:margin-left="0cm" fo:margin-right="0cm" fo:text-indent="0cm" style:auto-text-indent="false">
        <style:tab-stops>
          <style:tab-stop style:position="0.494cm"/>
        </style:tab-stops>
      </style:paragraph-properties>
      <style:text-properties style:font-name="Book Antiqua" fo:font-size="11pt" fo:background-color="#ffffff" style:font-size-asian="11pt" style:font-name-complex="Book Antiqua"/>
    </style:style>
    <style:style style:name="P137" style:family="paragraph" style:parent-style-name="Text_20_body" style:list-style-name="L1">
      <loext:graphic-properties draw:fill="none"/>
      <style:paragraph-properties fo:margin-left="0cm" fo:margin-right="0cm"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use-window-font-color="true" style:font-name="Book Antiqua" fo:font-size="11pt" officeooo:paragraph-rsid="00332139" fo:background-color="transparent" style:font-size-asian="11pt" style:font-size-complex="11pt" fo:hyphenate="false" fo:hyphenation-remain-char-count="2" fo:hyphenation-push-char-count="2"/>
    </style:style>
    <style:style style:name="P138" style:family="paragraph" style:parent-style-name="Text_20_body" style:list-style-name="L1">
      <loext:graphic-properties draw:fill="none"/>
      <style:paragraph-properties fo:margin-left="0cm" fo:margin-right="0cm"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use-window-font-color="true" style:font-name="Book Antiqua" fo:font-size="11pt" officeooo:paragraph-rsid="00557a4f" fo:background-color="transparent" style:font-size-asian="11pt" style:font-size-complex="11pt" fo:hyphenate="false" fo:hyphenation-remain-char-count="2" fo:hyphenation-push-char-count="2"/>
    </style:style>
    <style:style style:name="P139" style:family="paragraph" style:parent-style-name="Text_20_body" style:list-style-name="L1"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ext-properties style:use-window-font-color="true" style:font-name="Book Antiqua" fo:font-size="11pt" officeooo:paragraph-rsid="00557a4f" fo:background-color="transparent" style:font-size-asian="11pt" style:font-size-complex="11pt" fo:hyphenate="false" fo:hyphenation-remain-char-count="2" fo:hyphenation-push-char-count="2"/>
    </style:style>
    <style:style style:name="P140" style:family="paragraph" style:parent-style-name="Text_20_body" style:list-style-name="WW8Num26">
      <style:paragraph-properties fo:margin-top="0cm" fo:margin-bottom="0cm" loext:contextual-spacing="false" fo:orphans="2" fo:widows="2" style:writing-mode="lr-tb"/>
      <style:text-properties style:use-window-font-color="true" officeooo:paragraph-rsid="00548622" fo:background-color="#ffffff"/>
    </style:style>
    <style:style style:name="P141" style:family="paragraph" style:parent-style-name="Text_20_body" style:list-style-name="WW8Num26">
      <style:paragraph-properties fo:margin-top="0cm" fo:margin-bottom="0cm" loext:contextual-spacing="false" fo:orphans="2" fo:widows="2" style:writing-mode="lr-tb"/>
      <style:text-properties officeooo:paragraph-rsid="00548622"/>
    </style:style>
    <style:style style:name="P142" style:family="paragraph" style:parent-style-name="Text_20_body" style:list-style-name="WW8Num26">
      <style:paragraph-properties fo:margin-top="0cm" fo:margin-bottom="0cm" loext:contextual-spacing="false" fo:orphans="2" fo:widows="2" style:writing-mode="lr-tb"/>
      <style:text-properties fo:font-variant="normal" fo:text-transform="none" style:use-window-font-color="true" style:font-name="Book Antiqua" fo:font-size="6pt" fo:letter-spacing="normal" fo:font-style="normal" fo:font-weight="normal" officeooo:paragraph-rsid="00548622" fo:background-color="#ffffff" style:font-size-asian="5.25pt" style:font-size-complex="6pt"/>
    </style:style>
    <style:style style:name="P143" style:family="paragraph" style:parent-style-name="Text_20_body" style:list-style-name="WW8Num28">
      <style:paragraph-properties fo:margin-top="0cm" fo:margin-bottom="0.049cm" loext:contextual-spacing="false" style:writing-mode="lr-tb"/>
      <style:text-properties style:font-name="Book Antiqua" fo:font-size="11pt" fo:font-weight="bold" fo:background-color="#ffffff" style:font-size-asian="11pt" style:font-weight-asian="bold" style:font-name-complex="Book Antiqua" style:font-size-complex="11pt" style:font-weight-complex="bold"/>
    </style:style>
    <style:style style:name="P144" style:family="paragraph" style:parent-style-name="Text_20_body" style:list-style-name="WW8Num29" style:master-page-name="">
      <loext:graphic-properties draw:fill="none"/>
      <style:paragraph-properties fo:margin-left="0cm" fo:margin-right="0cm" fo:text-align="justify" style:justify-single-word="false" fo:orphans="2" fo:widows="2" fo:hyphenation-ladder-count="no-limit" fo:text-indent="0.6cm" style:auto-text-indent="false" style:page-number="auto" fo:background-color="transparent" style:text-autospace="ideograph-alpha" style:punctuation-wrap="hanging" style:line-break="strict" style:writing-mode="lr-tb"/>
      <style:text-properties style:font-name="Book Antiqua" fo:font-size="11pt" style:font-size-asian="11pt" style:font-size-complex="11pt" fo:hyphenate="false" fo:hyphenation-remain-char-count="2" fo:hyphenation-push-char-count="2"/>
    </style:style>
    <style:style style:name="P145" style:family="paragraph" style:parent-style-name="Text_20_body" style:list-style-name="WW8Num29" style:master-page-name="">
      <loext:graphic-properties draw:fill="none"/>
      <style:paragraph-properties fo:margin-left="0cm" fo:margin-right="0cm" fo:text-align="justify" style:justify-single-word="false" fo:orphans="2" fo:widows="2" fo:hyphenation-ladder-count="no-limit" fo:text-indent="0.6cm" style:auto-text-indent="false" style:page-number="auto" fo:background-color="transparent" style:text-autospace="ideograph-alpha" style:punctuation-wrap="hanging" style:line-break="strict" style:writing-mode="lr-tb"/>
      <style:text-properties style:font-name="Book Antiqua" fo:font-size="11pt" officeooo:paragraph-rsid="006d99e7" style:font-size-asian="11pt" style:font-size-complex="11pt" fo:hyphenate="false" fo:hyphenation-remain-char-count="2" fo:hyphenation-push-char-count="2"/>
    </style:style>
    <style:style style:name="P146" style:family="paragraph" style:parent-style-name="Text_20_body" style:list-style-name="WW8Num29" style:master-page-name="">
      <loext:graphic-properties draw:fill="none"/>
      <style:paragraph-properties fo:margin-left="0cm" fo:margin-right="0cm" fo:text-align="justify" style:justify-single-word="false" fo:orphans="2" fo:widows="2" fo:hyphenation-ladder-count="no-limit" fo:text-indent="0.6cm" style:auto-text-indent="false" style:page-number="auto" fo:background-color="transparent" style:text-autospace="ideograph-alpha" style:punctuation-wrap="hanging" style:line-break="strict" style:writing-mode="lr-tb"/>
      <style:text-properties style:font-name="Book Antiqua" fo:font-size="11pt" fo:background-color="#ffffff" style:font-size-asian="11pt" style:font-name-complex="Book Antiqua" style:font-size-complex="11pt" fo:hyphenate="false" fo:hyphenation-remain-char-count="2" fo:hyphenation-push-char-count="2"/>
    </style:style>
    <style:style style:name="P147" style:family="paragraph" style:parent-style-name="Text_20_body" style:list-style-name="WW8Num29" style:master-page-name="">
      <loext:graphic-properties draw:fill="none"/>
      <style:paragraph-properties fo:margin-left="0cm" fo:margin-right="0cm" fo:text-align="justify" style:justify-single-word="false" fo:orphans="2" fo:widows="2" fo:hyphenation-ladder-count="no-limit" fo:text-indent="0.6cm" style:auto-text-indent="false" style:page-number="auto" fo:background-color="transparent" style:text-autospace="ideograph-alpha" style:punctuation-wrap="hanging" style:line-break="strict" style:writing-mode="lr-tb"/>
      <style:text-properties style:font-name="Book Antiqua" fo:font-size="11pt" fo:font-weight="bold" fo:background-color="#ffffff" style:font-size-asian="11pt" style:font-weight-asian="bold" style:font-name-complex="Book Antiqua" style:font-size-complex="11pt" style:font-weight-complex="bold" fo:hyphenate="false" fo:hyphenation-remain-char-count="2" fo:hyphenation-push-char-count="2"/>
    </style:style>
    <style:style style:name="P148" style:family="paragraph" style:parent-style-name="Text_20_body" style:list-style-name="WW8Num29" style:master-page-name="">
      <loext:graphic-properties draw:fill="none"/>
      <style:paragraph-properties fo:margin-left="0cm" fo:margin-right="0cm" fo:text-align="justify" style:justify-single-word="false" fo:orphans="2" fo:widows="2" fo:hyphenation-ladder-count="no-limit" fo:text-indent="0.6cm" style:auto-text-indent="false" style:page-number="auto" fo:background-color="transparent" style:text-autospace="ideograph-alpha" style:punctuation-wrap="hanging" style:line-break="strict" style:writing-mode="lr-tb"/>
      <style:text-properties style:font-name="Book Antiqua" fo:font-size="11pt" fo:font-weight="bold" officeooo:paragraph-rsid="006ddb7b" fo:background-color="#ffffff" style:font-size-asian="11pt" style:font-weight-asian="bold" style:font-name-complex="Book Antiqua" style:font-size-complex="11pt" style:font-weight-complex="bold" fo:hyphenate="false" fo:hyphenation-remain-char-count="2" fo:hyphenation-push-char-count="2"/>
    </style:style>
    <style:style style:name="P149" style:family="paragraph" style:parent-style-name="Text_20_body" style:list-style-name="WW8Num29" style:master-page-name="">
      <loext:graphic-properties draw:fill="none"/>
      <style:paragraph-properties fo:margin-left="0cm" fo:margin-right="0cm" fo:text-align="justify" style:justify-single-word="false" fo:orphans="2" fo:widows="2" fo:hyphenation-ladder-count="no-limit" fo:text-indent="0.6cm" style:auto-text-indent="false" style:page-number="auto" fo:background-color="transparent" style:text-autospace="ideograph-alpha" style:punctuation-wrap="hanging" style:line-break="strict" style:writing-mode="lr-tb"/>
      <style:text-properties style:font-name="Book Antiqua" fo:font-size="11pt" fo:font-weight="bold" style:font-size-asian="11pt" style:font-weight-asian="bold" style:font-size-complex="11pt" style:font-weight-complex="bold" fo:hyphenate="false" fo:hyphenation-remain-char-count="2" fo:hyphenation-push-char-count="2"/>
    </style:style>
    <style:style style:name="P150" style:family="paragraph" style:parent-style-name="Text_20_body" style:list-style-name="WW8Num13">
      <style:paragraph-properties fo:margin-left="0.801cm" fo:margin-right="0cm" fo:margin-top="0cm" fo:margin-bottom="0.101cm" loext:contextual-spacing="false" fo:line-height="115%" fo:text-indent="-0.801cm" style:auto-text-indent="false">
        <style:tab-stops>
          <style:tab-stop style:position="0.794cm"/>
        </style:tab-stops>
      </style:paragraph-properties>
    </style:style>
    <style:style style:name="P151" style:family="paragraph" style:parent-style-name="Text_20_body" style:list-style-name="WW8Num14">
      <style:paragraph-properties fo:margin-left="0.501cm" fo:margin-right="0cm" fo:margin-top="0cm" fo:margin-bottom="0.046cm" loext:contextual-spacing="false" fo:text-indent="-0.501cm" style:auto-text-indent="false">
        <style:tab-stops>
          <style:tab-stop style:position="0.494cm"/>
        </style:tab-stops>
      </style:paragraph-properties>
      <style:text-properties style:font-name="Book Antiqua" fo:font-size="11pt" fo:font-weight="bold" fo:background-color="#ffffff" style:font-size-asian="11pt" style:font-weight-asian="bold" style:font-name-complex="Book Antiqua" style:font-weight-complex="bold"/>
    </style:style>
    <style:style style:name="P152" style:family="paragraph" style:parent-style-name="Text_20_body" style:list-style-name="WW8Num14">
      <style:paragraph-properties fo:margin-left="0.501cm" fo:margin-right="0cm" fo:margin-top="0cm" fo:margin-bottom="0.046cm" loext:contextual-spacing="false" fo:text-indent="-0.501cm" style:auto-text-indent="false">
        <style:tab-stops>
          <style:tab-stop style:position="0.494cm"/>
        </style:tab-stops>
      </style:paragraph-properties>
      <style:text-properties style:font-name="Book Antiqua" fo:font-size="11pt" fo:font-weight="bold" officeooo:rsid="00340f0d" officeooo:paragraph-rsid="00340f0d" fo:background-color="#ffffff" style:font-size-asian="11pt" style:font-weight-asian="bold" style:font-name-complex="Book Antiqua" style:font-weight-complex="bold"/>
    </style:style>
    <style:style style:name="P153" style:family="paragraph" style:parent-style-name="Text_20_body" style:list-style-name="WW8Num14">
      <style:paragraph-properties fo:margin-left="0.501cm" fo:margin-right="0cm" fo:margin-top="0cm" fo:margin-bottom="0.046cm" loext:contextual-spacing="false" fo:text-indent="-0.501cm" style:auto-text-indent="false">
        <style:tab-stops>
          <style:tab-stop style:position="0.494cm"/>
        </style:tab-stops>
      </style:paragraph-properties>
      <style:text-properties style:font-name="Book Antiqua"/>
    </style:style>
    <style:style style:name="P154" style:family="paragraph" style:parent-style-name="Text_20_body">
      <style:paragraph-properties fo:margin-left="0.501cm" fo:margin-right="0cm" fo:margin-top="0cm" fo:margin-bottom="0.046cm" loext:contextual-spacing="false" fo:text-align="justify" style:justify-single-word="false" fo:text-indent="-0.501cm" style:auto-text-indent="false" style:text-autospace="none">
        <style:tab-stops>
          <style:tab-stop style:position="0.494cm"/>
        </style:tab-stops>
      </style:paragraph-properties>
      <style:text-properties style:font-name="Book Antiqua" officeooo:paragraph-rsid="0082fe48"/>
    </style:style>
    <style:style style:name="P155" style:family="paragraph" style:parent-style-name="Text_20_body">
      <style:paragraph-properties fo:margin-left="0.501cm" fo:margin-right="0cm" fo:margin-top="0cm" fo:margin-bottom="0.046cm" loext:contextual-spacing="false" fo:text-align="justify" style:justify-single-word="false" fo:text-indent="-0.501cm" style:auto-text-indent="false" style:text-autospace="none">
        <style:tab-stops>
          <style:tab-stop style:position="0.494cm"/>
        </style:tab-stops>
      </style:paragraph-properties>
      <style:text-properties style:font-name="Book Antiqua" officeooo:rsid="003c7d4b" officeooo:paragraph-rsid="0082fe48"/>
    </style:style>
    <style:style style:name="P156" style:family="paragraph" style:parent-style-name="Text_20_body" style:list-style-name="WW8Num15">
      <style:paragraph-properties fo:margin-left="0.499cm" fo:margin-right="0cm" fo:margin-top="0cm" fo:margin-bottom="0.101cm" loext:contextual-spacing="false" fo:text-indent="0cm" style:auto-text-indent="false" style:writing-mode="lr-tb"/>
      <style:text-properties style:font-name="Book Antiqua" fo:font-size="11pt" fo:background-color="#ffffff" style:font-size-asian="11pt" style:font-name-complex="Book Antiqua"/>
    </style:style>
    <style:style style:name="P157" style:family="paragraph" style:parent-style-name="Text_20_body" style:list-style-name="WW8Num15">
      <style:paragraph-properties fo:margin-left="0.499cm" fo:margin-right="0cm" fo:margin-top="0cm" fo:margin-bottom="0.247cm" loext:contextual-spacing="false" fo:text-indent="0cm" style:auto-text-indent="false"/>
      <style:text-properties style:font-name="Book Antiqua" fo:font-size="11pt" fo:background-color="#ffffff" style:font-size-asian="11pt" style:font-name-complex="Book Antiqua"/>
    </style:style>
    <style:style style:name="P158" style:family="paragraph" style:parent-style-name="Text_20_body" style:list-style-name="WW8Num15">
      <style:paragraph-properties fo:margin-left="0.499cm" fo:margin-right="0cm" fo:margin-top="0cm" fo:margin-bottom="0.247cm" loext:contextual-spacing="false" fo:text-indent="0cm" style:auto-text-indent="false"/>
    </style:style>
    <style:style style:name="P159" style:family="paragraph" style:parent-style-name="Text_20_body" style:list-style-name="WW8Num17">
      <style:paragraph-properties fo:margin-left="1cm" fo:margin-right="0cm" fo:margin-top="0cm" fo:margin-bottom="0.101cm" loext:contextual-spacing="false" fo:text-indent="-1cm" style:auto-text-indent="false">
        <style:tab-stops>
          <style:tab-stop style:position="1.005cm"/>
        </style:tab-stops>
      </style:paragraph-properties>
      <style:text-properties style:font-name="Book Antiqua"/>
    </style:style>
    <style:style style:name="P160" style:family="paragraph" style:parent-style-name="Text_20_body" style:list-style-name="WW8Num17">
      <style:paragraph-properties fo:margin-left="1cm" fo:margin-right="0cm" fo:margin-top="0cm" fo:margin-bottom="0.101cm" loext:contextual-spacing="false" fo:text-indent="-1cm" style:auto-text-indent="false">
        <style:tab-stops>
          <style:tab-stop style:position="1.005cm"/>
        </style:tab-stops>
      </style:paragraph-properties>
      <style:text-properties style:font-name="Book Antiqua" fo:font-size="11pt" fo:background-color="#ffffff" style:font-size-asian="11pt" style:font-name-complex="Book Antiqua"/>
    </style:style>
    <style:style style:name="P161" style:family="paragraph" style:parent-style-name="Text_20_body">
      <style:paragraph-properties fo:break-before="page"/>
      <style:text-properties style:font-name="Book Antiqua" officeooo:paragraph-rsid="0082fe48"/>
    </style:style>
    <style:style style:name="P162" style:family="paragraph" style:parent-style-name="Heading_20_2">
      <style:paragraph-properties fo:margin-top="0.3cm" fo:margin-bottom="0.199cm" loext:contextual-spacing="false" fo:text-align="center" style:justify-single-word="false" style:writing-mode="lr-tb"/>
      <style:text-properties style:font-name="Book Antiqua" fo:font-size="11pt" fo:font-weight="bold" officeooo:paragraph-rsid="00744523" style:font-size-asian="11pt" style:font-weight-asian="bold" style:font-name-complex="Arial" style:font-size-complex="11pt" style:font-weight-complex="bold"/>
    </style:style>
    <style:style style:name="P163" style:family="paragraph" style:parent-style-name="Heading_20_2">
      <style:paragraph-properties fo:margin-top="0.101cm" fo:margin-bottom="0.199cm" loext:contextual-spacing="false" fo:text-align="center" style:justify-single-word="false" style:writing-mode="lr-tb"/>
      <style:text-properties style:font-name="Book Antiqua" fo:font-size="11pt" fo:font-weight="bold" officeooo:paragraph-rsid="00744523" style:font-size-asian="11pt" style:font-weight-asian="bold" style:font-name-complex="Arial" style:font-size-complex="11pt" style:font-weight-complex="bold"/>
    </style:style>
    <style:style style:name="P164" style:family="paragraph" style:parent-style-name="Standard" style:master-page-name="Standard">
      <style:paragraph-properties fo:text-align="center" style:justify-single-word="false" style:page-number="auto"/>
      <style:text-properties style:font-name="Book Antiqua" fo:font-size="11pt" fo:font-weight="bold" fo:background-color="#ffffff" style:font-size-asian="11pt" style:font-weight-asian="bold" style:font-name-complex="Book Antiqua" style:font-size-complex="11pt"/>
    </style:style>
    <style:style style:name="P165" style:family="paragraph" style:parent-style-name="Standard">
      <style:paragraph-properties fo:text-align="justify" style:justify-single-word="false"/>
      <style:text-properties style:font-name="Book Antiqua" fo:font-size="12pt" fo:font-weight="bold" officeooo:paragraph-rsid="0082fe48" style:font-size-asian="12pt" style:font-weight-asian="bold" style:font-name-complex="Book Antiqua" style:font-size-complex="12pt" style:font-weight-complex="bold"/>
    </style:style>
    <style:style style:name="P166" style:family="paragraph" style:parent-style-name="Standard">
      <style:paragraph-properties fo:text-align="end" style:justify-single-word="false" style:text-autospace="none"/>
      <style:text-properties style:font-name="Book Antiqua" fo:font-size="11pt" fo:font-weight="bold" officeooo:paragraph-rsid="0082fe48" style:font-size-asian="11pt" style:font-weight-asian="bold" style:font-name-complex="Book Antiqua" style:font-size-complex="11pt" style:font-weight-complex="bold"/>
    </style:style>
    <style:style style:name="P167" style:family="paragraph" style:parent-style-name="Standard">
      <style:paragraph-properties fo:text-align="center" style:justify-single-word="false" style:text-autospace="none"/>
      <style:text-properties style:font-name="Book Antiqua" fo:font-size="11pt" fo:font-weight="bold" officeooo:paragraph-rsid="0082fe48" style:font-size-asian="11pt" style:font-weight-asian="bold" style:font-name-complex="Book Antiqua" style:font-size-complex="11pt" style:font-weight-complex="bold"/>
    </style:style>
    <style:style style:name="P168" style:family="paragraph" style:parent-style-name="Standard">
      <style:paragraph-properties fo:text-align="justify" style:justify-single-word="false" style:text-autospace="none"/>
      <style:text-properties style:font-name="Book Antiqua" fo:font-size="11pt" fo:font-weight="bold" officeooo:paragraph-rsid="0082fe48" style:font-size-asian="11pt" style:font-weight-asian="bold" style:font-name-complex="Book Antiqua" style:font-size-complex="11pt" style:font-weight-complex="bold"/>
    </style:style>
    <style:style style:name="P169" style:family="paragraph" style:parent-style-name="Standard">
      <style:paragraph-properties fo:text-align="justify" style:justify-single-word="false"/>
      <style:text-properties style:font-name="Book Antiqua" fo:font-size="11pt" fo:font-weight="bold" officeooo:paragraph-rsid="0082fe48" style:font-size-asian="11pt" style:font-weight-asian="bold" style:font-name-complex="Book Antiqua" style:font-size-complex="11pt" style:font-weight-complex="bold"/>
    </style:style>
    <style:style style:name="P170" style:family="paragraph" style:parent-style-name="Standard">
      <style:paragraph-properties fo:text-align="justify" style:justify-single-word="false" style:text-autospace="none"/>
      <style:text-properties style:font-name="Book Antiqua" fo:font-size="11pt" officeooo:paragraph-rsid="0082fe48" style:font-size-asian="11pt" style:font-name-complex="Book Antiqua" style:font-size-complex="11pt"/>
    </style:style>
    <style:style style:name="P171" style:family="paragraph" style:parent-style-name="Standard">
      <style:paragraph-properties fo:text-align="justify" style:justify-single-word="false"/>
      <style:text-properties style:font-name="Book Antiqua" fo:font-size="11pt" officeooo:paragraph-rsid="0082fe48" style:font-size-asian="11pt" style:font-name-complex="Book Antiqua" style:font-size-complex="11pt"/>
    </style:style>
    <style:style style:name="P172" style:family="paragraph" style:parent-style-name="Standard">
      <style:paragraph-properties fo:text-align="justify" style:justify-single-word="false" style:text-autospace="none"/>
      <style:text-properties style:font-name="Book Antiqua" fo:font-size="11pt" fo:font-style="italic" officeooo:paragraph-rsid="0082fe48" style:font-size-asian="11pt" style:font-style-asian="italic" style:font-name-complex="Book Antiqua" style:font-size-complex="11pt" style:font-style-complex="italic"/>
    </style:style>
    <style:style style:name="P173" style:family="paragraph" style:parent-style-name="Standard">
      <style:paragraph-properties fo:text-align="justify" style:justify-single-word="false" style:text-autospace="none"/>
      <style:text-properties style:font-name="Book Antiqua" fo:font-size="11pt" fo:language="none" fo:country="none" fo:font-weight="bold" officeooo:paragraph-rsid="0082fe48" style:font-size-asian="11pt" style:font-weight-asian="bold" style:font-name-complex="Book Antiqua" style:font-size-complex="11pt" style:font-weight-complex="bold"/>
    </style:style>
    <style:style style:name="P174" style:family="paragraph" style:parent-style-name="Standard">
      <style:paragraph-properties fo:text-align="center" style:justify-single-word="false" style:text-autospace="none"/>
      <style:text-properties style:font-name="Book Antiqua" fo:font-size="3pt" fo:font-weight="bold" officeooo:paragraph-rsid="0082fe48" style:font-size-asian="3pt" style:font-weight-asian="bold" style:font-name-complex="Book Antiqua" style:font-size-complex="3pt" style:font-weight-complex="bold"/>
    </style:style>
    <style:style style:name="P175" style:family="paragraph" style:parent-style-name="Standard">
      <style:paragraph-properties fo:text-align="justify" style:justify-single-word="false" style:text-autospace="none"/>
      <style:text-properties style:font-name="Book Antiqua" fo:font-size="3pt" officeooo:paragraph-rsid="0082fe48" style:font-size-asian="3pt" style:font-name-complex="Book Antiqua" style:font-size-complex="3pt"/>
    </style:style>
    <style:style style:name="P176" style:family="paragraph" style:parent-style-name="Standard">
      <style:paragraph-properties fo:text-align="justify" style:justify-single-word="false" style:text-autospace="none"/>
      <style:text-properties style:font-name="Book Antiqua" fo:font-size="3pt" fo:language="none" fo:country="none" fo:font-weight="bold" officeooo:paragraph-rsid="0082fe48" style:font-size-asian="3pt" style:font-weight-asian="bold" style:font-name-complex="Book Antiqua" style:font-size-complex="3pt" style:font-weight-complex="bold"/>
    </style:style>
    <style:style style:name="P177" style:family="paragraph" style:parent-style-name="Standard">
      <style:paragraph-properties fo:text-align="justify" style:justify-single-word="false" style:text-autospace="none"/>
      <style:text-properties style:font-name="Book Antiqua" fo:font-size="5pt" fo:font-weight="bold" officeooo:paragraph-rsid="0082fe48" style:font-size-asian="5pt" style:font-weight-asian="bold" style:font-name-complex="Book Antiqua" style:font-size-complex="5pt" style:font-weight-complex="bold"/>
    </style:style>
    <style:style style:name="P178" style:family="paragraph" style:parent-style-name="Standard">
      <style:paragraph-properties fo:text-align="center" style:justify-single-word="false" style:text-autospace="none"/>
      <style:text-properties style:font-name="Book Antiqua" fo:font-size="5pt" fo:font-weight="bold" officeooo:paragraph-rsid="0082fe48" style:font-size-asian="5pt" style:font-weight-asian="bold" style:font-name-complex="Book Antiqua" style:font-size-complex="5pt" style:font-weight-complex="bold"/>
    </style:style>
    <style:style style:name="P179" style:family="paragraph" style:parent-style-name="Standard">
      <style:paragraph-properties fo:text-align="justify" style:justify-single-word="false" style:text-autospace="none"/>
      <style:text-properties style:font-name="Book Antiqua" fo:font-size="7pt" fo:font-weight="bold" officeooo:paragraph-rsid="0082fe48" style:font-size-asian="7pt" style:font-weight-asian="bold" style:font-name-complex="Book Antiqua" style:font-size-complex="7pt" style:font-weight-complex="bold"/>
    </style:style>
    <style:style style:name="P180" style:family="paragraph" style:parent-style-name="Standard">
      <style:paragraph-properties fo:text-align="justify" style:justify-single-word="false" style:text-autospace="none"/>
      <style:text-properties style:font-name="Book Antiqua" fo:font-size="7pt" fo:language="none" fo:country="none" fo:font-weight="bold" officeooo:paragraph-rsid="0082fe48" style:font-size-asian="7pt" style:font-weight-asian="bold" style:font-name-complex="Book Antiqua" style:font-size-complex="7pt" style:font-weight-complex="bold"/>
    </style:style>
    <style:style style:name="P181" style:family="paragraph" style:parent-style-name="Standard">
      <style:paragraph-properties fo:text-align="justify" style:justify-single-word="false" style:text-autospace="none"/>
      <style:text-properties style:font-name="Book Antiqua" style:text-underline-style="solid" style:text-underline-width="auto" style:text-underline-color="font-color" fo:font-weight="bold" officeooo:paragraph-rsid="0082fe48" style:font-weight-asian="bold" style:font-name-complex="Book Antiqua" style:font-weight-complex="bold"/>
    </style:style>
    <style:style style:name="P182" style:family="paragraph" style:parent-style-name="Standard">
      <style:paragraph-properties fo:text-align="justify" style:justify-single-word="false" style:text-autospace="none"/>
      <style:text-properties style:font-name="Book Antiqua" officeooo:paragraph-rsid="0082fe48"/>
    </style:style>
    <style:style style:name="P183" style:family="paragraph" style:parent-style-name="Standard">
      <style:paragraph-properties fo:text-align="justify" style:justify-single-word="false"/>
      <style:text-properties style:font-name="Book Antiqua" officeooo:paragraph-rsid="0082fe48"/>
    </style:style>
    <style:style style:name="P184" style:family="paragraph" style:parent-style-name="Standard">
      <style:paragraph-properties fo:text-align="justify" style:justify-single-word="false" style:text-autospace="none"/>
      <style:text-properties style:font-name="Book Antiqua" fo:font-size="6pt" fo:font-weight="bold" officeooo:paragraph-rsid="0082fe48" style:font-size-asian="6pt" style:font-weight-asian="bold" style:font-name-complex="Book Antiqua" style:font-size-complex="6pt" style:font-weight-complex="bold"/>
    </style:style>
    <style:style style:name="P185" style:family="paragraph" style:parent-style-name="Standard">
      <style:paragraph-properties fo:text-align="justify" style:justify-single-word="false" style:text-autospace="none"/>
      <style:text-properties style:font-name="Book Antiqua" fo:font-size="6pt" fo:font-style="italic" fo:font-weight="bold" officeooo:paragraph-rsid="0082fe48" style:font-size-asian="6pt" style:font-style-asian="italic" style:font-weight-asian="bold" style:font-name-complex="Book Antiqua" style:font-size-complex="6pt" style:font-style-complex="italic" style:font-weight-complex="bold"/>
    </style:style>
    <style:style style:name="P186" style:family="paragraph" style:parent-style-name="Standard">
      <style:paragraph-properties fo:text-align="center" style:justify-single-word="false" style:text-autospace="none"/>
      <style:text-properties style:font-name="Book Antiqua" fo:font-size="4pt" fo:font-weight="bold" officeooo:paragraph-rsid="0082fe48" style:font-size-asian="4pt" style:font-weight-asian="bold" style:font-name-complex="Book Antiqua" style:font-size-complex="4pt" style:font-weight-complex="bold"/>
    </style:style>
    <style:style style:name="P187" style:family="paragraph" style:parent-style-name="Standard">
      <style:paragraph-properties fo:line-height="95%" fo:text-align="center" style:justify-single-word="false"/>
      <style:text-properties style:font-name="Book Antiqua" fo:font-weight="bold" officeooo:paragraph-rsid="0082fe48" style:font-weight-asian="bold" style:font-name-complex="Book Antiqua"/>
    </style:style>
    <style:style style:name="P188" style:family="paragraph" style:parent-style-name="Standard">
      <style:paragraph-properties fo:line-height="105%"/>
      <style:text-properties style:font-name="Book Antiqua" fo:font-weight="bold" officeooo:paragraph-rsid="0082fe48" style:font-weight-asian="bold" style:font-name-complex="Book Antiqua"/>
    </style:style>
    <style:style style:name="P189" style:family="paragraph" style:parent-style-name="Standard">
      <style:text-properties style:font-name="Book Antiqua" fo:font-weight="bold" officeooo:paragraph-rsid="0082fe48" style:font-weight-asian="bold" style:font-name-complex="Book Antiqua"/>
    </style:style>
    <style:style style:name="P190" style:family="paragraph" style:parent-style-name="Standard">
      <style:paragraph-properties fo:line-height="95%" fo:text-align="center" style:justify-single-word="false"/>
      <style:text-properties style:font-name="Book Antiqua" fo:font-size="2pt" officeooo:paragraph-rsid="0082fe48" style:font-size-asian="2pt" style:font-name-complex="Book Antiqua" style:font-size-complex="2pt"/>
    </style:style>
    <style:style style:name="P191" style:family="paragraph" style:parent-style-name="Standard">
      <style:paragraph-properties fo:text-align="justify" style:justify-single-word="false">
        <style:tab-stops>
          <style:tab-stop style:position="17.013cm"/>
        </style:tab-stops>
      </style:paragraph-properties>
      <style:text-properties style:font-name="Book Antiqua" officeooo:paragraph-rsid="0082fe48" style:font-name-complex="Book Antiqua"/>
    </style:style>
    <style:style style:name="P192" style:family="paragraph" style:parent-style-name="Standard">
      <style:paragraph-properties fo:text-align="justify" style:justify-single-word="false"/>
      <style:text-properties style:font-name="Book Antiqua" officeooo:paragraph-rsid="0082fe48" style:font-name-complex="Book Antiqua"/>
    </style:style>
    <style:style style:name="P193" style:family="paragraph" style:parent-style-name="Standard">
      <style:paragraph-properties fo:line-height="105%" style:snap-to-layout-grid="false"/>
      <style:text-properties style:font-name="Book Antiqua" officeooo:paragraph-rsid="0082fe48" style:font-name-complex="Book Antiqua"/>
    </style:style>
    <style:style style:name="P194" style:family="paragraph" style:parent-style-name="Standard">
      <style:text-properties style:font-name="Book Antiqua" officeooo:paragraph-rsid="0082fe48" style:font-name-complex="Book Antiqua"/>
    </style:style>
    <style:style style:name="P195" style:family="paragraph" style:parent-style-name="Standard">
      <style:paragraph-properties fo:line-height="105%"/>
      <style:text-properties style:font-name="Book Antiqua" officeooo:paragraph-rsid="0082fe48"/>
    </style:style>
    <style:style style:name="P196" style:family="paragraph" style:parent-style-name="Standard">
      <style:paragraph-properties fo:line-height="105%"/>
      <style:text-properties style:font-name="Book Antiqua" fo:font-style="italic" fo:font-weight="bold" officeooo:paragraph-rsid="0082fe48" style:font-style-asian="italic" style:font-weight-asian="bold" style:font-name-complex="Book Antiqua"/>
    </style:style>
    <style:style style:name="P197" style:family="paragraph" style:parent-style-name="Standard" style:list-style-name="WW8Num9" style:master-page-name="">
      <loext:graphic-properties draw:fill="none"/>
      <style:paragraph-properties fo:margin-left="0cm" fo:margin-right="0cm" fo:margin-top="0cm" fo:margin-bottom="0cm" loext:contextual-spacing="false" fo:line-height="10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0.501cm"/>
        </style:tab-stops>
      </style:paragraph-properties>
      <style:text-properties style:font-name="Book Antiqua" fo:font-size="11pt" style:font-size-asian="11pt" style:font-name-complex="Book Antiqua" style:font-size-complex="11pt" fo:hyphenate="false" fo:hyphenation-remain-char-count="2" fo:hyphenation-push-char-count="2"/>
    </style:style>
    <style:style style:name="P198" style:family="paragraph" style:parent-style-name="Standard" style:list-style-name="WW8Num9">
      <loext:graphic-properties draw:fill="none"/>
      <style:paragraph-properties fo:margin-left="0cm" fo:margin-right="0cm"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ab-stops>
          <style:tab-stop style:position="0.501cm"/>
        </style:tab-stops>
      </style:paragraph-properties>
      <style:text-properties style:font-name="Book Antiqua" fo:font-size="11pt" style:font-size-asian="11pt" style:font-name-complex="Book Antiqua" style:font-size-complex="11pt" fo:hyphenate="false" fo:hyphenation-remain-char-count="2" fo:hyphenation-push-char-count="2"/>
    </style:style>
    <style:style style:name="P199" style:family="paragraph" style:parent-style-name="Standard" style:list-style-name="WW8Num9">
      <loext:graphic-properties draw:fill="none"/>
      <style:paragraph-properties fo:margin-left="0cm" fo:margin-right="0cm" fo:margin-top="0cm" fo:margin-bottom="0.101cm" loext:contextual-spacing="false"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ab-stops>
          <style:tab-stop style:position="0.501cm"/>
        </style:tab-stops>
      </style:paragraph-properties>
      <style:text-properties fo:color="#000000" style:font-name="Book Antiqua" fo:font-size="11pt" fo:background-color="#ffffff" style:font-size-asian="11pt" style:font-name-complex="Book Antiqua" style:font-size-complex="11pt" fo:hyphenate="false" fo:hyphenation-remain-char-count="2" fo:hyphenation-push-char-count="2"/>
    </style:style>
    <style:style style:name="P200" style:family="paragraph" style:parent-style-name="Standard" style:list-style-name="L2" style:master-page-name="">
      <loext:graphic-properties draw:fill="none"/>
      <style:paragraph-properties fo:margin-left="0.6cm" fo:margin-right="0cm" fo:margin-top="0.176cm" fo:margin-bottom="0.176cm" loext:contextual-spacing="false" fo:text-align="justify" style:justify-single-word="false" fo:orphans="0" fo:widows="0" fo:hyphenation-ladder-count="no-limit" fo:text-indent="-0.6cm" style:auto-text-indent="false" style:page-number="auto" fo:background-color="transparent" style:text-autospace="ideograph-alpha" style:punctuation-wrap="hanging" style:line-break="strict" style:writing-mode="lr-tb">
        <style:tab-stops>
          <style:tab-stop style:position="0.596cm"/>
        </style:tab-stops>
      </style:paragraph-properties>
      <style:text-properties style:font-name="Book Antiqua" fo:font-size="11pt" officeooo:paragraph-rsid="0040ccb5" style:font-size-asian="11pt" fo:hyphenate="false" fo:hyphenation-remain-char-count="2" fo:hyphenation-push-char-count="2"/>
    </style:style>
    <style:style style:name="P201" style:family="paragraph" style:parent-style-name="Standard" style:list-style-name="L2">
      <loext:graphic-properties draw:fill="none"/>
      <style:paragraph-properties fo:margin-left="0.6cm" fo:margin-right="0cm" fo:margin-top="0.176cm" fo:margin-bottom="0.176cm" loext:contextual-spacing="false" fo:text-align="justify" style:justify-single-word="false" fo:orphans="0" fo:widows="0" fo:hyphenation-ladder-count="no-limit" fo:text-indent="-0.6cm" style:auto-text-indent="false" fo:background-color="transparent" style:text-autospace="ideograph-alpha" style:punctuation-wrap="hanging" style:line-break="strict" style:writing-mode="lr-tb">
        <style:tab-stops>
          <style:tab-stop style:position="0.596cm"/>
        </style:tab-stops>
      </style:paragraph-properties>
      <style:text-properties style:font-name="Book Antiqua" fo:font-size="11pt" officeooo:paragraph-rsid="0040ccb5" style:font-size-asian="11pt" fo:hyphenate="false" fo:hyphenation-remain-char-count="2" fo:hyphenation-push-char-count="2"/>
    </style:style>
    <style:style style:name="P202" style:family="paragraph" style:parent-style-name="Standard" style:list-style-name="WW8Num16">
      <style:paragraph-properties fo:margin-top="0.106cm" fo:margin-bottom="0.106cm" loext:contextual-spacing="false" fo:text-align="justify" style:justify-single-word="false"/>
      <style:text-properties style:font-name="Book Antiqua" fo:font-size="11pt" officeooo:paragraph-rsid="0040ccb5" style:font-size-asian="11pt" style:font-size-complex="11pt"/>
    </style:style>
    <style:style style:name="P203" style:family="paragraph" style:parent-style-name="Standard" style:list-style-name="WW8Num16">
      <style:paragraph-properties fo:margin-top="0.106cm" fo:margin-bottom="0.106cm" loext:contextual-spacing="false" fo:text-align="justify" style:justify-single-word="false"/>
      <style:text-properties style:font-name="Book Antiqua" fo:font-size="11pt" officeooo:paragraph-rsid="00758fef" style:font-size-asian="11pt" style:font-size-complex="11pt"/>
    </style:style>
    <style:style style:name="P204" style:family="paragraph" style:parent-style-name="Standard">
      <style:paragraph-properties fo:margin-top="0.106cm" fo:margin-bottom="0.106cm" loext:contextual-spacing="false" fo:text-align="justify" style:justify-single-word="false"/>
      <style:text-properties style:font-name="Book Antiqua" fo:font-size="11pt" officeooo:paragraph-rsid="0040ccb5" style:font-size-asian="11pt" style:font-size-complex="11pt"/>
    </style:style>
    <style:style style:name="P205" style:family="paragraph" style:parent-style-name="Standard" style:list-style-name="WW8Num16">
      <style:paragraph-properties fo:margin-top="0.106cm" fo:margin-bottom="0.106cm" loext:contextual-spacing="false" fo:text-align="justify" style:justify-single-word="false"/>
      <style:text-properties style:font-name="Book Antiqua" fo:font-size="11pt" fo:font-weight="normal" officeooo:paragraph-rsid="00758fef" style:font-size-asian="11pt" style:font-weight-asian="normal" style:font-name-complex="Book Antiqua" style:font-size-complex="11pt" style:font-weight-complex="normal"/>
    </style:style>
    <style:style style:name="P206" style:family="paragraph" style:parent-style-name="Standard" style:master-page-name="Standard">
      <style:paragraph-properties fo:margin-top="0.106cm" fo:margin-bottom="0.106cm" loext:contextual-spacing="false" fo:text-align="center" style:justify-single-word="false" style:page-number="auto" fo:break-before="page"/>
      <style:text-properties style:font-name="Book Antiqua" officeooo:paragraph-rsid="0082fe48"/>
    </style:style>
    <style:style style:name="P207" style:family="paragraph" style:parent-style-name="Standard">
      <style:paragraph-properties fo:margin-top="0.494cm" fo:margin-bottom="0cm" loext:contextual-spacing="false" fo:text-align="center" style:justify-single-word="false"/>
      <style:text-properties style:font-name="Book Antiqua" fo:font-size="4pt" fo:font-weight="bold" officeooo:paragraph-rsid="0082fe48" style:font-size-asian="4pt" style:font-weight-asian="bold" style:font-name-complex="Book Antiqua" style:font-size-complex="4pt"/>
    </style:style>
    <style:style style:name="P208" style:family="paragraph" style:parent-style-name="Standard">
      <style:paragraph-properties fo:text-align="justify" style:justify-single-word="false" fo:padding="0.035cm" fo:border="0.51pt solid #000000"/>
      <style:text-properties style:font-name="Book Antiqua" officeooo:paragraph-rsid="0082fe48"/>
    </style:style>
    <style:style style:name="P209" style:family="paragraph" style:parent-style-name="Standard">
      <style:paragraph-properties fo:text-align="center" style:justify-single-word="false" fo:padding-left="0.141cm" fo:padding-right="0.141cm" fo:padding-top="0.035cm" fo:padding-bottom="0.035cm" fo:border="0.51pt solid #000000" style:text-autospace="none"/>
      <style:text-properties style:font-name="Book Antiqua" fo:font-size="11pt" fo:font-weight="bold" officeooo:paragraph-rsid="0082fe48" style:font-size-asian="11pt" style:font-weight-asian="bold" style:font-name-complex="Book Antiqua" style:font-size-complex="11pt" style:font-weight-complex="bold"/>
    </style:style>
    <style:style style:name="P210" style:family="paragraph" style:parent-style-name="Standard">
      <style:paragraph-properties fo:text-align="justify" style:justify-single-word="false" fo:padding-left="0.141cm" fo:padding-right="0.141cm" fo:padding-top="0.035cm" fo:padding-bottom="0.035cm" fo:border="0.51pt solid #000000" style:text-autospace="none"/>
      <style:text-properties style:font-name="Book Antiqua" fo:font-size="11pt" fo:font-weight="bold" officeooo:paragraph-rsid="0082fe48" style:font-size-asian="11pt" style:font-weight-asian="bold" style:font-name-complex="Book Antiqua" style:font-size-complex="11pt" style:font-weight-complex="bold"/>
    </style:style>
    <style:style style:name="P211" style:family="paragraph" style:parent-style-name="Standard">
      <style:paragraph-properties fo:text-align="justify" style:justify-single-word="false" fo:padding-left="0.141cm" fo:padding-right="0.141cm" fo:padding-top="0.035cm" fo:padding-bottom="0.035cm" fo:border="0.51pt solid #000000" style:text-autospace="none"/>
      <style:text-properties style:font-name="Book Antiqua" fo:font-size="11pt" fo:font-style="italic" officeooo:paragraph-rsid="0082fe48" style:font-size-asian="11pt" style:font-style-asian="italic" style:font-name-complex="Book Antiqua" style:font-size-complex="11pt" style:font-style-complex="italic"/>
    </style:style>
    <style:style style:name="P212" style:family="paragraph" style:parent-style-name="Standard">
      <style:paragraph-properties fo:text-align="center" style:justify-single-word="false" fo:break-before="page" fo:padding-left="0.141cm" fo:padding-right="0.141cm" fo:padding-top="0.035cm" fo:padding-bottom="0.035cm" fo:border="0.51pt solid #000000" style:text-autospace="none"/>
      <style:text-properties style:font-name="Book Antiqua" fo:font-size="11pt" fo:font-weight="bold" officeooo:paragraph-rsid="0082fe48" style:font-size-asian="11pt" style:font-weight-asian="bold" style:font-name-complex="Book Antiqua" style:font-size-complex="11pt" style:font-weight-complex="bold"/>
    </style:style>
    <style:style style:name="P213" style:family="paragraph" style:parent-style-name="Standard">
      <style:paragraph-properties fo:margin-left="-0.101cm" fo:margin-right="0cm" fo:line-height="105%" fo:text-align="center" style:justify-single-word="false" fo:text-indent="0cm" style:auto-text-indent="false" fo:break-before="page"/>
      <style:text-properties style:font-name="Book Antiqua" officeooo:paragraph-rsid="0082fe48"/>
    </style:style>
    <style:style style:name="P214" style:family="paragraph" style:parent-style-name="Standard">
      <style:paragraph-properties fo:margin-left="-0.005cm" fo:margin-right="-0.021cm" fo:margin-top="0cm" fo:margin-bottom="0.088cm" loext:contextual-spacing="false" fo:text-align="justify" style:justify-single-word="false" fo:text-indent="-0.018cm" style:auto-text-indent="false"/>
      <style:text-properties style:font-name="Book Antiqua" fo:font-size="2pt" officeooo:paragraph-rsid="0082fe48" style:font-size-asian="2pt" style:font-name-complex="Book Antiqua" style:font-size-complex="2pt"/>
    </style:style>
    <style:style style:name="P215" style:family="paragraph" style:parent-style-name="Standard">
      <style:paragraph-properties fo:margin-left="-0.005cm" fo:margin-right="-0.021cm" fo:margin-top="0.101cm" fo:margin-bottom="0.101cm" loext:contextual-spacing="false" fo:text-align="justify" style:justify-single-word="false" fo:text-indent="-0.018cm" style:auto-text-indent="false"/>
      <style:text-properties style:font-name="Book Antiqua" officeooo:paragraph-rsid="0082fe48"/>
    </style:style>
    <style:style style:name="P216" style:family="paragraph" style:parent-style-name="Standard">
      <style:paragraph-properties fo:margin-left="0.004cm" fo:margin-right="0cm" fo:margin-top="0.101cm" fo:margin-bottom="0.101cm" loext:contextual-spacing="false" fo:text-align="justify" style:justify-single-word="false" fo:text-indent="0cm" style:auto-text-indent="false"/>
      <style:text-properties style:font-name="Book Antiqua" officeooo:paragraph-rsid="0082fe48" style:font-name-complex="Book Antiqua"/>
    </style:style>
    <style:style style:name="P217" style:family="paragraph" style:parent-style-name="Standard">
      <style:paragraph-properties fo:margin-left="0.004cm" fo:margin-right="0cm" fo:line-height="105%" fo:text-indent="0cm" style:auto-text-indent="false"/>
      <style:text-properties style:font-name="Book Antiqua" officeooo:paragraph-rsid="0082fe48" style:font-name-asian="Book Antiqua" style:font-name-complex="Book Antiqua"/>
    </style:style>
    <style:style style:name="P218" style:family="paragraph" style:parent-style-name="Standard">
      <style:paragraph-properties fo:margin-left="0.004cm" fo:margin-right="0cm" fo:line-height="105%" fo:text-indent="0cm" style:auto-text-indent="false"/>
      <style:text-properties style:font-name="Book Antiqua" fo:font-weight="bold" officeooo:paragraph-rsid="0082fe48" style:font-weight-asian="bold" style:font-name-complex="Book Antiqua"/>
    </style:style>
    <style:style style:name="P219" style:family="paragraph" style:parent-style-name="Standard">
      <style:paragraph-properties fo:margin-left="0.004cm" fo:margin-right="0cm" fo:line-height="105%" fo:text-indent="0cm" style:auto-text-indent="false"/>
      <style:text-properties style:font-name="Book Antiqua" officeooo:paragraph-rsid="0082fe48"/>
    </style:style>
    <style:style style:name="P220" style:family="paragraph" style:parent-style-name="Standard">
      <style:paragraph-properties fo:margin-left="0.004cm" fo:margin-right="0cm" fo:line-height="105%" fo:text-indent="0cm" style:auto-text-indent="false"/>
      <style:text-properties style:font-name="Book Antiqua" fo:font-style="italic" fo:font-weight="bold" officeooo:paragraph-rsid="0082fe48" style:font-style-asian="italic" style:font-weight-asian="bold" style:font-name-complex="Book Antiqua"/>
    </style:style>
    <style:style style:name="P221" style:family="paragraph" style:parent-style-name="Standard">
      <style:paragraph-properties fo:margin-left="0.004cm" fo:margin-right="0cm" fo:margin-top="0cm" fo:margin-bottom="0.185cm" loext:contextual-spacing="false" fo:line-height="105%" fo:text-indent="0cm" style:auto-text-indent="false"/>
      <style:text-properties style:font-name="Book Antiqua" fo:font-weight="bold" officeooo:paragraph-rsid="0082fe48" style:font-name-asian="Book Antiqua" style:font-weight-asian="bold" style:font-name-complex="Book Antiqua"/>
    </style:style>
    <style:style style:name="P222" style:family="paragraph" style:parent-style-name="Standard">
      <style:paragraph-properties fo:margin-left="0.004cm" fo:margin-right="0cm" fo:margin-top="0cm" fo:margin-bottom="0.208cm" loext:contextual-spacing="false" fo:line-height="105%" fo:text-indent="0cm" style:auto-text-indent="false"/>
      <style:text-properties style:font-name="Book Antiqua" officeooo:paragraph-rsid="0082fe48" style:font-name-asian="Book Antiqua" style:font-name-complex="Book Antiqua"/>
    </style:style>
    <style:style style:name="P223" style:family="paragraph" style:parent-style-name="Standard">
      <style:paragraph-properties fo:margin-top="0.101cm" fo:margin-bottom="0.101cm" loext:contextual-spacing="false" fo:text-align="justify" style:justify-single-word="false"/>
      <style:text-properties style:font-name="Book Antiqua" officeooo:paragraph-rsid="0082fe48"/>
    </style:style>
    <style:style style:name="P224" style:family="paragraph" style:parent-style-name="Standard" style:list-style-name="WW8Num19">
      <style:paragraph-properties fo:margin-left="1.226cm" fo:margin-right="0cm" fo:text-align="justify" style:justify-single-word="false" fo:text-indent="-0.614cm" style:auto-text-indent="false"/>
      <style:text-properties style:font-name="Book Antiqua" officeooo:paragraph-rsid="0082fe48" style:font-name-complex="Book Antiqua"/>
    </style:style>
    <style:style style:name="P225" style:family="paragraph" style:parent-style-name="Standard" style:list-style-name="WW8Num21">
      <style:paragraph-properties fo:margin-left="1.226cm" fo:margin-right="0cm" fo:text-align="justify" style:justify-single-word="false" fo:text-indent="-0.614cm" style:auto-text-indent="false"/>
      <style:text-properties style:font-name="Book Antiqua" officeooo:paragraph-rsid="0082fe48" style:font-name-complex="Book Antiqua"/>
    </style:style>
    <style:style style:name="P226" style:family="paragraph" style:parent-style-name="Standard" style:list-style-name="WW8Num22">
      <style:paragraph-properties fo:margin-left="1.226cm" fo:margin-right="0cm" fo:text-align="justify" style:justify-single-word="false" fo:text-indent="-0.614cm" style:auto-text-indent="false"/>
      <style:text-properties style:font-name="Book Antiqua" officeooo:paragraph-rsid="0082fe48" style:font-name-complex="Book Antiqua"/>
    </style:style>
    <style:style style:name="P227" style:family="paragraph" style:parent-style-name="Standard">
      <style:paragraph-properties fo:margin-left="1.226cm" fo:margin-right="0cm" fo:text-align="justify" style:justify-single-word="false" fo:text-indent="-0.614cm" style:auto-text-indent="false"/>
      <style:text-properties style:font-name="Book Antiqua" officeooo:paragraph-rsid="0082fe48" style:font-name-complex="Book Antiqua"/>
    </style:style>
    <style:style style:name="P228" style:family="paragraph" style:parent-style-name="Standard" style:list-style-name="WW8Num19">
      <style:paragraph-properties fo:margin-left="1.226cm" fo:margin-right="0cm" fo:text-indent="-0.614cm" style:auto-text-indent="false"/>
      <style:text-properties style:font-name="Book Antiqua" officeooo:paragraph-rsid="0082fe48" style:font-name-complex="Book Antiqua"/>
    </style:style>
    <style:style style:name="P229" style:family="paragraph" style:parent-style-name="Standard" style:list-style-name="WW8Num20">
      <style:paragraph-properties fo:margin-left="1.226cm" fo:margin-right="0cm" fo:text-indent="-0.614cm" style:auto-text-indent="false"/>
      <style:text-properties style:font-name="Book Antiqua" officeooo:paragraph-rsid="0082fe48" style:font-name-complex="Book Antiqua"/>
    </style:style>
    <style:style style:name="P230" style:family="paragraph" style:parent-style-name="Standard" style:list-style-name="WW8Num22">
      <style:paragraph-properties fo:margin-left="1.226cm" fo:margin-right="0cm" fo:text-align="justify" style:justify-single-word="false" fo:text-indent="-0.614cm" style:auto-text-indent="false"/>
      <style:text-properties style:font-name="Book Antiqua" officeooo:paragraph-rsid="0082fe48"/>
    </style:style>
    <style:style style:name="P231" style:family="paragraph" style:parent-style-name="Standard" style:list-style-name="WW8Num19">
      <style:paragraph-properties fo:margin-left="1.226cm" fo:margin-right="0cm" fo:margin-top="0cm" fo:margin-bottom="0.014cm" loext:contextual-spacing="false" fo:text-indent="-0.614cm" style:auto-text-indent="false"/>
      <style:text-properties style:font-name="Book Antiqua" officeooo:paragraph-rsid="0082fe48" style:font-name-complex="Book Antiqua"/>
    </style:style>
    <style:style style:name="P232" style:family="paragraph" style:parent-style-name="Standard" style:list-style-name="WW8Num20">
      <style:paragraph-properties fo:margin-left="1.226cm" fo:margin-right="0cm" fo:margin-top="0cm" fo:margin-bottom="0.014cm" loext:contextual-spacing="false" fo:text-indent="-0.614cm" style:auto-text-indent="false"/>
      <style:text-properties style:font-name="Book Antiqua" officeooo:paragraph-rsid="0082fe48" style:font-name-complex="Book Antiqua"/>
    </style:style>
    <style:style style:name="P233" style:family="paragraph" style:parent-style-name="Standard" style:list-style-name="WW8Num21">
      <style:paragraph-properties fo:margin-left="1.226cm" fo:margin-right="0cm" fo:margin-top="0cm" fo:margin-bottom="0.014cm" loext:contextual-spacing="false" fo:text-align="justify" style:justify-single-word="false" fo:text-indent="-0.614cm" style:auto-text-indent="false"/>
      <style:text-properties style:font-name="Book Antiqua" officeooo:paragraph-rsid="0082fe48" style:font-name-complex="Book Antiqua"/>
    </style:style>
    <style:style style:name="P234" style:family="paragraph" style:parent-style-name="Standard">
      <style:paragraph-properties fo:margin-left="-0.005cm" fo:margin-right="0cm" fo:margin-top="0cm" fo:margin-bottom="0.069cm" loext:contextual-spacing="false" fo:line-height="100%" fo:text-indent="-0.018cm" style:auto-text-indent="false"/>
      <style:text-properties style:font-name="Book Antiqua" officeooo:paragraph-rsid="0082fe48"/>
    </style:style>
    <style:style style:name="P235" style:family="paragraph" style:parent-style-name="Standard">
      <style:paragraph-properties fo:margin-left="-0.005cm" fo:margin-right="0cm" fo:margin-top="0cm" fo:margin-bottom="0.058cm" loext:contextual-spacing="false" fo:text-indent="-0.018cm" style:auto-text-indent="false"/>
      <style:text-properties style:font-name="Book Antiqua" officeooo:paragraph-rsid="0082fe48" style:font-name-complex="Book Antiqua"/>
    </style:style>
    <style:style style:name="P236" style:family="paragraph" style:parent-style-name="Standard">
      <style:paragraph-properties fo:margin-top="0cm" fo:margin-bottom="0.014cm" loext:contextual-spacing="false"/>
      <style:text-properties style:font-name="Book Antiqua" officeooo:paragraph-rsid="0082fe48" style:font-name-complex="Book Antiqua"/>
    </style:style>
    <style:style style:name="P237" style:family="paragraph" style:parent-style-name="Standard">
      <style:paragraph-properties fo:margin-left="0.63cm" fo:margin-right="0cm" fo:margin-top="0cm" fo:margin-bottom="0.014cm" loext:contextual-spacing="false" fo:text-indent="-0.018cm" style:auto-text-indent="false"/>
      <style:text-properties style:font-name="Book Antiqua" officeooo:paragraph-rsid="0082fe48"/>
    </style:style>
    <style:style style:name="P238" style:family="paragraph" style:parent-style-name="Standard">
      <style:paragraph-properties fo:margin-left="0.078cm" fo:margin-right="0cm" fo:line-height="105%" fo:text-align="center" style:justify-single-word="false" fo:text-indent="0cm" style:auto-text-indent="false"/>
      <style:text-properties style:font-name="Book Antiqua" fo:font-size="8pt" fo:font-weight="bold" officeooo:paragraph-rsid="0082fe48" style:font-name-asian="Book Antiqua" style:font-size-asian="8pt" style:font-weight-asian="bold" style:font-name-complex="Book Antiqua" style:font-size-complex="11pt"/>
    </style:style>
    <style:style style:name="P239" style:family="paragraph" style:parent-style-name="Heading_20_1">
      <style:paragraph-properties fo:margin-left="-0.005cm" fo:margin-right="0cm" fo:margin-top="0cm" fo:margin-bottom="0.058cm" loext:contextual-spacing="false" fo:text-indent="-0.018cm" style:auto-text-indent="false"/>
      <style:text-properties style:font-name="Book Antiqua" fo:font-size="12pt" officeooo:paragraph-rsid="0082fe48" style:font-size-asian="12pt" style:font-name-complex="Book Antiqua" style:font-size-complex="12pt"/>
    </style:style>
    <style:style style:name="P240" style:family="paragraph" style:parent-style-name="Default">
      <style:paragraph-properties fo:text-align="justify" style:justify-single-word="false"/>
      <style:text-properties style:font-name="Book Antiqua" fo:font-size="6pt" officeooo:paragraph-rsid="0082fe48" style:font-size-asian="5.25pt" style:font-name-complex="Book Antiqua" style:font-size-complex="6pt"/>
    </style:style>
    <style:style style:name="P241" style:family="paragraph" style:parent-style-name="Default">
      <style:paragraph-properties fo:text-align="justify" style:justify-single-word="false"/>
      <style:text-properties style:font-name="Book Antiqua" fo:font-size="11pt" officeooo:paragraph-rsid="0082fe48" style:font-size-asian="11pt" style:font-name-complex="Book Antiqua" style:font-size-complex="11pt"/>
    </style:style>
    <style:style style:name="P242" style:family="paragraph" style:parent-style-name="Default">
      <style:paragraph-properties fo:text-align="justify" style:justify-single-word="false"/>
      <style:text-properties style:font-name="Book Antiqua" fo:font-size="4pt" fo:font-weight="bold" officeooo:paragraph-rsid="0082fe48" style:font-size-asian="4pt" style:font-weight-asian="bold" style:font-name-complex="Book Antiqua" style:font-size-complex="4pt"/>
    </style:style>
    <style:style style:name="P243" style:family="paragraph">
      <loext:graphic-properties draw:fill="solid" draw:fill-color="#ffffff"/>
      <style:paragraph-properties style:writing-mode="lr-tb"/>
    </style:style>
    <style:style style:name="T1" style:family="text">
      <style:text-properties fo:font-weight="bold" style:font-weight-asian="bold" style:font-weight-complex="bold"/>
    </style:style>
    <style:style style:name="T2" style:family="text">
      <style:text-properties fo:font-weight="bold" officeooo:rsid="00360ea7" style:font-weight-asian="bold" style:font-weight-complex="bold"/>
    </style:style>
    <style:style style:name="T3" style:family="text">
      <style:text-properties fo:font-weight="bold" officeooo:rsid="003c633a" style:font-weight-asian="bold" style:font-weight-complex="bold"/>
    </style:style>
    <style:style style:name="T4" style:family="text">
      <style:text-properties fo:font-weight="bold" style:font-weight-asian="bold" style:font-name-complex="Book Antiqua"/>
    </style:style>
    <style:style style:name="T5" style:family="text">
      <style:text-properties fo:font-weight="bold" officeooo:rsid="002ff486" style:font-weight-asian="bold" style:font-name-complex="Book Antiqua"/>
    </style:style>
    <style:style style:name="T6" style:family="text">
      <style:text-properties fo:font-weight="bold" fo:background-color="#ffffff" loext:char-shading-value="0" style:font-weight-asian="bold" style:font-name-complex="Book Antiqua"/>
    </style:style>
    <style:style style:name="T7" style:family="text">
      <style:text-properties fo:font-weight="bold" fo:background-color="#ffffff" loext:char-shading-value="0" style:font-weight-asian="bold" style:font-name-complex="Book Antiqua" style:font-weight-complex="bold"/>
    </style:style>
    <style:style style:name="T8" style:family="text">
      <style:text-properties fo:font-weight="bold" style:font-name-asian="Arial" style:font-weight-asian="bold" style:font-name-complex="Book Antiqua"/>
    </style:style>
    <style:style style:name="T9" style:family="text">
      <style:text-properties fo:font-size="11pt" style:font-size-asian="11pt" style:font-name-complex="Book Antiqua"/>
    </style:style>
    <style:style style:name="T10" style:family="text">
      <style:text-properties fo:font-size="11pt" officeooo:rsid="003c633a" style:font-size-asian="11pt" style:font-name-complex="Book Antiqua"/>
    </style:style>
    <style:style style:name="T11" style:family="text">
      <style:text-properties fo:font-size="11pt" style:font-size-asian="11pt" style:font-name-complex="Book Antiqua" style:font-size-complex="11pt"/>
    </style:style>
    <style:style style:name="T12" style:family="text">
      <style:text-properties fo:font-size="11pt" style:font-size-asian="11pt" style:font-size-complex="11pt"/>
    </style:style>
    <style:style style:name="T13" style:family="text">
      <style:text-properties fo:font-size="11pt" fo:font-weight="bold" style:font-size-asian="11pt" style:font-weight-asian="bold" style:font-name-complex="Book Antiqua"/>
    </style:style>
    <style:style style:name="T14" style:family="text">
      <style:text-properties fo:font-size="11pt" fo:font-weight="bold" style:font-size-asian="11pt" style:font-weight-asian="bold" style:font-name-complex="Book Antiqua" style:font-size-complex="11pt" style:font-weight-complex="bold"/>
    </style:style>
    <style:style style:name="T15" style:family="text">
      <style:text-properties fo:font-size="11pt" fo:font-weight="bold" officeooo:rsid="00557a4f" style:font-size-asian="11pt" style:font-weight-asian="bold" style:font-name-complex="Book Antiqua" style:font-size-complex="11pt" style:font-weight-complex="bold"/>
    </style:style>
    <style:style style:name="T16" style:family="text">
      <style:text-properties fo:font-size="11pt" fo:font-weight="bold" officeooo:rsid="007a380b" style:font-size-asian="11pt" style:font-weight-asian="bold" style:font-name-complex="Book Antiqua" style:font-size-complex="11pt" style:font-weight-complex="bold"/>
    </style:style>
    <style:style style:name="T17" style:family="text">
      <style:text-properties fo:font-size="11pt" fo:font-weight="bold" fo:background-color="#ffffff" loext:char-shading-value="0" style:font-size-asian="11pt" style:font-weight-asian="bold" style:font-name-complex="Book Antiqua"/>
    </style:style>
    <style:style style:name="T18" style:family="text">
      <style:text-properties fo:font-size="11pt" fo:font-weight="bold" fo:background-color="#ffffff" loext:char-shading-value="0" style:font-size-asian="11pt" style:font-weight-asian="bold" style:font-name-complex="Book Antiqua" style:font-weight-complex="bold"/>
    </style:style>
    <style:style style:name="T19" style:family="text">
      <style:text-properties fo:font-size="11pt" fo:font-weight="bold" officeooo:rsid="002d7c4c" fo:background-color="#ffffff" loext:char-shading-value="0" style:font-size-asian="11pt" style:font-weight-asian="bold" style:font-name-complex="Book Antiqua" style:font-weight-complex="bold"/>
    </style:style>
    <style:style style:name="T20" style:family="text">
      <style:text-properties fo:font-size="11pt" fo:font-weight="bold" officeooo:rsid="003e233b" fo:background-color="#ffffff" loext:char-shading-value="0" style:font-size-asian="11pt" style:font-weight-asian="bold" style:font-name-complex="Book Antiqua"/>
    </style:style>
    <style:style style:name="T21" style:family="text">
      <style:text-properties fo:font-size="11pt" fo:font-weight="bold" officeooo:rsid="00744523" fo:background-color="#ffffff" loext:char-shading-value="0" style:font-size-asian="11pt" style:font-weight-asian="bold" style:font-name-complex="Book Antiqua"/>
    </style:style>
    <style:style style:name="T22" style:family="text">
      <style:text-properties fo:font-size="11pt" fo:font-weight="bold" officeooo:rsid="0039f3e1" style:font-name-asian="Book Antiqua" style:font-size-asian="11pt" style:font-weight-asian="bold" style:font-name-complex="Book Antiqua" style:font-weight-complex="bold"/>
    </style:style>
    <style:style style:name="T23" style:family="text">
      <style:text-properties fo:font-size="11pt" fo:font-weight="bold" officeooo:rsid="0039f3e1" style:font-name-asian="Book Antiqua" style:font-size-asian="11pt" style:font-weight-asian="bold" style:font-name-complex="Book Antiqua" style:font-size-complex="11pt" style:font-weight-complex="bold"/>
    </style:style>
    <style:style style:name="T24" style:family="text">
      <style:text-properties fo:font-size="11pt" fo:font-style="italic" fo:background-color="#ffffff" loext:char-shading-value="0" style:font-size-asian="11pt" style:font-style-asian="italic" style:font-name-complex="Book Antiqua"/>
    </style:style>
    <style:style style:name="T25" style:family="text">
      <style:text-properties fo:font-size="11pt" fo:font-style="italic" style:text-underline-style="solid" style:text-underline-width="auto" style:text-underline-color="font-color" fo:font-weight="bold" style:font-size-asian="11pt" style:font-style-asian="italic" style:font-weight-asian="bold" style:font-name-complex="Book Antiqua" style:font-size-complex="11pt" style:font-style-complex="italic" style:font-weight-complex="bold"/>
    </style:style>
    <style:style style:name="T26" style:family="text">
      <style:text-properties fo:font-size="11pt" fo:font-style="italic" style:font-size-asian="11pt" style:font-style-asian="italic" style:font-name-complex="Book Antiqua" style:font-size-complex="11pt" style:font-style-complex="italic"/>
    </style:style>
    <style:style style:name="T27" style:family="text">
      <style:text-properties fo:font-size="11pt" style:text-underline-style="solid" style:text-underline-width="auto" style:text-underline-color="font-color" fo:font-weight="bold" fo:background-color="#ffffff" loext:char-shading-value="0" style:font-size-asian="11pt" style:font-weight-asian="bold" style:font-name-complex="Book Antiqua"/>
    </style:style>
    <style:style style:name="T28" style:family="text">
      <style:text-properties fo:font-size="11pt" style:text-underline-style="solid" style:text-underline-width="auto" style:text-underline-color="font-color" fo:font-weight="bold" officeooo:rsid="002d7c4c" fo:background-color="#ffffff" loext:char-shading-value="0" style:font-size-asian="11pt" style:font-weight-asian="bold" style:font-name-complex="Book Antiqua"/>
    </style:style>
    <style:style style:name="T29" style:family="text">
      <style:text-properties fo:font-size="11pt" style:text-underline-style="solid" style:text-underline-width="auto" style:text-underline-color="font-color" fo:font-weight="bold" officeooo:rsid="002ff486" fo:background-color="#ffffff" loext:char-shading-value="0" style:font-size-asian="11pt" style:font-weight-asian="bold" style:font-name-complex="Book Antiqua"/>
    </style:style>
    <style:style style:name="T30" style:family="text">
      <style:text-properties fo:font-size="11pt" style:text-underline-style="solid" style:text-underline-width="auto" style:text-underline-color="font-color" fo:font-weight="bold" officeooo:rsid="00401943" fo:background-color="#ffffff" loext:char-shading-value="0" style:font-name-asian="Book Antiqua" style:font-size-asian="11pt" style:font-weight-asian="bold" style:font-name-complex="Book Antiqua" style:font-size-complex="11pt" style:font-weight-complex="bold"/>
    </style:style>
    <style:style style:name="T31" style:family="text">
      <style:text-properties fo:font-size="11pt" style:text-underline-style="solid" style:text-underline-width="auto" style:text-underline-color="font-color" fo:font-weight="bold" style:font-size-asian="11pt" style:font-weight-asian="bold" style:font-name-complex="Book Antiqua" style:font-size-complex="11pt" style:font-weight-complex="bold"/>
    </style:style>
    <style:style style:name="T32" style:family="text">
      <style:text-properties fo:font-size="11pt" fo:background-color="#ffffff" loext:char-shading-value="0" style:font-size-asian="11pt" style:font-name-complex="Book Antiqua"/>
    </style:style>
    <style:style style:name="T33" style:family="text">
      <style:text-properties fo:font-size="11pt" officeooo:rsid="002d7c4c" fo:background-color="#ffffff" loext:char-shading-value="0" style:font-size-asian="11pt" style:font-name-complex="Book Antiqua"/>
    </style:style>
    <style:style style:name="T34" style:family="text">
      <style:text-properties fo:font-size="11pt" officeooo:rsid="002ff486" fo:background-color="#ffffff" loext:char-shading-value="0" style:font-size-asian="11pt" style:font-name-complex="Book Antiqua"/>
    </style:style>
    <style:style style:name="T35" style:family="text">
      <style:text-properties fo:font-size="11pt" officeooo:rsid="003c633a" fo:background-color="#ffffff" loext:char-shading-value="0" style:font-name-asian="Book Antiqua" style:font-size-asian="11pt" style:font-name-complex="Book Antiqua" style:font-size-complex="11pt"/>
    </style:style>
    <style:style style:name="T36" style:family="text">
      <style:text-properties fo:font-size="11pt" officeooo:rsid="0039f3e1" fo:background-color="#ffffff" loext:char-shading-value="0" style:font-name-asian="Book Antiqua" style:font-size-asian="11pt" style:font-name-complex="Book Antiqua"/>
    </style:style>
    <style:style style:name="T37" style:family="text">
      <style:text-properties fo:font-size="11pt" officeooo:rsid="0039f3e1" style:font-name-asian="Book Antiqua" style:font-size-asian="11pt" style:font-name-complex="Book Antiqua" style:font-size-complex="11pt"/>
    </style:style>
    <style:style style:name="T38" style:family="text">
      <style:text-properties fo:font-size="11pt" officeooo:rsid="003c633a" style:font-name-asian="Book Antiqua" style:font-size-asian="11pt" style:font-name-complex="Book Antiqua" style:font-size-complex="11pt"/>
    </style:style>
    <style:style style:name="T39" style:family="text">
      <style:text-properties fo:font-size="11pt" officeooo:rsid="0039f3e1" style:font-name-asian="Book Antiqua" style:font-size-asian="11pt" style:font-size-complex="11pt"/>
    </style:style>
    <style:style style:name="T40" style:family="text">
      <style:text-properties fo:font-size="11pt" fo:font-weight="normal" fo:background-color="#ffffff" loext:char-shading-value="0" style:font-size-asian="11pt" style:font-weight-asian="normal" style:font-name-complex="Book Antiqua" style:font-size-complex="11pt" style:font-weight-complex="normal"/>
    </style:style>
    <style:style style:name="T41" style:family="text">
      <style:text-properties style:text-underline-style="solid" style:text-underline-width="auto" style:text-underline-color="font-color" fo:font-weight="bold" style:font-weight-asian="bold" style:font-weight-complex="bold"/>
    </style:style>
    <style:style style:name="T42" style:family="text">
      <style:text-properties style:text-underline-style="solid" style:text-underline-width="auto" style:text-underline-color="font-color" fo:font-weight="bold" fo:background-color="#ffffff" loext:char-shading-value="0" style:font-weight-asian="bold" style:font-name-complex="Book Antiqua"/>
    </style:style>
    <style:style style:name="T43" style:family="text">
      <style:text-properties style:text-underline-style="solid" style:text-underline-width="auto" style:text-underline-color="font-color" fo:font-weight="bold" fo:background-color="#ffffff" loext:char-shading-value="0" style:font-weight-asian="bold" style:font-weight-complex="bold"/>
    </style:style>
    <style:style style:name="T44" style:family="text">
      <style:text-properties style:text-underline-style="solid" style:text-underline-width="auto" style:text-underline-color="font-color" fo:font-weight="bold" officeooo:rsid="0039f3e1" fo:background-color="#ffffff" loext:char-shading-value="0" style:font-weight-asian="bold" style:font-weight-complex="bold"/>
    </style:style>
    <style:style style:name="T45" style:family="text">
      <style:text-properties fo:color="#000000" fo:font-weight="bold" style:font-weight-asian="bold" style:font-name-complex="Arial"/>
    </style:style>
    <style:style style:name="T46" style:family="text">
      <style:text-properties fo:color="#000000" fo:font-weight="bold" style:font-weight-asian="bold" style:font-name-complex="Arial" style:font-weight-complex="bold"/>
    </style:style>
    <style:style style:name="T47" style:family="text">
      <style:text-properties fo:color="#000000" fo:font-weight="bold" fo:background-color="#ffffff" loext:char-shading-value="0" style:font-weight-asian="bold" style:font-name-complex="Book Antiqua"/>
    </style:style>
    <style:style style:name="T48" style:family="text">
      <style:text-properties fo:color="#000000" fo:font-size="11pt" style:font-size-asian="11pt" style:font-name-complex="Book Antiqua" style:font-size-complex="11pt"/>
    </style:style>
    <style:style style:name="T49" style:family="text">
      <style:text-properties fo:color="#000000" fo:font-size="11pt" style:font-size-asian="11pt" style:font-name-complex="ArialMT_PDF_Subset" style:font-size-complex="11pt"/>
    </style:style>
    <style:style style:name="T50" style:family="text">
      <style:text-properties fo:color="#000000" fo:font-size="11pt" fo:font-weight="bold" fo:background-color="#ffffff" loext:char-shading-value="0" style:font-size-asian="11pt" style:font-weight-asian="bold" style:font-name-complex="Book Antiqua"/>
    </style:style>
    <style:style style:name="T51" style:family="text">
      <style:text-properties fo:color="#000000" style:font-name="Book Antiqua" fo:font-size="11pt" fo:background-color="#ffffff" loext:char-shading-value="0" style:font-size-asian="11pt" style:font-name-complex="Book Antiqua" style:font-size-complex="11pt"/>
    </style:style>
    <style:style style:name="T52" style:family="text">
      <style:text-properties fo:font-size="4pt" fo:background-color="#ffffff" loext:char-shading-value="0" style:font-size-asian="4pt" style:font-size-complex="4pt"/>
    </style:style>
    <style:style style:name="T53" style:family="text">
      <style:text-properties fo:color="#19191a" fo:font-size="11pt" fo:font-weight="bold" fo:background-color="#ffffff" loext:char-shading-value="0" style:font-size-asian="11pt" style:font-weight-asian="bold" style:font-name-complex="Book Antiqua"/>
    </style:style>
    <style:style style:name="T54" style:family="text">
      <style:text-properties fo:color="#19191a" fo:font-size="11pt" fo:background-color="#ffffff" loext:char-shading-value="0" style:font-size-asian="11pt" style:font-name-complex="Book Antiqua"/>
    </style:style>
    <style:style style:name="T55" style:family="text">
      <style:text-properties fo:background-color="#ffffff" loext:char-shading-value="0"/>
    </style:style>
    <style:style style:name="T56" style:family="text">
      <style:text-properties fo:background-color="#ffffff" loext:char-shading-value="0" style:font-name-asian="Arial"/>
    </style:style>
    <style:style style:name="T57" style:family="text">
      <style:text-properties officeooo:rsid="007a380b" fo:background-color="#ffffff" loext:char-shading-value="0" style:font-name-asian="Arial"/>
    </style:style>
    <style:style style:name="T58" style:family="text">
      <style:text-properties fo:background-color="#ffffff" loext:char-shading-value="0" style:font-name-complex="Book Antiqua"/>
    </style:style>
    <style:style style:name="T59" style:family="text">
      <style:text-properties officeooo:rsid="00548622" fo:background-color="#ffffff" loext:char-shading-value="0"/>
    </style:style>
    <style:style style:name="T60" style:family="text">
      <style:text-properties fo:color="#3366ff" style:font-name="Book Antiqua" fo:font-size="11pt" fo:background-color="#ffffff" loext:char-shading-value="0" style:font-size-asian="11pt" style:font-name-complex="Book Antiqua"/>
    </style:style>
    <style:style style:name="T61" style:family="text">
      <style:text-properties fo:color="#1b75bc" style:font-name="Book Antiqua" fo:font-size="11pt" fo:background-color="#ffffff" loext:char-shading-value="0" style:font-size-asian="11pt" style:font-name-complex="Book Antiqua" style:font-size-complex="11pt"/>
    </style:style>
    <style:style style:name="T62" style:family="text">
      <style:text-properties fo:color="#0000ff" style:font-name="Book Antiqua" fo:font-size="11pt" style:text-underline-style="solid" style:text-underline-width="auto" style:text-underline-color="font-color" fo:background-color="#ffffff" loext:char-shading-value="0" style:font-size-asian="11pt" style:font-name-complex="Book Antiqua"/>
    </style:style>
    <style:style style:name="T63" style:family="text">
      <style:text-properties officeooo:rsid="00254e39"/>
    </style:style>
    <style:style style:name="T64" style:family="text">
      <style:text-properties style:use-window-font-color="true" officeooo:rsid="0031eb90" fo:background-color="transparent" loext:char-shading-value="0"/>
    </style:style>
    <style:style style:name="T65" style:family="text">
      <style:text-properties style:use-window-font-color="true" officeooo:rsid="00340f0d" fo:background-color="transparent" loext:char-shading-value="0"/>
    </style:style>
    <style:style style:name="T66" style:family="text">
      <style:text-properties style:use-window-font-color="true" fo:font-size="11pt" style:text-underline-style="solid" style:text-underline-width="auto" style:text-underline-color="font-color" fo:font-weight="bold" fo:background-color="transparent" loext:char-shading-value="0" style:font-size-asian="11pt" style:font-weight-asian="bold" style:font-name-complex="Book Antiqua"/>
    </style:style>
    <style:style style:name="T67" style:family="text">
      <style:text-properties style:use-window-font-color="true" fo:font-size="11pt" style:text-underline-style="solid" style:text-underline-width="auto" style:text-underline-color="font-color" fo:font-weight="bold" fo:background-color="#ffffff" loext:char-shading-value="0" style:font-size-asian="11pt" style:font-weight-asian="bold" style:font-name-complex="Book Antiqua"/>
    </style:style>
    <style:style style:name="T68" style:family="text">
      <style:text-properties style:use-window-font-color="true" fo:font-size="11pt" style:text-underline-style="solid" style:text-underline-width="auto" style:text-underline-color="font-color" fo:font-weight="bold" fo:background-color="#ffffff" loext:char-shading-value="0" style:font-size-asian="11pt" style:font-weight-asian="bold" style:font-name-complex="Book Antiqua" style:font-size-complex="11pt" style:font-weight-complex="bold"/>
    </style:style>
    <style:style style:name="T69" style:family="text">
      <style:text-properties style:use-window-font-color="true" fo:font-size="11pt" style:text-underline-style="solid" style:text-underline-width="auto" style:text-underline-color="font-color" fo:font-weight="bold" officeooo:rsid="002b37df" fo:background-color="#ffffff" loext:char-shading-value="0" style:font-size-asian="11pt" style:font-weight-asian="bold" style:font-name-complex="Book Antiqua" style:font-size-complex="11pt" style:font-weight-complex="bold"/>
    </style:style>
    <style:style style:name="T70" style:family="text">
      <style:text-properties style:use-window-font-color="true" fo:font-size="11pt" style:text-underline-style="solid" style:text-underline-width="auto" style:text-underline-color="font-color" fo:font-weight="bold" officeooo:rsid="002c0cac" fo:background-color="#ffffff" loext:char-shading-value="0" style:font-size-asian="11pt" style:font-weight-asian="bold" style:font-name-complex="Book Antiqua" style:font-size-complex="11pt" style:font-weight-complex="bold"/>
    </style:style>
    <style:style style:name="T71" style:family="text">
      <style:text-properties style:use-window-font-color="true" fo:font-size="11pt" style:text-underline-style="solid" style:text-underline-width="auto" style:text-underline-color="font-color" fo:font-weight="bold" officeooo:rsid="002b37df" fo:background-color="#ffffff" loext:char-shading-value="0" style:font-size-asian="11pt" style:font-weight-asian="bold" style:font-name-complex="Book Antiqua" style:font-size-complex="11pt"/>
    </style:style>
    <style:style style:name="T72" style:family="text">
      <style:text-properties style:use-window-font-color="true" fo:font-size="11pt" style:text-underline-style="solid" style:text-underline-width="auto" style:text-underline-color="font-color" fo:font-weight="bold" officeooo:rsid="00744523" fo:background-color="#ffffff" loext:char-shading-value="0" style:font-size-asian="11pt" style:font-weight-asian="bold" style:font-name-complex="Book Antiqua"/>
    </style:style>
    <style:style style:name="T73" style:family="text">
      <style:text-properties style:use-window-font-color="true" fo:font-size="11pt" style:text-underline-style="solid" style:text-underline-width="auto" style:text-underline-color="font-color" fo:font-weight="bold" officeooo:rsid="002b37df" fo:background-color="#ffffff" loext:char-shading-value="0" style:font-size-asian="11pt" style:font-weight-asian="bold" style:font-name-complex="Book Antiqua"/>
    </style:style>
    <style:style style:name="T74" style:family="text">
      <style:text-properties style:use-window-font-color="true" fo:font-size="11pt" style:text-underline-style="solid" style:text-underline-width="auto" style:text-underline-color="font-color" fo:font-weight="bold" officeooo:rsid="0076415b" fo:background-color="#ffffff" loext:char-shading-value="0" style:font-size-asian="11pt" style:font-weight-asian="bold" style:font-name-complex="Book Antiqua"/>
    </style:style>
    <style:style style:name="T75" style:family="text">
      <style:text-properties style:use-window-font-color="true" fo:font-size="11pt" style:text-underline-style="none" fo:font-weight="bold" fo:background-color="#ffffff" loext:char-shading-value="0" style:font-size-asian="11pt" style:font-weight-asian="bold" style:font-name-complex="Book Antiqua"/>
    </style:style>
    <style:style style:name="T76" style:family="text">
      <style:text-properties style:use-window-font-color="true" fo:font-size="12pt" fo:font-weight="bold" fo:background-color="transparent" loext:char-shading-value="0" style:font-size-asian="12pt" style:font-weight-asian="bold" style:font-name-complex="Book Antiqua" style:font-size-complex="12pt"/>
    </style:style>
    <style:style style:name="T77" style:family="text">
      <style:text-properties style:use-window-font-color="true" fo:font-size="12pt" fo:font-weight="bold" officeooo:rsid="00541ef7" fo:background-color="transparent" loext:char-shading-value="0" style:font-size-asian="12pt" style:font-weight-asian="bold" style:font-name-complex="Book Antiqua" style:font-size-complex="12pt"/>
    </style:style>
    <style:style style:name="T78" style:family="text">
      <style:text-properties style:use-window-font-color="true" fo:font-size="12pt" style:text-underline-style="none" fo:font-weight="bold" officeooo:rsid="0040ccb5" fo:background-color="transparent" loext:char-shading-value="0" style:font-size-asian="12pt" style:font-weight-asian="bold" style:font-size-complex="12pt"/>
    </style:style>
    <style:style style:name="T79" style:family="text">
      <style:text-properties fo:font-variant="normal" fo:text-transform="none" style:use-window-font-color="true" fo:font-size="11pt" fo:letter-spacing="normal" fo:font-style="normal" style:text-underline-style="solid" style:text-underline-width="auto" style:text-underline-color="font-color" fo:font-weight="bold" officeooo:rsid="002b37df" fo:background-color="#ffffff" loext:char-shading-value="0" style:font-size-asian="11pt" style:font-weight-asian="bold" style:font-name-complex="Book Antiqua" style:font-size-complex="11pt"/>
    </style:style>
    <style:style style:name="T80" style:family="text">
      <style:text-properties fo:font-variant="normal" fo:text-transform="none" style:use-window-font-color="true" style:font-name="Book Antiqua" fo:font-size="11pt" fo:letter-spacing="normal" fo:font-style="normal" fo:font-weight="bold" fo:background-color="#ffffff" loext:char-shading-value="0" style:font-size-asian="11pt" style:font-size-complex="11pt"/>
    </style:style>
    <style:style style:name="T81" style:family="text">
      <style:text-properties fo:font-variant="normal" fo:text-transform="none" style:use-window-font-color="true" style:font-name="Book Antiqua" fo:font-size="11pt" fo:letter-spacing="normal" fo:font-style="normal" fo:font-weight="bold" fo:background-color="#ffffff" loext:char-shading-value="0" style:font-size-asian="11pt" style:font-size-complex="11pt" loext:padding="0cm" loext:border="none"/>
    </style:style>
    <style:style style:name="T82" style:family="text">
      <style:text-properties fo:font-variant="normal" fo:text-transform="none" style:use-window-font-color="true" style:font-name="Book Antiqua" fo:font-size="11pt" fo:letter-spacing="normal" fo:font-style="normal" fo:font-weight="normal" fo:background-color="#ffffff" loext:char-shading-value="0" style:font-size-asian="11pt" style:font-weight-asian="normal" style:font-size-complex="11pt" style:font-weight-complex="normal" loext:padding="0cm" loext:border="none"/>
    </style:style>
    <style:style style:name="T83" style:family="text">
      <style:text-properties fo:font-variant="normal" fo:text-transform="none" style:use-window-font-color="true" style:font-name="Book Antiqua" fo:font-size="11pt" fo:letter-spacing="normal" fo:font-style="normal" fo:font-weight="normal" officeooo:rsid="00548622" fo:background-color="#ffffff" loext:char-shading-value="0" style:font-size-asian="11pt" style:font-weight-asian="normal" style:font-size-complex="11pt" style:font-weight-complex="normal" loext:padding="0cm" loext:border="none"/>
    </style:style>
    <style:style style:name="T84" style:family="text">
      <style:text-properties fo:font-variant="normal" fo:text-transform="none" style:use-window-font-color="true" style:font-name="Book Antiqua" fo:font-size="11pt" fo:letter-spacing="normal" fo:font-style="normal" fo:font-weight="normal" fo:background-color="#ffffff" loext:char-shading-value="0" style:font-size-asian="11pt" style:font-size-complex="11pt"/>
    </style:style>
    <style:style style:name="T85" style:family="text">
      <style:text-properties fo:font-variant="normal" fo:text-transform="none" style:use-window-font-color="true" style:font-name="Book Antiqua" fo:font-size="6pt" fo:letter-spacing="normal" fo:font-style="normal" fo:font-weight="normal" fo:background-color="#ffffff" loext:char-shading-value="0" style:font-size-asian="5.25pt" style:font-size-complex="6pt"/>
    </style:style>
    <style:style style:name="T86" style:family="text">
      <style:text-properties fo:font-variant="normal" fo:text-transform="none" fo:font-size="11pt" fo:letter-spacing="normal" fo:font-style="normal" fo:font-weight="normal" officeooo:rsid="0039f3e1" style:font-name-asian="Book Antiqua" style:font-size-asian="11pt" style:font-size-complex="11pt"/>
    </style:style>
    <style:style style:name="T87" style:family="text">
      <style:text-properties fo:font-variant="normal" fo:text-transform="none" style:font-name="Book Antiqua" fo:font-size="11pt" fo:letter-spacing="normal" fo:font-style="normal" fo:font-weight="bold" style:font-size-asian="11pt" style:font-size-complex="11pt"/>
    </style:style>
    <style:style style:name="T88" style:family="text">
      <style:text-properties fo:font-variant="normal" fo:text-transform="none" style:font-name="Book Antiqua" fo:font-size="11pt" fo:letter-spacing="normal" fo:font-style="normal" fo:font-weight="bold" style:font-size-asian="11pt" style:font-size-complex="11pt" loext:padding="0cm" loext:border="none"/>
    </style:style>
    <style:style style:name="T89" style:family="text">
      <style:text-properties fo:font-variant="normal" fo:text-transform="none" style:font-name="Book Antiqua" fo:font-size="11pt" fo:letter-spacing="normal" fo:font-style="normal" fo:font-weight="bold" style:font-size-asian="11pt" style:font-style-asian="normal" style:font-weight-asian="bold" style:font-name-complex="Book Antiqua" style:font-size-complex="11pt" style:font-style-complex="normal" style:font-weight-complex="bold" loext:padding="0cm" loext:border="none"/>
    </style:style>
    <style:style style:name="T90" style:family="text">
      <style:text-properties fo:font-variant="normal" fo:text-transform="none" style:font-name="Book Antiqua" fo:font-size="11pt" fo:letter-spacing="normal" fo:font-style="normal" fo:font-weight="bold" officeooo:rsid="00548622" style:font-size-asian="11pt" style:font-style-asian="normal" style:font-weight-asian="bold" style:font-name-complex="Book Antiqua" style:font-size-complex="11pt" style:font-style-complex="normal" style:font-weight-complex="bold" loext:padding="0cm" loext:border="none"/>
    </style:style>
    <style:style style:name="T91" style:family="text">
      <style:text-properties fo:font-variant="normal" fo:text-transform="none" style:font-name="Book Antiqua" fo:font-size="11pt" fo:letter-spacing="normal" fo:font-style="normal" fo:font-weight="bold" style:font-size-asian="11pt" style:font-style-asian="normal" style:font-name-complex="Book Antiqua" style:font-size-complex="11pt" style:font-style-complex="normal" loext:padding="0cm" loext:border="none"/>
    </style:style>
    <style:style style:name="T92" style:family="text">
      <style:text-properties fo:font-variant="normal" fo:text-transform="none" style:font-name="Book Antiqua" fo:font-size="11pt" fo:letter-spacing="normal" fo:font-style="normal" fo:font-weight="bold" fo:background-color="#ffffff" loext:char-shading-value="0" style:font-size-asian="11pt" style:font-size-complex="11pt"/>
    </style:style>
    <style:style style:name="T93" style:family="text">
      <style:text-properties fo:font-variant="normal" fo:text-transform="none" style:font-name="Book Antiqua" fo:font-size="11pt" fo:letter-spacing="normal" fo:font-style="normal" fo:font-weight="normal" style:font-size-asian="11pt" style:font-size-complex="11pt"/>
    </style:style>
    <style:style style:name="T94" style:family="text">
      <style:text-properties fo:font-variant="normal" fo:text-transform="none" style:font-name="Book Antiqua" fo:font-size="11pt" fo:letter-spacing="normal" fo:font-style="normal" fo:font-weight="normal" officeooo:rsid="0069ed9d" style:font-size-asian="11pt" style:font-size-complex="11pt"/>
    </style:style>
    <style:style style:name="T95" style:family="text">
      <style:text-properties fo:font-variant="normal" fo:text-transform="none" style:font-name="Book Antiqua" fo:font-size="11pt" fo:letter-spacing="normal" fo:font-style="normal" fo:font-weight="normal" officeooo:rsid="0078d0a1" style:font-size-asian="11pt" style:font-size-complex="11pt"/>
    </style:style>
    <style:style style:name="T96" style:family="text">
      <style:text-properties fo:font-variant="normal" fo:text-transform="none" style:font-name="Book Antiqua" fo:font-size="11pt" fo:letter-spacing="normal" fo:font-style="normal" fo:font-weight="normal" officeooo:rsid="00548622" style:font-size-asian="11pt" style:font-style-asian="normal" style:font-weight-asian="normal" style:font-name-complex="Book Antiqua" style:font-size-complex="11pt" style:font-style-complex="normal" style:font-weight-complex="normal" loext:padding="0cm" loext:border="none"/>
    </style:style>
    <style:style style:name="T97" style:family="text">
      <style:text-properties fo:font-variant="normal" fo:text-transform="none" style:font-name="Book Antiqua" fo:font-size="11pt" fo:letter-spacing="normal" fo:font-style="normal" fo:font-weight="normal" style:font-size-asian="11pt" style:font-style-asian="normal" style:font-weight-asian="normal" style:font-name-complex="Book Antiqua" style:font-size-complex="11pt" style:font-style-complex="normal" style:font-weight-complex="normal" loext:padding="0cm" loext:border="none"/>
    </style:style>
    <style:style style:name="T98" style:family="text">
      <style:text-properties fo:font-variant="normal" fo:text-transform="none" style:font-name="Book Antiqua" fo:font-size="11pt" fo:letter-spacing="normal" fo:font-style="normal" fo:font-weight="normal" fo:background-color="#ffffff" loext:char-shading-value="0" style:font-size-asian="11pt" style:font-size-complex="11pt"/>
    </style:style>
    <style:style style:name="T99" style:family="text">
      <style:text-properties fo:font-variant="normal" fo:text-transform="none" style:font-name="Book Antiqua" fo:font-size="11pt" fo:letter-spacing="normal" fo:font-style="normal" fo:font-weight="normal" officeooo:rsid="00548622" fo:background-color="#ffffff" loext:char-shading-value="0" style:font-size-asian="11pt" style:font-size-complex="11pt"/>
    </style:style>
    <style:style style:name="T100" style:family="text">
      <style:text-properties fo:font-variant="normal" fo:text-transform="none" style:font-name="Book Antiqua" fo:font-size="11pt" fo:letter-spacing="normal" fo:font-style="normal" fo:font-weight="normal" fo:background-color="#ffffff" loext:char-shading-value="0" style:font-size-asian="11pt" style:font-weight-asian="normal" style:font-size-complex="11pt" style:font-weight-complex="normal"/>
    </style:style>
    <style:style style:name="T101" style:family="text">
      <style:text-properties fo:font-variant="normal" fo:text-transform="none" fo:letter-spacing="normal" fo:font-style="normal" fo:font-weight="bold" style:font-style-asian="normal" style:font-weight-asian="bold" style:font-name-complex="Book Antiqua" style:font-style-complex="normal" style:font-weight-complex="bold"/>
    </style:style>
    <style:style style:name="T102" style:family="text">
      <style:text-properties fo:font-variant="normal" fo:text-transform="none" fo:letter-spacing="normal" fo:font-style="normal" fo:font-weight="bold" style:font-style-asian="normal" style:font-weight-asian="bold" style:font-name-complex="Book Antiqua" style:font-style-complex="normal" style:font-weight-complex="bold" loext:padding="0cm" loext:border="none"/>
    </style:style>
    <style:style style:name="T103" style:family="text">
      <style:text-properties fo:font-variant="normal" fo:text-transform="none" fo:letter-spacing="normal" fo:font-style="normal" fo:font-weight="bold" officeooo:rsid="007ee268" style:font-style-asian="normal" style:font-weight-asian="bold" style:font-name-complex="Book Antiqua" style:font-style-complex="normal" style:font-weight-complex="bold" loext:padding="0cm" loext:border="none"/>
    </style:style>
    <style:style style:name="T104" style:family="text">
      <style:text-properties officeooo:rsid="002d7c4c"/>
    </style:style>
    <style:style style:name="T105" style:family="text">
      <style:text-properties officeooo:rsid="002dcad6"/>
    </style:style>
    <style:style style:name="T106" style:family="text">
      <style:text-properties fo:font-size="12pt" style:text-underline-style="none" fo:font-weight="bold" officeooo:rsid="003ac45c" style:font-size-asian="12pt" style:font-weight-asian="bold" style:font-size-complex="12pt"/>
    </style:style>
    <style:style style:name="T107" style:family="text">
      <style:text-properties fo:font-size="12pt" style:text-underline-style="solid" style:text-underline-width="auto" style:text-underline-color="font-color" fo:font-weight="bold" officeooo:rsid="002ff486" fo:background-color="#ffffff" loext:char-shading-value="0" style:font-size-asian="12pt" style:font-weight-asian="bold" style:font-name-complex="Book Antiqua" style:font-size-complex="12pt"/>
    </style:style>
    <style:style style:name="T108" style:family="text">
      <style:text-properties fo:font-size="12pt" style:text-underline-style="solid" style:text-underline-width="auto" style:text-underline-color="font-color" fo:font-weight="bold" officeooo:rsid="003ac45c" fo:background-color="#ffffff" loext:char-shading-value="0" style:font-size-asian="12pt" style:font-weight-asian="bold" style:font-name-complex="Book Antiqua" style:font-size-complex="12pt"/>
    </style:style>
    <style:style style:name="T109" style:family="text">
      <style:text-properties fo:font-size="12pt" style:text-underline-style="solid" style:text-underline-width="auto" style:text-underline-color="font-color" fo:font-weight="bold" officeooo:rsid="00360ea7" style:font-size-asian="12pt" style:font-weight-asian="bold" style:font-name-complex="Book Antiqua" style:font-size-complex="12pt"/>
    </style:style>
    <style:style style:name="T110" style:family="text">
      <style:text-properties fo:font-size="12pt" style:text-underline-style="solid" style:text-underline-width="auto" style:text-underline-color="font-color" fo:font-weight="bold" officeooo:rsid="002ff486" style:font-size-asian="12pt" style:font-weight-asian="bold" style:font-name-complex="Book Antiqua" style:font-size-complex="12pt"/>
    </style:style>
    <style:style style:name="T111" style:family="text">
      <style:text-properties fo:font-size="12pt" style:text-underline-style="solid" style:text-underline-width="auto" style:text-underline-color="font-color" fo:font-weight="bold" officeooo:rsid="003ac45c" style:font-size-asian="12pt" style:font-weight-asian="bold" style:font-name-complex="Book Antiqua" style:font-size-complex="12pt"/>
    </style:style>
    <style:style style:name="T112" style:family="text">
      <style:text-properties fo:font-size="12pt" fo:font-weight="bold" fo:background-color="#ffffff" loext:char-shading-value="0" style:font-size-asian="12pt" style:font-weight-asian="bold" style:font-name-complex="Book Antiqua" style:font-size-complex="12pt"/>
    </style:style>
    <style:style style:name="T113" style:family="text">
      <style:text-properties fo:font-size="12pt" fo:font-weight="bold" style:font-size-asian="12pt" style:font-weight-asian="bold" style:font-name-complex="Book Antiqua" style:font-size-complex="12pt" style:font-weight-complex="bold"/>
    </style:style>
    <style:style style:name="T114" style:family="text">
      <style:text-properties fo:font-size="12pt" fo:font-weight="bold" style:font-name-asian="Arial" style:font-size-asian="12pt" style:font-weight-asian="bold" style:font-name-complex="Book Antiqua" style:font-size-complex="12pt" style:font-weight-complex="bold"/>
    </style:style>
    <style:style style:name="T115" style:family="text">
      <style:text-properties fo:font-size="12pt" fo:background-color="#ffffff" loext:char-shading-value="0" style:font-size-asian="12pt" style:font-name-complex="Book Antiqua" style:font-size-complex="12pt"/>
    </style:style>
    <style:style style:name="T116" style:family="text">
      <style:text-properties fo:font-size="12pt" style:font-size-asian="12pt" style:font-name-complex="Book Antiqua" style:font-size-complex="12pt"/>
    </style:style>
    <style:style style:name="T117" style:family="text">
      <style:text-properties fo:letter-spacing="normal" fo:font-style="normal" fo:font-weight="bold" style:font-style-asian="normal" style:font-weight-asian="bold" style:font-name-complex="Book Antiqua" style:font-style-complex="normal" style:font-weight-complex="bold"/>
    </style:style>
    <style:style style:name="T118" style:family="text">
      <style:text-properties fo:letter-spacing="normal" fo:font-style="normal" fo:font-weight="normal" style:font-style-asian="normal" style:font-name-complex="Book Antiqua" style:font-style-complex="normal"/>
    </style:style>
    <style:style style:name="T119" style:family="text">
      <style:text-properties fo:letter-spacing="normal" fo:font-style="normal" fo:font-weight="normal" officeooo:rsid="00340f0d" style:font-style-asian="normal" style:font-name-complex="Book Antiqua" style:font-style-complex="normal"/>
    </style:style>
    <style:style style:name="T120" style:family="text">
      <style:text-properties officeooo:rsid="00340f0d"/>
    </style:style>
    <style:style style:name="T121" style:family="text">
      <style:text-properties officeooo:rsid="00360ea7"/>
    </style:style>
    <style:style style:name="T122" style:family="text">
      <style:text-properties officeooo:rsid="003c633a"/>
    </style:style>
    <style:style style:name="T123" style:family="text">
      <style:text-properties officeooo:rsid="00401943"/>
    </style:style>
    <style:style style:name="T124" style:family="text">
      <style:text-properties fo:font-size="10pt" fo:background-color="#ffffff" loext:char-shading-value="0" style:font-size-asian="10pt" style:font-name-complex="Book Antiqua" style:font-size-complex="10pt"/>
    </style:style>
    <style:style style:name="T125" style:family="text">
      <style:text-properties fo:font-size="10pt" fo:font-weight="bold" fo:background-color="#ffffff" loext:char-shading-value="0" style:font-size-asian="10pt" style:font-weight-asian="bold" style:font-name-complex="Book Antiqua" style:font-size-complex="10pt"/>
    </style:style>
    <style:style style:name="T126" style:family="text">
      <style:text-properties fo:font-size="8pt" fo:font-weight="bold" fo:background-color="#ffffff" loext:char-shading-value="0" style:font-size-asian="8pt" style:font-weight-asian="bold" style:font-name-complex="Book Antiqua"/>
    </style:style>
    <style:style style:name="T127" style:family="text">
      <style:text-properties fo:font-size="8pt" fo:font-weight="bold" style:font-size-asian="8pt" style:font-weight-asian="bold" style:font-name-complex="Book Antiqua"/>
    </style:style>
    <style:style style:name="T128" style:family="text">
      <style:text-properties fo:font-size="8pt" fo:font-weight="bold" style:font-name-asian="Arial" style:font-size-asian="8pt" style:font-weight-asian="bold" style:font-name-complex="Book Antiqua"/>
    </style:style>
    <style:style style:name="T129" style:family="text">
      <style:text-properties style:font-name-complex="Book Antiqua"/>
    </style:style>
    <style:style style:name="T130" style:family="text">
      <style:text-properties officeooo:rsid="00360ea7" style:font-name-complex="Book Antiqua"/>
    </style:style>
    <style:style style:name="T131" style:family="text">
      <style:text-properties style:font-name="Book Antiqua" fo:font-size="11pt" style:text-underline-style="solid" style:text-underline-width="auto" style:text-underline-color="font-color" fo:font-weight="bold" fo:background-color="#ffffff" loext:char-shading-value="0" style:font-size-asian="11pt" style:font-weight-asian="bold" style:font-name-complex="Book Antiqua"/>
    </style:style>
    <style:style style:name="T132" style:family="text">
      <style:text-properties style:font-name="Book Antiqua" fo:font-size="11pt" fo:background-color="#ffffff" loext:char-shading-value="0" style:font-size-asian="11pt" style:font-name-complex="Book Antiqua"/>
    </style:style>
    <style:style style:name="T133" style:family="text">
      <style:text-properties style:font-name="Book Antiqua" fo:background-color="#ffffff" loext:char-shading-value="0"/>
    </style:style>
    <style:style style:name="T134" style:family="text">
      <style:text-properties fo:font-style="normal" style:font-style-asian="normal" style:font-name-complex="Book Antiqua" style:font-style-complex="normal"/>
    </style:style>
    <style:style style:name="T135" style:family="text">
      <style:text-properties officeooo:rsid="00543b42"/>
    </style:style>
    <style:style style:name="T136" style:family="text">
      <style:text-properties officeooo:rsid="0066ad39"/>
    </style:style>
    <style:style style:name="T137" style:family="text">
      <style:text-properties officeooo:rsid="00688d99"/>
    </style:style>
    <style:style style:name="T138" style:family="text">
      <style:text-properties style:text-underline-style="none"/>
    </style:style>
    <style:style style:name="T139" style:family="text">
      <style:text-properties style:text-underline-style="none" fo:font-weight="bold" style:font-weight-asian="bold" style:font-weight-complex="bold"/>
    </style:style>
    <style:style style:name="T140" style:family="text">
      <style:text-properties officeooo:rsid="00758fef"/>
    </style:style>
    <style:style style:name="T141" style:family="text">
      <style:text-properties officeooo:rsid="0075952e"/>
    </style:style>
    <style:style style:name="T142" style:family="text">
      <style:text-properties fo:font-size="13pt" style:text-underline-style="solid" style:text-underline-width="auto" style:text-underline-color="font-color" fo:font-weight="bold" style:font-size-asian="13pt" style:font-weight-asian="bold" style:font-name-complex="Book Antiqua" style:font-size-complex="13pt"/>
    </style:style>
    <style:style style:name="T143" style:family="text">
      <style:text-properties fo:font-size="13pt" style:text-underline-style="solid" style:text-underline-width="auto" style:text-underline-color="font-color" fo:font-weight="bold" officeooo:rsid="002dcad6" style:font-size-asian="13pt" style:font-weight-asian="bold" style:font-name-complex="Book Antiqua" style:font-size-complex="13pt"/>
    </style:style>
    <style:style style:name="T144" style:family="text">
      <style:text-properties officeooo:rsid="00258880"/>
    </style:style>
    <style:style style:name="T145" style:family="text">
      <style:text-properties fo:font-size="16pt" style:font-size-asian="16pt" style:font-name-complex="Book Antiqua" style:font-size-complex="16pt"/>
    </style:style>
    <style:style style:name="T146" style:family="text">
      <style:text-properties fo:font-size="16pt" fo:font-weight="bold" fo:background-color="#ffffff" loext:char-shading-value="0" style:font-size-asian="16pt" style:font-weight-asian="bold" style:font-name-complex="Book Antiqua" style:font-size-complex="16pt" style:font-weight-complex="bold"/>
    </style:style>
    <style:style style:name="T147" style:family="text">
      <style:text-properties fo:font-style="italic" fo:font-weight="bold" style:font-style-asian="italic" style:font-weight-asian="bold" style:font-name-complex="Book Antiqua"/>
    </style:style>
    <style:style style:name="T148" style:family="text">
      <style:text-properties fo:color="#272727" style:font-name-complex="Book Antiqua"/>
    </style:style>
    <style:style style:name="T149" style:family="text">
      <style:text-properties fo:color="#272727" officeooo:rsid="0027492a" style:font-name-complex="Book Antiqua"/>
    </style:style>
    <style:style style:name="T150" style:family="text">
      <style:text-properties fo:color="#272727" fo:font-weight="bold" style:font-weight-asian="bold" style:font-name-complex="Book Antiqua"/>
    </style:style>
    <style:style style:name="T151" style:family="text">
      <style:text-properties fo:color="#272727" fo:font-weight="bold" style:font-weight-asian="bold" style:font-name-complex="Book Antiqua" style:font-weight-complex="bold"/>
    </style:style>
    <style:style style:name="T152" style:family="text">
      <style:text-properties fo:font-size="14pt" fo:font-weight="bold" style:font-size-asian="14pt" style:font-weight-asian="bold" style:font-name-complex="Book Antiqua" style:font-size-complex="14pt" style:font-weight-complex="bold"/>
    </style:style>
    <style:style style:name="T153" style:family="text">
      <style:text-properties fo:font-size="9pt" style:font-size-asian="9pt" style:font-name-complex="Book Antiqua"/>
    </style:style>
    <style:style style:name="fr1" style:family="graphic" style:parent-style-name="Graphics">
      <style:graphic-properties fo:margin-left="0cm" fo:margin-right="0cm" style:vertical-pos="top" style:vertical-rel="baseline" fo:padding="0.002cm" fo:border="none" style:mirror="none" fo:clip="rect(-0.007cm, -0.007cm, -0.007cm, -0.007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solid" svg:stroke-width="0.026cm" svg:stroke-color="#000000" draw:stroke-linejoin="miter" svg:stroke-linecap="square" draw:fill="solid" draw:fill-color="#ffffff" draw:textarea-horizontal-align="left" draw:textarea-vertical-align="middle" draw:auto-grow-height="false" fo:min-height="0.487cm" fo:min-width="16.581cm" fo:padding-top="0.229cm" fo:padding-bottom="0.229cm" fo:padding-left="0.441cm" fo:padding-right="0.441cm" fo:wrap-option="no-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4"><draw:frame draw:style-name="fr1" draw:name="Immagine1" text:anchor-type="as-char" svg:width="2.168cm" svg:height="2.598cm" draw:z-index="0"><draw:image xlink:href="Pictures/10000000000002ED000003D804C311D72CA8D164.jpg" xlink:type="simple" xlink:show="embed" xlink:actuate="onLoad" loext:mime-type="image/jpeg"/></draw:frame></text:p>
      <text:p text:style-name="P95"/>
      <text:p text:style-name="P86">PROVINCIA DI VERCELLI</text:p>
      <text:p text:style-name="P87"/>
      <text:p text:style-name="P89">AREA PERSONALE <text:s/>E ORGANIZZAZIONE</text:p>
      <text:p text:style-name="P88"/>
      <text:p text:style-name="P92">SERVIZIO SVILUPPO - ACQUISIZIONE E FORMAZIONE DEL PERSONALE</text:p>
      <text:p text:style-name="P90"/>
      <text:p text:style-name="P2"><text:span text:style-name="T17">Concorso pubblico per esami per l’assunzione, </text:span><text:span text:style-name="T27">a tempo pieno e determinato </text:span><text:span text:style-name="T28">(3 anni)</text:span><text:span text:style-name="T17">, di n. 1 unità di personale con il profilo professionale di </text:span><text:span text:style-name="T27">Istruttore Area </text:span><text:span text:style-name="T29">tecnica e vigilanza</text:span><text:span text:style-name="T27"> </text:span><text:span text:style-name="T17">- categoria C - posizione economica C1 – </text:span><text:span text:style-name="T107">da assegnare all’Area Viabilità –</text:span><text:span text:style-name="T108"> Personale territoriale – Capo Giurisdizione</text:span><text:span text:style-name="T17">. </text:span><text:span text:style-name="T76"><text:s/></text:span><text:span text:style-name="T77">Modificazione Bando di concorso e Riapertura termini.</text:span></text:p>
      <text:p text:style-name="P8"> </text:p>
      <text:p text:style-name="P4">IL FUNZIONARIO DELEGATO </text:p>
      <text:p text:style-name="P40"> </text:p>
      <text:p text:style-name="P26">In attuazione della determinazione n. <text:span text:style-name="T136">622</text:span> in data <text:span text:style-name="T137">27 luglio 2022</text:span></text:p>
      <text:p text:style-name="P26"/>
      <text:p text:style-name="P32">RENDE NOTO</text:p>
      <text:p text:style-name="P43"/>
      <text:p text:style-name="P41"><text:span text:style-name="T32">che è indetta la selezione pubblica per esami, per la copertura di </text:span><text:span text:style-name="T17">n. 1 (un) </text:span><text:span text:style-name="T18">posto a tempo pieno e determinato </text:span><text:span text:style-name="T19">(3 anni)</text:span><text:span text:style-name="T32">, </text:span><text:span text:style-name="T33">con il </text:span><text:span text:style-name="T32">profilo professionale </text:span><text:span text:style-name="T33">di </text:span><text:span text:style-name="T32">“ISTRUTTORE AREA </text:span><text:span text:style-name="T34">TECNICA E VIGILANZA</text:span><text:span text:style-name="T32">”, categoria giuridica C - posizione economica C1 - </text:span><text:span text:style-name="T107">da assegnare all’Area <text:s/>Viabilità –</text:span><text:span text:style-name="T108"> Personale territoriale – Capo Giurisdizione</text:span><text:span text:style-name="T32">. </text:span></text:p>
      <text:p text:style-name="P5"><text:bookmark text:name="docs-internal-guid-df12c698-7fff-39ac-39"/>I compiti, le mansioni e le funzioni da svolgere sono quelle ascrivibili alla categoria giuridica <text:span text:style-name="T137">C</text:span> di cui alla declaratoria dell’Allegato A del CCNL 31.03.1999 Comparto Funzioni Locali, confermata dall’art. 12 del CCNL 21.05.2018 e di cui all’Allegato “C” al vigente Regolamento sull’ordinamento degli Uffici e dei Servizi approvato con deliberazione n. 813 del  30-03-2008 e s.m.i. </text:p>
      <text:p text:style-name="P5">La pubblic<text:span text:style-name="T63">azione</text:span> del presente bando sarà garantita, “in forma integrale”, sia mediante pubblicazione all’albo pretorio, sia mediante pubblicazione sul sito internet della Provincia (www.provincia.vercelli.it) sezione Aree Tematiche – sezione Bandi e Concorsi – Concorsi per assunzione personale – sia, <text:span text:style-name="T104">infine, </text:span><text:s/>mediante pubblicazione in “Amministrazione trasparente” – sezione <text:span text:style-name="T137">B</text:span>andi di concorso – Procedure selettive. </text:p>
      <text:p text:style-name="P10">Tutti i candidati che hanno presentato la propria domanda entro il termine precedentemente fissato del <text:span text:style-name="T135">2</text:span>7.06.202<text:span text:style-name="T135">2</text:span>, possono aggiornare, modificare e/o integrare la domanda fino alla data di scadenza del presente bando.<text:span text:style-name="T138"> </text:span></text:p>
      <text:p text:style-name="P10">Qualora nessun aggiornamento e/o integrazione dovesse intervenire sulla domanda già presentata dal candidato, <text:span text:style-name="T137">l</text:span>a<text:span text:style-name="T135"> Provincia </text:span>terrà conto di quanto ricevuto alla data di scadenza del precedente bando.<text:span text:style-name="T138"> </text:span></text:p>
      <text:p text:style-name="P10">ATTENZIONE: sia in caso di aggiornamento che di nuovo inserimento la domanda definitiva deve <text:span text:style-name="T135">pervenire con le modalità di cui al punto 6.</text:span></text:p>
      <text:p text:style-name="P12">Tutte le comunicazioni relative al bando <text:s/>saranno pubblicate <text:s/>- <text:s/>nel sito web della Provincia di Vercelli (www.provincia.vercelli.it) <text:s/>- sezione Aree Tematiche – Bandi e Concorsi – Concorsi per assunzione di personale - con valore di notifica a tutti gli effetti di Legge.<text:span text:style-name="T138"> </text:span></text:p>
      <text:p text:style-name="P11">DESCRIZIONE DEL PROFILO PROFESSIONALE E DELLE COMPETENZE </text:p>
      <text:p text:style-name="P67">Profilo <text:span text:style-name="T122">professionale</text:span> </text:p>
      <text:p text:style-name="P26"><text:span text:style-name="T1">ISTRUTTORE AREA </text:span><text:span text:style-name="T2">TECNICA E VIGILANZA </text:span><text:span text:style-name="T3">- </text:span><text:span text:style-name="T106">Personale territoriale – Capo Giurisdizione </text:span><text:span text:style-name="T78">(vedasi allegato 1)</text:span></text:p>
      <text:p text:style-name="P70"><text:bookmark text:name="docs-internal-guid-73e448bd-7fff-0e7f-10"/><text:span text:style-name="T50">Principali processi/attività </text:span><text:span text:style-name="T17">(Allegato “C” al R.O.U.S.)</text:span></text:p>
      <text:list xml:id="list1970977791" text:style-name="WW8Num9">
        <text:list-item>
          <text:p text:style-name="P197">Attività caratterizzata da approfondite conoscenze di tipo mono-specialistico in campo finanziario, economico e contabile, amministrativo, tecnico, <text:s/>informatico e di vigilanza <text:s/>acquisibili attraverso pluriennale esperienza diretta nelle mansioni con necessità di aggiornamento specifico.</text:p>
        </text:list-item>
        <text:list-item>
          <text:p text:style-name="P198">Contenuti lavorativi di tipo concettuale <text:s/>specifico con responsabilità di precisi risultati rispetto a specifici processi produttivi anche consistenti nella prevenzione, controllo e repressione di comportamenti e atti contrari a norme legislative e regolamentari. </text:p>
        </text:list-item>
        <text:list-item>
          <text:p text:style-name="P198">Attività <text:s/>lavorative di tipo anche complesso con caratteristiche operative di carattere finanziario, economico e contabile, amministrativo, tecnico, <text:s/>informatico e di vigilanza comportanti anche l’uso di strumenti tecnico-informatici anche complessi.</text:p>
        </text:list-item>
        <text:list-item>
          <text:p text:style-name="P198">Relazioni organizzative prevalentemente interne di tipo gerarchico comportanti, responsabilità nella redazione di atti e provvedimenti inerenti l’area di appartenenza.</text:p>
        </text:list-item>
        <text:list-item>
          <text:p text:style-name="P199">Relazioni esterne anche di tipo diretto non negoziale.</text:p>
        </text:list-item>
      </text:list>
      <text:p text:style-name="P71"><text:bookmark text:name="docs-internal-guid-aa14fe36-7fff-ce87-98"/>Responsabilità e risultati </text:p>
      <text:list xml:id="list2496675825" text:style-name="WW8Num10">
        <text:list-item>
          <text:p text:style-name="P125">Autonomia nella gestione delle specifiche attività di competenza.</text:p>
        </text:list-item>
        <text:list-item>
          <text:p text:style-name="P126">Responsabilità di risultato relative alle attività svolte, con ampiezza delle soluzioni possibili sulla base di modelli predefiniti secondo l’ambito di riferimento. </text:p>
        </text:list-item>
        <text:list-item>
          <text:p text:style-name="P129">Responsabilità nella gestione efficiente delle risorse affidate. </text:p>
        </text:list-item>
        <text:list-item>
          <text:p text:style-name="P129">Proposizione di soluzioni operative nella realizzazione delle attività di competenza. </text:p>
        </text:list-item>
        <text:list-item>
          <text:p text:style-name="P130"><text:span text:style-name="T32">Garanzia di un flusso continuo e preciso di informazioni/dati relativi e alle attività svolte.</text:span><text:span text:style-name="T55"> </text:span></text:p>
        </text:list-item>
      </text:list>
      <text:p text:style-name="P42"><text:span text:style-name="T52"> </text:span><text:span text:style-name="T17">Comportamenti di contesto e orientamenti </text:span></text:p>
      <text:list xml:id="list198793737" text:style-name="WW8Num11">
        <text:list-item>
          <text:p text:style-name="P127">Orientamento alla qualità del lavoro. </text:p>
        </text:list-item>
        <text:list-item>
          <text:p text:style-name="P128">Orientamento alle esigenze dell’utenza finale. </text:p>
        </text:list-item>
        <text:list-item>
          <text:p text:style-name="P128">Adeguata capacità di iniziativa. </text:p>
        </text:list-item>
        <text:list-item>
          <text:p text:style-name="P128">Orientamento al lavoro di gruppo. </text:p>
        </text:list-item>
        <text:list-item>
          <text:p text:style-name="P128">Adeguate capacità relazionali di tipo professionale. </text:p>
        </text:list-item>
        <text:list-item>
          <text:p text:style-name="P128">Capacità di analisi e precisione. </text:p>
        </text:list-item>
        <text:list-item>
          <text:p text:style-name="P128">Capacità di risolvere problemi. </text:p>
        </text:list-item>
        <text:list-item>
          <text:p text:style-name="P128">Elevata flessibilità operativa. </text:p>
        </text:list-item>
        <text:list-item>
          <text:p text:style-name="P128">Adattamento ai cambiamenti organizzativi. </text:p>
        </text:list-item>
      </text:list>
      <text:p text:style-name="P65"/>
      <text:p text:style-name="P64">1) COMPETENZE SPECIALISTICHE</text:p>
      <text:p text:style-name="P72"><text:bookmark text:name="docs-internal-guid-5cb6d255-7fff-ce2e-9c"/><text:span text:style-name="T9">Ai candidati è richiesta una </text:span><text:span text:style-name="T13">competenza specialistica </text:span><text:span text:style-name="T9">nelle seguenti </text:span><text:span text:style-name="T13">materie d’esa</text:span><text:span text:style-name="T17">me: </text:span></text:p>
      <text:list xml:id="list1327998857" text:style-name="WW8Num12">
        <text:list-item>
          <text:p text:style-name="P131"><text:span text:style-name="T1">Ordinamento degli Enti Locali,</text:span> <text:span text:style-name="T41">con riferimento alle funzioni della Provincia</text:span> (Decreto Legislativo 18 agosto 2000, n. 267 e s.m.i. - Testo Unico delle leggi sull’ordinamento degli Enti Locali)<text:span text:style-name="T139">;</text:span></text:p>
        </text:list-item>
        <text:list-item>
          <text:p text:style-name="P132"><text:span text:style-name="T44">Principi sulla </text:span><text:span text:style-name="T43">Legislazione sul procedimento amministrativo</text:span><text:span text:style-name="T55"> (Legge 07 agosto 199</text:span>0, n. 241 e <text:s/>s.m.i);</text:p>
        </text:list-item>
        <text:list-item>
          <text:p text:style-name="P133"><text:span text:style-name="T22">C</text:span><text:span text:style-name="T23">odice della strada</text:span><text:span text:style-name="T37"> </text:span><text:span text:style-name="T38">(</text:span><text:span text:style-name="T86">D.Lgs. n. 285/1992</text:span><text:span text:style-name="T39"> </text:span><text:span text:style-name="T37"><text:s/></text:span><text:span text:style-name="T35">e s.m.i.) </text:span><text:span text:style-name="T30">limitatamente ai titoli I e II</text:span><text:span text:style-name="T36">;</text:span></text:p>
        </text:list-item>
      </text:list>
      <text:p text:style-name="P116"><text:span text:style-name="T9">nonché la conoscenza de</text:span><text:span text:style-name="T10">i principi de</text:span><text:span text:style-name="T9">lle seguenti </text:span><text:span text:style-name="T13">disposizioni normative</text:span><text:span text:style-name="T9">: </text:span></text:p>
      <text:list xml:id="list2108172677" text:style-name="WW8Num18">
        <text:list-item>
          <text:p text:style-name="P134"><text:span text:style-name="T55">Normativa in materia di trasparenza (D.Lgs. n. 33/2</text:span>013 e s.m.i.);</text:p>
        </text:list-item>
        <text:list-item>
          <text:p text:style-name="P134">Normativa in materia di privacy D.Lgs. n. 196/2003 e s.m.i. </text:p>
        </text:list-item>
        <text:list-item>
          <text:p text:style-name="P135">Normativa sulla sicurezza nei luoghi di lavoro (D.Lgs. n. 81/2008 <text:s/><text:span text:style-name="T123">e s.m.i.</text:span>)</text:p>
        </text:list-item>
      </text:list>
      <text:p text:style-name="P61"/>
      <text:p text:style-name="P31">2) NORMATIVA DELLA SELEZIONE</text:p>
      <text:p text:style-name="P37"/>
      <text:p text:style-name="P78"><text:span text:style-name="T32">Le modalità della selezione sono disciplinate dal presente bando, dal vigente Regolamento che disciplina l’accesso agli impieghi, le selezioni pubbliche e le altre procedure selettive, approvato con deliberazione della Giunta  n. 813  del 13-03-2008 </text:span><text:span text:style-name="T55"> </text:span><text:span text:style-name="T32">e s.m.i. </text:span></text:p>
      <text:p text:style-name="P79">Ai sensi e per gli effetti dell’art. 7, comma 1, Decreto Legislativo 30 marzo 2001, n. 165 e s.m.i. e degli artt. 27 e 31 del Decreto Legislativo 11 aprile 2006, n. 198 e s.m.i, è garantita la pari opportunità tra uomini e donne per l'accesso al lavoro. </text:p>
      <text:p text:style-name="P80"><text:span text:style-name="T58">La presente selezione potrà anche essere svolta </text:span><text:span text:style-name="T42">in modalità telematica</text:span><text:span text:style-name="T58">, compatibilmente con la tipologia di prove richieste avvalendosi dell’ausilio di enti o istituti specializzati pubblici e privati; in tal caso, ciascun candidato dovrà avere la disponibilità di strumentazione e locali conformi ai requisiti tecnici e logistici che consentano il regolare svolgimento delle prove da remoto e che, all’occorrenza, saranno resi noti, con congruo preavviso, mediante pubblicazione nel sito Internet dell’ente, nella stessa sezione in cui sono pubblicati il presente bando ed i successivi provvedimenti; i candidati che non dovessero essere regolarmente collegati alla piattaforma predisposta per lo svolgimento delle prove nei giorni ed agli orari indicati, saranno automaticamente considerati rinunciatari alla selezione.  </text:span><text:span text:style-name="T55"> </text:span></text:p>
      <text:p text:style-name="P81"/>
      <text:p text:style-name="P31">3) TRATTAMENTO ECONOMICO</text:p>
      <text:p text:style-name="P37"/>
      <text:p text:style-name="P26">Il trattamento economico è quello previsto, per la categoria di inquadramento C – posizione economica C1 <text:s/>- dal vigente C.C.N.L. Comparto Funzioni Locali, oltre alle quote di aggiunta di famiglia, se ed in quanto dovute, alla tredicesima mensilità, alle indennità dovute per legge o per contratto e agli eventuali elementi retributivi previsti dal contratto collettivo decentrato integrativo. </text:p>
      <text:p text:style-name="P26"/>
      <text:p text:style-name="P50"><text:span text:style-name="T13">4) REQUISITI PER L’AMMISSIONE</text:span> </text:p>
      <text:p text:style-name="P36"/>
      <text:p text:style-name="P16"><text:bookmark text:name="docs-internal-guid-aac1f064-7fff-c70a-6e"/>Per l’ammissione alla selezione è richiesto il possesso dei seguenti requisiti, da dichiarare ai sensi dell’art. 46, Decreto Presidente Repubblica 28 dicembre 2000, n. 445 e s.m.i.: </text:p>
      <text:p text:style-name="P18"/>
      <text:list xml:id="list744764679" text:style-name="WW8Num27">
        <text:list-item>
          <text:p text:style-name="P118">essere in possesso di uno dei seguenti titoli di studio: </text:p>
        </text:list-item>
      </text:list>
      <text:p text:style-name="P20"/>
      <text:p text:style-name="P17"><text:span text:style-name="T102">Diploma di scuola </text:span><text:span text:style-name="T103">media </text:span><text:span text:style-name="T102">di II</text:span><text:span text:style-name="T101">° grado:</text:span></text:p>
      <text:p text:style-name="P60"/>
      <text:list xml:id="list3462849479" text:style-name="WW8Num26">
        <text:list-item>
          <text:p text:style-name="P140"><text:span text:style-name="T88">geometra</text:span><text:span text:style-name="T93"> (articolo 1, Legge 75 del 7 marzo 1985), ora sostituito dal diploma rilasciato dagli Istituti Tecnici – “Costruzioni, ambiente e territorio” -  di cui al Decreto del Presidente della </text:span><text:span text:style-name="T94">R</text:span><text:span text:style-name="T93">epubblica 88 del 2010;</text:span></text:p>
        </text:list-item>
      </text:list>
      <text:p text:style-name="P77"/>
      <text:list xml:id="list95746111462440" text:continue-numbering="true" text:style-name="WW8Num26">
        <text:list-item>
          <text:p text:style-name="P141"><text:span text:style-name="T81">perito industriale</text:span><text:span text:style-name="T80">: </text:span><text:span text:style-name="T82">indirizzo </text:span><text:span text:style-name="T83"><text:s/></text:span><text:span text:style-name="Strong_20_Emphasis"><text:span text:style-name="T84">Edilizia;</text:span></text:span></text:p>
        </text:list-item>
      </text:list>
      <text:p text:style-name="P75"><text:span text:style-name="Strong_20_Emphasis"><text:span text:style-name="T85"/></text:span></text:p>
      <text:list xml:id="list95746378378992" text:continue-numbering="true" text:style-name="WW8Num26">
        <text:list-item>
          <text:p text:style-name="P140"><text:span text:style-name="T88">p</text:span><text:span text:style-name="T87">erito agrario</text:span><text:span text:style-name="T93"> (Legge 54 del 21 febbraio 1991, di modifica della Legge 434 del 28 marzo 1968), ora sostituito dal diploma rilasciato dagli Istituti Tecnici – “Agraria, agroalimentare e agroindustria” - di cui al Decreto del Presidente della </text:span><text:span text:style-name="T95">R</text:span><text:span text:style-name="T93">epubblica 88 del 2010;</text:span></text:p>
          <text:p text:style-name="P142"/>
        </text:list-item>
      </text:list>
      <text:p text:style-name="P76"/>
      <text:p text:style-name="P74"><text:span text:style-name="T89">Diploma di </text:span><text:span text:style-name="T90">maturità professionale</text:span><text:span text:style-name="T96"> -</text:span><text:span text:style-name="T97"> </text:span><text:span text:style-name="T91"><text:s/></text:span><text:span text:style-name="T88">istituti professionali </text:span><text:span text:style-name="T87">(scuole territoriali dell'i</text:span><text:span text:style-name="T92">nnovazione):</text:span><text:span text:style-name="T98">  </text:span><text:span text:style-name="T100">indirizzo</text:span><text:span text:style-name="T92"> </text:span><text:span text:style-name="T98">Agricoltura, sviluppo rurale, valorizzazione dei prodotti del territorio e gestione delle risorse forestali e montane <text:s/></text:span><text:span text:style-name="T99">- </text:span><text:span text:style-name="T98"><text:s/>Manutenzione e assistenza tecnica.</text:span></text:p>
      <text:p text:style-name="P73"/>
      <text:p text:style-name="P15"><text:span text:style-name="T59">S</text:span><text:span text:style-name="T55">olo ed esclusivamente in caso di diploma di scuola secondaria di secondo grado diverso dal</text:span> precedente, possono essere considerati validi per l’ammissione al presente bando i seguenti titoli di studio o equipollenti:</text:p>
      <text:p text:style-name="P19"/>
      <text:list xml:id="list1492186592" text:style-name="L1">
        <text:list-item>
          <text:p text:style-name="P137"><text:span text:style-name="T117">Laurea triennale</text:span><text:span text:style-name="T118"> ex D.M. 270/2004 nelle seguenti classi: L-7 Ingegneria civile ed ambientale; L-17 Scienze dell’architettura; L-23 Scienze e tecniche dell’edilizia <text:s/></text:span><text:span text:style-name="T119">- <text:s/></text:span><text:span text:style-name="T118">Laurea ex D.M. 509/99 nelle seguenti classi: 4-Scienze dell’architettura e dell’ingegneria edile, 8-Ingegneria civile e ambientale, o Diploma universitario (di durata triennale) ex L. 341/90, equiparato, ex D.I. 11/11/2011, ad una delle classi di laurea summenzionate;</text:span></text:p>
        </text:list-item>
      </text:list>
      <text:p text:style-name="P63"/>
      <text:list xml:id="list95744889552498" text:continue-numbering="true" text:style-name="L1">
        <text:list-item>
          <text:p text:style-name="P139"><text:span text:style-name="T117">Laurea Magistrale </text:span><text:span text:style-name="T118">ex D.M. 270/2004 nelle seguenti classi: LM-3 Architettura del paesaggio, LM-4 Architettura e ingegneria edile-architettura, LM-23 Ingegneria civile, LM-24 Ingegneria dei sistemi edilizi, LM-26 Ingegneria della sicurezza, LM-35 Ingegneria per l’ambiente e il territorio, </text:span><text:soft-page-break/><text:span text:style-name="T118">LM-48 Pianificazione territoriale urbanistica e ambientale o laurea specialistica ex D.M. 509/1999 nelle seguenti classi: 3/S Architettura del paesaggio, 4/S Architettura e ingegneria edile, 28/S Ingegneria civile, 38/S Ingegneria per l’ambiente e il territorio, 54/S Pianificazione territoriale urbanistica e ambientale;</text:span></text:p>
        </text:list-item>
      </text:list>
      <text:p text:style-name="P62"/>
      <text:list xml:id="list95745227183045" text:continue-numbering="true" text:style-name="L1">
        <text:list-item>
          <text:p text:style-name="P138"><text:span text:style-name="T117">Laurea conseguita secondo il vecchio ordinamento</text:span><text:span text:style-name="T118"> universitario ante D.M. 509/99 in Architettura, Ingegneria Edile, Ingegneria civile, Ingegneria Edile, Ingegneria per l’Ambiente e il territorio e titoli equiparati ad una delle classi del nuovo ordinamento.</text:span><text:span text:style-name="T134"> </text:span></text:p>
        </text:list-item>
      </text:list>
      <text:p text:style-name="P96"/>
      <text:p text:style-name="P57">Il titolo di studio richiesto deve essere conseguito in Istituti Statali o Istituti legalmente riconosciuti a norma dell’ordinamento scolastico dello Stato. Per i titoli di studio conseguiti all’estero, l’ammissione è subordinata al riconoscimento degli stessi come corrispondenti al titolo di studio previsto per l’accesso, ai sensi della normativa vigente; a tal fine è richiesta la presentazione della certificazione di equiparazione del titolo di studio posseduto al titolo di studio richiesto dal presente bando così come previsto dall’art. 38, Decreto Legislativo 30 marzo 2001, n. 165 e s.m.i., redatta in lingua italiana e rilasciata dalla competente autorità. </text:p>
      <text:p text:style-name="P34"> </text:p>
      <text:list xml:id="list1036504148" text:style-name="WW8Num28">
        <text:list-item>
          <text:p text:style-name="P143">Cittadinanza italiana </text:p>
        </text:list-item>
      </text:list>
      <text:p text:style-name="P6">Possono inoltre partecipare i cittadini italiani non appartenenti alla Repubblica, nonché i cittadini degli stati membri dell’Unione Europea ed i loro familiari non aventi la cittadinanza di uno stato membro che siano titolari del diritto di soggiorno o del diritto di soggiorno permanente, ovvero cittadini di paesi terzi che siano titolari del permesso di soggiorno C.E per soggiornanti di lungo periodo, o che siano titolari dello status di rifugiato, ovvero dello status di protezione sussidiaria, in possesso dei requisiti previsti per legge. Ai cittadini non italiani è richiesta un’adeguata conoscenza della lingua italiana. </text:p>
      <text:list xml:id="list132460221" text:style-name="WW8Num29">
        <text:list-item>
          <text:p text:style-name="P119"><text:span text:style-name="T58">Età non inferiore agli anni diciotto;</text:span><text:span text:style-name="T55"> </text:span></text:p>
        </text:list-item>
      </text:list>
      <text:p text:style-name="P54"/>
      <text:list xml:id="list95746420682468" text:continue-numbering="true" text:style-name="WW8Num29">
        <text:list-item>
          <text:p text:style-name="P144"><text:span text:style-name="T7">Idoneità fisica all’impiego</text:span><text:span text:style-name="T58">, fatto salvo in ogni caso, l’accertamento successivo da parte dell’Amministrazione, alla idoneità alla mansione. Data la particolare natura dei compiti che la posizione di lavoro implica,  si esplicita, ai sensi dell’art. 1 della Legge 28 marzo 1991, n. 120, che la condizione di privo della vista comporta inidoneità fisica specifica alle mansioni;</text:span><text:span text:style-name="T55"> </text:span></text:p>
        </text:list-item>
      </text:list>
      <text:p text:style-name="P111"/>
      <text:list xml:id="list95746179095881" text:continue-numbering="true" text:style-name="WW8Num29">
        <text:list-item>
          <text:p text:style-name="P145"><text:span text:style-name="T7">Non essere stati esclusi dall’elettorato politico attivo per i candidati in possesso della cittadinanza italiana</text:span><text:span text:style-name="T58">; </text:span></text:p>
        </text:list-item>
      </text:list>
      <text:p text:style-name="P115"> </text:p>
      <text:list xml:id="list95746406057630" text:continue-numbering="true" text:style-name="WW8Num29">
        <text:list-item>
          <text:p text:style-name="P146"><text:span text:style-name="T1">Non essere stati destituiti, dispensati o comunque licenziati dall’impiego presso una pubblica amministrazione per persistente insufficiente rendimento ovvero dichiarati decaduti dal pubblico impiego</text:span>; </text:p>
        </text:list-item>
      </text:list>
      <text:p text:style-name="P110"/>
      <text:list xml:id="list95746717239035" text:continue-numbering="true" text:style-name="WW8Num29">
        <text:list-item>
          <text:p text:style-name="P147">Per i cittadini italiani di sesso maschile nati fino al 1985, essere in posizione regolare nei confronti degli obblighi militari; </text:p>
        </text:list-item>
      </text:list>
      <text:p text:style-name="P112"/>
      <text:list xml:id="list95745968364129" text:continue-numbering="true" text:style-name="WW8Num29">
        <text:list-item>
          <text:p text:style-name="P149"><text:span text:style-name="T58">Non aver riportato condanne penali e non avere procedimenti penali in corso che impediscano, per la loro particolare gravità, secondo le norme di legge, l’instaurarsi di un rapporto di pubblico impiego;</text:span><text:span text:style-name="T55"> </text:span></text:p>
        </text:list-item>
      </text:list>
      <text:p text:style-name="P113"/>
      <text:list xml:id="list95745553327398" text:continue-numbering="true" text:style-name="WW8Num29">
        <text:list-item>
          <text:p text:style-name="P148">Assenza di condanne penali, anche con sentenza non passata in giudicato, per i reati previsti nel Capo I del Titolo II del Libro II del Codice Penale, ai sensi dell’art. 35-bis, Decreto Legislativo 30 marzo 2001, n.165;</text:p>
        </text:list-item>
      </text:list>
      <text:p text:style-name="P114"><text:span text:style-name="T58"><text:s/></text:span><text:span text:style-name="T55"> </text:span></text:p>
      <text:list xml:id="list95744906293071" text:continue-numbering="true" text:style-name="WW8Num29">
        <text:list-item>
          <text:p text:style-name="P121">Non essere stato sottoposto a misura di prevenzione;</text:p>
        </text:list-item>
      </text:list>
      <text:p text:style-name="P52"><text:s/></text:p>
      <text:list xml:id="list95745133643204" text:continue-numbering="true" text:style-name="WW8Num29">
        <text:list-item>
          <text:p text:style-name="P122">Godimento dei diritti civili e politici anche negli stati di appartenenza o di provenienza;</text:p>
        </text:list-item>
      </text:list>
      <text:p text:style-name="P53"/>
      <text:list xml:id="list95745356745337" text:continue-numbering="true" text:style-name="WW8Num29">
        <text:list-item>
          <text:p text:style-name="P120"><text:span text:style-name="T64">Patente di </text:span><text:span text:style-name="T65">categoria </text:span><text:span text:style-name="T64">B.</text:span></text:p>
        </text:list-item>
      </text:list>
      <text:p text:style-name="P27"/>
      <text:p text:style-name="P27">Tutti i summenzionati requisiti dovranno essere posseduti, oltre che alla data di scadenza del termine per la presentazione della domanda di ammissione alla selezione fissata dal presente avviso, anche all’atto dell’assunzione in servizio. </text:p>
      <text:p text:style-name="P23"><text:span text:style-name="T58">Il difetto dei requisiti prescritti, accertato nel corso della selezione o successivamente, comporta l’esclusione dalla selezione stessa, e costituisce causa di risoluzione del rapporto di lavoro, ove instaurato. </text:span><text:span text:style-name="T55"> </text:span></text:p>
      <text:p text:style-name="P33"/>
      <text:p text:style-name="P23"><text:soft-page-break/><text:span text:style-name="T6">5) PREFERENZE  </text:span><text:span text:style-name="T55"> </text:span></text:p>
      <text:p text:style-name="P22"><text:span text:style-name="T58">Sono applicate, a parità di merito, le preferenze di cui al Decreto Presidente Repubblica 9 maggio 1994, n.487 e s.m.i. di seguito riportate: </text:span><text:span text:style-name="T55"> </text:span></text:p>
      <text:p text:style-name="P69"><text:span text:style-name="T6">A parità di merito </text:span><text:span text:style-name="T58">i titoli di preferenza sono: </text:span></text:p>
      <text:p text:style-name="P28">1) gli insigniti di medaglia al valor militare; </text:p>
      <text:p text:style-name="P28">2) i mutilati ed invalidi di guerra ex combattenti; </text:p>
      <text:p text:style-name="P28">3) i mutilati ed invalidi per fatto di guerra; </text:p>
      <text:p text:style-name="P28">4) i mutilati ed invalidi per servizio nel settore pubblico e privato; </text:p>
      <text:p text:style-name="P29">5) gli orfani di guerra; </text:p>
      <text:p text:style-name="P29">6) gli orfani dei caduti per fatto di guerra; </text:p>
      <text:p text:style-name="P29">7) gli orfani dei caduti per servizio nel settore pubblico e privato; </text:p>
      <text:p text:style-name="P29">8) i feriti in combattimento; </text:p>
      <text:p text:style-name="P29">9) gli insigniti di croce di guerra o di altra attestazione speciale di merito di guerra, nonché i capi di famiglia numerosa; </text:p>
      <text:p text:style-name="P29">10) i figli dei mutilati e degli invalidi di guerra ex combattenti; </text:p>
      <text:p text:style-name="P29">11) i figli dei mutilati e degli invalidi per fatto di guerra; </text:p>
      <text:p text:style-name="P29">12) i figli dei mutilati e degli invalidi per servizio nel settore pubblico e privato; </text:p>
      <text:p text:style-name="P29">13) i genitori vedovi non risposati, i coniugi non risposati e le sorelle ed i fratelli vedovi o non sposati dei caduti in guerra; </text:p>
      <text:p text:style-name="P29">14) i genitori vedovi non risposati, i coniugi non risposati e le sorelle ed i fratelli vedovi o non sposati dei caduti per fatto di guerra; </text:p>
      <text:p text:style-name="P29">15) i genitori vedovi non risposati, i coniugi non risposati e le sorelle ed i fratelli vedovi o non sposati dei caduti per servizio nel settore pubblico o privato; </text:p>
      <text:p text:style-name="P29">16) coloro che abbiano prestato servizio militare come combattenti; </text:p>
      <text:p text:style-name="P29">17) coloro che abbiano prestato lodevole servizio a qualunque titolo, per non meno di un anno nell'Amministrazione che ha indetto il concorso; </text:p>
      <text:p text:style-name="P29">18) i coniugati e i non coniugati con riguardo al numero dei figli a carico; </text:p>
      <text:p text:style-name="P29">19) gli invalidi ed i mutilati civili; </text:p>
      <text:p text:style-name="P48"><text:span text:style-name="T32">20) i militari volontari delle Forze armate congedati senza demerito al termine della ferma o rafferma.</text:span><text:span text:style-name="T55"> </text:span></text:p>
      <text:p text:style-name="P107"><text:span text:style-name="T17">A parità di merito e di titoli </text:span><text:span text:style-name="T32">di cui sopra la preferenza è determinata: </text:span><text:span text:style-name="T55"> </text:span></text:p>
      <text:p text:style-name="P29">a) dal numero dei figli a carico indipendentemente dal fatto che il candidato sia coniugato o meno; </text:p>
      <text:p text:style-name="P29">b) dall’aver prestato lodevole servizio nelle amministrazioni pubbliche; </text:p>
      <text:p text:style-name="P29">c) dalla minore età.</text:p>
      <text:p text:style-name="P29"/>
      <text:p text:style-name="P21"><text:span text:style-name="T17">6) DOMANDA DI AMMISSIONE ALLA SELEZIONE E TERMINE DI PRESENTAZIONE</text:span><text:span text:style-name="T55"> </text:span></text:p>
      <text:p text:style-name="P3"><text:span text:style-name="T32">Le domande di ammissione al concorso, </text:span><text:span text:style-name="T17">complete de</text:span><text:span text:style-name="T20">lle dichiarazioni</text:span><text:span text:style-name="T17"> di cui al punto 4 precedente</text:span><text:span text:style-name="T32">, devono essere indirizzate alla Provincia di Vercelli –Via San Cristoforo, n. 3 - 13100 Vercelli e presentate direttamente all’Ufficio Protocollo della Provincia esclusivamente nell'orario di apertura al pubblico (dal lunedì al giovedì  dalle ore 9,30 alle ore 12.30, il venerdì dalle ore 09,30 alle 12.00 – il lunedì e il giovedì dalle ore 14,30 alle 16,00) ovvero inviate a mezzo raccomandata con avviso di ricevimento, con esclusione di qualsiasi altro mezzo ad eccezione di quelli ulteriormente consentiti e sotto riportati</text:span><text:span text:style-name="T17">, </text:span><text:span text:style-name="T66">e</text:span><text:span text:style-name="T67">ntro il perentorio termine di trenta giorni dalla data di pubblicazione del bando </text:span><text:span text:style-name="T68">sul </text:span><text:span text:style-name="T69">Bollettino Ufficiale della R</text:span><text:span text:style-name="T70">e</text:span><text:span text:style-name="T69">gione Piemonte (BUR Piemonte</text:span><text:span text:style-name="T71">) - </text:span><text:span text:style-name="T79">Concorsi della Regione e di altri Enti pubblici e privati</text:span><text:span text:style-name="T71"> </text:span><text:span text:style-name="T67"><text:s/>ovvero entro il </text:span><text:span text:style-name="T72">5 SETTEMBRE 2022</text:span><text:span text:style-name="T67"> (</text:span><text:span text:style-name="T73">BUR <text:s/>- </text:span><text:span text:style-name="T67"><text:s/>n. </text:span><text:span text:style-name="T72">31</text:span><text:span text:style-name="T67"> del </text:span><text:span text:style-name="T72">4 </text:span><text:span text:style-name="T74">agosto</text:span><text:span text:style-name="T72"> 2022</text:span><text:span text:style-name="T67">)</text:span><text:span text:style-name="T75">. </text:span></text:p>
      <text:p text:style-name="P1"><text:soft-page-break/><text:span text:style-name="T32">E’ ammessa, inoltre, ai sensi dell’art. 4, comma 4, del D.P.C.M. 6 maggio 2009 e nel rispetto dell’art. 65, comma 1, del Decreto Legislativo n. 82 del 2005, la presentazione di domande, in formato PDF o DOC, da parte dei candidati:</text:span><text:span text:style-name="T55"> </text:span></text:p>
      <text:list xml:id="list4236222639" text:style-name="WW8Num13">
        <text:list-item>
          <text:p text:style-name="P150"><text:span text:style-name="T131">tramite posta elettronica semplice se sottoscritte mediante la firma digitale</text:span><text:span text:style-name="T132">, il cui certificato sia rilasciato da un certificatore accreditato, ed inoltrate all’indirizzo di posta certificata della Provincia  di Vercelli (</text:span><text:a xlink:type="simple" xlink:href="mailto:presidenza.provincia@cert.provincia.vercelli.it" text:style-name="Internet_20_link" text:visited-style-name="Visited_20_Internet_20_Link"><text:span text:style-name="Internet_20_link"><text:span text:style-name="T132">presidenza.provincia@cert.provincia.vercelli.it</text:span></text:span></text:a><text:span text:style-name="T60">)</text:span><text:span text:style-name="T132">;</text:span></text:p>
        </text:list-item>
        <text:list-item>
          <text:p text:style-name="P150"><text:span text:style-name="T131">tramite (PEC) posta elettronica certificata</text:span><text:span text:style-name="T133"> </text:span><text:span text:style-name="T131">personale</text:span><text:span text:style-name="T132"> inviata all’indirizzo di posta certificata della Provincia di Vercelli (</text:span><text:a xlink:type="simple" xlink:href="mailto:presidenza.provincia@cert.provincia.vercelli.it" text:style-name="Internet_20_link" text:visited-style-name="Visited_20_Internet_20_Link"><text:span text:style-name="Internet_20_link"><text:span text:style-name="T132">presidenza.provincia@cert.provincia.vercelli.it</text:span></text:span></text:a><text:span text:style-name="T132">). L’invio tramite PEC personale costituisce sottoscrizione elettronica ai sensi dell’art. 21, comma 1, del D.Lgs. n. 82/2005;</text:span></text:p>
        </text:list-item>
        <text:list-item>
          <text:p text:style-name="P150"><text:span text:style-name="T131">tramite posta elettronica semplice con allegata scansione della domanda sottoscritta e della carta d’identità o di altro documento di riconoscimento in corso di validità</text:span><text:span text:style-name="T132">, inviata all’indirizzo di posta certificata della Provincia di Vercelli (</text:span><text:a xlink:type="simple" xlink:href="mailto:presidenza.provincia@cert.provincia.vercelli.it" text:style-name="Internet_20_link" text:visited-style-name="Visited_20_Internet_20_Link"><text:span text:style-name="Internet_20_link"><text:span text:style-name="T132">presidenza.provincia@cert.provincia.vercelli.it</text:span></text:span></text:a><text:span text:style-name="T132">). </text:span><text:span text:style-name="T133"> </text:span><text:span text:style-name="T132">Non si terranno pertanto in considerazione e verranno escluse dall’ammissione le domande che, ancorché spedite dai candidati entro i termini di scadenza fissati dal bando, perverranno al protocollo generale dell’ente dopo il termine stesso. Si ricorda, per quanto precisato al secondo periodo sopra riportato, al fine di poter considerare sottoscritta la domanda (a pena di esclusione), che </text:span><text:span text:style-name="T131">l’invio DEVE essere effettuato ESCLUSIVAMENTE dalla propria PEC Personale</text:span><text:span text:style-name="T132">. </text:span></text:p>
        </text:list-item>
      </text:list>
      <text:p text:style-name="P21"><text:span text:style-name="T32">L’Amministrazione non assume responsabilità per la dispersione di comunicazioni, dipendente da inesatte indicazioni del recapito da parte del concorrente, oppure da mancata o tardiva comunicazione del cambiamento dell’indirizzo indicato nella domanda, né per eventuali disguidi postali o telegrafici ovvero di natura informatica, imputabili a fatto di terzi, a caso fortuito o forza maggiore. Non è ammessa alcuna regolarizzazione della domanda né l’integrazione della documentazione dopo la data di scadenza indicata nel bando, ad esclusione dei casi di integrazione richiesti dal </text:span><text:span text:style-name="T17">Servizio Gestione Amministrativa del personale</text:span><text:span text:style-name="T32">.</text:span><text:span text:style-name="T55"> </text:span></text:p>
      <text:p text:style-name="P14"/>
      <text:p text:style-name="P13"><text:span text:style-name="T32">Alla domanda dovranno essere allegati: </text:span><text:span text:style-name="T55"> </text:span></text:p>
      <text:list xml:id="list3808244669" text:style-name="WW8Num14">
        <text:list-item>
          <text:p text:style-name="P151">fotocopia documento di identità in corso di validità; </text:p>
        </text:list-item>
        <text:list-item>
          <text:p text:style-name="P152">fotocopia della patente di categoria B;</text:p>
        </text:list-item>
        <text:list-item>
          <text:p text:style-name="P151">curriculum formativo e professionale in formato europeo, datato e firmato; </text:p>
        </text:list-item>
        <text:list-item>
          <text:p text:style-name="P151">eventuale certificazione attestante equipollenza o equiparazione del titolo di studio;</text:p>
        </text:list-item>
        <text:list-item>
          <text:p text:style-name="P153"><text:span text:style-name="T18">originale della ricevuta comprovante il pagamento della tassa di ammissione di € 10,33 </text:span><text:span text:style-name="T32">da corrispondere obbligatoriamente entro la data di scadenza del presente avviso (</text:span><text:span text:style-name="T21">5 SETTEMBRE 2022</text:span><text:span text:style-name="T32">) con una delle seguenti modalità:</text:span></text:p>
        </text:list-item>
      </text:list>
      <text:list xml:id="list34791287" text:style-name="WW8Num15">
        <text:list-item>
          <text:p text:style-name="P156">alla Tesoreria della Provincia di Vercelli: conto corrente bancario: INTESA SAN PAOLO Spa Filiale di Tesoreria - Viale Garibaldi, 12 - 13100 VERCELLI Coordinate bancarie internazionali: IBAN: IT 79 U 03069 10000 1000 000 46619  - BIC SWIFT: B C I T I T M M intestato: PROVINCIA DI VERCELLI - Via San Cristoforo, 3 - 13100 VERCELLI; </text:p>
        </text:list-item>
        <text:list-item>
          <text:p text:style-name="P156">mediante versamento su C/C postale n° 15714132, intestato a Amministrazione Prov. Vercelli titoli favore pers. pub. priv. ser. tes. - Via San Cristoforo, 3 - 13100 VERCELLI, - IBAN: IT 38 S 07601 10000 000015714132 - BIC/SWIFT: BPPIITRRXXXX indicando specificatamente, nello spazio riservato alle “comunicazioni del mittente” o alla “causale del versamento”, la selezione in oggetto; </text:p>
        </text:list-item>
        <text:list-item>
          <text:p text:style-name="P157">a mezzo bonifico bancario indicando come beneficiario “PROVINCIA DI VERCELLI - Via San Cristoforo, 3 - 13100 VERCELLI – Filiale di  Tesoreria” - INTESA SAN PAOLO Spa Filiale di Tesoreria - Viale Garibaldi, 12 - 13100 VERCELLI Coordinate bancarie internazionali: IBAN: IT 79 U 03069 10000 1000 000 46619 - BIC SWIFT: B C I T I T M M intestato: PROVINCIA DI VERCELLI - Via San Cristoforo, 3 - 13100 VERCELLI; </text:p>
        </text:list-item>
        <text:list-item>
          <text:p text:style-name="P158"><text:soft-page-break/><text:span text:style-name="T51">mediante “Sistema DEPAG - pagoPA” utilizzando il seguente link: </text:span><text:a xlink:type="simple" xlink:href="https://servizi.provincia.vercelli.it/PagamentiOnLine/pagamentiSpontanei/openServizioSpontaneo/29" office:target-frame-name="_blank" xlink:show="new" text:style-name="Internet_20_link" text:visited-style-name="Visited_20_Internet_20_Link"><text:span text:style-name="Internet_20_link"><text:span text:style-name="T61">https://servizi.provincia.vercelli.it/PagamentiOnLine/pagamentiSpontanei/openServizioSpontaneo/29</text:span></text:span></text:a><text:span text:style-name="T51"> e procedere nel seguente modo:</text:span></text:p>
        </text:list-item>
      </text:list>
      <text:p text:style-name="P84">1. selezione: “PROCEDI”</text:p>
      <text:p text:style-name="P85">2. compilare tutti i campi con i dati personali</text:p>
      <text:p text:style-name="P85">3. nel campo “causale versamento” indicare espressamente: “tassa di partecipazione al concorso xxxxxx (indicando i riferimenti del concorso a cui si vuole partecipare)</text:p>
      <text:p text:style-name="P85">4. inserire importo</text:p>
      <text:p text:style-name="P85">5. “flaggare” le dichiarazioni al fondo della pagina e cliccare “Procedi”</text:p>
      <text:p text:style-name="P85">6. procedere al pagamento attraverso gli strumenti elettronici più’ comuni (cliccando sul pulsante blu con scritto “paga”) o in alternativa stampare l’avviso cartaceo (cliccando sul tasto “stampa avviso”) per provvedere al pagamento presso gli sportelli abilitati (leggere indicazioni sull’avviso).</text:p>
      <text:p text:style-name="P40"> </text:p>
      <text:p text:style-name="P35"/>
      <text:p text:style-name="P26">L’Amministrazione ha la facoltà di accertare d’ufficio la veridicità di quanto dichiarato dai candidati.  </text:p>
      <text:p text:style-name="P26">Nella domanda di partecipazione i candidati diversamente abili dovranno indicare la necessità di eventuale ausilio per l’espletamento della preselezione e/o delle prove d’esame previste dal bando, nonché <text:s text:c="2"/>l’eventuale <text:s/>necessità di tempi aggiuntivi ai sensi dell’art. 20, Legge 05.02.1992, n. 104.  </text:p>
      <text:p text:style-name="P93"/>
      <text:p text:style-name="P91"><text:span text:style-name="T48">Nella domanda di partecipazione i candidati affetti da DSA dovranno indicare d</text:span><text:span text:style-name="T49">i avere diritto <text:s/>alla misura dispensativa dalla prova scritta o di avere diritto allo strumento compensativo per le difficoltà di lettura, di scrittura e di calcolo nonché di avere diritto ai tempi aggiuntivi <text:s/>in funzione della propria necessità <text:s/>ai sensi dell’art. 2 – comma 1 – del Decreto 12-11-2021.</text:span></text:p>
      <text:p text:style-name="P94"/>
      <text:p text:style-name="P21"><text:span text:style-name="T32">Ai sensi dell’art. 3, nota 2, dell’allegato A, parte I, tariffa allegata al Decreto del Presidente della Repubblica 26 ottobre 1972, n. 642 come modificata dall’art.19 della Legge 18 febbraio 1999, n. 28, per le domande di partecipazione alle selezioni pubbliche per il reclutamento di personale e per i documenti da allegare alle domande stesse, l’imposta di bollo non è dovuta. </text:span><text:span text:style-name="T55"> </text:span></text:p>
      <text:p text:style-name="P36"/>
      <text:p text:style-name="P83"><text:span text:style-name="T27">ATTENZIONE: Il candidato, che non si avvalga di sottoscrizione della domanda mediante firma elettronica avanzata o firma qualificata (mediante CNS o firma digitale) dovrà stampare la domanda di selezione e i relativi allegati, firmarla e presentarla il giorno della prova al personale addetto all’identificazione dei candidati. </text:span><text:span text:style-name="T55"> </text:span></text:p>
      <text:p text:style-name="P117"/>
      <text:p text:style-name="P31">7) PRESELEZIONE</text:p>
      <text:p text:style-name="P47"/>
      <text:p text:style-name="P26">L’amministrazione si riserva la facoltà, qualora necessario, di svolgere una prova preselettiva, su materie che verranno definite dalla Commissione esaminatrice (a titolo meramente esemplificativo e non esaustivo: cultura generale, test psico-attitudinali, diritto amministrativo, ordinamento degli Enti Locali, materie della prova scritta e orale), mediante soluzione di test a risposta multipla, secondo criteri e limiti definiti nel vigente regolamento che disciplina l’accesso agli impieghi, selezioni pubbliche e le altre procedure selettive. </text:p>
      <text:p text:style-name="P68">Il punteggio conseguito nella prova preselettiva non concorre alla formazione del voto finale di merito. La verifica della ammissibilità delle domande di partecipazione sarà effettuata dopo l’esito della preselezione e nei confronti dei soli candidati risultati idonei. </text:p>
      <text:p text:style-name="P66"><text:span text:style-name="T132">L’elenco dei candidati che avranno superato la prova preselettiva, se effettuata, sarà pubblicato sul sito web istituzionale della Provincia di Vercelli all’indirizzo </text:span><text:a xlink:type="simple" xlink:href="http://www.provincia.vercelli.it/" text:style-name="Internet_20_link" text:visited-style-name="Visited_20_Internet_20_Link"><text:span text:style-name="Internet_20_link"><text:span text:style-name="T132">www.provincia.vercelli.it</text:span></text:span></text:a><text:span text:style-name="T133"> </text:span><text:span text:style-name="T132">nella sezione “Bandi e Concorsi” prima dello svolgimento delle prove. </text:span></text:p>
      <text:p text:style-name="P7">La predetta pubblicazione, alla quale non seguiranno altre forme di comunicazione avrà valore di notifica a tutti gli effetti di legge. </text:p>
      <text:p text:style-name="P7"/>
      <text:p text:style-name="P7"/>
      <text:p text:style-name="P9"><text:soft-page-break/><text:span text:style-name="T17">8) CRITERI PER LA VALUTAZIONE DELLE PROVE D’ESAME (</text:span><text:span text:style-name="T54">D.L. 1 aprile 2021, n. 44 -  </text:span><text:span text:style-name="T53">Misure urgenti per il contenimento dell'epidemia da COVID-19, in materia di vaccinazioni anti SARS-CoV-2, di giustizia e di concorsi pubblici - </text:span><text:span text:style-name="T54">convertito con modificazioni dalla L. 28 maggio 2021, n. 76.</text:span><text:span text:style-name="T55"> </text:span></text:p>
      <text:p text:style-name="P26">I criteri per la valutazione delle prove d’esame saranno definiti dalla Commissione esaminatrice prima dell’espletamento delle prove stesse attenendosi alle indicazioni generali contenute nel presente bando:</text:p>
      <text:p text:style-name="P44"/>
      <table:table table:name="Tabella1" table:style-name="Tabella1">
        <table:table-column table:style-name="Tabella1.A"/>
        <table:table-column table:style-name="Tabella1.B"/>
        <table:table-column table:style-name="Tabella1.C"/>
        <table:table-row table:style-name="Tabella1.1">
          <table:table-cell table:style-name="Tabella1.A1" office:value-type="string">
            <text:p text:style-name="P109"/>
            <text:p text:style-name="P108"><text:span text:style-name="T124">Il punteggio a disposizione della Commissione giudicatrice sarà ripartito nel modo seguente: </text:span><text:span text:style-name="T125">PROVA SCRITTA </text:span></text:p>
          </table:table-cell>
          <table:table-cell table:style-name="Tabella1.A1" office:value-type="string">
            <text:p text:style-name="P102"/>
            <text:p text:style-name="P103">Punti 30 (trenta)</text:p>
          </table:table-cell>
          <table:table-cell table:style-name="Tabella1.C1" office:value-type="string">
            <text:p text:style-name="P105">La prova scritta consisterà in risposte sintetiche su quesiti attinenti a più argomenti delle materie di esame, che evidenzi la completezza delle conoscenze professionali unitamente alla capacità di sintesi e/o nella stesura di un elaborato o nella redazione di un atto amministrativo inerente le materie d’esame. Saranno ammessi alla prova orale i candidati che avranno ottenuto un punteggio nella prova scritta uguale o superiore a 21/30 </text:p>
          </table:table-cell>
        </table:table-row>
        <table:table-row table:style-name="Tabella1.2">
          <table:table-cell table:style-name="Tabella1.A2" office:value-type="string">
            <text:p text:style-name="P106"><text:span text:style-name="T124">Il punteggio a disposizione della Commissione giudicatrice sarà ripartito nel modo seguente</text:span><text:span text:style-name="T125">: PROVA ORALE </text:span></text:p>
          </table:table-cell>
          <table:table-cell table:style-name="Tabella1.A2" office:value-type="string">
            <text:p text:style-name="P103">Punti 30 (trenta)</text:p>
          </table:table-cell>
          <table:table-cell table:style-name="Tabella1.C2" office:value-type="string">
            <text:p text:style-name="P104">La prova orale - consisterà in un colloquio finalizzato ad approfondire la conoscenza sulle materie della prova scritta. Accertamento della conoscenza della lingua inglese e la conoscenza dei principali pacchetti informatici senza attribuzione di punteggio. La conoscenza della lingua straniera e delle nozioni informatiche verranno verificate al termine del colloquio, unicamente al fine del rilascio dell’idoneità. La prova si intende superata con un punteggio minimo di 21/30 </text:p>
          </table:table-cell>
        </table:table-row>
      </table:table>
      <text:p text:style-name="P59"/>
      <text:p text:style-name="P55"><text:span text:style-name="T47">8 bis)</text:span><text:span text:style-name="T55"> </text:span><text:span text:style-name="T6">DISPOSIZIONI IN MATERIA DI COVID-19</text:span></text:p>
      <text:p text:style-name="P38"/>
      <text:p text:style-name="P24">Nel rispetto delle disposizioni in materia di emergenza sanitaria Covid-19, durante l’espletamento delle prove concorsuali, mediante specifici comunicati nella sezione dedicata del sito web dell’ente, saranno assicurate le necessarie informazioni nel rispetto delle misure di sicurezza previste dalla normativa statale e regionale in vigore al momento del loro svolgimento. Le misure di sicurezza per la tutela della salute pubblica a fronte della situazione epidemiologica COVID-19 saranno rese disponibili con le modalità sopraddette. La violazione delle misure di sicurezza, di cui dovrà essere fornita altresì apposita dichiarazione di accettazione prima dell’espletamento delle prove stesse, comporta l'esclusione dalla selezione. Nel rispetto delle disposizioni sovraordinate e sopravvenute in materia di emergenza sanitaria Covid-19 l’Amministrazione si riserva:  la facoltà di svolgere le prove con modalità telematiche (video-conferenza mediante connessione internet) che assicurino la pubblicità delle prove stesse, l'identificazione dei partecipanti, nonché la sicurezza delle comunicazioni e la loro tracciabilità ;  di applicare le modalità ed i termini accelerati previsti per la comunicazione delle date e del luogo di svolgimento delle prove d’esame come disciplinati dall’art. 249, comma 5, del Decreto Legge 19 maggio 2020, n. 34, convertito in legge con L. 17 luglio 2020, n. 77;  di applicare le misure di carattere discrezionale previste dalla normativa nel tempo vigente in materia di contrasto alla pandemia da COVID 19. </text:p>
      <text:p text:style-name="P34"/>
      <text:p text:style-name="P58"/>
      <text:p text:style-name="P58"/>
      <text:p text:style-name="P21"><text:soft-page-break/><text:span text:style-name="T50">9) </text:span><text:span text:style-name="T17">GRADUATORIA FINALE</text:span><text:span text:style-name="T55"> </text:span></text:p>
      <text:p text:style-name="P35"/>
      <text:p text:style-name="P26">Al termine dei propri lavori, la Commissione Esaminatrice formulerà una graduatoria in base all’ordine dei punteggi finali conseguiti dai concorrenti che avranno superato le prove concorsuali e provvederà a trasmettere i verbali della Commissione all’Area Personale ed Organizzazione per la verifica di regolarità formale delle operazioni svolte nonché sulle dichiarazioni contenute nella domanda di partecipazione dei candidati inseriti in graduatoria.</text:p>
      <text:p text:style-name="P26">Le graduatorie rimangono efficaci per un termine di tre anni dalla pubblicazione, nei limiti e alle condizioni stabiliti dalla legge.</text:p>
      <text:p text:style-name="Text_20_body"><text:span text:style-name="T132">La graduatoria finale, approvata con atto del Dirigente dell’Area Personale ed Organizzazione verrà pubblicata sul sito istituzionale della Provincia di Vercelli  (</text:span><text:a xlink:type="simple" xlink:href="https://www.provincia.vercelli.it/it/page/concorsi-per-assunzione-personale" text:style-name="Internet_20_link" text:visited-style-name="Visited_20_Internet_20_Link"><text:span text:style-name="Internet_20_link"><text:span text:style-name="T132">https://www.provincia.vercelli.it/it/page/concorsi-per-assunzione-personale</text:span></text:span></text:a><text:span text:style-name="T132">) e nella sezione Amministrazione Trasparente  e all’Albo Pretorio on-line.</text:span></text:p>
      <text:p text:style-name="P48"/>
      <text:p text:style-name="P21"><text:span text:style-name="T50">10) </text:span><text:span text:style-name="T55"> </text:span><text:span text:style-name="T17">ASSUNZIONE IN SERVIZIO E PERIODO DI PROVA</text:span><text:span text:style-name="T55"> </text:span></text:p>
      <text:p text:style-name="P35"/>
      <text:p text:style-name="P26">I<text:span text:style-name="T120">l</text:span> vincitor<text:span text:style-name="T120">e</text:span> s<text:span text:style-name="T120">arà, quindi, </text:span>invitat<text:span text:style-name="T120">o</text:span> ad assumere servizio in una data prestabilita, sotto riserva di accertamento del possesso dei requisiti prescritti.</text:p>
      <text:p text:style-name="P30"><text:span text:style-name="T121">Esso </text:span>s<text:span text:style-name="T120">arà</text:span> assunt<text:span text:style-name="T120">o</text:span> in prova nel profilo professionale per il quale è stato bandito il concorso <text:span text:style-name="T105">ai sensi dell’art. 51 – comma 2 del CCNL 21-05-2018 per la durata di 4 (quattro settimane)</text:span>. L’assunzione avviene previa sottoscrizione di un contratto individuale.</text:p>
      <text:p text:style-name="P25"><text:span text:style-name="T129">I</text:span><text:span text:style-name="T130">l</text:span><text:span text:style-name="T129"> vincitor</text:span><text:span text:style-name="T130">e</text:span><text:span text:style-name="T129"> che non assuma servizio senza giustificato motivo entro il termine stabilito, decad</text:span><text:span text:style-name="T130">e</text:span><text:span text:style-name="T129"> dalla nomina. Qualora i</text:span><text:span text:style-name="T130">l</text:span><text:span text:style-name="T129"> vincitor</text:span><text:span text:style-name="T130">e</text:span><text:span text:style-name="T129"> assuma servizio, per giustificato motivo, in data successiva a quella prevista, gli effetti economici decorrono dal giorno di effettiva entrata in servizio. Per eccezionali e giustificati motivi, tempestivamente comunicati all’Ente dall’interessato, il termine fissato per l’assunzione in servizio può essere prorogato dal Dirigente dell’Area Personale ed Organizzazione per non più di tre mesi, salvo il caso di obblighi militari o civili disciplinati dalla legge. Nel periodo di astensione obbligatoria (congedo di maternità) per gravidanza o puerperio, la formale accettazione della nomina con la sottoscrizione del contratto individuale equivale ad assunzione effettiva in servizio, con decorrenza di tutti gli effetti economici e giuridici. L’astensione facoltativa (congedo parentale), nei casi previsti dalla legge, costituisce giustificato motivo per ritardare l’effettiva assunzione in servizio.</text:span></text:p>
      <text:p text:style-name="P31"/>
      <text:p text:style-name="P31">10 BIS) RISERVE</text:p>
      <text:p text:style-name="P36"/>
      <text:p text:style-name="P100">Ai sensi degli artt. 1014 e 678 del D. Lgs. n. 66/2010 (Codice Ordinamento Militare – COM) e successive modificazioni/integrazioni <text:s/>sono individuati, quali beneficiari della riserva in questione, tutti i volontari in ferma prefissata che hanno completato senza demerito la ferma contratta, e cioè: </text:p>
      <text:p text:style-name="P101"/>
      <text:p text:style-name="P100">a) VFP1 volontari in ferma prefissata di 1 anno; </text:p>
      <text:p text:style-name="P100">b) VFP4 volontari in ferma prefissata di 4 anni; </text:p>
      <text:p text:style-name="P100">c) VFB volontari in ferma breve triennale;</text:p>
      <text:p text:style-name="P100">d) Ufficiali di complemento in ferma biennale o in ferma prefissata (art. 678, comma 9). </text:p>
      <text:p text:style-name="P51"/>
      <text:p text:style-name="P21"><text:span text:style-name="T17">11) NORME DI SALVAGUARDIA</text:span><text:span text:style-name="T55"> </text:span></text:p>
      <text:p text:style-name="P36"/>
      <text:p text:style-name="P26">Il presente bando costituisce lex specialis della procedura concorsuale e, pertanto, la partecipazione alla stessa comporta implicitamente l'accettazione, senza riserva alcuna, di tutte le disposizioni ivi contenute.</text:p>
      <text:p text:style-name="P35"/>
      <text:p text:style-name="P26">Il presente bando non è vincolante per l'Amministrazione.</text:p>
      <text:p text:style-name="P35"/>
      <text:p text:style-name="P26">L’Amministrazione, con motivato provvedimento, può:</text:p>
      <text:list xml:id="list2855809464" text:style-name="WW8Num16">
        <text:list-item>
          <text:p text:style-name="P136">disporre la proroga o la riapertura dei termini per la presentazione delle domande di partecipazione al concorso;</text:p>
        </text:list-item>
        <text:list-item>
          <text:p text:style-name="P136"><text:soft-page-break/>disporre, in ogni momento della procedura, l’eventuale revoca del concorso per sopravvenute cause ostative derivanti anche da disposizioni normative o per diversa valutazione di interesse dell’Ente, qualora la copertura del posto relativo venga ritenuta non più necessaria.</text:p>
        </text:list-item>
      </text:list>
      <text:p text:style-name="P45"/>
      <text:p text:style-name="P45"/>
      <text:p text:style-name="P31">12) TRATTAMENTO DATI PERSONALE ( L. N. 196/2003 e s.m.i.)</text:p>
      <text:p text:style-name="P36"/>
      <text:p text:style-name="P26">Tutti i dati personali richiesti dall’Amministrazione per l’espletamento della presente procedura selettiva sono obbligatori ed essenziali per lo svolgimento della stessa; essi verranno trattati nel rispetto della normativa sul trattamento dei dati personali (privacy), per fini istituzionali dell’Ente.</text:p>
      <text:p text:style-name="P35"/>
      <text:p text:style-name="P26">La presentazione della domanda di ammissione alla selezione da parte del candidato implica il consenso al trattamento dei propri dati personali, compresi i dati sensibili, a cura del personale incaricato della procedura. In ogni momento il candidato potrà esercitare i diritti previsti dalla nuova normativa sul trattamento dei dati personali (privacy).</text:p>
      <text:p text:style-name="P35"/>
      <text:p text:style-name="P26">Il titolare del trattamento dei dati è la Provincia di Vercelli.</text:p>
      <text:p text:style-name="P35"/>
      <text:p text:style-name="P56">Il Responsabile della protezione dei dati (Rpd) è l’Avv.  Massimo Giordano.</text:p>
      <text:p text:style-name="P46"/>
      <text:p text:style-name="P31">13)  DISPOSIZIONI FINALI E DI RINVIO</text:p>
      <text:p text:style-name="P35"/>
      <text:p text:style-name="P26">Il presente avviso è emanato nel rispetto dei principi relativi alle pari opportunità tra uomini e donne per l’accesso al lavoro, ai sensi di quanto disposto dalla Legge 10.04.1991, n. 125.</text:p>
      <text:p text:style-name="P26">Il testo dell’avviso  ed il fac-simile di domanda sono reperibili:</text:p>
      <text:list xml:id="list859296750" text:style-name="WW8Num17">
        <text:list-item>
          <text:p text:style-name="P159"><text:span text:style-name="T32">sul sito web istituzionale del Provincia, all’indirizzo: </text:span><text:span text:style-name="T24">http://www.provincia.vercelli.it</text:span><text:span text:style-name="T32">;  “sezione Aree Tematiche - Bandi  e Concorsi”;</text:span></text:p>
        </text:list-item>
        <text:list-item>
          <text:p text:style-name="P159"><text:span text:style-name="T32">sul sito web istituzionale del Provincia, all’indirizzo: </text:span><text:span text:style-name="T24">http://www.provincia.vercelli.it</text:span><text:span text:style-name="T32">;  “Amministrazione Trasparente – sezione Bandi di Concorso”;</text:span></text:p>
        </text:list-item>
        <text:list-item>
          <text:p text:style-name="P160">presso il Servizio Sviluppo-acquisizione e formazione  del personale.</text:p>
        </text:list-item>
      </text:list>
      <text:p text:style-name="P26">Per quanto non previsto dal presente avviso di selezione, si fa rinvio alle vigenti disposizioni di legge regolanti l’accesso ai pubblici impieghi.</text:p>
      <text:p text:style-name="P26">Eventuali informazioni possono essere richieste all’Area Personale e Organizzazione: tel. 0161 590758 - 590759, oppure inviando mail all’indirizzo di posta elettronica del Responsabile del Procedimento.</text:p>
      <text:p text:style-name="Text_20_body"><text:span text:style-name="T132">Il Responsabile del procedimento amministrativo relativo alla presente selezione pubblica ex art. 5 e ss. L. 241/1990 e s.m.i. è il Funzionario delegato dell’Area Personale ed Organizzazione Dott. Luca CLAVARINO  (</text:span><text:span text:style-name="T62">luca</text:span><text:a xlink:type="simple" xlink:href="mailto:pierogaetano.vantaggiato@provincia.vercelli.it" text:style-name="Internet_20_link" text:visited-style-name="Visited_20_Internet_20_Link"><text:span text:style-name="Internet_20_link"><text:span text:style-name="T132">.clavarino@provincia.vercelli.it</text:span></text:span></text:a><text:span text:style-name="T60">)</text:span><text:span text:style-name="T132">.</text:span></text:p>
      <text:p text:style-name="P56"/>
      <text:p text:style-name="P56">Vercelli, <text:span text:style-name="T141">4 agosto 2022</text:span></text:p>
      <text:p text:style-name="P56"/>
      <text:p text:style-name="P56"/>
      <text:p text:style-name="P21"><text:span text:style-name="T55">                                           </text:span><text:span text:style-name="T56"> <text:s text:c="2"/></text:span><text:span text:style-name="T55">                                          </text:span><text:span text:style-name="T56"> <text:s text:c="6"/></text:span><text:span text:style-name="T57"><text:s text:c="6"/></text:span><text:span text:style-name="T55"> </text:span><text:span text:style-name="T6">IL FUNZIONARIO DELEGATO</text:span></text:p>
      <text:p text:style-name="P21"><text:span text:style-name="T55">                                   </text:span><text:span text:style-name="T56"> <text:s text:c="4"/></text:span><text:span text:style-name="T55">   </text:span><text:span text:style-name="T56"> <text:s/></text:span><text:span text:style-name="T55">                    <text:s text:c="5"/>  <text:s text:c="2"/>   </text:span><text:span text:style-name="T56"> </text:span><text:span text:style-name="T6">DELL’AREA  PERSONALE ED ORGANIZZAZIONE</text:span></text:p>
      <text:p text:style-name="P21"><text:span text:style-name="T55">                                       </text:span><text:span text:style-name="T56"> <text:s text:c="10"/></text:span><text:span text:style-name="T55">                            </text:span><text:span text:style-name="T56"> <text:s text:c="5"/></text:span><text:span text:style-name="T55">  </text:span><text:span text:style-name="T56"> <text:s text:c="3"/></text:span><text:span text:style-name="T55">    <text:s text:c="4"/>  </text:span><text:span text:style-name="T115"> </text:span><text:span text:style-name="T112">(Dott. Luca CLAVARINO)</text:span><text:span text:style-name="T55"> </text:span></text:p>
      <text:p text:style-name="P21"><text:span text:style-name="T55">        </text:span><text:span text:style-name="T56"> <text:s text:c="8"/></text:span><text:span text:style-name="T55">                                                       </text:span><text:span text:style-name="T56"> </text:span><text:span text:style-name="T126">Firma a</text:span><text:span text:style-name="T127">utografa omessa ai sensi dell’art. 3 – comma 2 – del D.Lgs. n. 39/1993</text:span></text:p>
      <text:p text:style-name="P49"/>
      <text:p text:style-name="P49"/>
      <text:p text:style-name="P49"/>
      <text:p text:style-name="P49"/>
      <text:p text:style-name="P49"/>
      <text:p text:style-name="P49"/>
      <text:p text:style-name="P49"/>
      <text:p text:style-name="P49"/>
      <text:p text:style-name="P49"/>
      <text:p text:style-name="P49"/>
      <text:p text:style-name="P49"/>
      <text:p text:style-name="P49"/>
      <text:p text:style-name="P82">allegato 1)</text:p>
      <text:p text:style-name="P39"/>
      <text:p text:style-name="P98">Regolamento per il personale territoriale</text:p>
      <text:p text:style-name="P99"><text:span text:style-name="T45">addetto alla sorveglianza e manutenzione </text:span><text:span text:style-name="T46">delle strade Provinciali</text:span></text:p>
      <text:h text:style-name="P162" text:outline-level="2"><text:bookmark-start text:name="BM3"/>ART. 3</text:h>
      <text:h text:style-name="P163" text:outline-level="2">GIURISDIZIONI TERRITORIALI - CAPI GIURISDIZIONE</text:h>
      <text:p text:style-name="P97"/>
      <text:list xml:id="list3945340817" text:style-name="L2">
        <text:list-item>
          <text:p text:style-name="P200"><text:bookmark-end text:name="BM3"/>Ogni “area” è suddivisa in "GIURISDIZIONI TERRITORIALI". L'estensione chilometrica di ogni "giurisdizione" è correlata alle condizioni ambientali, orografiche e tipologiche delle strade in essa comprese.</text:p>
        </text:list-item>
        <text:list-item>
          <text:p text:style-name="P201">Ad ogni "giurisdizione territoriale", così come delimitata nell'allegato planimetrico "Sub 1", è preposto un Capo Giurisdizione ed altresì - fermi restando i criteri del migliore impiego delle risorse, delle necessità tecniche di intervento e di massima efficienza e produttività del Servizio - un numero di Operatori Stradali, delle diverse categorie, adeguato ai relativi carichi di lavoro. Tale destinazione sarà fissata dal Dirigente del Settore, previa informazione della R.S.U. e delle OO.SS. territoriali, tenendo anche conto, per quanto possibile, del criterio della minor distanza dalla residenza o dimora abituale e fatte salve situazioni particolari di incompatibilità influenti sulla regolarità del servizio.</text:p>
        </text:list-item>
        <text:list-item>
          <text:p text:style-name="P201">In particolare i Capi Giurisdizione, ferme restando le disposizioni di cui all'articolo 3 comma 2 del CCNL in data 31.03.1999 e quelle di cui all'art. 52 del D.L.vo n.165 del 30.3.2001, dovranno:</text:p>
        </text:list-item>
      </text:list>
      <text:list xml:id="list95746098773408" text:continue-list="list2855809464" text:style-name="WW8Num16">
        <text:list-item>
          <text:p text:style-name="P202">percorrere, secondo programmazione o fabbisogno, le strade della giurisdizione territoriale di competenza, onde esercitare la sorveglianza;</text:p>
        </text:list-item>
        <text:list-item>
          <text:p text:style-name="P202">controllare le condizioni delle strade e pertinenze appartenenti alla giurisdizione e segnalare tempestivamente alle varie squadre di Operatori tutte le situazioni che richiedano il loro intervento ed al Capo Area le situazioni meritorie di superiori determinazioni;</text:p>
        </text:list-item>
        <text:list-item>
          <text:p text:style-name="P202">i provvedimenti che siano necessari per la sicurezza della circolazione, dandone immediata comunicazione all’Ufficio;</text:p>
        </text:list-item>
        <text:list-item>
          <text:p text:style-name="P202">controllare lo stato di conservazione di tutti i manufatti esistenti lungo le strade e segnalare eventuali deterioramenti <text:s/>nonché ogni altra circostanza rilevante al Capo Area;</text:p>
        </text:list-item>
        <text:list-item>
          <text:p text:style-name="P202">controllare, il regolare deflusso delle acque lungo gli scoli e i fossi, gli attraversamenti, parallelismi e le fognature interessanti la rete stradale di loro competenza; segnalare al Capo Area le necessità riguardanti l'espurgo dei fossi, i ponticelli e gli altri manufatti il cui mantenimento sia a carico dei frontisti o di terzi; </text:p>
        </text:list-item>
        <text:list-item>
          <text:p text:style-name="P202">programmare, sentiti gli Operatori Stradali, le ferie dei medesimi, <text:s/>nel rispetto di quanto previsto dal contratto di lavoro; </text:p>
        </text:list-item>
        <text:list-item>
          <text:p text:style-name="P202">verificare le note relative alle eventuali indennità: a) di trasferta (orarie - rimborsi a piè di lista <text:s/>o forfettari); b) di reperibilità; c) per prestazioni di lavoro straordinario; d) nonché le assenze per ferie, malattie o altre cause degli Operatori Stradali trasmettendole al Capo Area con il visto di controllo;</text:p>
        </text:list-item>
        <text:list-item>
          <text:p text:style-name="P202">segnalare, entro i termini prescritti, mediante verbale, al Capo Area le circostanze di fatto relative a casi di infortuni sul lavoro occorsi a Operatori Stradali della propria giurisdizione, sollecitando, ai fini dell'inoltro al Capo Area, la pronta consegna del previsto certificato medico; </text:p>
        </text:list-item>
        <text:list-item>
          <text:p text:style-name="P202">verificare l'osservanza, da parte degli Operatori Stradali, delle norme regolamentari sull'orario di lavoro e di servizio;</text:p>
        </text:list-item>
        <text:list-item>
          <text:p text:style-name="P203">relazionare periodicamente, su tutto quanto di competenza, al Capo Area o ai Tecnici responsabili di Zona;</text:p>
        </text:list-item>
        <text:list-item>
          <text:p text:style-name="P205"><text:soft-page-break/>mantenere, anche mediante il sistema di telefonia cellulare, costante rapporto con il Capo Area <text:s/>per le dovute comunicazioni di servizio e istruzioni operative;</text:p>
        </text:list-item>
        <text:list-item>
          <text:p text:style-name="P202">comunicare al Capo Area, nel caso di furti e danni alla proprietà provinciale, mediante processo verbale, le circostanze di fatto attinenti le dovute denunce alle Autorità competenti; </text:p>
        </text:list-item>
        <text:list-item>
          <text:p text:style-name="P202">segnalare al Capo Area, gli illeciti amministrativi riscontrati in materia di tutela del demanio stradale e relative pertinenze;</text:p>
        </text:list-item>
        <text:list-item>
          <text:p text:style-name="P202">provvedere ad eseguire direttamente, nell'ambito delle proprie competenze e disponibilità, tutti i lavori di pronto intervento e adottare le misure che si rendessero necessarie per la sicurezza della circolazione e per la tutela del corpo stradale e delle sue pertinenze dandone immediata comunicazione al Capo Area;</text:p>
        </text:list-item>
        <text:list-item>
          <text:p text:style-name="P202">vigilare, in stretto contatto con gli Operatori Stradali della giurisdizione, sull’attività degli Assuntori di cui al successivo articolo 7;</text:p>
        </text:list-item>
        <text:list-item>
          <text:p text:style-name="P202">vigilare in ordine all’effettuazione dei trattamenti antigelo;</text:p>
        </text:list-item>
        <text:list-item>
          <text:p text:style-name="P202">controllare la segnaletica esistente e, qualora venissero riscontrate carenze e/o manomissioni, provvedere agli interventi di ripristino; </text:p>
        </text:list-item>
        <text:list-item>
          <text:p text:style-name="P202">in caso di incidenti o comunque quando sorgano particolari difficoltà per il traffico, avvisare il Capo Area e, in caso di assenza o impedimento di quest'ultimo, le altre autorità competenti, adottando tutti <text:span text:style-name="T140">i provvedimenti che siano necessari per la sicurezza della circolazione, dandone immediata comunicazione all’Ufficio;</text:span></text:p>
        </text:list-item>
        <text:list-item>
          <text:p text:style-name="P202">sostituire, in caso di assenza o impedimento, di norma a rotazione disposta dal Dirigente del Settore, in funzione dell'area di appartenenza e limitatamente alle funzioni di volta in volta ritenute necessarie, il Capo Area;</text:p>
        </text:list-item>
        <text:list-item>
          <text:p text:style-name="P202">la sostituzione predetta non potrà, in ogni caso, comportare l'attribuzione in via prevalente, <text:s/>sotto il profilo qualitativo e quantitativo e temporale, dei compiti ascrivibili alle funzioni del Capo Area;</text:p>
        </text:list-item>
        <text:list-item>
          <text:p text:style-name="P202">i Capi Giurisdizione sono infine tenuti alla conoscenza delle Leggi, Regolamenti ed ogni altra disposizione inerente alle loro mansioni: al riguardo saranno forniti del necessario materiale informativo e, qualora ritenuto necessario dal Dirigente del Settore, avviati a mirati percorsi formativi.</text:p>
        </text:list-item>
      </text:list>
      <text:p text:style-name="P204"/>
      <text:p text:style-name="P206"><text:span text:style-name="T12"><text:s/></text:span><text:span text:style-name="T14">DOMANDA DI PARTECIPAZIONE AL BANDO </text:span><text:span text:style-name="T15">DI </text:span><text:span text:style-name="T113">CONCORSO <text:s/></text:span></text:p>
      <text:p text:style-name="P165"/>
      <text:p text:style-name="P166">Alla Provincia di Vercelli</text:p>
      <text:p text:style-name="P166">Via San Cristoforo 3</text:p>
      <text:p text:style-name="P166">13100 - VERCELLI</text:p>
      <text:p text:style-name="P174"/>
      <text:p text:style-name="P167">Domanda di partecipazione a bando di concorso</text:p>
      <text:p text:style-name="P177"/>
      <text:p text:style-name="P168">Il sottoscritto</text:p>
      <text:p text:style-name="P168">Cognome Nome ________________________________________________________________________</text:p>
      <text:p text:style-name="P168">Codice Fiscale __________________________________________________________________________</text:p>
      <text:p text:style-name="P168">Data di nascita _________________________________________________________________________</text:p>
      <text:p text:style-name="P168">Sesso (M/F) ____________________________________________________________________________</text:p>
      <text:p text:style-name="P168">Luogo di nascita ________________________________________________________________________</text:p>
      <text:p text:style-name="P168">Cittadinanza ___________________________________________________________________________</text:p>
      <text:p text:style-name="P168">Residenza _____________________________________________________________________________</text:p>
      <text:p text:style-name="P168">Provincia ______________________________________________________________________________</text:p>
      <text:p text:style-name="P168">Comune _______________________________________________________________________________</text:p>
      <text:p text:style-name="P168">Indirizzo Civico ________________________________________________________________________</text:p>
      <text:p text:style-name="P168">CAP __________________________________________________________________________________</text:p>
      <text:p text:style-name="P168">Telefono casa __________________________________________________________________________</text:p>
      <text:p text:style-name="P168">Telefono cellulare ______________________________________________________________________</text:p>
      <text:p text:style-name="P168">Posta elettronica ordinaria _______________________________________________________________ </text:p>
      <text:p text:style-name="P168">Posta elettronica certificata ______________________________________________________________</text:p>
      <text:p text:style-name="P177"/>
      <text:p text:style-name="P167">CHIEDE</text:p>
      <text:p text:style-name="P167">di essere ammesso a partecipare al seguente bando di concorso</text:p>
      <text:p text:style-name="P178"/>
      <text:p text:style-name="P208"><text:span text:style-name="T4">Concorso <text:s text:c="2"/>pubblico <text:s text:c="2"/>per esami <text:s text:c="2"/>per l’assunzione, </text:span><text:span text:style-name="T142">a <text:s text:c="2"/>tempo pieno <text:s text:c="2"/>e <text:s text:c="3"/>determinato </text:span><text:span text:style-name="T143">(3 anni)</text:span><text:span text:style-name="T4">, di n. 1 unità di personale con il profilo professionale di <text:s/>Istruttore <text:s/>area </text:span><text:span text:style-name="T5">tecnica e vigilanza</text:span><text:span text:style-name="T4"> - <text:s/>categoria C - <text:s/>posizione economica C1 – </text:span><text:span text:style-name="T109">da assegnare all’Area <text:s/></text:span><text:span text:style-name="T110">Viabilità –</text:span><text:span text:style-name="T111"> Personale territoriale – Capo Giurisdizione</text:span><text:span text:style-name="T4">.</text:span></text:p>
      <text:p text:style-name="P179"/>
      <text:p text:style-name="P170">Valendosi della facoltà prevista dall'articolo 47 del Decreto del Presidente della Repubblica 28/12/2000, n. 445, consapevole delle sanzioni penali previste dall'articolo 76 del Decreto del Presidente della Repubblica 28/12/2000, n. 445 e dall'articolo 483 del Codice Penale nel caso di dichiarazioni non veritiere e di falsità in atti,</text:p>
      <text:p text:style-name="P175"/>
      <text:p text:style-name="P167">DICHIARA</text:p>
      <text:p text:style-name="P178"/>
      <text:p text:style-name="P209">Titolo di studio</text:p>
      <text:p text:style-name="P170">di essere in possesso del seguente titolo di studio conseguito in Italia</text:p>
      <text:p text:style-name="P168">Titolo di studio ________________________________________________________________________</text:p>
      <text:p text:style-name="P168">Titolo equipollente: ____________________________________________________________________ </text:p>
      <text:p text:style-name="P168">Riferimento normativo che decreta l'equipollenza <text:s/>_______________ _________________________</text:p>
      <text:p text:style-name="P168">_______________________________________________________________________________________</text:p>
      <text:p text:style-name="P181">( l’indicazione ha car<text:span text:style-name="T144">a</text:span>ttere <text:s/>obbligatorio a pena di esclusione )</text:p>
      <text:p text:style-name="P179"/>
      <text:p text:style-name="P168">Titolo di studio in lingua originale conseguito presso l'istituto: _____________________________</text:p>
      <text:p text:style-name="P182"><text:span text:style-name="T14">Durata legale del corso di studi <text:s/></text:span><text:span text:style-name="T11">anni: ___________</text:span></text:p>
      <text:p text:style-name="P168">Specificare il titolo di studio: ___________________________________________________________</text:p>
      <text:p text:style-name="P240"/>
      <text:p text:style-name="P241">Per i titoli di studio conseguiti all’estero, l’ammissione è subordinata al riconoscimento degli stessi come corrispondenti al titolo di studio previsto per l’accesso, ai sensi della normativa vigente; a tal fine è richiesta la presentazione della certificazione di equiparazione del titolo di studio posseduto al titolo di studio richiesto dal presente bando così come previsto dall’art. 38, Decreto Legislativo 30 marzo 2001, n. 165 e s.m.i., redatta in lingua italiana e rilasciata dalla competente autorità. </text:p>
      <text:p text:style-name="P212">Requisiti generali</text:p>
      <text:p text:style-name="P184"/>
      <text:p text:style-name="P210">Cittadinanza</text:p>
      <text:p text:style-name="P182"><text:span text:style-name="T145">□</text:span><text:span text:style-name="T11">di essere cittadino italiano</text:span></text:p>
      <text:p text:style-name="P170">oppure</text:p>
      <text:p text:style-name="P182"><text:span text:style-name="T145">□</text:span><text:span text:style-name="T11">di essere cittadino italiano non appartenente alla Repubblica;</text:span></text:p>
      <text:p text:style-name="P182"><text:span text:style-name="T145">□</text:span><text:span text:style-name="T11">di avere adeguata conoscenza della lingua italiana;</text:span></text:p>
      <text:p text:style-name="P170">oppure</text:p>
      <text:p text:style-name="P182"><text:span text:style-name="T145">□</text:span><text:span text:style-name="T11">di essere cittadino di uno Stato membro dell'Unione europea (e i loro familiari non aventi la cittadinanza di uno Stato membro che siano titolari del diritto di soggiorno o del diritto di soggiorno permanente)</text:span></text:p>
      <text:p text:style-name="P182"><text:span text:style-name="T145">□</text:span><text:span text:style-name="T11">di avere adeguata conoscenza della lingua italiana</text:span></text:p>
      <text:p text:style-name="P182"><text:span text:style-name="T145">□</text:span><text:span text:style-name="T11">di godere dei diritti civili e politici anche nello Stato di appartenenza o provenienza</text:span></text:p>
      <text:p text:style-name="P170">oppure</text:p>
      <text:p text:style-name="P182"><text:span text:style-name="T145">□</text:span><text:span text:style-name="T11">di essere cittadino di paesi terzi titolare del permesso di soggiorno CE per soggiornanti di lungo periodo, o titolare dello status di rifugiato, ovvero dello status di protezione sussidiaria, in possesso dei requisiti previsti dalla legge</text:span></text:p>
      <text:p text:style-name="P182"><text:span text:style-name="T145">□</text:span><text:span text:style-name="T11">di avere adeguata conoscenza della lingua italiana</text:span></text:p>
      <text:p text:style-name="P210">Età</text:p>
      <text:p text:style-name="P182"><text:span text:style-name="T145">□</text:span><text:span text:style-name="T11">di avere un'età non inferiore ai 18 anni</text:span></text:p>
      <text:p text:style-name="P210">Idoneità fisica</text:p>
      <text:p text:style-name="P182"><text:span text:style-name="T145">□</text:span><text:span text:style-name="T11">di essere fisicamente idoneo alle mansioni relative al posto messo a selezione</text:span></text:p>
      <text:p text:style-name="P210">Esclusioni</text:p>
      <text:p text:style-name="P182"><text:span text:style-name="T145">□</text:span><text:span text:style-name="T11">di non essere escluso dall'elettorato politico attivo </text:span></text:p>
      <text:p text:style-name="P182"><text:span text:style-name="T145">□</text:span><text:span text:style-name="T11">di non essere stato destituito o dispensato dall'impiego presso una pubblica amministrazione per persistente o insufficiente rendimento, o dichiarato decaduto da un pubblico impiego</text:span></text:p>
      <text:p text:style-name="P210">Obbligo di leva militare</text:p>
      <text:p text:style-name="P182"><text:span text:style-name="T145">□</text:span><text:span text:style-name="T11">essendo cittadino italiano soggetto all'obbligo di leva, di essere in posizione regolare nei confronti di tale obbligo (per i nati entro il 31/12/1985)</text:span></text:p>
      <text:p text:style-name="P210">Godimento dei diritti civili e politici</text:p>
      <text:p text:style-name="P182"><text:span text:style-name="T145">□</text:span><text:span text:style-name="T11">di godere dei diritti civili e politici</text:span></text:p>
      <text:p text:style-name="P167">DICHIARA INOLTRE</text:p>
      <text:p text:style-name="P186"/>
      <text:p text:style-name="P210">accertamento delle conoscenze informatiche e di lingue straniere</text:p>
      <text:p text:style-name="P182"><text:span text:style-name="T145">□</text:span><text:span text:style-name="T11">di essere consapevole che nel corso delle prove è previsto l'accertamento della conoscenza dell'uso delle apparecchiature e delle applicazioni informatiche più diffuse e della lingua inglese</text:span></text:p>
      <text:p text:style-name="P168"/>
      <text:p text:style-name="P210">condanne e procedimenti penali</text:p>
      <text:p text:style-name="P182"><text:span text:style-name="T145">□</text:span><text:span text:style-name="T11">di non aver riportato condanne penali:</text:span></text:p>
      <text:p text:style-name="P170">a. che escludono dall'elettorato attivo</text:p>
      <text:p text:style-name="P170">b. che impediscono l'accesso ai pubblici impieghi</text:p>
      <text:p text:style-name="P170">c. che comportano la destituzione da pubblici impieghi l'assenza di condanne penali, anche con sentenza non passata in giudicato, per i reati previsti nel Capo I del Titolo II del Libro II del Codice Penale, ai sensi dell'articolo 35-bis del Decreto Legislativo 30/03/2001, n. 165</text:p>
      <text:p text:style-name="P182"><text:span text:style-name="T145">□</text:span><text:span text:style-name="T11">di non avere in corso procedimenti penali</text:span></text:p>
      <text:p text:style-name="P170">oppure</text:p>
      <text:p text:style-name="P182"><text:soft-page-break/><text:span text:style-name="T145">□</text:span><text:span text:style-name="T11">di avere in corso i seguenti procedimenti penali</text:span></text:p>
      <text:p text:style-name="P168">Descrizione dei procedimenti penali a carico: ______________________________________________________________________________________________________________________________________________________________________________</text:p>
      <text:p text:style-name="P182"><text:span text:style-name="T145">□</text:span><text:span text:style-name="T11">di non essere sottoposto a misure di prevenzione</text:span></text:p>
      <text:p text:style-name="P168"/>
      <text:p text:style-name="P210">titoli di preferenza</text:p>
      <text:p text:style-name="P170">di essere in possesso dei seguenti titoli di preferenza, a parità di merito</text:p>
      <text:p text:style-name="P182"><text:span text:style-name="T145">□</text:span><text:span text:style-name="T11">insigniti di medaglia al valor militare</text:span></text:p>
      <text:p text:style-name="P182"><text:span text:style-name="T145">□</text:span><text:span text:style-name="T11">mutilati ed invalidi di guerra ex combattenti</text:span></text:p>
      <text:p text:style-name="P182"><text:span text:style-name="T145">□</text:span><text:span text:style-name="T11">mutilati ed invalidi per fatto di guerra</text:span></text:p>
      <text:p text:style-name="P182"><text:span text:style-name="T145">□</text:span><text:span text:style-name="T11">mutilati ed invalidi per servizio nel settore pubblico e privato</text:span></text:p>
      <text:p text:style-name="P182"><text:span text:style-name="T145">□</text:span><text:span text:style-name="T11">orfani di guerra</text:span></text:p>
      <text:p text:style-name="P182"><text:span text:style-name="T145">□</text:span><text:span text:style-name="T11">orfani dei caduti per fatto di guerra</text:span></text:p>
      <text:p text:style-name="P182"><text:span text:style-name="T145">□</text:span><text:span text:style-name="T11">orfani dei caduti per servizio nel settore pubblico e privato</text:span></text:p>
      <text:p text:style-name="P182"><text:span text:style-name="T145">□</text:span><text:span text:style-name="T11">feriti in combattimento</text:span></text:p>
      <text:p text:style-name="P182"><text:span text:style-name="T145">□</text:span><text:span text:style-name="T11">insigniti di croce di guerra o di altra attestazione speciale di merito di guerra, nonché i capi di famiglia numerosa</text:span></text:p>
      <text:p text:style-name="P182"><text:span text:style-name="T145">□</text:span><text:span text:style-name="T11">figli dei mutilati e degli invalidi di guerra ex combattenti</text:span></text:p>
      <text:p text:style-name="P182"><text:span text:style-name="T145">□</text:span><text:span text:style-name="T11">figli dei mutilati e degli invalidi per fatto di guerra</text:span></text:p>
      <text:p text:style-name="P182"><text:span text:style-name="T145">□</text:span><text:span text:style-name="T11">figli dei mutilati e degli invalidi per servizio nel settore pubblico e privato</text:span></text:p>
      <text:p text:style-name="P182"><text:span text:style-name="T145">□</text:span><text:span text:style-name="T11">genitori vedovi non risposati, i coniugi non risposati e le sorelle ed i fratelli vedovi o non sposati dei caduti di guerra</text:span></text:p>
      <text:p text:style-name="P182"><text:span text:style-name="T145">□</text:span><text:span text:style-name="T11">genitori vedovi non risposati, i coniugi non risposati e le sorelle ed i fratelli vedovi o non sposati dei caduti per fatto di guerra</text:span></text:p>
      <text:p text:style-name="P182"><text:span text:style-name="T145">□</text:span><text:span text:style-name="T11">genitori vedovi non risposati, i coniugi non risposati e le sorelle ed i fratelli vedovi o non sposati dei caduti per servizio nel settore pubblico o privato </text:span></text:p>
      <text:p text:style-name="P182"><text:span text:style-name="T145">□</text:span><text:span text:style-name="T11">coloro che abbiano prestato servizio militare come combattenti </text:span></text:p>
      <text:p text:style-name="P182"><text:span text:style-name="T145">□</text:span><text:span text:style-name="T11">coloro che abbiano prestato lodevole servizio a qualunque titolo, per non meno di un anno nell'amministrazione che ha indetto il concorso </text:span></text:p>
      <text:p text:style-name="P182"><text:span text:style-name="T145">□</text:span><text:span text:style-name="T11">coniugati e i non coniugati con riguardo al numero dei figli a carico </text:span></text:p>
      <text:p text:style-name="P182"><text:span text:style-name="T145">□</text:span><text:span text:style-name="T11">invalidi ed i mutilati civili</text:span></text:p>
      <text:p text:style-name="P182"><text:span text:style-name="T145">□</text:span><text:span text:style-name="T11">militari volontari delle Forze armate congedati senza demerito al termine della ferma o rafferma</text:span></text:p>
      <text:p text:style-name="P179"/>
      <text:p text:style-name="P210">a parità di merito e titoli di preferenza</text:p>
      <text:p text:style-name="P182"><text:span text:style-name="T145">□</text:span><text:span text:style-name="T11">di avere n. figli a carico: _________________________________________________________________</text:span></text:p>
      <text:p text:style-name="P172">(indipendentemente dal fatto che il candidato sia coniugato o meno)</text:p>
      <text:p text:style-name="P182"><text:span text:style-name="T145">□</text:span><text:span text:style-name="T11">di aver prestato lodevole servizio nell'Amministrazione Pubblica</text:span></text:p>
      <text:p text:style-name="P182"/>
      <text:p text:style-name="P168"/>
      <text:p text:style-name="P210">riserve di posti</text:p>
      <text:p text:style-name="P172">_______________________________________________________________________________________</text:p>
      <text:p text:style-name="P172">(compilabile solo se previste dall'avviso)</text:p>
      <text:p text:style-name="P185"><text:soft-page-break/></text:p>
      <text:p text:style-name="P210">Militari volontari congedati</text:p>
      <text:p text:style-name="P182"><text:span text:style-name="T145">□</text:span><text:span text:style-name="T11">di aver svolto servizio volontario in ferma prefissata avendo completato senza demerito la ferma contratta:</text:span></text:p>
      <text:p text:style-name="P170">a. VFP1 volontari in ferma prefissata di un anno</text:p>
      <text:p text:style-name="P170">b. VFP4 volontari in ferma prefissata di quattro anni</text:p>
      <text:p text:style-name="P170">c. VFB volontari in ferma breve triennale</text:p>
      <text:p text:style-name="P170">d. Ufficiali di complemento in ferma biennale o in ferma prefissata</text:p>
      <text:p text:style-name="P184"/>
      <text:p text:style-name="P210">ulteriori dichiarazioni</text:p>
      <text:p text:style-name="P182"><text:span text:style-name="T145">□</text:span><text:span text:style-name="T11">di essere consapevole che l'eventuale assunzione è subordinata alla sussistenza dell'idoneità fisica all'impiego, come previsto dal Decreto Legislativo 09/04/2008, n. 81</text:span></text:p>
      <text:p text:style-name="P182"><text:span text:style-name="T145">□</text:span><text:span text:style-name="T31">di essere consapevole che tutte le comunicazioni relative al bando saranno pubblicate nella sezione </text:span><text:span text:style-name="T25">Bandi e Concorsi <text:s/></text:span><text:span text:style-name="T31">del sito web della Provincia di Vercelli con valore di notifica a tutti gli effetti di Legge</text:span></text:p>
      <text:p text:style-name="P167">CHIEDE</text:p>
      <text:p text:style-name="P177"/>
      <text:p text:style-name="P168">di inviare eventuali comunicazioni cartacee al seguente indirizzo, diverso da quello di residenza:</text:p>
      <text:p text:style-name="P168">Provincia ______________________________________________________________________________</text:p>
      <text:p text:style-name="P168">Comune _______________________________________________________________________________</text:p>
      <text:p text:style-name="P168">Indirizzo ______________________________________________________________________________</text:p>
      <text:p text:style-name="P168">Numero Civico ________________________________________________________________________</text:p>
      <text:p text:style-name="P168">CAP __________________________________________________________________________________</text:p>
      <text:p text:style-name="P168"/>
      <text:p text:style-name="P210">sottoscrizione della domanda e dei relativi allegati</text:p>
      <text:p text:style-name="P182"><text:span text:style-name="T145">□</text:span><text:span text:style-name="T11">di trasmettere la presente domanda sottoscritta con firma elettronica avanzata o firma qualificata</text:span></text:p>
      <text:p text:style-name="P182"><text:span text:style-name="T145">□</text:span><text:span text:style-name="T11">che, non sottoscrivendo la domanda con firma elettronica avanzata o firma qualificata, il giorno della prima prova consegnerà al personale addetto all'identificazione dei candidati la domanda di selezione e i relativi allegati firmati con firma autografa.</text:span></text:p>
      <text:p text:style-name="P184"/>
      <text:p text:style-name="P210">Eventuali annotazioni</text:p>
      <text:p text:style-name="P173"><draw:custom-shape text:anchor-type="char" draw:z-index="1" draw:style-name="gr1" draw:text-style-name="P243" svg:width="17.463cm" svg:height="0.946cm" svg:x="-0.318cm" svg:y="0.152cm"><text:p/><draw:enhanced-geometry svg:viewBox="0 0 21600 21600" draw:type="rectangle" draw:enhanced-path="M 0 0 L 21600 0 21600 21600 0 21600 0 0 Z N"/></draw:custom-shape></text:p>
      <text:p text:style-name="P173"/>
      <text:p text:style-name="P176"/>
      <text:p text:style-name="P180"/>
      <text:p text:style-name="P210">Elenco degli allegati</text:p>
      <text:p text:style-name="P172">(barrare tutti gli allegati richiesti in fase di presentazione della pratica ed elencati sul portale)</text:p>
      <text:p text:style-name="P182"><text:span text:style-name="T145">□</text:span><text:span text:style-name="T11">n. ______ dichiarazioni integrative (formulari) specifiche del bando </text:span></text:p>
      <text:p text:style-name="P182"><text:span text:style-name="T145">□</text:span><text:span text:style-name="T11">copia del provvedimento di equipollenza o di equivalenza del titolo di studio conseguito all'estero ovvero della copia della domanda presentata all'autorità competente per ottenere il rilascio del provvedimento di equipollenza o equivalenza</text:span></text:p>
      <text:p text:style-name="P182"><text:span text:style-name="T145">□</text:span><text:span text:style-name="T11">curriculum vitae redatto secondo il modello europeo;</text:span></text:p>
      <text:p text:style-name="P154"><text:span text:style-name="T146">□</text:span><text:span text:style-name="T40">originale della ricevuta comprovante il pagamento della tassa di ammissione di € 10,33</text:span></text:p>
      <text:p text:style-name="P155"><text:span text:style-name="T146">□</text:span><text:span text:style-name="T40">fotocopia della patente di categoria <text:s/>B</text:span></text:p>
      <text:p text:style-name="P182"><text:span text:style-name="T145">□</text:span><text:span text:style-name="T11">copia del passaporto e della carta o permesso di soggiorno </text:span><text:span text:style-name="T26">(per cittadini non comunitari)</text:span></text:p>
      <text:p text:style-name="P182"><text:span text:style-name="T145">□</text:span><text:span text:style-name="T11">copia del documento d'identità</text:span></text:p>
      <text:p text:style-name="P182"><text:span text:style-name="T145">□</text:span><text:span text:style-name="T11">altri allegati (specificare): ______________________________________________________________________________________________________________________________________________________________________________</text:span></text:p>
      <text:p text:style-name="P170"/>
      <text:p text:style-name="P210"><text:soft-page-break/>Informativa sul trattamento dei dati personali </text:p>
      <text:p text:style-name="P211">(ai sensi del Regolamento Comunitario 27/04/2016, n. 2016/679 e del Decreto Legislativo 30/06/2003, n. 196)</text:p>
      <text:p text:style-name="P182"><text:span text:style-name="T11">dichiaro di aver preso visione dell'informativa relativa al trattamento dei dati personali </text:span><text:span text:style-name="T14">di cui in allegato, <text:s/></text:span><text:span text:style-name="T16">p</text:span><text:span text:style-name="T14">ubblicata sul sito internet della Provincia</text:span><text:span text:style-name="T11">, titolare del trattamento delle informazioni trasmesse all'atto della presentazione dell'istanza.</text:span></text:p>
      <text:p text:style-name="P171"/>
      <text:p text:style-name="P169">Luogo e Data <text:s text:c="102"/>Il dichiarante</text:p>
      <text:p text:style-name="P213"><text:span text:style-name="T4">INFORMATIVA PRIVACY</text:span><text:span text:style-name="T147"> </text:span></text:p>
      <text:p text:style-name="P187">ai sensi e per gli effetti del Regolamento UE 2016/679 (“RGPD”) <text:s text:c="2"/>e della normativa italiana vigente </text:p>
      <text:p text:style-name="P190"/>
      <text:p text:style-name="P183"><text:span text:style-name="T148">La informiamo che - ai sensi e per gli effetti, degli artt. 13 e 14 del Regolamento (UE) 2016/679 del Parlamento Europeo e del Consiglio del 27 aprile 2016, relativo alla protezione delle persone fisiche, con riguardo al trattamento dei dati personali, nonché alla libera circolazione di tali dati - <text:s/></text:span><text:span text:style-name="T150">la Provincia di Vercelli, </text:span><text:span text:style-name="T148">in qualità di Titolare del trattamento,</text:span><text:span text:style-name="T151"> </text:span><text:span text:style-name="T148">tratta i Suoi dati personali (comprese le categorie particolari di dati personali di cui all’art. 9 paragrafo 1, del Regolamento tra le quali quelle relative ai dati genetici, biometrici e relativi alla salute) da Lei forniti per iscritto (via fax, via email, pec, etc.) o verbalmente e liberamente comunicati oppure acquisiti presso soggetti terzi pubblici e/o privati. Il Trattamento viene effettuato dalla Provincia di Vercelli nel rispetto dei diritti <text:s/>e delle libertà fondamentali, nonché della dignità dell’interessato, con particolare riferimento alla riservatezza, all’identità personale e al diritto alla protezione dei dati personali. </text:span></text:p>
      <text:p text:style-name="P214"/>
      <text:p text:style-name="P215"><text:span text:style-name="T4">1.</text:span><text:span text:style-name="T8"> </text:span><text:span text:style-name="T4">IDENTITÀ E DATI DI CONTATTO DEL TITOLARE DEL TRATTAMENTO (Art. 13 c. 1 l. a del Reg. UE n. 679/2016)</text:span></text:p>
      <text:p text:style-name="P215"><text:span text:style-name="T148">Titolare del trattamento è la Provincia di Vercelli con sede in 13100 Vercelli – Via San Cristoforo 3 <text:s/>- C.F. 80005210028 e P.IVA </text:span><text:span text:style-name="T149">02744650025</text:span><text:span text:style-name="T129"> <text:s/>- PEC: presidenza.provincia@cert.provincia.vercelli.it; </text:span></text:p>
      <text:p text:style-name="P124"><text:span text:style-name="T113">2.</text:span><text:span text:style-name="T114"> </text:span><text:span text:style-name="T113">DATI DI CONTATTO DEL RESPONSABILE DELLA PROTEZIONE DEI DATI (RPD/DPO) (Art. 13 c. 1 l. b del Reg. UE n. 679/2016)</text:span><text:span text:style-name="T152"> </text:span></text:p>
      <text:p text:style-name="P216">I dati di contatto del RPD <text:s/>- Avv.to Massimo Giordano - sono disponibili presso la Provincia di Vercelli. Il Responsabile della Protezione dei Dati può essere contattato utilizzando i recapiti istituzionali dell’Ente. </text:p>
      <text:p text:style-name="P124"><text:span text:style-name="T116">3</text:span><text:span text:style-name="T113">.</text:span><text:span text:style-name="T114"> </text:span><text:span text:style-name="T113">FINALITÀ DEL TRATTAMENTO CUI SONO DESTINATI I DATI PERSONALI BASE GIURIDICA DEL TRATTAMENTO (Art. 13 c. 1 l. c del Reg. UE n. 679/2016) </text:span></text:p>
      <text:p text:style-name="P223"><text:span text:style-name="T129">Tutti i dati personali comunicati dal Soggetto Interessato, acquisiti nel rispetto delle disposizioni legislative vigenti e che sono connessi, strumentali e inerenti allo svolgimento delle funzioni istituzionali della Provincia <text:s/>sono trattati nel contesto del seguente specifico trattamento:</text:span><text:span text:style-name="T147"> </text:span><text:span text:style-name="T4">indizione di procedure selettive pubbliche ai fini dell’ammissione/partecipazione dei candidati, espletamento delle selezioni e <text:s/>nomina delle Commissioni. </text:span><text:span text:style-name="T129"><text:s/></text:span></text:p>
      <text:p text:style-name="P192">In ottemperanza alla normativa vigente anche rispetto agli obblighi di trasparenza, i dati relativi al Soggetto Interessato vengono trattati con particolare riferimento alla pubblicazione: </text:p>
      <text:list xml:id="list2477608141" text:style-name="WW8Num19">
        <text:list-item>
          <text:p text:style-name="P224">elenco candidati ammessi/non ammessi; </text:p>
        </text:list-item>
        <text:list-item>
          <text:p text:style-name="P224">dati anagrafici; </text:p>
        </text:list-item>
        <text:list-item>
          <text:p text:style-name="P224">composizione commissione esaminatrice/valutatrice; </text:p>
        </text:list-item>
        <text:list-item>
          <text:p text:style-name="P224">graduatoria/esito selezione; </text:p>
        </text:list-item>
        <text:list-item>
          <text:p text:style-name="P224">provvedimento di nomina/conferimento incarico; </text:p>
        </text:list-item>
        <text:list-item>
          <text:p text:style-name="P224">curriculum professionale e formativo; </text:p>
        </text:list-item>
        <text:list-item>
          <text:p text:style-name="P228">dichiarazioni da rendere da parte del Soggetto Interessato previste dalla normativa di riferimento; </text:p>
        </text:list-item>
        <text:list-item>
          <text:p text:style-name="P228">compensi componenti esterni di commissione esaminatrice/valutatrice; </text:p>
        </text:list-item>
        <text:list-item>
          <text:p text:style-name="P231">ogni altra informazione connessa all’adempimento derivante da obblighi di legge. <text:s/></text:p>
        </text:list-item>
      </text:list>
      <text:p text:style-name="P191"/>
      <text:p text:style-name="P191">I Trattamenti riguardano tutti gli adempimenti connessi alla procedura selettiva e al suo intero espletamento. Di seguito sono elencati i principali riferimenti normativi. </text:p>
      <text:list xml:id="list1648822436" text:style-name="WW8Num20">
        <text:list-item>
          <text:p text:style-name="P229"><text:soft-page-break/>D.Lgs. 502/1992 e smi; </text:p>
        </text:list-item>
        <text:list-item>
          <text:p text:style-name="P229">D.Lgs. 165/2001 e smi; </text:p>
        </text:list-item>
        <text:list-item>
          <text:p text:style-name="P229">DPR 487/1994 e smi; </text:p>
        </text:list-item>
        <text:list-item>
          <text:p text:style-name="P229">DPR 483/1997 e smi; </text:p>
        </text:list-item>
        <text:list-item>
          <text:p text:style-name="P229">DPR 484/1997 e smi; </text:p>
        </text:list-item>
        <text:list-item>
          <text:p text:style-name="P229">DPR 220/2001 e smi; </text:p>
        </text:list-item>
        <text:list-item>
          <text:p text:style-name="P229">L. 68/1999 e smi; </text:p>
        </text:list-item>
        <text:list-item>
          <text:p text:style-name="P229">L. 56/1987 e smi; </text:p>
        </text:list-item>
        <text:list-item>
          <text:p text:style-name="P229">L. 3/1957 e smi; </text:p>
        </text:list-item>
        <text:list-item>
          <text:p text:style-name="P229">D.Lgs. 33/2013 e smi; </text:p>
        </text:list-item>
        <text:list-item>
          <text:p text:style-name="P232">CCNL vigenti con riferimento all’area di appartenenza. </text:p>
        </text:list-item>
      </text:list>
      <text:p text:style-name="P192">Il conferimento dei dati personali oggetto della presente informativa specifica risulta essere necessario al fine di poter consentire alla Provincia di Vercelli <text:s/>di svolgere in modo corretto i compiti istituzionali connessi allo specifico trattamento. </text:p>
      <text:p text:style-name="P217"><text:s/></text:p>
      <text:p text:style-name="P234"><text:span text:style-name="T4">4.</text:span><text:span text:style-name="T8"> </text:span><text:span text:style-name="T4">I DATI PERSONALI DELL’INTERESSATO CONSISTONO IN: </text:span></text:p>
      <text:list xml:id="list115601767" text:style-name="WW8Num21">
        <text:list-item>
          <text:p text:style-name="P233">nome, cognome, luogo e data di nascita, codice fiscale/Partita IVA, residenza, numero del documento d’identità, contatti telefonici; </text:p>
        </text:list-item>
        <text:list-item>
          <text:p text:style-name="P225">informazioni demografiche (quali sesso, età, data di nascita, stato civile, nazionalità, educazione/esperienza lavorativa, titoli professionali o di studio, occupazione, composizione della famiglia); </text:p>
        </text:list-item>
        <text:list-item>
          <text:p text:style-name="P225">copia di documenti di identità e informazioni correlate; </text:p>
        </text:list-item>
        <text:list-item>
          <text:p text:style-name="P225">dichiarazioni rese dall’interessato o che abbiano ad oggetto l’interessato; </text:p>
        </text:list-item>
        <text:list-item>
          <text:p text:style-name="P225">informazioni relative all’impiego, quali le mansioni e il ruolo ricoperto; qualifiche professionali, titoli di studio; contatti di emergenza, ecc. </text:p>
        </text:list-item>
        <text:list-item>
          <text:p text:style-name="P225">ogni altro dato che consenta alla Provincia di svolgere in modo corretto i compiti istituzionali connessi allo specifico trattamento. </text:p>
        </text:list-item>
      </text:list>
      <text:p text:style-name="P227"/>
      <text:p text:style-name="P124"><text:span text:style-name="T113">5.</text:span><text:span text:style-name="T114"> </text:span><text:span text:style-name="T113">MODALITÀ DEL TRATTAMENTO </text:span></text:p>
      <text:p text:style-name="P192">La raccolta e il trattamento dei dati personali ha luogo con l’ausilio di mezzi cartacei, elettronici, informatici o via web per le operazioni indicate dall’art. 4 punto 2) del GDPR quali: registrazione, organizzazione, consultazione, elaborazione, modificazione, estrazione, utilizzo, comunicazione, cancellazione. </text:p>
      <text:p text:style-name="P192">I dati verranno raccolti e trattati esclusivamente da personale a ciò specificamente autorizzato e vincolato ad un obbligo di riservatezza per quanto riguarda i dati particolari ai sensi dell’art. 9 RGDP e sensibili. I dati non sono in alcun caso oggetto di diffusione. </text:p>
      <text:p text:style-name="P192"/>
      <text:p text:style-name="P124"><text:span text:style-name="T113">6.</text:span><text:span text:style-name="T114"> </text:span><text:span text:style-name="T113">NATURA DEL CONFERIMENTO E RIFIUTO </text:span><text:span text:style-name="T152"><text:s/></text:span></text:p>
      <text:p text:style-name="P192">Si informa che, tenuto conto delle finalità del trattamento, come sopra illustrate, il conferimento dei dati è obbligatorio e il loro mancato, parziale o inesatto conferimento potrà avere, come conseguenza, l'impossibilità di evadere specifiche richieste formulate dall’Interessato e di dare corso e adempiere a qualunque obbligo derivante dal procedimento nel cui contesto i dati sono trattati e per le finalità del trattamento come declinate al precedente punto 3 della presente informativa. </text:p>
      <text:p text:style-name="P192"/>
      <text:p text:style-name="P124"><text:span text:style-name="T113">7.</text:span><text:span text:style-name="T114"> </text:span><text:span text:style-name="T113">CONSERVAZIONE DEI DATI </text:span></text:p>
      <text:p text:style-name="P192">I dati personali comuni sono conservati su supporto cartaceo e/o su database informatici accessibili solo dalle persone autorizzate. <text:s/></text:p>
      <text:p text:style-name="P192"><text:soft-page-break/>I dati saranno conservati ai sensi di legge e per il tempo necessario al conseguimento delle finalità del trattamento, salvo richiesta di cancellazione, nel rispetto di obblighi legali ed amministrativi e nel rispetto del principio di minimizzazione di cui all’art. 5 del GDPR. </text:p>
      <text:p text:style-name="P189"/>
      <text:p text:style-name="P183"><text:span text:style-name="T4">8.</text:span><text:span text:style-name="T8"> </text:span><text:span text:style-name="T4">LEGITTIMI INTERESSI PERSEGUITI DAL TITOLARE DEL TRATTAMENTO (Art. 13 c. 1 led del Reg. UE n. 679/2016)</text:span></text:p>
      <text:p text:style-name="P192">Il Titolare tratta i dati personali per l'esecuzione dei propri compiti istituzionali, di interesse pubblico o comunque connessi all'esercizio dei propri pubblici poteri. </text:p>
      <text:p text:style-name="P123"/>
      <text:p text:style-name="P124"><text:span text:style-name="T113">9.</text:span><text:span text:style-name="T114"> </text:span><text:span text:style-name="T113">COMUNICAZIONE E DIFFUSIONE DEI DATI (Art. 13 c. 1 le e c. 2 l.e del Reg. UE n. 679/2016) </text:span></text:p>
      <text:p text:style-name="P192">I dati personali dell’Interessato, qualora fosse necessario, potranno essere comunicati sia ai soggetti la cui facoltà di accesso ai dati è riconosciuta da disposizioni di legge, normativa secondaria, comunitaria, nonché di contrattazione collettiva, sia ai soggetti ai quali la comunicazione dei dati personali, anche sensibili, risulti necessaria o comunque funzionale all’erogazione dei servizi resi. Potranno essere altresì comunicati in caso di reclamo agli interessati dal reclamo stesso. I dati sensibili non vengono in alcun caso diffusi (intendendosi con tale termine il darne conoscenza in qualunque modo ) ad una pluralità di soggetti indeterminati, fatti salvi i casi in cui vi è l’obbligo di pubblicazione. </text:p>
      <text:p text:style-name="P192">Nello specifico del trattamento cui la presente informativa si riferisce, i dati personali potranno essere comunicati alle seguenti categorie principali di soggetti (“destinatari”): </text:p>
      <text:list xml:id="list3020517078" text:style-name="WW8Num22">
        <text:list-item>
          <text:p text:style-name="P226">Enti dell’Amministrazione Centrale (Ministeri, Dipartimento della Funzione Pubblica, etc.); </text:p>
        </text:list-item>
        <text:list-item>
          <text:p text:style-name="P226">Enti Pubblici anche con riferimento al reciproco utilizzo di graduatoria di concorso pubblico; </text:p>
        </text:list-item>
        <text:list-item>
          <text:p text:style-name="P226">Regione Piemonte; </text:p>
        </text:list-item>
        <text:list-item>
          <text:p text:style-name="P230"><text:span text:style-name="T129">Broker e compagnie assicurative contrattualizzate con la Provincia in caso di evento che richieda a norma di contratto l’apertura di un sinistro sulla polizza di riferimento;</text:span><text:span text:style-name="T153"> </text:span></text:p>
        </text:list-item>
        <text:list-item>
          <text:p text:style-name="P226">Ogni altro soggetto destinatario previsto dalla Legge. </text:p>
        </text:list-item>
      </text:list>
      <text:p text:style-name="P192">Nello specifico del trattamento cui la presente informativa si riferisce, i dati generici di cui al precedente punto 3 sono pubblicati per espressa previsione normativa sul sito internet <text:s/>ai link Bandi di concorso, Albo Pretorio, Amministrazione Trasparente. <text:s/></text:p>
      <text:p text:style-name="P192"/>
      <text:p text:style-name="P124"><text:span text:style-name="T113">10.</text:span><text:span text:style-name="T114"> CRITERI UTILIZZATI PER DETERMINARE IL PERIODO DI CONSERVAZIONE DEI DATI PERSONALI; (Art. 13 c. 2 </text:span><text:span text:style-name="T113"><text:s/>UE n. 679/2016) </text:span></text:p>
      <text:p text:style-name="P192">I dati personali inerenti l’anagrafica e i dati inerenti graduatorie o verbali possono essere conservati illimitatamente nel tempo anche per interesse storico in base agli obblighi di archiviazione imposti dalla normativa vigente. I restanti dati raccolti (tracce e prove concorsuali) saranno conservati per il tempo stabilito dalla normativa vigente <text:s/>e in termini comunque non superiori a quelli necessari per la gestione di eventuali contenziosi/ricorsi. </text:p>
      <text:p text:style-name="P161"><text:span text:style-name="T113">11.</text:span><text:span text:style-name="T114"> </text:span><text:span text:style-name="T113">DIRITTI DELL’INTERESSATO <text:s/></text:span></text:p>
      <text:p text:style-name="P236">L’interessato può esercitare i diritti elencati nel RGPD rivolgendosi al Titolare: </text:p>
      <text:p text:style-name="P237"><text:span text:style-name="T127">11.1.</text:span><text:span text:style-name="T128"> </text:span><text:span text:style-name="T129"><text:s/>Diritto di accesso (Art. 15 del Reg. UE n. 679/2016), </text:span></text:p>
      <text:p text:style-name="P237"><text:span text:style-name="T127">11.2.</text:span><text:span text:style-name="T128"> </text:span><text:span text:style-name="T129"><text:s/>Diritto di rettifica (Art. 16 del Reg. UE n. 679/2016), </text:span></text:p>
      <text:p text:style-name="P237"><text:span text:style-name="T127">11.3.</text:span><text:span text:style-name="T128"> </text:span><text:span text:style-name="T129"><text:s/>Diritto alla cancellazione (Art. 17 del Reg. UE n. 679/2016), </text:span></text:p>
      <text:p text:style-name="P237"><text:span text:style-name="T127">11.4.</text:span><text:span text:style-name="T128"> </text:span><text:span text:style-name="T129"><text:s/>Diritto di limitazione di trattamento (Art. 18 del Reg. UE n. 679/2016), </text:span></text:p>
      <text:p text:style-name="P237"><text:span text:style-name="T127">11.5.</text:span><text:span text:style-name="T128"> </text:span><text:span text:style-name="T129"><text:s/>Diritto alla portabilità dei dati (Art. 20 del Reg. UE n. 679/2016), </text:span></text:p>
      <text:p text:style-name="P237"><text:span text:style-name="T127">11.6.</text:span><text:span text:style-name="T128"> </text:span><text:span text:style-name="T129"><text:s/>Diritto di opposizione (Art. 21 del Reg. UE n. 679/2016), </text:span></text:p>
      <text:p text:style-name="P237"><text:span text:style-name="T127">11.7.</text:span><text:span text:style-name="T128"> </text:span><text:span text:style-name="T129"><text:s/>Diritto di presentare reclamo al Garante per la protezione dei dati personali. </text:span></text:p>
      <text:p text:style-name="P221"><text:s/></text:p>
      <text:h text:style-name="P239" text:outline-level="1">Il/la sottoscritto/a </text:h>
      <text:p text:style-name="P235"/>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row table:style-name="Tabella2.1">
          <table:table-cell table:style-name="Tabella2.A1" office:value-type="string">
            <text:p text:style-name="P188">Cognome </text:p>
          </table:table-cell>
          <table:table-cell table:style-name="Tabella2.B1" office:value-type="string">
            <text:p text:style-name="P193"/>
          </table:table-cell>
          <table:table-cell table:style-name="Tabella2.B1" office:value-type="string">
            <text:p text:style-name="P193"/>
          </table:table-cell>
          <table:table-cell table:style-name="Tabella2.A1" office:value-type="string">
            <text:p text:style-name="P218">Nome </text:p>
          </table:table-cell>
          <table:table-cell table:style-name="Tabella2.B1" office:value-type="string">
            <text:p text:style-name="P193"/>
          </table:table-cell>
          <table:table-cell table:style-name="Tabella2.F1" office:value-type="string">
            <text:p text:style-name="P193"/>
          </table:table-cell>
        </table:table-row>
        <table:table-row table:style-name="Tabella2.1">
          <table:table-cell table:style-name="Tabella2.A1" office:value-type="string">
            <text:p text:style-name="P195"><text:span text:style-name="T4">Via</text:span><text:span text:style-name="T147"> </text:span></text:p>
          </table:table-cell>
          <table:table-cell table:style-name="Tabella2.B1" office:value-type="string">
            <text:p text:style-name="P193"/>
          </table:table-cell>
          <table:table-cell table:style-name="Tabella2.A1" office:value-type="string">
            <text:p text:style-name="P218">n. </text:p>
          </table:table-cell>
          <table:table-cell table:style-name="Tabella2.A1" office:value-type="string">
            <text:p text:style-name="P219"><text:span text:style-name="T4">Località</text:span><text:span text:style-name="T147"> </text:span></text:p>
          </table:table-cell>
          <table:table-cell table:style-name="Tabella2.A1" office:value-type="string">
            <text:p text:style-name="P218">C.A.P. </text:p>
          </table:table-cell>
          <table:table-cell table:style-name="Tabella2.F2" office:value-type="string">
            <text:p text:style-name="P218">Prov. </text:p>
          </table:table-cell>
        </table:table-row>
        <table:table-row table:style-name="Tabella2.1">
          <table:table-cell table:style-name="Tabella2.A1" office:value-type="string">
            <text:p text:style-name="P195"><text:span text:style-name="T4">Telefono</text:span><text:span text:style-name="T147"> </text:span></text:p>
          </table:table-cell>
          <table:table-cell table:style-name="Tabella2.A1" office:value-type="string">
            <text:p text:style-name="P196">Fax </text:p>
          </table:table-cell>
          <table:table-cell table:style-name="Tabella2.B1" office:value-type="string">
            <text:p text:style-name="P193"/>
          </table:table-cell>
          <table:table-cell table:style-name="Tabella2.A1" office:value-type="string">
            <text:p text:style-name="P220">E-Mail </text:p>
          </table:table-cell>
          <table:table-cell table:style-name="Tabella2.B1" office:value-type="string">
            <text:p text:style-name="P193"/>
          </table:table-cell>
          <table:table-cell table:style-name="Tabella2.F1" office:value-type="string">
            <text:p text:style-name="P193"/>
          </table:table-cell>
        </table:table-row>
      </table:table>
      <text:p text:style-name="P222"><text:s/></text:p>
      <text:p text:style-name="P194">dichiara di aver ricevuto e preso atto dell’informativa di cui all’Articolo 13 commi 1 e 2 del Regolamento UE 2016/679 (“RGPD”). </text:p>
      <text:p text:style-name="P217"><text:s/></text:p>
      <text:p text:style-name="P124"><text:span text:style-name="T14">Luogo e Data <text:s/></text:span><text:span text:style-name="T11"><text:tab/>__________________________ <text:s text:c="8"/><text:tab/></text:span><text:span text:style-name="T14">Firma </text:span><text:span text:style-name="T11">_____________________________ </text:span></text:p>
      <text:p text:style-name="P238"><text:s/></text:p>
      <text:p text:style-name="P124"/>
      <text:p text:style-name="P124"/>
      <text:p text:style-name="P124"/>
      <text:p text:style-name="P124"/>
      <text:p text:style-name="P124"/>
      <text:p text:style-name="P124"/>
      <text:p text:style-name="P124"/>
      <text:p text:style-name="P242"/>
      <text:p text:style-name="P20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iberation Mono" svg:font-family="'Liberation Mono'" style:font-family-generic="modern"/>
    <style:font-face style:name="NSimSun" svg:font-family="NSimSun" style:font-family-generic="modern"/>
    <style:font-face style:name="ArialMT_PDF_Subset" svg:font-family="ArialMT_PDF_Subset" style:font-family-generic="swiss"/>
    <style:font-face style:name="OpenSymbol1" svg:font-family="OpenSymbol" style:font-pitch="variable"/>
    <style:font-face style:name="SimSun1" svg:font-family="SimSun, ËÎÌå" style:font-pitch="variable"/>
    <style:font-face style:name="Book Antiqua" svg:font-family="'Book Antiqu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Mangal" svg:font-family="Mangal" style:font-family-generic="system" style:font-pitch="variable"/>
    <style:font-face style:name="Microsoft YaHei1"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List" style:family="paragraph" style:parent-style-name="Text_20_body" style:class="list">
      <style:text-properties style:font-name-complex="Arial Unicode MS" style:font-family-complex="'Arial Unicode MS'" style:font-family-generic-complex="swiss"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Arial Unicode MS" style:font-family-complex="'Arial Unicode MS'" style:font-family-generic-complex="swiss" style:font-pitch-complex="variable"/>
    </style:style>
    <style:style style:name="Heading_20_1" style:display-name="Heading 1" style:family="paragraph" style:parent-style-name="Standard" style:next-style-name="Standard" style:default-outline-level="1" style:class="text">
      <style:paragraph-properties fo:margin-top="0.423cm" fo:margin-bottom="0.106cm" loext:contextual-spacing="false" fo:keep-with-next="always"/>
      <style:text-properties style:font-name="Arial" fo:font-family="Arial" style:font-family-generic="swiss" style:font-pitch="variable" fo:font-size="16pt" fo:font-weight="bold" style:letter-kerning="true" style:font-size-asian="16pt" style:font-weight-asian="bold" style:font-name-complex="Arial" style:font-family-complex="Arial" style:font-family-generic-complex="swiss" style:font-pitch-complex="variable" style:font-size-complex="16pt" style:font-weight-complex="bold"/>
    </style:style>
    <style:style style:name="Titolo1" style:family="paragraph" style:parent-style-name="Standard" style:next-style-name="Text_20_body">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Arial Unicode MS" style:font-family-complex="'Arial Unicode MS'" style:font-family-generic-complex="swiss" style:font-pitch-complex="variable" style:font-size-complex="14pt"/>
    </style:style>
    <style:style style:name="Heading_20_2" style:display-name="Heading 2" style:family="paragraph" style:parent-style-name="Titolo1" style:next-style-name="Text_20_body" style:default-outline-level="2" style:class="text">
      <style:paragraph-properties fo:margin-top="0.353cm" fo:margin-bottom="0.212cm" loext:contextual-spacing="false"/>
      <style:text-properties style:font-name="Liberation Serif" fo:font-family="'Liberation Serif'" style:font-family-generic="roman" style:font-pitch="variable" fo:font-size="18pt" fo:font-weight="bold" style:font-name-asian="SimSun1" style:font-family-asian="SimSun, ËÎÌå" style:font-pitch-asian="variable" style:font-size-asian="18pt" style:font-weight-asian="bold" style:font-name-complex="Arial Unicode MS" style:font-family-complex="'Arial Unicode MS'" style:font-family-generic-complex="swiss" style:font-pitch-complex="variable" style:font-size-complex="18pt" style:font-weight-complex="bold"/>
    </style:style>
    <style:style style:name="Heading_20_3" style:display-name="Heading 3" style:family="paragraph" style:parent-style-name="Titolo1" style:next-style-name="Text_20_body" style:default-outline-level="3" style:class="text">
      <style:paragraph-properties fo:margin-top="0.247cm" fo:margin-bottom="0.212cm" loext:contextual-spacing="false"/>
      <style:text-properties style:font-name="Liberation Serif" fo:font-family="'Liberation Serif'" style:font-family-generic="roman" style:font-pitch="variable" fo:font-size="14pt" fo:font-weight="bold" style:font-name-asian="SimSun1" style:font-family-asian="SimSun, ËÎÌå" style:font-pitch-asian="variable" style:font-size-asian="14pt" style:font-weight-asian="bold" style:font-name-complex="Arial Unicode MS" style:font-family-complex="'Arial Unicode MS'" style:font-family-generic-complex="swiss" style:font-pitch-complex="variable" style:font-size-complex="14pt" style:font-weight-complex="bold"/>
    </style:style>
    <style:style style:name="Heading_20_4" style:display-name="Heading 4" style:family="paragraph" style:parent-style-name="Titolo1" style:next-style-name="Text_20_body" style:default-outline-level="4" style:class="text">
      <style:paragraph-properties fo:margin-top="0.212cm" fo:margin-bottom="0.212cm" loext:contextual-spacing="false"/>
      <style:text-properties style:font-name="Liberation Serif" fo:font-family="'Liberation Serif'" style:font-family-generic="roman" style:font-pitch="variable" fo:font-size="12pt" fo:font-weight="bold" style:font-name-asian="SimSun1" style:font-family-asian="SimSun, ËÎÌå" style:font-pitch-asian="variable" style:font-size-asian="12pt" style:font-weight-asian="bold" style:font-name-complex="Arial Unicode MS" style:font-family-complex="'Arial Unicode MS'" style:font-family-generic-complex="swiss" style:font-pitch-complex="variable" style:font-size-complex="12pt" style:font-weight-complex="bold"/>
    </style:style>
    <style:style style:name="Heading_20_5" style:display-name="Heading 5" style:family="paragraph" style:parent-style-name="Standard" style:next-style-name="Text_20_body" style:default-outline-level="5" style:class="text">
      <style:paragraph-properties fo:margin-top="0.494cm" fo:margin-bottom="0.494cm" loext:contextual-spacing="false"/>
      <style:text-properties fo:font-size="10pt" fo:font-weight="bold" style:font-size-asian="10pt" style:font-weight-asian="bold" style:font-size-complex="10pt" style:font-weight-complex="bold"/>
    </style:style>
    <style:style style:name="Default" style:family="paragraph">
      <style:paragraph-properties fo:orphans="2" fo:widows="2" fo:hyphenation-ladder-count="no-limit" style:text-autospace="none" style:punctuation-wrap="hanging" style:line-break="strict" style:writing-mode="lr-tb"/>
      <style:text-properties fo:color="#000000" style:font-name="Arial" fo:font-family="Arial" style:font-family-generic="swiss" style:font-pitch="variable" fo:font-size="12pt" fo:language="it" fo:country="IT" style:font-name-asian="Times New Roman" style:font-family-asian="'Times New Roman'" style:font-family-generic-asian="roman" style:font-pitch-asian="variable" style:font-size-asian="12pt" style:language-asian="zh" style:country-asian="CN" style:font-name-complex="Arial" style:font-family-complex="Arial" style:font-family-generic-complex="swiss" style:font-pitch-complex="variable" style:font-size-complex="12pt" style:language-complex="ar" style:country-complex="SA" fo:hyphenate="false" fo:hyphenation-remain-char-count="2" fo:hyphenation-push-char-count="2"/>
    </style:style>
    <style:style style:name="Normale_20__28_Web_29_" style:display-name="Normale (Web)" style:family="paragraph" style:parent-style-name="Standard">
      <style:paragraph-properties fo:margin-top="0.494cm" fo:margin-bottom="0.494cm" loext:contextual-spacing="false"/>
    </style:style>
    <style:style style:name="Preformattato_20_HTML" style:display-name="Preformattato HTML"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fo:font-size="10pt" style:font-size-asian="10pt" style:font-name-complex="Courier New" style:font-family-complex="'Courier New'" style:font-family-generic-complex="modern"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loext:contextual-spacing="false"/>
      <style:text-properties style:font-name="Liberation Mono" fo:font-family="'Liberation Mono'" style:font-family-generic="modern" fo:font-size="10pt" style:font-name-asian="NSimSun" style:font-family-asian="NSimSun" style:font-family-generic-asian="modern" style:font-size-asian="10pt" style:font-name-complex="Liberation Mono" style:font-family-complex="'Liberation Mono'" style:font-family-generic-complex="modern" style:font-size-complex="10pt"/>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3z0" style:family="text">
      <style:text-properties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3z1" style:family="text">
      <style:text-properties fo:color="#000000" style:font-name="Book Antiqua" fo:font-family="'Book Antiqua'" style:font-family-generic="roman" style:font-pitch="variable" fo:font-style="normal" style:font-style-asian="normal" style:font-name-complex="Times New Roman" style:font-family-complex="'Times New Roman'" style:font-family-generic-complex="roman" style:font-pitch-complex="variable"/>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text-properties style:font-name="Courier New" fo:font-family="'Courier New'" style:font-family-generic="modern" style:font-name-complex="Courier New" style:font-family-complex="'Courier New'" style:font-family-generic-complex="modern"/>
    </style:style>
    <style:style style:name="WW8Num4z0" style:family="text">
      <style:text-properties fo:color="#000000"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5z0" style:family="text">
      <style:text-properties style:font-name="Symbol" fo:font-family="Symbol" style:font-family-generic="roman" style:font-pitch="variable" style:font-charset="x-symbol" style:font-name-complex="OpenSymbol1" style:font-family-complex="OpenSymbol" style:font-pitch-complex="variable"/>
    </style:style>
    <style:style style:name="WW8Num5z1" style:family="text">
      <style:text-properties fo:color="#333333"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4" style:family="text">
      <style:text-properties style:font-name="Courier New" fo:font-family="'Courier New'" style:font-family-generic="modern" style:font-name-complex="Courier New" style:font-family-complex="'Courier New'" style:font-family-generic-complex="modern"/>
    </style:style>
    <style:style style:name="WW8Num6z0" style:family="text">
      <style:text-properties style:font-name="Symbol" fo:font-family="Symbol" style:font-family-generic="roman" style:font-pitch="variable" style:font-charset="x-symbol" fo:font-size="11pt" style:font-size-asian="11pt" style:font-name-complex="OpenSymbol1" style:font-family-complex="OpenSymbol" style:font-pitch-complex="variable" style:font-size-complex="11pt"/>
    </style:style>
    <style:style style:name="WW8Num6z1" style:family="text">
      <style:text-properties style:font-name="OpenSymbol1" fo:font-family="OpenSymbol" style:font-pitch="variable" style:font-name-complex="OpenSymbol1" style:font-family-complex="OpenSymbol" style:font-pitch-complex="variable"/>
    </style:style>
    <style:style style:name="WW8Num7z0" style:family="text">
      <style:text-properties style:font-name="Arial" fo:font-family="Arial" style:font-family-generic="swiss" style:font-pitch="variable" fo:font-size="11pt" fo:font-weight="normal" style:font-size-asian="11pt" style:font-weight-asian="normal" style:font-name-complex="Book Antiqua" style:font-family-complex="'Book Antiqua'" style:font-family-generic-complex="roman" style:font-pitch-complex="variable" style:font-size-complex="11pt" style:font-weight-complex="normal"/>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Arial" fo:font-family="Arial" style:font-family-generic="swiss" style:font-pitch="variable" fo:font-size="11pt" style:font-size-asian="11pt" style:font-name-complex="Book Antiqua" style:font-family-complex="'Book Antiqua'" style:font-family-generic-complex="roman" style:font-pitch-complex="variable" style:font-size-complex="11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1" style:family="text">
      <style:text-properties style:font-name="Symbol" fo:font-family="Symbol" style:font-family-generic="roman" style:font-pitch="variable" style:font-charset="x-symbol" style:font-name-complex="OpenSymbol1" style:font-family-complex="OpenSymbol" style:font-pitch-complex="variable"/>
    </style:style>
    <style:style style:name="WW8Num10z0" style:family="text">
      <style:text-properties style:font-name="Symbol" fo:font-family="Symbol" style:font-family-generic="roman" style:font-pitch="variable" style:font-charset="x-symbol" fo:background-color="#ffffff" style:font-name-complex="OpenSymbol1" style:font-family-complex="OpenSymbol" style:font-pitch-complex="variable"/>
    </style:style>
    <style:style style:name="WW8Num10z1" style:family="text">
      <style:text-properties style:font-name="Wingdings" fo:font-family="Wingdings" style:font-pitch="variable" style:font-charset="x-symbol" style:font-name-complex="OpenSymbol1" style:font-family-complex="OpenSymbol" style:font-pitch-complex="variable"/>
    </style:style>
    <style:style style:name="WW8Num11z0" style:family="text">
      <style:text-properties style:font-name="Symbol" fo:font-family="Symbol" style:font-family-generic="roman" style:font-pitch="variable" style:font-charset="x-symbol" style:font-name-complex="OpenSymbol1" style:font-family-complex="OpenSymbol" style:font-pitch-complex="variable"/>
    </style:style>
    <style:style style:name="WW8Num11z1" style:family="text">
      <style:text-properties style:font-name="Wingdings" fo:font-family="Wingdings" style:font-pitch="variable" style:font-charset="x-symbol" style:font-name-complex="OpenSymbol1" style:font-family-complex="OpenSymbol" style:font-pitch-complex="variable"/>
    </style:style>
    <style:style style:name="WW8Num12z0" style:family="text">
      <style:text-properties style:font-name="Symbol" fo:font-family="Symbol" style:font-family-generic="roman" style:font-pitch="variable" style:font-charset="x-symbol" style:font-name-complex="OpenSymbol1" style:font-family-complex="OpenSymbol" style:font-pitch-complex="variable"/>
    </style:style>
    <style:style style:name="WW8Num13z0" style:family="text">
      <style:text-properties style:font-name="Wingdings" fo:font-family="Wingdings" style:font-pitch="variable" style:font-charset="x-symbol" fo:font-size="11pt" fo:background-color="#ffffff" style:font-size-asian="11pt" style:font-name-complex="OpenSymbol1" style:font-family-complex="OpenSymbol" style:font-pitch-complex="variable"/>
    </style:style>
    <style:style style:name="WW8Num14z0" style:family="text">
      <style:text-properties style:font-name="Wingdings" fo:font-family="Wingdings" style:font-pitch="variable" style:font-charset="x-symbol" fo:font-size="11pt" fo:background-color="#ffffff" style:font-size-asian="11pt" style:font-name-complex="OpenSymbol1" style:font-family-complex="OpenSymbol" style:font-pitch-complex="variable"/>
    </style:style>
    <style:style style:name="WW8Num15z0" style:family="text">
      <style:text-properties fo:color="#000000" style:font-name="Wingdings" fo:font-family="Wingdings" style:font-pitch="variable" style:font-charset="x-symbol" fo:font-size="11pt" fo:background-color="#ffffff" style:font-size-asian="11pt" style:font-name-complex="OpenSymbol1" style:font-family-complex="OpenSymbol" style:font-pitch-complex="variable" style:font-size-complex="11pt"/>
    </style:style>
    <style:style style:name="WW8Num16z0" style:family="text">
      <style:text-properties style:font-name="Symbol" fo:font-family="Symbol" style:font-family-generic="roman" style:font-pitch="variable" style:font-charset="x-symbol" style:font-name-complex="OpenSymbol1" style:font-family-complex="OpenSymbol" style:font-pitch-complex="variable"/>
    </style:style>
    <style:style style:name="WW8Num17z0" style:family="text">
      <style:text-properties style:font-name="Wingdings" fo:font-family="Wingdings" style:font-pitch="variable" style:font-charset="x-symbol" fo:font-size="11pt" fo:background-color="#ffffff" style:font-size-asian="11pt" style:font-name-complex="OpenSymbol1" style:font-family-complex="OpenSymbol" style:font-pitch-complex="variable"/>
    </style:style>
    <style:style style:name="WW8Num18z0" style:family="text">
      <style:text-properties style:font-name="Symbol" fo:font-family="Symbol" style:font-family-generic="roman" style:font-pitch="variable" style:font-charset="x-symbol" fo:font-size="11pt" fo:background-color="#ffffff" style:font-size-asian="11pt" style:font-name-complex="OpenSymbol1" style:font-family-complex="OpenSymbol" style:font-pitch-complex="variable"/>
    </style:style>
    <style:style style:name="WW8Num18z1" style:family="text">
      <style:text-properties style:font-name="OpenSymbol1" fo:font-family="OpenSymbol" style:font-pitch="variable" style:font-name-complex="OpenSymbol1" style:font-family-complex="OpenSymbol" style:font-pitch-complex="variable"/>
    </style:style>
    <style:style style:name="WW8Num19z0" style:family="text">
      <style:text-properties fo:color="#333333"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20z0" style:family="text">
      <style:text-properties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21z0" style:family="text">
      <style:text-properties style:use-window-font-color="true" style:font-name="Wingdings" fo:font-family="Wingdings" style:font-pitch="variable" style:font-charset="x-symbol" fo:font-size="11pt" fo:language="it" fo:country="IT" fo:font-style="italic" style:font-size-asian="11pt" style:font-style-asian="italic" style:font-name-complex="Book Antiqua" style:font-family-complex="'Book Antiqua'" style:font-family-generic-complex="roman" style:font-pitch-complex="variable" style:font-size-complex="11pt" style:language-complex="ar" style:country-complex="SA" style:font-style-complex="italic"/>
    </style:style>
    <style:style style:name="WW8Num22z0" style:family="text">
      <style:text-properties fo:color="#000000" style:text-line-through-style="none" style:text-line-through-type="none" style:text-position="0% 100%" style:font-name="Wingdings" fo:font-family="Wingdings" style:font-pitch="variable" style:font-charset="x-symbol" fo:font-size="10pt" fo:font-style="normal" style:text-underline-style="none" fo:font-weight="normal" fo:background-color="#ffffff" style:font-size-asian="10pt" style:font-style-asian="normal" style:font-weight-asian="normal" style:font-name-complex="Wingdings" style:font-family-complex="Wingdings" style:font-pitch-complex="variable" style:font-charset-complex="x-symbol" style:font-size-complex="10pt"/>
    </style:style>
    <style:style style:name="WW8Num23z0" style:family="text">
      <style:text-properties style:font-name="Arial" fo:font-family="Arial" style:font-family-generic="swiss" style:font-pitch="variable" fo:font-size="10pt" fo:font-style="normal" fo:font-weight="bold" style:font-size-asian="8.75pt" style:font-style-asian="normal" style:font-weight-asian="bold" style:font-name-complex="Book Antiqua" style:font-family-complex="'Book Antiqua'" style:font-family-generic-complex="roman" style:font-pitch-complex="variable" style:font-size-complex="10pt" style:font-style-complex="italic" style:font-weight-complex="normal"/>
    </style:style>
    <style:style style:name="WW8Num24z0" style:family="text">
      <style:text-properties fo:font-variant="normal" fo:text-transform="none" style:text-outline="false" style:text-line-through-style="none" style:text-line-through-type="none" style:text-position="0% 100%" style:font-name="Arial" fo:font-family="Arial" style:font-family-generic="swiss" style:font-pitch="variable" fo:font-size="10pt" fo:font-style="normal" fo:text-shadow="none" fo:font-weight="bold" style:font-size-asian="8.75pt" style:font-style-asian="normal" style:font-weight-asian="bold" style:font-name-complex="Book Antiqua" style:font-family-complex="'Book Antiqua'" style:font-family-generic-complex="roman" style:font-pitch-complex="variable" style:font-size-complex="10pt" text:display="true"/>
    </style:style>
    <style:style style:name="WW8Num25z0" style:family="text">
      <style:text-properties fo:font-style="normal" fo:font-weight="bold" style:font-style-asian="normal" style:font-weight-asian="bold"/>
    </style:style>
    <style:style style:name="WW8Num26z0" style:family="text">
      <style:text-properties style:font-name="Symbol" fo:font-family="Symbol" style:font-family-generic="roman" style:font-pitch="variable" style:font-charset="x-symbol" fo:font-size="11pt" style:font-size-asian="11pt" style:font-name-complex="OpenSymbol1" style:font-family-complex="OpenSymbol" style:font-pitch-complex="variable" style:font-size-complex="11pt"/>
    </style:style>
    <style:style style:name="WW8Num26z1" style:family="text">
      <style:text-properties style:font-name="OpenSymbol1" fo:font-family="OpenSymbol" style:font-pitch="variable" style:font-name-complex="OpenSymbol1" style:font-family-complex="OpenSymbol" style:font-pitch-complex="variable"/>
    </style:style>
    <style:style style:name="WW8Num27z0"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text-properties fo:background-color="#ffffff"/>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Car._20_predefinito_20_paragrafo" style:display-name="Car. predefinito paragrafo" style:family="text"/>
    <style:style style:name="WW8Num4z1" style:family="text">
      <style:text-properties fo:color="#000000" style:font-name="Book Antiqua" fo:font-family="'Book Antiqua'" style:font-family-generic="roman" style:font-pitch="variable" fo:font-style="normal" style:font-style-asian="normal" style:font-name-complex="Times New Roman" style:font-family-complex="'Times New Roman'" style:font-family-generic-complex="roman" style:font-pitch-complex="variable"/>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4"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4" style:family="text">
      <style:text-properties style:font-name="Courier New" fo:font-family="'Courier New'" style:font-family-generic="modern" style:font-name-complex="Courier New" style:font-family-complex="'Courier New'" style:font-family-generic-complex="modern"/>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4" style:family="text">
      <style:text-properties style:font-name="Courier New" fo:font-family="'Courier New'" style:font-family-generic="modern" style:font-name-complex="Courier New" style:font-family-complex="'Courier New'" style:font-family-generic-complex="modern"/>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1" style:display-name="Car. predefinito paragrafo1" style:family="text"/>
    <style:style style:name="Internet_20_link" style:display-name="Internet link" style:family="text" style:parent-style-name="Car._20_predefinito_20_paragrafo1">
      <style:text-properties fo:color="#0000ff" style:text-underline-style="solid" style:text-underline-width="auto" style:text-underline-color="font-color"/>
    </style:style>
    <style:style style:name="lead" style:family="text" style:parent-style-name="Car._20_predefinito_20_paragrafo1"/>
    <style:style style:name="Emphasis" style:family="text">
      <style:text-properties fo:font-style="italic" style:font-style-asian="italic" style:font-style-complex="italic"/>
    </style:style>
    <style:style style:name="Strong_20_Emphasis" style:display-name="Strong Emphasis" style:family="text" style:parent-style-name="Car._20_predefinito_20_paragrafo1">
      <style:text-properties fo:font-weight="bold" style:font-weight-asian="bold" style:font-weight-complex="bold"/>
    </style:style>
    <style:style style:name="noteevidenza" style:family="text" style:parent-style-name="Car._20_predefinito_20_paragrafo1"/>
    <style:style style:name="Bullet_20_Symbols" style:display-name="Bullet Symbols" style:family="text">
      <style:text-properties style:font-name="OpenSymbol1" fo:font-family="OpenSymbol" style:font-pitch="variable" style:font-name-asian="OpenSymbol1" style:font-family-asian="OpenSymbol" style:font-pitch-asian="variable" style:font-name-complex="OpenSymbol1" style:font-family-complex="OpenSymbol" style:font-pitch-complex="variable"/>
    </style:style>
    <style:style style:name="Numbering_20_Symbols" style:display-name="Numbering Symbols" style:family="text"/>
    <style:style style:name="Visited_20_Internet_20_Link" style:display-name="Visited Internet Link" style:family="text" style:parent-style-name="Car._20_predefinito_20_paragrafo1">
      <style:text-properties fo:color="#800080" style:text-underline-style="solid" style:text-underline-width="auto" style:text-underline-color="font-color"/>
    </style:style>
    <style:style style:name="WW8Num190z0" style:family="text">
      <style:text-properties style:font-name="Book Antiqua" fo:font-family="'Book Antiqua'" style:font-family-generic="roman" style:font-pitch="variable" fo:font-size="12pt" fo:font-style="normal" fo:font-weight="bold" style:font-size-asian="12pt" style:font-style-asian="normal" style:font-weight-asian="bold" style:font-name-complex="Book Antiqua" style:font-family-complex="'Book Antiqua'" style:font-family-generic-complex="roman" style:font-pitch-complex="variable" style:font-size-complex="12pt"/>
    </style:style>
    <style:style style:name="WW8Num204z0" style:family="text">
      <style:text-properties fo:font-variant="normal" fo:text-transform="none" style:text-outline="false" style:text-line-through-style="none" style:text-line-through-type="none" style:text-position="0% 100%" style:font-name="Book Antiqua" fo:font-family="'Book Antiqua'" style:font-family-generic="roman" style:font-pitch="variable" fo:font-size="12pt" fo:font-style="normal" fo:text-shadow="none" fo:font-weight="bold" style:font-size-asian="12pt" style:font-style-asian="normal" style:font-weight-asian="bold" style:font-name-complex="Book Antiqua" style:font-family-complex="'Book Antiqua'" style:font-family-generic-complex="roman" style:font-pitch-complex="variable" style:font-size-complex="12pt" text:display="true"/>
    </style:style>
    <style:style style:name="WW8Num155z0" style:family="text">
      <style:text-properties fo:font-style="normal" fo:font-weight="bold" style:font-style-asian="normal" style:font-weight-asian="bold"/>
    </style:style>
    <style:style style:name="WW8Num34z0" style:family="text"/>
    <style:style style:name="User_20_Entry" style:display-name="User Entry" style:family="text">
      <style:text-properties style:font-name="Liberation Mono" fo:font-family="'Liberation Mono'" style:font-family-generic="modern" style:font-name-asian="NSimSun" style:font-family-asian="NSimSun" style:font-family-generic-asian="modern" style:font-name-complex="Liberation Mono" style:font-family-complex="'Liberation Mono'" style:font-family-generic-complex="modern"/>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prefix="." style:num-format="" text:start-value="2">
        <style:list-level-properties text:list-level-position-and-space-mode="label-alignment">
          <style:list-level-label-alignment text:label-followed-by="nothing"/>
        </style:list-level-properties>
      </text:outline-level-style>
      <text:outline-level-style text:level="2" text:style-name="WW8Num1z1" style:num-format="">
        <style:list-level-properties text:list-level-position-and-space-mode="label-alignment">
          <style:list-level-label-alignment text:label-followed-by="nothing"/>
        </style:list-level-properties>
      </text:outline-level-style>
      <text:outline-level-style text:level="3" text:style-name="WW8Num1z2" style:num-format="">
        <style:list-level-properties text:list-level-position-and-space-mode="label-alignment">
          <style:list-level-label-alignment text:label-followed-by="nothing"/>
        </style:list-level-properties>
      </text:outline-level-style>
      <text:outline-level-style text:level="4" text:style-name="WW8Num1z3" style:num-format="">
        <style:list-level-properties text:list-level-position-and-space-mode="label-alignment">
          <style:list-level-label-alignment text:label-followed-by="nothing"/>
        </style:list-level-properties>
      </text:outline-level-style>
      <text:outline-level-style text:level="5" text:style-name="WW8Num1z4"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prefix="." style:num-format="" text:start-value="2">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Wingdings"/>
      </text:list-level-style-bullet>
      <text:list-level-style-bullet text:level="2" text:style-name="WW8Num3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Book Antiqua"/>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4"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4"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Symbol"/>
      </text:list-level-style-bullet>
      <text:list-level-style-bullet text:level="2" text:style-name="WW8Num5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4"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4"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6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6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6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6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6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7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7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7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7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7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style:num-suffix="." style:num-format="1" text:start-value="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8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8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8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8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8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9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9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9z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9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9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9z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9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9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0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0z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0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0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0z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0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0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style:num-suffix="." text:bullet-char="">
        <style:list-level-properties text:list-level-position-and-space-mode="label-alignment">
          <style:list-level-label-alignment text:label-followed-by="listtab" text:list-tab-stop-position="1.249cm" fo:text-indent="-0.635cm" fo:margin-left="1.27cm"/>
        </style:list-level-properties>
        <style:text-properties style:font-name="Symbol"/>
      </text:list-level-style-bullet>
      <text:list-level-style-bullet text:level="2" text:style-name="WW8Num11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1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1z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1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1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1z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1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1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2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12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12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2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12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12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2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12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3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3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3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3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3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3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3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8Num1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4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4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4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4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4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4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bullet text:level="1" text:style-name="WW8Num1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5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5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5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5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5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5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8Num1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6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16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1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6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16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1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6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16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bullet text:level="1" text:style-name="WW8Num1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7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7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7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7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7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7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7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7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bullet text:level="1" text:style-name="WW8Num1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8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8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8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8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8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8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8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8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bullet text:level="1" text:style-name="WW8Num19z0" style:num-suffix="." text:bullet-char="">
        <style:list-level-properties text:list-level-position-and-space-mode="label-alignment">
          <style:list-level-label-alignment text:label-followed-by="listtab" text:list-tab-stop-position="1.249cm" fo:text-indent="-0.635cm" fo:margin-left="1.226cm"/>
        </style:list-level-properties>
        <style:text-properties style:font-name="Wingdings"/>
      </text:list-level-style-bullet>
      <text:list-level-style-bullet text:level="2" text:style-name="WW8Num19z0" style:num-suffix="." text:bullet-char="o">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3" text:style-name="WW8Num19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9z0"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8Num19z0" style:num-suffix="." text:bullet-char="o">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8Num19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9z0"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8Num19z0" style:num-suffix="." text:bullet-char="o">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8Num19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bullet text:level="1" text:style-name="WW8Num20z0" style:num-suffix="." text:bullet-char="">
        <style:list-level-properties text:list-level-position-and-space-mode="label-alignment">
          <style:list-level-label-alignment text:label-followed-by="listtab" text:list-tab-stop-position="1.249cm" fo:text-indent="-0.635cm" fo:margin-left="1.226cm"/>
        </style:list-level-properties>
        <style:text-properties style:font-name="Wingdings"/>
      </text:list-level-style-bullet>
      <text:list-level-style-bullet text:level="2" text:style-name="WW8Num20z0" style:num-suffix="." text:bullet-char="o">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3" text:style-name="WW8Num20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0z0"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8Num20z0" style:num-suffix="." text:bullet-char="o">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8Num20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0z0"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8Num20z0" style:num-suffix="." text:bullet-char="o">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8Num20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bullet text:level="1" text:style-name="WW8Num21z0" style:num-suffix="." text:bullet-char="">
        <style:list-level-properties text:list-level-position-and-space-mode="label-alignment">
          <style:list-level-label-alignment text:label-followed-by="listtab" text:list-tab-stop-position="1.249cm" fo:text-indent="-0.635cm" fo:margin-left="1.226cm"/>
        </style:list-level-properties>
        <style:text-properties style:font-name="Wingdings"/>
      </text:list-level-style-bullet>
      <text:list-level-style-bullet text:level="2" text:style-name="WW8Num21z0" style:num-suffix="." text:bullet-char="o">
        <style:list-level-properties text:list-level-position-and-space-mode="label-alignment">
          <style:list-level-label-alignment text:label-followed-by="listtab" fo:text-indent="-0.635cm" fo:margin-left="2.544cm"/>
        </style:list-level-properties>
        <style:text-properties style:font-name="Wingdings"/>
      </text:list-level-style-bullet>
      <text:list-level-style-bullet text:level="3" text:style-name="WW8Num21z0" style:num-suffix="." text:bullet-char="▪">
        <style:list-level-properties text:list-level-position-and-space-mode="label-alignment">
          <style:list-level-label-alignment text:label-followed-by="listtab" fo:text-indent="-0.635cm" fo:margin-left="3.814cm"/>
        </style:list-level-properties>
        <style:text-properties style:font-name="Wingdings"/>
      </text:list-level-style-bullet>
      <text:list-level-style-bullet text:level="4" text:style-name="WW8Num21z0" style:num-suffix="." text:bullet-char="•">
        <style:list-level-properties text:list-level-position-and-space-mode="label-alignment">
          <style:list-level-label-alignment text:label-followed-by="listtab" fo:text-indent="-0.635cm" fo:margin-left="5.084cm"/>
        </style:list-level-properties>
        <style:text-properties style:font-name="Wingdings"/>
      </text:list-level-style-bullet>
      <text:list-level-style-bullet text:level="5" text:style-name="WW8Num21z0" style:num-suffix="." text:bullet-char="o">
        <style:list-level-properties text:list-level-position-and-space-mode="label-alignment">
          <style:list-level-label-alignment text:label-followed-by="listtab" fo:text-indent="-0.635cm" fo:margin-left="6.354cm"/>
        </style:list-level-properties>
        <style:text-properties style:font-name="Wingdings"/>
      </text:list-level-style-bullet>
      <text:list-level-style-bullet text:level="6" text:style-name="WW8Num21z0" style:num-suffix="." text:bullet-char="▪">
        <style:list-level-properties text:list-level-position-and-space-mode="label-alignment">
          <style:list-level-label-alignment text:label-followed-by="listtab" fo:text-indent="-0.635cm" fo:margin-left="7.624cm"/>
        </style:list-level-properties>
        <style:text-properties style:font-name="Wingdings"/>
      </text:list-level-style-bullet>
      <text:list-level-style-bullet text:level="7" text:style-name="WW8Num21z0" style:num-suffix="." text:bullet-char="•">
        <style:list-level-properties text:list-level-position-and-space-mode="label-alignment">
          <style:list-level-label-alignment text:label-followed-by="listtab" fo:text-indent="-0.635cm" fo:margin-left="8.894cm"/>
        </style:list-level-properties>
        <style:text-properties style:font-name="Wingdings"/>
      </text:list-level-style-bullet>
      <text:list-level-style-bullet text:level="8" text:style-name="WW8Num21z0" style:num-suffix="." text:bullet-char="o">
        <style:list-level-properties text:list-level-position-and-space-mode="label-alignment">
          <style:list-level-label-alignment text:label-followed-by="listtab" fo:text-indent="-0.635cm" fo:margin-left="10.164cm"/>
        </style:list-level-properties>
        <style:text-properties style:font-name="Wingdings"/>
      </text:list-level-style-bullet>
      <text:list-level-style-bullet text:level="9" text:style-name="WW8Num21z0" style:num-suffix="." text:bullet-char="▪">
        <style:list-level-properties text:list-level-position-and-space-mode="label-alignment">
          <style:list-level-label-alignment text:label-followed-by="listtab" fo:text-indent="-0.635cm" fo:margin-left="11.43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bullet text:level="1" text:style-name="WW8Num22z0" style:num-suffix="." text:bullet-char="">
        <style:list-level-properties text:list-level-position-and-space-mode="label-alignment">
          <style:list-level-label-alignment text:label-followed-by="listtab" text:list-tab-stop-position="1.249cm" fo:text-indent="-0.635cm" fo:margin-left="1.226cm"/>
        </style:list-level-properties>
        <style:text-properties style:font-name="Wingdings"/>
      </text:list-level-style-bullet>
      <text:list-level-style-bullet text:level="2" text:style-name="WW8Num22z0" style:num-suffix="." text:bullet-char="o">
        <style:list-level-properties text:list-level-position-and-space-mode="label-alignment">
          <style:list-level-label-alignment text:label-followed-by="listtab" fo:text-indent="-0.635cm" fo:margin-left="2.542cm"/>
        </style:list-level-properties>
        <style:text-properties style:font-name="Wingdings"/>
      </text:list-level-style-bullet>
      <text:list-level-style-bullet text:level="3" text:style-name="WW8Num22z0" style:num-suffix="." text:bullet-char="▪">
        <style:list-level-properties text:list-level-position-and-space-mode="label-alignment">
          <style:list-level-label-alignment text:label-followed-by="listtab" fo:text-indent="-0.635cm" fo:margin-left="3.812cm"/>
        </style:list-level-properties>
        <style:text-properties style:font-name="Wingdings"/>
      </text:list-level-style-bullet>
      <text:list-level-style-bullet text:level="4" text:style-name="WW8Num22z0" style:num-suffix="." text:bullet-char="•">
        <style:list-level-properties text:list-level-position-and-space-mode="label-alignment">
          <style:list-level-label-alignment text:label-followed-by="listtab" fo:text-indent="-0.635cm" fo:margin-left="5.082cm"/>
        </style:list-level-properties>
        <style:text-properties style:font-name="Wingdings"/>
      </text:list-level-style-bullet>
      <text:list-level-style-bullet text:level="5" text:style-name="WW8Num22z0" style:num-suffix="." text:bullet-char="o">
        <style:list-level-properties text:list-level-position-and-space-mode="label-alignment">
          <style:list-level-label-alignment text:label-followed-by="listtab" fo:text-indent="-0.635cm" fo:margin-left="6.352cm"/>
        </style:list-level-properties>
        <style:text-properties style:font-name="Wingdings"/>
      </text:list-level-style-bullet>
      <text:list-level-style-bullet text:level="6" text:style-name="WW8Num22z0" style:num-suffix="." text:bullet-char="▪">
        <style:list-level-properties text:list-level-position-and-space-mode="label-alignment">
          <style:list-level-label-alignment text:label-followed-by="listtab" fo:text-indent="-0.635cm" fo:margin-left="7.622cm"/>
        </style:list-level-properties>
        <style:text-properties style:font-name="Wingdings"/>
      </text:list-level-style-bullet>
      <text:list-level-style-bullet text:level="7" text:style-name="WW8Num22z0" style:num-suffix="." text:bullet-char="•">
        <style:list-level-properties text:list-level-position-and-space-mode="label-alignment">
          <style:list-level-label-alignment text:label-followed-by="listtab" fo:text-indent="-0.635cm" fo:margin-left="8.892cm"/>
        </style:list-level-properties>
        <style:text-properties style:font-name="Wingdings"/>
      </text:list-level-style-bullet>
      <text:list-level-style-bullet text:level="8" text:style-name="WW8Num22z0" style:num-suffix="." text:bullet-char="o">
        <style:list-level-properties text:list-level-position-and-space-mode="label-alignment">
          <style:list-level-label-alignment text:label-followed-by="listtab" fo:text-indent="-0.635cm" fo:margin-left="10.162cm"/>
        </style:list-level-properties>
        <style:text-properties style:font-name="Wingdings"/>
      </text:list-level-style-bullet>
      <text:list-level-style-bullet text:level="9" text:style-name="WW8Num22z0" style:num-suffix="." text:bullet-char="▪">
        <style:list-level-properties text:list-level-position-and-space-mode="label-alignment">
          <style:list-level-label-alignment text:label-followed-by="listtab" fo:text-indent="-0.635cm" fo:margin-left="11.43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suffix="." style:num-format="1" text:start-value="7">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style:num-suffix="." style:num-format="1" text:start-value="3">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style:num-suffix="." style:num-format="1" text:start-value="4">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bullet text:level="1" text:style-name="WW8Num2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6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26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2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26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26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2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26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26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text:style-name="WW8Num28z0" style:num-suffix=")" style:num-format="a" style:num-letter-sync="true"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8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8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28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28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28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28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28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28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text:style-name="WW8Num29z0" style:num-suffix=")" style:num-format="a" style:num-letter-sync="true"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9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9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29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29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29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29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29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29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376cm" fo:margin-bottom="1.311cm" fo:margin-left="2cm" fo:margin-right="2cm" fo:background-color="#ffffff"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986cm" fo:margin-left="0cm" fo:margin-right="0cm" fo:margin-top="0.887cm" style:dynamic-spacing="true"/>
      </style:footer-style>
    </style:page-layout>
    <style:page-layout style:name="Mpm2">
      <style:page-layout-properties fo:page-width="21.001cm" fo:page-height="29.7cm" style:num-format="1" style:print-orientation="portrait" fo:margin-top="1.499cm" fo:margin-bottom="1.586cm" fo:margin-left="2cm" fo:margin-right="2cm" fo:background-color="#ffffff"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986cm" fo:margin-left="0cm" fo:margin-right="0cm" fo:margin-top="0.887cm" style:dynamic-spacing="true"/>
      </style:footer-style>
    </style:page-layout>
  </office:automatic-styles>
  <office:master-styles>
    <style:master-page style:name="Standard" style:page-layout-name="Mpm1">
      <style:footer>
        <text:p text:style-name="Footer"/>
      </style:footer>
    </style:master-page>
    <style:master-page style:name="Converti_20_1" style:display-name="Converti 1" style:page-layout-name="Mpm2">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OGGETTO: Concorso pubblico riservato per esami per l’assunzione, a tempo pieno e indeterminato, di n</dc:title>
    <meta:initial-creator>Clavari</meta:initial-creator>
    <meta:creation-date>2022-05-10T10:57:00</meta:creation-date>
    <dc:date>2022-08-04T09:57:44.071000000</dc:date>
    <meta:editing-cycles>37</meta:editing-cycles>
    <meta:editing-duration>PT6H8M53S</meta:editing-duration>
    <meta:generator>LibreOffice/6.0.7.3$Windows_X86_64 LibreOffice_project/dc89aa7a9eabfd848af146d5086077aeed2ae4a5</meta:generator>
    <meta:print-date>2022-07-29T12:32:27.737000000</meta:print-date>
    <meta:document-statistic meta:table-count="2" meta:image-count="1" meta:object-count="0" meta:page-count="21" meta:paragraph-count="452" meta:word-count="8185" meta:character-count="59369" meta:non-whitespace-character-count="50900"/>
  </office:meta>
</office:document-meta>
</file>