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imes New Roman" svg:font-family="'Times New Roman'" style:font-family-generic="roman" style:font-pitch="variable"/>
    <style:font-face style:name="Arial Narrow" svg:font-family="'Arial Narrow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</office:font-face-decls>
  <office:automatic-styles>
    <style:style style:name="P1" style:family="paragraph" style:parent-style-name="Normale">
      <style:text-properties fo:font-size="11pt" style:font-size-asian="11pt" style:font-size-complex="11pt"/>
    </style:style>
    <style:style style:name="P2" style:family="paragraph" style:parent-style-name="Normale">
      <style:paragraph-properties>
        <style:tab-stops>
          <style:tab-stop style:position="9.287cm"/>
        </style:tab-stops>
      </style:paragraph-properties>
    </style:style>
    <style:style style:name="P3" style:family="paragraph" style:parent-style-name="Normale" style:master-page-name="MP0">
      <style:paragraph-properties style:page-number="auto" fo:break-before="page"/>
    </style:style>
    <style:style style:name="P4" style:family="paragraph">
      <loext:graphic-properties draw:fill="none"/>
    </style:style>
    <style:style style:name="P5" style:family="paragraph">
      <loext:graphic-properties draw:fill="solid" draw:fill-color="#4472c4" draw:opacity="100%"/>
    </style:style>
    <style:style style:name="P6" style:family="paragraph">
      <style:paragraph-properties fo:margin-top="0cm" fo:margin-bottom="0.106cm" fo:line-height="90%" fo:text-align="center" style:writing-mode="lr-tb"/>
    </style:style>
    <style:style style:name="P7" style:family="paragraph">
      <loext:graphic-properties draw:fill="solid" draw:fill-color="#ffffff" draw:opacity="90%"/>
      <style:paragraph-properties style:writing-mode="lr-tb" style:font-independent-line-spacing="false"/>
    </style:style>
    <style:style style:name="T1" style:family="text">
      <style:text-properties fo:color="#0000ff" style:font-name="Arial Narrow" fo:font-size="16pt" fo:font-weight="bold" style:font-size-asian="16pt" style:font-weight-asian="bold" style:font-size-complex="16pt"/>
    </style:style>
    <style:style style:name="T2" style:family="text">
      <style:text-properties fo:color="#0000ff" style:font-name="Arial Narrow" fo:font-size="11pt" fo:font-weight="bold" style:font-size-asian="11pt" style:font-weight-asian="bold" style:font-size-complex="11pt"/>
    </style:style>
    <style:style style:name="T3" style:family="text">
      <style:text-properties fo:color="#0000ff" style:font-name="Arial Narrow" fo:font-size="11pt" fo:font-weight="bold" officeooo:rsid="001a8f3e" style:font-size-asian="11pt" style:font-weight-asian="bold" style:font-size-complex="11pt"/>
    </style:style>
    <style:style style:name="T4" style:family="text">
      <style:text-properties fo:color="#000000" style:font-name="Arial Narrow" fo:font-size="7.5pt" fo:font-weight="bold" style:letter-kerning="true" style:font-name-asian="Arial Narrow" style:font-size-asian="7.5pt" style:font-weight-asian="bold" style:font-name-complex="Arial Narrow" style:font-size-complex="7.5pt" style:font-weight-complex="bold"/>
    </style:style>
    <style:style style:name="T5" style:family="text">
      <style:text-properties fo:color="#000000" style:font-name="Calibri" fo:font-size="7.5pt" fo:font-weight="bold" style:letter-kerning="true" style:font-name-asian="Calibri" style:font-size-asian="7.5pt" style:font-weight-asian="bold" style:font-name-complex="Calibri" style:font-size-complex="7.5pt" style:font-weight-complex="bold"/>
    </style:style>
    <style:style style:name="T6" style:family="text">
      <style:text-properties fo:color="#000000" style:font-name="Arial Narrow" fo:font-size="7.5pt" style:letter-kerning="true" style:font-name-asian="Arial Narrow" style:font-size-asian="7.5pt" style:font-name-complex="Arial Narrow" style:font-size-complex="7.5pt"/>
    </style:style>
    <style:style style:name="T7" style:family="text">
      <style:text-properties fo:color="#ff0000" style:font-name="Arial Narrow" fo:font-size="7.5pt" style:letter-kerning="true" style:font-name-asian="Arial Narrow" style:font-size-asian="7.5pt" style:font-name-complex="Arial Narrow" style:font-size-complex="7.5pt"/>
    </style:style>
    <style:style style:name="gr1" style:family="graphic">
      <style:graphic-properties style:run-through="background" style:vertical-pos="from-top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35cm" svg:stroke-color="#3d67b1" svg:stroke-opacity="100%" draw:stroke-linejoin="miter" svg:stroke-linecap="butt" draw:fill="none" fo:min-height="0cm" fo:min-width="0cm" style:run-through="background"/>
    </style:style>
    <style:style style:name="gr3" style:family="graphic">
      <style:graphic-properties draw:stroke="solid" svg:stroke-width="0.035cm" svg:stroke-color="#34599c" svg:stroke-opacity="100%" draw:stroke-linejoin="miter" svg:stroke-linecap="butt" draw:fill="none" fo:min-height="0cm" fo:min-width="0cm" style:run-through="background"/>
    </style:style>
    <style:style style:name="gr4" style:family="graphic">
      <style:graphic-properties draw:stroke="solid" svg:stroke-width="0.035cm" svg:stroke-color="#ffffff" svg:stroke-opacity="100%" draw:stroke-linejoin="miter" svg:stroke-linecap="butt" draw:fill="solid" draw:fill-color="#4472c4" draw:opacity="100%" fo:min-height="0cm" fo:min-width="0cm" style:run-through="background"/>
    </style:style>
    <style:style style:name="gr5" style:family="graphic">
      <style:graphic-properties draw:stroke="solid" svg:stroke-width="0.035cm" svg:stroke-color="#4472c4" svg:stroke-opacity="100%" draw:stroke-linejoin="miter" svg:stroke-linecap="butt" draw:fill="solid" draw:fill-color="#ffffff" draw:opacity="90%" draw:textarea-horizontal-align="center" draw:textarea-vertical-align="middle" draw:auto-grow-height="false" draw:auto-grow-width="false" fo:padding-top="0.145cm" fo:padding-bottom="0.145cm" fo:padding-left="0.145cm" fo:padding-right="0.145cm" fo:wrap-option="wrap" style:run-through="backgroun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<text:span text:style-name="Car._20_predefinito_20_paragrafo"><text:span text:style-name="T1">PUBBLICAZIONE AI SENSI DEL D.Lgs. N. 33 DEL 14.3.2013 Art. 22 c. 1 lett. d) <text:s text:c="29"/></text:span></text:span><text:span text:style-name="Car._20_predefinito_20_paragrafo"><text:span text:style-name="T2">aggiornamento maggio 202</text:span></text:span><text:span text:style-name="Car._20_predefinito_20_paragrafo"><text:span text:style-name="T3">2</text:span></text:span></text:p>
      <text:p text:style-name="P1"/>
      <text:p text:style-name="Normale"><draw:g text:anchor-type="as-char" svg:y="0cm" draw:z-index="0" draw:name="Organigramma 171" draw:style-name="gr1"><draw:custom-shape draw:name="Figura a mano libera: forma 2" draw:style-name="gr2" draw:text-style-name="P4" svg:width="1.95cm" svg:height="0.929cm" svg:x="23.042cm" svg:y="7.932cm"><text:p/><draw:enhanced-geometry svg:viewBox="0 0 701859 334021" draw:text-areas="?f8 ?f10 ?f9 ?f11" draw:type="non-primitive" draw:enhanced-path="M ?f0 ?f0 L ?f0 ?f3 ?f1 ?f3 ?f1 ?f2 N"><draw:equation draw:name="f0" draw:formula="0"/><draw:equation draw:name="f1" draw:formula="701859"/><draw:equation draw:name="f2" draw:formula="334021"/><draw:equation draw:name="f3" draw:formula="227625"/><draw:equation draw:name="f4" draw:formula="?f2 - ?f0"/><draw:equation draw:name="f5" draw:formula="?f1 - ?f0"/><draw:equation draw:name="f6" draw:formula="?f5 / 701859"/><draw:equation draw:name="f7" draw:formula="?f4 / 334021"/><draw:equation draw:name="f8" draw:formula="0 / ?f6"/><draw:equation draw:name="f9" draw:formula="701859 / ?f6"/><draw:equation draw:name="f10" draw:formula="0 / ?f7"/><draw:equation draw:name="f11" draw:formula="334021 / ?f7"/></draw:enhanced-geometry></draw:custom-shape><draw:custom-shape draw:name="Figura a mano libera: forma 3" draw:style-name="gr2" draw:text-style-name="P4" svg:width="1.95cm" svg:height="0.929cm" svg:x="21.091cm" svg:y="7.932cm"><text:p/><draw:enhanced-geometry svg:viewBox="0 0 701859 334021" draw:text-areas="?f8 ?f10 ?f9 ?f11" draw:type="non-primitive" draw:enhanced-path="M ?f1 ?f0 L ?f1 ?f3 ?f0 ?f3 ?f0 ?f2 N"><draw:equation draw:name="f0" draw:formula="0"/><draw:equation draw:name="f1" draw:formula="701859"/><draw:equation draw:name="f2" draw:formula="334021"/><draw:equation draw:name="f3" draw:formula="227625"/><draw:equation draw:name="f4" draw:formula="?f2 - ?f0"/><draw:equation draw:name="f5" draw:formula="?f1 - ?f0"/><draw:equation draw:name="f6" draw:formula="?f5 / 701859"/><draw:equation draw:name="f7" draw:formula="?f4 / 334021"/><draw:equation draw:name="f8" draw:formula="0 / ?f6"/><draw:equation draw:name="f9" draw:formula="701859 / ?f6"/><draw:equation draw:name="f10" draw:formula="0 / ?f7"/><draw:equation draw:name="f11" draw:formula="334021 / ?f7"/></draw:enhanced-geometry></draw:custom-shape><draw:custom-shape draw:name="Figura a mano libera: forma 4" draw:style-name="gr2" draw:text-style-name="P4" svg:width="6.823cm" svg:height="0.929cm" svg:x="16.217cm" svg:y="4.979cm"><text:p/><draw:enhanced-geometry svg:viewBox="0 0 2456508 334021" draw:text-areas="?f8 ?f10 ?f9 ?f11" draw:type="non-primitive" draw:enhanced-path="M ?f0 ?f0 L ?f0 ?f3 ?f1 ?f3 ?f1 ?f2 N"><draw:equation draw:name="f0" draw:formula="0"/><draw:equation draw:name="f1" draw:formula="2456508"/><draw:equation draw:name="f2" draw:formula="334021"/><draw:equation draw:name="f3" draw:formula="227625"/><draw:equation draw:name="f4" draw:formula="?f2 - ?f0"/><draw:equation draw:name="f5" draw:formula="?f1 - ?f0"/><draw:equation draw:name="f6" draw:formula="?f5 / 2456508"/><draw:equation draw:name="f7" draw:formula="?f4 / 334021"/><draw:equation draw:name="f8" draw:formula="0 / ?f6"/><draw:equation draw:name="f9" draw:formula="2456508 / ?f6"/><draw:equation draw:name="f10" draw:formula="0 / ?f7"/><draw:equation draw:name="f11" draw:formula="334021 / ?f7"/></draw:enhanced-geometry></draw:custom-shape><draw:custom-shape draw:name="Figura a mano libera: forma 5" draw:style-name="gr2" draw:text-style-name="P4" svg:width="7.797cm" svg:height="0.929cm" svg:x="9.394cm" svg:y="7.932cm"><text:p/><draw:enhanced-geometry svg:viewBox="0 0 2807437 334021" draw:text-areas="?f8 ?f10 ?f9 ?f11" draw:type="non-primitive" draw:enhanced-path="M ?f0 ?f0 L ?f0 ?f3 ?f1 ?f3 ?f1 ?f2 N"><draw:equation draw:name="f0" draw:formula="0"/><draw:equation draw:name="f1" draw:formula="2807437"/><draw:equation draw:name="f2" draw:formula="334021"/><draw:equation draw:name="f3" draw:formula="227625"/><draw:equation draw:name="f4" draw:formula="?f2 - ?f0"/><draw:equation draw:name="f5" draw:formula="?f1 - ?f0"/><draw:equation draw:name="f6" draw:formula="?f5 / 2807437"/><draw:equation draw:name="f7" draw:formula="?f4 / 334021"/><draw:equation draw:name="f8" draw:formula="0 / ?f6"/><draw:equation draw:name="f9" draw:formula="2807437 / ?f6"/><draw:equation draw:name="f10" draw:formula="0 / ?f7"/><draw:equation draw:name="f11" draw:formula="334021 / ?f7"/></draw:enhanced-geometry></draw:custom-shape><draw:custom-shape draw:name="Figura a mano libera: forma 6" draw:style-name="gr2" draw:text-style-name="P4" svg:width="3.899cm" svg:height="0.929cm" svg:x="9.394cm" svg:y="7.932cm"><text:p/><draw:enhanced-geometry svg:viewBox="0 0 1403718 334021" draw:text-areas="?f8 ?f10 ?f9 ?f11" draw:type="non-primitive" draw:enhanced-path="M ?f0 ?f0 L ?f0 ?f3 ?f1 ?f3 ?f1 ?f2 N"><draw:equation draw:name="f0" draw:formula="0"/><draw:equation draw:name="f1" draw:formula="1403718"/><draw:equation draw:name="f2" draw:formula="334021"/><draw:equation draw:name="f3" draw:formula="227625"/><draw:equation draw:name="f4" draw:formula="?f2 - ?f0"/><draw:equation draw:name="f5" draw:formula="?f1 - ?f0"/><draw:equation draw:name="f6" draw:formula="?f5 / 1403718"/><draw:equation draw:name="f7" draw:formula="?f4 / 334021"/><draw:equation draw:name="f8" draw:formula="0 / ?f6"/><draw:equation draw:name="f9" draw:formula="1403718 / ?f6"/><draw:equation draw:name="f10" draw:formula="0 / ?f7"/><draw:equation draw:name="f11" draw:formula="334021 / ?f7"/></draw:enhanced-geometry></draw:custom-shape><draw:custom-shape draw:name="Figura a mano libera: forma 7" draw:style-name="gr2" draw:text-style-name="P4" svg:width="0.255cm" svg:height="0.929cm" svg:x="9.267cm" svg:y="7.932cm"><text:p/><draw:enhanced-geometry svg:viewBox="0 0 91440 334021" draw:text-areas="?f8 ?f10 ?f9 ?f11" draw:type="non-primitive" draw:enhanced-path="M ?f3 ?f0 L ?f3 ?f2 N"><draw:equation draw:name="f0" draw:formula="0"/><draw:equation draw:name="f1" draw:formula="91440"/><draw:equation draw:name="f2" draw:formula="334021"/><draw:equation draw:name="f3" draw:formula="45720"/><draw:equation draw:name="f4" draw:formula="?f2 - ?f0"/><draw:equation draw:name="f5" draw:formula="?f1 - ?f0"/><draw:equation draw:name="f6" draw:formula="?f5 / 91440"/><draw:equation draw:name="f7" draw:formula="?f4 / 334021"/><draw:equation draw:name="f8" draw:formula="0 / ?f6"/><draw:equation draw:name="f9" draw:formula="91440 / ?f6"/><draw:equation draw:name="f10" draw:formula="0 / ?f7"/><draw:equation draw:name="f11" draw:formula="334021 / ?f7"/></draw:enhanced-geometry></draw:custom-shape><draw:custom-shape draw:name="Figura a mano libera: forma 8" draw:style-name="gr2" draw:text-style-name="P4" svg:width="3.899cm" svg:height="0.929cm" svg:x="5.495cm" svg:y="7.932cm"><text:p/><draw:enhanced-geometry svg:viewBox="0 0 1403718 334021" draw:text-areas="?f8 ?f10 ?f9 ?f11" draw:type="non-primitive" draw:enhanced-path="M ?f1 ?f0 L ?f1 ?f3 ?f0 ?f3 ?f0 ?f2 N"><draw:equation draw:name="f0" draw:formula="0"/><draw:equation draw:name="f1" draw:formula="1403718"/><draw:equation draw:name="f2" draw:formula="334021"/><draw:equation draw:name="f3" draw:formula="227625"/><draw:equation draw:name="f4" draw:formula="?f2 - ?f0"/><draw:equation draw:name="f5" draw:formula="?f1 - ?f0"/><draw:equation draw:name="f6" draw:formula="?f5 / 1403718"/><draw:equation draw:name="f7" draw:formula="?f4 / 334021"/><draw:equation draw:name="f8" draw:formula="0 / ?f6"/><draw:equation draw:name="f9" draw:formula="1403718 / ?f6"/><draw:equation draw:name="f10" draw:formula="0 / ?f7"/><draw:equation draw:name="f11" draw:formula="334021 / ?f7"/></draw:enhanced-geometry></draw:custom-shape><draw:custom-shape draw:name="Figura a mano libera: forma 9" draw:style-name="gr2" draw:text-style-name="P4" svg:width="7.797cm" svg:height="0.929cm" svg:x="1.595cm" svg:y="7.932cm"><text:p/><draw:enhanced-geometry svg:viewBox="0 0 2807437 334021" draw:text-areas="?f8 ?f10 ?f9 ?f11" draw:type="non-primitive" draw:enhanced-path="M ?f1 ?f0 L ?f1 ?f3 ?f0 ?f3 ?f0 ?f2 N"><draw:equation draw:name="f0" draw:formula="0"/><draw:equation draw:name="f1" draw:formula="2807437"/><draw:equation draw:name="f2" draw:formula="334021"/><draw:equation draw:name="f3" draw:formula="227625"/><draw:equation draw:name="f4" draw:formula="?f2 - ?f0"/><draw:equation draw:name="f5" draw:formula="?f1 - ?f0"/><draw:equation draw:name="f6" draw:formula="?f5 / 2807437"/><draw:equation draw:name="f7" draw:formula="?f4 / 334021"/><draw:equation draw:name="f8" draw:formula="0 / ?f6"/><draw:equation draw:name="f9" draw:formula="2807437 / ?f6"/><draw:equation draw:name="f10" draw:formula="0 / ?f7"/><draw:equation draw:name="f11" draw:formula="334021 / ?f7"/></draw:enhanced-geometry></draw:custom-shape><draw:custom-shape draw:name="Figura a mano libera: forma 10" draw:style-name="gr2" draw:text-style-name="P4" svg:width="6.823cm" svg:height="0.929cm" svg:x="9.394cm" svg:y="4.979cm"><text:p/><draw:enhanced-geometry svg:viewBox="0 0 2456508 334021" draw:text-areas="?f8 ?f10 ?f9 ?f11" draw:type="non-primitive" draw:enhanced-path="M ?f1 ?f0 L ?f1 ?f3 ?f0 ?f3 ?f0 ?f2 N"><draw:equation draw:name="f0" draw:formula="0"/><draw:equation draw:name="f1" draw:formula="2456508"/><draw:equation draw:name="f2" draw:formula="334021"/><draw:equation draw:name="f3" draw:formula="227625"/><draw:equation draw:name="f4" draw:formula="?f2 - ?f0"/><draw:equation draw:name="f5" draw:formula="?f1 - ?f0"/><draw:equation draw:name="f6" draw:formula="?f5 / 2456508"/><draw:equation draw:name="f7" draw:formula="?f4 / 334021"/><draw:equation draw:name="f8" draw:formula="0 / ?f6"/><draw:equation draw:name="f9" draw:formula="2456508 / ?f6"/><draw:equation draw:name="f10" draw:formula="0 / ?f7"/><draw:equation draw:name="f11" draw:formula="334021 / ?f7"/></draw:enhanced-geometry></draw:custom-shape><draw:custom-shape draw:name="Figura a mano libera: forma 11" draw:style-name="gr3" draw:text-style-name="P4" svg:width="0.255cm" svg:height="0.929cm" svg:x="16.09cm" svg:y="2.027cm"><text:p/><draw:enhanced-geometry svg:viewBox="0 0 91440 334021" draw:text-areas="?f8 ?f10 ?f9 ?f11" draw:type="non-primitive" draw:enhanced-path="M ?f3 ?f0 L ?f3 ?f2 N"><draw:equation draw:name="f0" draw:formula="0"/><draw:equation draw:name="f1" draw:formula="91440"/><draw:equation draw:name="f2" draw:formula="334021"/><draw:equation draw:name="f3" draw:formula="45720"/><draw:equation draw:name="f4" draw:formula="?f2 - ?f0"/><draw:equation draw:name="f5" draw:formula="?f1 - ?f0"/><draw:equation draw:name="f6" draw:formula="?f5 / 91440"/><draw:equation draw:name="f7" draw:formula="?f4 / 334021"/><draw:equation draw:name="f8" draw:formula="0 / ?f6"/><draw:equation draw:name="f9" draw:formula="91440 / ?f6"/><draw:equation draw:name="f10" draw:formula="0 / ?f7"/><draw:equation draw:name="f11" draw:formula="334021 / ?f7"/></draw:enhanced-geometry></draw:custom-shape><draw:custom-shape draw:name="Figura a mano libera: forma 12" draw:style-name="gr4" draw:text-style-name="P5" svg:width="3.19cm" svg:height="2.026cm" svg:x="14.623cm" svg:y="0cm"><text:p/><draw:enhanced-geometry svg:viewBox="0 0 21600 21600" draw:path-stretchpoint-x="21600" draw:path-stretchpoint-y="21600" draw:text-areas="?f91 ?f91 ?f92 ?f93" draw:type="non-primitive" draw:modifiers="0" draw:enhanced-path="M ?f17 ?f11 A ?f133 ?f134 ?f135 ?f136 ?f17 ?f11 ?f130 ?f132 W ?f137 ?f138 ?f139 ?f140 ?f17 ?f11 ?f130 ?f132 L ?f11 ?f45 A ?f180 ?f181 ?f182 ?f183 ?f11 ?f45 ?f177 ?f179 W ?f184 ?f185 ?f186 ?f187 ?f11 ?f45 ?f177 ?f179 L ?f46 ?f27 A ?f227 ?f228 ?f229 ?f230 ?f46 ?f27 ?f224 ?f226 W ?f231 ?f232 ?f233 ?f234 ?f46 ?f27 ?f224 ?f226 L ?f26 ?f17 A ?f274 ?f275 ?f276 ?f277 ?f26 ?f17 ?f271 ?f273 W ?f278 ?f279 ?f280 ?f281 ?f26 ?f17 ?f271 ?f273 Z N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216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custom-shape draw:name="Figura a mano libera: forma 13" draw:style-name="gr5" draw:text-style-name="P7" svg:width="3.19cm" svg:height="2.026cm" svg:x="14.977cm" svg:y="0.337cm"><text:p text:style-name="P6"><text:span text:style-name="T4">PROVINCIA DI VERCELLI</text:span></text:p><draw:enhanced-geometry svg:viewBox="0 0 1148497 729295" draw:text-areas="?f45 ?f47 ?f46 ?f48" draw:glue-points="?f49 ?f50 ?f51 ?f52 ?f53 ?f52 ?f54 ?f50 ?f55 ?f56 ?f57 ?f58 ?f51 ?f59 ?f49 ?f60 ?f49 ?f50" draw:type="non-primitive" draw:enhanced-path="M ?f0 ?f3 C ?f0 ?f4 ?f4 ?f0 ?f3 ?f0 L ?f5 ?f0 C ?f6 ?f0 ?f7 ?f4 ?f7 ?f3 ?f7 ?f8 ?f1 ?f9 ?f1 ?f10 ?f1 ?f11 ?f12 ?f13 ?f14 ?f13 L ?f3 ?f2 C ?f4 ?f2 ?f0 ?f15 ?f0 ?f16 L ?f0 ?f3 Z N"><draw:equation draw:name="f0" draw:formula="0"/><draw:equation draw:name="f1" draw:formula="1148497"/><draw:equation draw:name="f2" draw:formula="729295"/><draw:equation draw:name="f3" draw:formula="72930"/><draw:equation draw:name="f4" draw:formula="32652"/><draw:equation draw:name="f5" draw:formula="1075568"/><draw:equation draw:name="f6" draw:formula="1115846"/><draw:equation draw:name="f7" draw:formula="1148498"/><draw:equation draw:name="f8" draw:formula="267409"/><draw:equation draw:name="f9" draw:formula="461887"/><draw:equation draw:name="f10" draw:formula="656366"/><draw:equation draw:name="f11" draw:formula="696644"/><draw:equation draw:name="f12" draw:formula="1115845"/><draw:equation draw:name="f13" draw:formula="729296"/><draw:equation draw:name="f14" draw:formula="1075567"/><draw:equation draw:name="f15" draw:formula="696643"/><draw:equation draw:name="f16" draw:formula="656365"/><draw:equation draw:name="f17" draw:formula="?f2 - ?f0"/><draw:equation draw:name="f18" draw:formula="?f1 - ?f0"/><draw:equation draw:name="f19" draw:formula="?f18 / 1148497"/><draw:equation draw:name="f20" draw:formula="?f17 / 729295"/><draw:equation draw:name="f21" draw:formula="0 * ?f18"/><draw:equation draw:name="f22" draw:formula="72930 * ?f17"/><draw:equation draw:name="f23" draw:formula="72930 * ?f18"/><draw:equation draw:name="f24" draw:formula="0 * ?f17"/><draw:equation draw:name="f25" draw:formula="1075568 * ?f18"/><draw:equation draw:name="f26" draw:formula="1148498 * ?f18"/><draw:equation draw:name="f27" draw:formula="1148497 * ?f18"/><draw:equation draw:name="f28" draw:formula="656366 * ?f17"/><draw:equation draw:name="f29" draw:formula="1075567 * ?f18"/><draw:equation draw:name="f30" draw:formula="729296 * ?f17"/><draw:equation draw:name="f31" draw:formula="729295 * ?f17"/><draw:equation draw:name="f32" draw:formula="656365 * ?f17"/><draw:equation draw:name="f33" draw:formula="?f21 / 1148497"/><draw:equation draw:name="f34" draw:formula="?f22 / 729295"/><draw:equation draw:name="f35" draw:formula="?f23 / 1148497"/><draw:equation draw:name="f36" draw:formula="?f24 / 729295"/><draw:equation draw:name="f37" draw:formula="?f25 / 1148497"/><draw:equation draw:name="f38" draw:formula="?f26 / 1148497"/><draw:equation draw:name="f39" draw:formula="?f27 / 1148497"/><draw:equation draw:name="f40" draw:formula="?f28 / 729295"/><draw:equation draw:name="f41" draw:formula="?f29 / 1148497"/><draw:equation draw:name="f42" draw:formula="?f30 / 729295"/><draw:equation draw:name="f43" draw:formula="?f31 / 729295"/><draw:equation draw:name="f44" draw:formula="?f32 / 729295"/><draw:equation draw:name="f45" draw:formula="?f0 / ?f19"/><draw:equation draw:name="f46" draw:formula="?f1 / ?f19"/><draw:equation draw:name="f47" draw:formula="?f0 / ?f20"/><draw:equation draw:name="f48" draw:formula="?f2 / ?f20"/><draw:equation draw:name="f49" draw:formula="?f33 / ?f19"/><draw:equation draw:name="f50" draw:formula="?f34 / ?f20"/><draw:equation draw:name="f51" draw:formula="?f35 / ?f19"/><draw:equation draw:name="f52" draw:formula="?f36 / ?f20"/><draw:equation draw:name="f53" draw:formula="?f37 / ?f19"/><draw:equation draw:name="f54" draw:formula="?f38 / ?f19"/><draw:equation draw:name="f55" draw:formula="?f39 / ?f19"/><draw:equation draw:name="f56" draw:formula="?f40 / ?f20"/><draw:equation draw:name="f57" draw:formula="?f41 / ?f19"/><draw:equation draw:name="f58" draw:formula="?f42 / ?f20"/><draw:equation draw:name="f59" draw:formula="?f43 / ?f20"/><draw:equation draw:name="f60" draw:formula="?f44 / ?f20"/></draw:enhanced-geometry></draw:custom-shape><draw:custom-shape draw:name="Figura a mano libera: forma 14" draw:style-name="gr4" draw:text-style-name="P5" svg:width="3.19cm" svg:height="2.026cm" svg:x="14.623cm" svg:y="2.955cm"><text:p/><draw:enhanced-geometry svg:viewBox="0 0 21600 21600" draw:path-stretchpoint-x="21600" draw:path-stretchpoint-y="21600" draw:text-areas="?f91 ?f91 ?f92 ?f93" draw:type="non-primitive" draw:modifiers="0" draw:enhanced-path="M ?f17 ?f11 A ?f133 ?f134 ?f135 ?f136 ?f17 ?f11 ?f130 ?f132 W ?f137 ?f138 ?f139 ?f140 ?f17 ?f11 ?f130 ?f132 L ?f11 ?f45 A ?f180 ?f181 ?f182 ?f183 ?f11 ?f45 ?f177 ?f179 W ?f184 ?f185 ?f186 ?f187 ?f11 ?f45 ?f177 ?f179 L ?f46 ?f27 A ?f227 ?f228 ?f229 ?f230 ?f46 ?f27 ?f224 ?f226 W ?f231 ?f232 ?f233 ?f234 ?f46 ?f27 ?f224 ?f226 L ?f26 ?f17 A ?f274 ?f275 ?f276 ?f277 ?f26 ?f17 ?f271 ?f273 W ?f278 ?f279 ?f280 ?f281 ?f26 ?f17 ?f271 ?f273 Z N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216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custom-shape draw:name="Figura a mano libera: forma 15" draw:style-name="gr5" draw:text-style-name="P7" svg:width="3.19cm" svg:height="2.026cm" svg:x="14.977cm" svg:y="3.29cm"><text:p text:style-name="P6"><text:span text:style-name="T4">PARTECIPAZIONI</text:span></text:p><draw:enhanced-geometry svg:viewBox="0 0 1148497 729295" draw:text-areas="?f45 ?f47 ?f46 ?f48" draw:glue-points="?f49 ?f50 ?f51 ?f52 ?f53 ?f52 ?f54 ?f50 ?f55 ?f56 ?f57 ?f58 ?f51 ?f59 ?f49 ?f60 ?f49 ?f50" draw:type="non-primitive" draw:enhanced-path="M ?f0 ?f3 C ?f0 ?f4 ?f4 ?f0 ?f3 ?f0 L ?f5 ?f0 C ?f6 ?f0 ?f7 ?f4 ?f7 ?f3 ?f7 ?f8 ?f1 ?f9 ?f1 ?f10 ?f1 ?f11 ?f12 ?f13 ?f14 ?f13 L ?f3 ?f2 C ?f4 ?f2 ?f0 ?f15 ?f0 ?f16 L ?f0 ?f3 Z N"><draw:equation draw:name="f0" draw:formula="0"/><draw:equation draw:name="f1" draw:formula="1148497"/><draw:equation draw:name="f2" draw:formula="729295"/><draw:equation draw:name="f3" draw:formula="72930"/><draw:equation draw:name="f4" draw:formula="32652"/><draw:equation draw:name="f5" draw:formula="1075568"/><draw:equation draw:name="f6" draw:formula="1115846"/><draw:equation draw:name="f7" draw:formula="1148498"/><draw:equation draw:name="f8" draw:formula="267409"/><draw:equation draw:name="f9" draw:formula="461887"/><draw:equation draw:name="f10" draw:formula="656366"/><draw:equation draw:name="f11" draw:formula="696644"/><draw:equation draw:name="f12" draw:formula="1115845"/><draw:equation draw:name="f13" draw:formula="729296"/><draw:equation draw:name="f14" draw:formula="1075567"/><draw:equation draw:name="f15" draw:formula="696643"/><draw:equation draw:name="f16" draw:formula="656365"/><draw:equation draw:name="f17" draw:formula="?f2 - ?f0"/><draw:equation draw:name="f18" draw:formula="?f1 - ?f0"/><draw:equation draw:name="f19" draw:formula="?f18 / 1148497"/><draw:equation draw:name="f20" draw:formula="?f17 / 729295"/><draw:equation draw:name="f21" draw:formula="0 * ?f18"/><draw:equation draw:name="f22" draw:formula="72930 * ?f17"/><draw:equation draw:name="f23" draw:formula="72930 * ?f18"/><draw:equation draw:name="f24" draw:formula="0 * ?f17"/><draw:equation draw:name="f25" draw:formula="1075568 * ?f18"/><draw:equation draw:name="f26" draw:formula="1148498 * ?f18"/><draw:equation draw:name="f27" draw:formula="1148497 * ?f18"/><draw:equation draw:name="f28" draw:formula="656366 * ?f17"/><draw:equation draw:name="f29" draw:formula="1075567 * ?f18"/><draw:equation draw:name="f30" draw:formula="729296 * ?f17"/><draw:equation draw:name="f31" draw:formula="729295 * ?f17"/><draw:equation draw:name="f32" draw:formula="656365 * ?f17"/><draw:equation draw:name="f33" draw:formula="?f21 / 1148497"/><draw:equation draw:name="f34" draw:formula="?f22 / 729295"/><draw:equation draw:name="f35" draw:formula="?f23 / 1148497"/><draw:equation draw:name="f36" draw:formula="?f24 / 729295"/><draw:equation draw:name="f37" draw:formula="?f25 / 1148497"/><draw:equation draw:name="f38" draw:formula="?f26 / 1148497"/><draw:equation draw:name="f39" draw:formula="?f27 / 1148497"/><draw:equation draw:name="f40" draw:formula="?f28 / 729295"/><draw:equation draw:name="f41" draw:formula="?f29 / 1148497"/><draw:equation draw:name="f42" draw:formula="?f30 / 729295"/><draw:equation draw:name="f43" draw:formula="?f31 / 729295"/><draw:equation draw:name="f44" draw:formula="?f32 / 729295"/><draw:equation draw:name="f45" draw:formula="?f0 / ?f19"/><draw:equation draw:name="f46" draw:formula="?f1 / ?f19"/><draw:equation draw:name="f47" draw:formula="?f0 / ?f20"/><draw:equation draw:name="f48" draw:formula="?f2 / ?f20"/><draw:equation draw:name="f49" draw:formula="?f33 / ?f19"/><draw:equation draw:name="f50" draw:formula="?f34 / ?f20"/><draw:equation draw:name="f51" draw:formula="?f35 / ?f19"/><draw:equation draw:name="f52" draw:formula="?f36 / ?f20"/><draw:equation draw:name="f53" draw:formula="?f37 / ?f19"/><draw:equation draw:name="f54" draw:formula="?f38 / ?f19"/><draw:equation draw:name="f55" draw:formula="?f39 / ?f19"/><draw:equation draw:name="f56" draw:formula="?f40 / ?f20"/><draw:equation draw:name="f57" draw:formula="?f41 / ?f19"/><draw:equation draw:name="f58" draw:formula="?f42 / ?f20"/><draw:equation draw:name="f59" draw:formula="?f43 / ?f20"/><draw:equation draw:name="f60" draw:formula="?f44 / ?f20"/></draw:enhanced-geometry></draw:custom-shape><draw:custom-shape draw:name="Figura a mano libera: forma 16" draw:style-name="gr4" draw:text-style-name="P5" svg:width="3.19cm" svg:height="2.026cm" svg:x="7.798cm" svg:y="5.907cm"><text:p/><draw:enhanced-geometry svg:viewBox="0 0 21600 21600" draw:path-stretchpoint-x="21600" draw:path-stretchpoint-y="21600" draw:text-areas="?f91 ?f91 ?f92 ?f93" draw:type="non-primitive" draw:modifiers="0" draw:enhanced-path="M ?f17 ?f11 A ?f133 ?f134 ?f135 ?f136 ?f17 ?f11 ?f130 ?f132 W ?f137 ?f138 ?f139 ?f140 ?f17 ?f11 ?f130 ?f132 L ?f11 ?f45 A ?f180 ?f181 ?f182 ?f183 ?f11 ?f45 ?f177 ?f179 W ?f184 ?f185 ?f186 ?f187 ?f11 ?f45 ?f177 ?f179 L ?f46 ?f27 A ?f227 ?f228 ?f229 ?f230 ?f46 ?f27 ?f224 ?f226 W ?f231 ?f232 ?f233 ?f234 ?f46 ?f27 ?f224 ?f226 L ?f26 ?f17 A ?f274 ?f275 ?f276 ?f277 ?f26 ?f17 ?f271 ?f273 W ?f278 ?f279 ?f280 ?f281 ?f26 ?f17 ?f271 ?f273 Z N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216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custom-shape draw:name="Figura a mano libera: forma 17" draw:style-name="gr5" draw:text-style-name="P7" svg:width="3.19cm" svg:height="2.026cm" svg:x="8.153cm" svg:y="6.244cm"><text:p text:style-name="P6"><text:span text:style-name="T5">Società</text:span></text:p><draw:enhanced-geometry svg:viewBox="0 0 1148497 729295" draw:text-areas="?f45 ?f47 ?f46 ?f48" draw:glue-points="?f49 ?f50 ?f51 ?f52 ?f53 ?f52 ?f54 ?f50 ?f55 ?f56 ?f57 ?f58 ?f51 ?f59 ?f49 ?f60 ?f49 ?f50" draw:type="non-primitive" draw:enhanced-path="M ?f0 ?f3 C ?f0 ?f4 ?f4 ?f0 ?f3 ?f0 L ?f5 ?f0 C ?f6 ?f0 ?f7 ?f4 ?f7 ?f3 ?f7 ?f8 ?f1 ?f9 ?f1 ?f10 ?f1 ?f11 ?f12 ?f13 ?f14 ?f13 L ?f3 ?f2 C ?f4 ?f2 ?f0 ?f15 ?f0 ?f16 L ?f0 ?f3 Z N"><draw:equation draw:name="f0" draw:formula="0"/><draw:equation draw:name="f1" draw:formula="1148497"/><draw:equation draw:name="f2" draw:formula="729295"/><draw:equation draw:name="f3" draw:formula="72930"/><draw:equation draw:name="f4" draw:formula="32652"/><draw:equation draw:name="f5" draw:formula="1075568"/><draw:equation draw:name="f6" draw:formula="1115846"/><draw:equation draw:name="f7" draw:formula="1148498"/><draw:equation draw:name="f8" draw:formula="267409"/><draw:equation draw:name="f9" draw:formula="461887"/><draw:equation draw:name="f10" draw:formula="656366"/><draw:equation draw:name="f11" draw:formula="696644"/><draw:equation draw:name="f12" draw:formula="1115845"/><draw:equation draw:name="f13" draw:formula="729296"/><draw:equation draw:name="f14" draw:formula="1075567"/><draw:equation draw:name="f15" draw:formula="696643"/><draw:equation draw:name="f16" draw:formula="656365"/><draw:equation draw:name="f17" draw:formula="?f2 - ?f0"/><draw:equation draw:name="f18" draw:formula="?f1 - ?f0"/><draw:equation draw:name="f19" draw:formula="?f18 / 1148497"/><draw:equation draw:name="f20" draw:formula="?f17 / 729295"/><draw:equation draw:name="f21" draw:formula="0 * ?f18"/><draw:equation draw:name="f22" draw:formula="72930 * ?f17"/><draw:equation draw:name="f23" draw:formula="72930 * ?f18"/><draw:equation draw:name="f24" draw:formula="0 * ?f17"/><draw:equation draw:name="f25" draw:formula="1075568 * ?f18"/><draw:equation draw:name="f26" draw:formula="1148498 * ?f18"/><draw:equation draw:name="f27" draw:formula="1148497 * ?f18"/><draw:equation draw:name="f28" draw:formula="656366 * ?f17"/><draw:equation draw:name="f29" draw:formula="1075567 * ?f18"/><draw:equation draw:name="f30" draw:formula="729296 * ?f17"/><draw:equation draw:name="f31" draw:formula="729295 * ?f17"/><draw:equation draw:name="f32" draw:formula="656365 * ?f17"/><draw:equation draw:name="f33" draw:formula="?f21 / 1148497"/><draw:equation draw:name="f34" draw:formula="?f22 / 729295"/><draw:equation draw:name="f35" draw:formula="?f23 / 1148497"/><draw:equation draw:name="f36" draw:formula="?f24 / 729295"/><draw:equation draw:name="f37" draw:formula="?f25 / 1148497"/><draw:equation draw:name="f38" draw:formula="?f26 / 1148497"/><draw:equation draw:name="f39" draw:formula="?f27 / 1148497"/><draw:equation draw:name="f40" draw:formula="?f28 / 729295"/><draw:equation draw:name="f41" draw:formula="?f29 / 1148497"/><draw:equation draw:name="f42" draw:formula="?f30 / 729295"/><draw:equation draw:name="f43" draw:formula="?f31 / 729295"/><draw:equation draw:name="f44" draw:formula="?f32 / 729295"/><draw:equation draw:name="f45" draw:formula="?f0 / ?f19"/><draw:equation draw:name="f46" draw:formula="?f1 / ?f19"/><draw:equation draw:name="f47" draw:formula="?f0 / ?f20"/><draw:equation draw:name="f48" draw:formula="?f2 / ?f20"/><draw:equation draw:name="f49" draw:formula="?f33 / ?f19"/><draw:equation draw:name="f50" draw:formula="?f34 / ?f20"/><draw:equation draw:name="f51" draw:formula="?f35 / ?f19"/><draw:equation draw:name="f52" draw:formula="?f36 / ?f20"/><draw:equation draw:name="f53" draw:formula="?f37 / ?f19"/><draw:equation draw:name="f54" draw:formula="?f38 / ?f19"/><draw:equation draw:name="f55" draw:formula="?f39 / ?f19"/><draw:equation draw:name="f56" draw:formula="?f40 / ?f20"/><draw:equation draw:name="f57" draw:formula="?f41 / ?f19"/><draw:equation draw:name="f58" draw:formula="?f42 / ?f20"/><draw:equation draw:name="f59" draw:formula="?f43 / ?f20"/><draw:equation draw:name="f60" draw:formula="?f44 / ?f20"/></draw:enhanced-geometry></draw:custom-shape><draw:custom-shape draw:name="Figura a mano libera: forma 18" draw:style-name="gr4" draw:text-style-name="P5" svg:width="3.19cm" svg:height="2.026cm" svg:x="0cm" svg:y="8.862cm"><text:p/><draw:enhanced-geometry svg:viewBox="0 0 21600 21600" draw:path-stretchpoint-x="21600" draw:path-stretchpoint-y="21600" draw:text-areas="?f91 ?f91 ?f92 ?f93" draw:type="non-primitive" draw:modifiers="0" draw:enhanced-path="M ?f17 ?f11 A ?f133 ?f134 ?f135 ?f136 ?f17 ?f11 ?f130 ?f132 W ?f137 ?f138 ?f139 ?f140 ?f17 ?f11 ?f130 ?f132 L ?f11 ?f45 A ?f180 ?f181 ?f182 ?f183 ?f11 ?f45 ?f177 ?f179 W ?f184 ?f185 ?f186 ?f187 ?f11 ?f45 ?f177 ?f179 L ?f46 ?f27 A ?f227 ?f228 ?f229 ?f230 ?f46 ?f27 ?f224 ?f226 W ?f231 ?f232 ?f233 ?f234 ?f46 ?f27 ?f224 ?f226 L ?f26 ?f17 A ?f274 ?f275 ?f276 ?f277 ?f26 ?f17 ?f271 ?f273 W ?f278 ?f279 ?f280 ?f281 ?f26 ?f17 ?f271 ?f273 Z N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216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custom-shape draw:name="Figura a mano libera: forma 19" draw:style-name="gr5" draw:text-style-name="P7" svg:width="3.19cm" svg:height="2.026cm" svg:x="0.355cm" svg:y="9.199cm"><text:p text:style-name="P6"><text:span text:style-name="T6">A.T.A.P. <text:s/>spa </text:span></text:p><text:p text:style-name="P6"><text:span text:style-name="T6">26,45%</text:span></text:p><draw:enhanced-geometry svg:viewBox="0 0 1148497 729295" draw:text-areas="?f45 ?f47 ?f46 ?f48" draw:glue-points="?f49 ?f50 ?f51 ?f52 ?f53 ?f52 ?f54 ?f50 ?f55 ?f56 ?f57 ?f58 ?f51 ?f59 ?f49 ?f60 ?f49 ?f50" draw:type="non-primitive" draw:enhanced-path="M ?f0 ?f3 C ?f0 ?f4 ?f4 ?f0 ?f3 ?f0 L ?f5 ?f0 C ?f6 ?f0 ?f7 ?f4 ?f7 ?f3 ?f7 ?f8 ?f1 ?f9 ?f1 ?f10 ?f1 ?f11 ?f12 ?f13 ?f14 ?f13 L ?f3 ?f2 C ?f4 ?f2 ?f0 ?f15 ?f0 ?f16 L ?f0 ?f3 Z N"><draw:equation draw:name="f0" draw:formula="0"/><draw:equation draw:name="f1" draw:formula="1148497"/><draw:equation draw:name="f2" draw:formula="729295"/><draw:equation draw:name="f3" draw:formula="72930"/><draw:equation draw:name="f4" draw:formula="32652"/><draw:equation draw:name="f5" draw:formula="1075568"/><draw:equation draw:name="f6" draw:formula="1115846"/><draw:equation draw:name="f7" draw:formula="1148498"/><draw:equation draw:name="f8" draw:formula="267409"/><draw:equation draw:name="f9" draw:formula="461887"/><draw:equation draw:name="f10" draw:formula="656366"/><draw:equation draw:name="f11" draw:formula="696644"/><draw:equation draw:name="f12" draw:formula="1115845"/><draw:equation draw:name="f13" draw:formula="729296"/><draw:equation draw:name="f14" draw:formula="1075567"/><draw:equation draw:name="f15" draw:formula="696643"/><draw:equation draw:name="f16" draw:formula="656365"/><draw:equation draw:name="f17" draw:formula="?f2 - ?f0"/><draw:equation draw:name="f18" draw:formula="?f1 - ?f0"/><draw:equation draw:name="f19" draw:formula="?f18 / 1148497"/><draw:equation draw:name="f20" draw:formula="?f17 / 729295"/><draw:equation draw:name="f21" draw:formula="0 * ?f18"/><draw:equation draw:name="f22" draw:formula="72930 * ?f17"/><draw:equation draw:name="f23" draw:formula="72930 * ?f18"/><draw:equation draw:name="f24" draw:formula="0 * ?f17"/><draw:equation draw:name="f25" draw:formula="1075568 * ?f18"/><draw:equation draw:name="f26" draw:formula="1148498 * ?f18"/><draw:equation draw:name="f27" draw:formula="1148497 * ?f18"/><draw:equation draw:name="f28" draw:formula="656366 * ?f17"/><draw:equation draw:name="f29" draw:formula="1075567 * ?f18"/><draw:equation draw:name="f30" draw:formula="729296 * ?f17"/><draw:equation draw:name="f31" draw:formula="729295 * ?f17"/><draw:equation draw:name="f32" draw:formula="656365 * ?f17"/><draw:equation draw:name="f33" draw:formula="?f21 / 1148497"/><draw:equation draw:name="f34" draw:formula="?f22 / 729295"/><draw:equation draw:name="f35" draw:formula="?f23 / 1148497"/><draw:equation draw:name="f36" draw:formula="?f24 / 729295"/><draw:equation draw:name="f37" draw:formula="?f25 / 1148497"/><draw:equation draw:name="f38" draw:formula="?f26 / 1148497"/><draw:equation draw:name="f39" draw:formula="?f27 / 1148497"/><draw:equation draw:name="f40" draw:formula="?f28 / 729295"/><draw:equation draw:name="f41" draw:formula="?f29 / 1148497"/><draw:equation draw:name="f42" draw:formula="?f30 / 729295"/><draw:equation draw:name="f43" draw:formula="?f31 / 729295"/><draw:equation draw:name="f44" draw:formula="?f32 / 729295"/><draw:equation draw:name="f45" draw:formula="?f0 / ?f19"/><draw:equation draw:name="f46" draw:formula="?f1 / ?f19"/><draw:equation draw:name="f47" draw:formula="?f0 / ?f20"/><draw:equation draw:name="f48" draw:formula="?f2 / ?f20"/><draw:equation draw:name="f49" draw:formula="?f33 / ?f19"/><draw:equation draw:name="f50" draw:formula="?f34 / ?f20"/><draw:equation draw:name="f51" draw:formula="?f35 / ?f19"/><draw:equation draw:name="f52" draw:formula="?f36 / ?f20"/><draw:equation draw:name="f53" draw:formula="?f37 / ?f19"/><draw:equation draw:name="f54" draw:formula="?f38 / ?f19"/><draw:equation draw:name="f55" draw:formula="?f39 / ?f19"/><draw:equation draw:name="f56" draw:formula="?f40 / ?f20"/><draw:equation draw:name="f57" draw:formula="?f41 / ?f19"/><draw:equation draw:name="f58" draw:formula="?f42 / ?f20"/><draw:equation draw:name="f59" draw:formula="?f43 / ?f20"/><draw:equation draw:name="f60" draw:formula="?f44 / ?f20"/></draw:enhanced-geometry></draw:custom-shape><draw:custom-shape draw:name="Figura a mano libera: forma 20" draw:style-name="gr4" draw:text-style-name="P5" svg:width="3.19cm" svg:height="2.026cm" svg:x="3.898cm" svg:y="8.862cm"><text:p/><draw:enhanced-geometry svg:viewBox="0 0 21600 21600" draw:path-stretchpoint-x="21600" draw:path-stretchpoint-y="21600" draw:text-areas="?f91 ?f91 ?f92 ?f93" draw:type="non-primitive" draw:modifiers="0" draw:enhanced-path="M ?f17 ?f11 A ?f133 ?f134 ?f135 ?f136 ?f17 ?f11 ?f130 ?f132 W ?f137 ?f138 ?f139 ?f140 ?f17 ?f11 ?f130 ?f132 L ?f11 ?f45 A ?f180 ?f181 ?f182 ?f183 ?f11 ?f45 ?f177 ?f179 W ?f184 ?f185 ?f186 ?f187 ?f11 ?f45 ?f177 ?f179 L ?f46 ?f27 A ?f227 ?f228 ?f229 ?f230 ?f46 ?f27 ?f224 ?f226 W ?f231 ?f232 ?f233 ?f234 ?f46 ?f27 ?f224 ?f226 L ?f26 ?f17 A ?f274 ?f275 ?f276 ?f277 ?f26 ?f17 ?f271 ?f273 W ?f278 ?f279 ?f280 ?f281 ?f26 ?f17 ?f271 ?f273 Z N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216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custom-shape draw:name="Figura a mano libera: forma 21" draw:style-name="gr5" draw:text-style-name="P7" svg:width="3.19cm" svg:height="2.026cm" svg:x="4.255cm" svg:y="9.199cm"><text:p text:style-name="P6"><text:span text:style-name="T6">Ente Servizi ed Aree Espositive Caresanablot <text:s/>srl</text:span></text:p><text:p text:style-name="P6"><text:span text:style-name="T6">22,89%</text:span></text:p><draw:enhanced-geometry svg:viewBox="0 0 1148497 729295" draw:text-areas="?f45 ?f47 ?f46 ?f48" draw:glue-points="?f49 ?f50 ?f51 ?f52 ?f53 ?f52 ?f54 ?f50 ?f55 ?f56 ?f57 ?f58 ?f51 ?f59 ?f49 ?f60 ?f49 ?f50" draw:type="non-primitive" draw:enhanced-path="M ?f0 ?f3 C ?f0 ?f4 ?f4 ?f0 ?f3 ?f0 L ?f5 ?f0 C ?f6 ?f0 ?f7 ?f4 ?f7 ?f3 ?f7 ?f8 ?f1 ?f9 ?f1 ?f10 ?f1 ?f11 ?f12 ?f13 ?f14 ?f13 L ?f3 ?f2 C ?f4 ?f2 ?f0 ?f15 ?f0 ?f16 L ?f0 ?f3 Z N"><draw:equation draw:name="f0" draw:formula="0"/><draw:equation draw:name="f1" draw:formula="1148497"/><draw:equation draw:name="f2" draw:formula="729295"/><draw:equation draw:name="f3" draw:formula="72930"/><draw:equation draw:name="f4" draw:formula="32652"/><draw:equation draw:name="f5" draw:formula="1075568"/><draw:equation draw:name="f6" draw:formula="1115846"/><draw:equation draw:name="f7" draw:formula="1148498"/><draw:equation draw:name="f8" draw:formula="267409"/><draw:equation draw:name="f9" draw:formula="461887"/><draw:equation draw:name="f10" draw:formula="656366"/><draw:equation draw:name="f11" draw:formula="696644"/><draw:equation draw:name="f12" draw:formula="1115845"/><draw:equation draw:name="f13" draw:formula="729296"/><draw:equation draw:name="f14" draw:formula="1075567"/><draw:equation draw:name="f15" draw:formula="696643"/><draw:equation draw:name="f16" draw:formula="656365"/><draw:equation draw:name="f17" draw:formula="?f2 - ?f0"/><draw:equation draw:name="f18" draw:formula="?f1 - ?f0"/><draw:equation draw:name="f19" draw:formula="?f18 / 1148497"/><draw:equation draw:name="f20" draw:formula="?f17 / 729295"/><draw:equation draw:name="f21" draw:formula="0 * ?f18"/><draw:equation draw:name="f22" draw:formula="72930 * ?f17"/><draw:equation draw:name="f23" draw:formula="72930 * ?f18"/><draw:equation draw:name="f24" draw:formula="0 * ?f17"/><draw:equation draw:name="f25" draw:formula="1075568 * ?f18"/><draw:equation draw:name="f26" draw:formula="1148498 * ?f18"/><draw:equation draw:name="f27" draw:formula="1148497 * ?f18"/><draw:equation draw:name="f28" draw:formula="656366 * ?f17"/><draw:equation draw:name="f29" draw:formula="1075567 * ?f18"/><draw:equation draw:name="f30" draw:formula="729296 * ?f17"/><draw:equation draw:name="f31" draw:formula="729295 * ?f17"/><draw:equation draw:name="f32" draw:formula="656365 * ?f17"/><draw:equation draw:name="f33" draw:formula="?f21 / 1148497"/><draw:equation draw:name="f34" draw:formula="?f22 / 729295"/><draw:equation draw:name="f35" draw:formula="?f23 / 1148497"/><draw:equation draw:name="f36" draw:formula="?f24 / 729295"/><draw:equation draw:name="f37" draw:formula="?f25 / 1148497"/><draw:equation draw:name="f38" draw:formula="?f26 / 1148497"/><draw:equation draw:name="f39" draw:formula="?f27 / 1148497"/><draw:equation draw:name="f40" draw:formula="?f28 / 729295"/><draw:equation draw:name="f41" draw:formula="?f29 / 1148497"/><draw:equation draw:name="f42" draw:formula="?f30 / 729295"/><draw:equation draw:name="f43" draw:formula="?f31 / 729295"/><draw:equation draw:name="f44" draw:formula="?f32 / 729295"/><draw:equation draw:name="f45" draw:formula="?f0 / ?f19"/><draw:equation draw:name="f46" draw:formula="?f1 / ?f19"/><draw:equation draw:name="f47" draw:formula="?f0 / ?f20"/><draw:equation draw:name="f48" draw:formula="?f2 / ?f20"/><draw:equation draw:name="f49" draw:formula="?f33 / ?f19"/><draw:equation draw:name="f50" draw:formula="?f34 / ?f20"/><draw:equation draw:name="f51" draw:formula="?f35 / ?f19"/><draw:equation draw:name="f52" draw:formula="?f36 / ?f20"/><draw:equation draw:name="f53" draw:formula="?f37 / ?f19"/><draw:equation draw:name="f54" draw:formula="?f38 / ?f19"/><draw:equation draw:name="f55" draw:formula="?f39 / ?f19"/><draw:equation draw:name="f56" draw:formula="?f40 / ?f20"/><draw:equation draw:name="f57" draw:formula="?f41 / ?f19"/><draw:equation draw:name="f58" draw:formula="?f42 / ?f20"/><draw:equation draw:name="f59" draw:formula="?f43 / ?f20"/><draw:equation draw:name="f60" draw:formula="?f44 / ?f20"/></draw:enhanced-geometry></draw:custom-shape><draw:custom-shape draw:name="Figura a mano libera: forma 22" draw:style-name="gr4" draw:text-style-name="P5" svg:width="3.19cm" svg:height="2.026cm" svg:x="7.798cm" svg:y="8.862cm"><text:p/><draw:enhanced-geometry svg:viewBox="0 0 21600 21600" draw:path-stretchpoint-x="21600" draw:path-stretchpoint-y="21600" draw:text-areas="?f91 ?f91 ?f92 ?f93" draw:type="non-primitive" draw:modifiers="0" draw:enhanced-path="M ?f17 ?f11 A ?f133 ?f134 ?f135 ?f136 ?f17 ?f11 ?f130 ?f132 W ?f137 ?f138 ?f139 ?f140 ?f17 ?f11 ?f130 ?f132 L ?f11 ?f45 A ?f180 ?f181 ?f182 ?f183 ?f11 ?f45 ?f177 ?f179 W ?f184 ?f185 ?f186 ?f187 ?f11 ?f45 ?f177 ?f179 L ?f46 ?f27 A ?f227 ?f228 ?f229 ?f230 ?f46 ?f27 ?f224 ?f226 W ?f231 ?f232 ?f233 ?f234 ?f46 ?f27 ?f224 ?f226 L ?f26 ?f17 A ?f274 ?f275 ?f276 ?f277 ?f26 ?f17 ?f271 ?f273 W ?f278 ?f279 ?f280 ?f281 ?f26 ?f17 ?f271 ?f273 Z N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216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custom-shape draw:name="Figura a mano libera: forma 23" draw:style-name="gr5" draw:text-style-name="P7" svg:width="3.19cm" svg:height="2.026cm" svg:x="8.153cm" svg:y="9.199cm"><text:p text:style-name="P6"><text:span text:style-name="T6">NORDIND <text:s/>spa</text:span></text:p><text:p text:style-name="P6"><text:span text:style-name="T6">14,10%</text:span></text:p><text:p text:style-name="P6"><text:span text:style-name="T7">in <text:s/>fallimento dal 13/1/2017</text:span></text:p><draw:enhanced-geometry svg:viewBox="0 0 1148497 729295" draw:text-areas="?f45 ?f47 ?f46 ?f48" draw:glue-points="?f49 ?f50 ?f51 ?f52 ?f53 ?f52 ?f54 ?f50 ?f55 ?f56 ?f57 ?f58 ?f51 ?f59 ?f49 ?f60 ?f49 ?f50" draw:type="non-primitive" draw:enhanced-path="M ?f0 ?f3 C ?f0 ?f4 ?f4 ?f0 ?f3 ?f0 L ?f5 ?f0 C ?f6 ?f0 ?f7 ?f4 ?f7 ?f3 ?f7 ?f8 ?f1 ?f9 ?f1 ?f10 ?f1 ?f11 ?f12 ?f13 ?f14 ?f13 L ?f3 ?f2 C ?f4 ?f2 ?f0 ?f15 ?f0 ?f16 L ?f0 ?f3 Z N"><draw:equation draw:name="f0" draw:formula="0"/><draw:equation draw:name="f1" draw:formula="1148497"/><draw:equation draw:name="f2" draw:formula="729295"/><draw:equation draw:name="f3" draw:formula="72930"/><draw:equation draw:name="f4" draw:formula="32652"/><draw:equation draw:name="f5" draw:formula="1075568"/><draw:equation draw:name="f6" draw:formula="1115846"/><draw:equation draw:name="f7" draw:formula="1148498"/><draw:equation draw:name="f8" draw:formula="267409"/><draw:equation draw:name="f9" draw:formula="461887"/><draw:equation draw:name="f10" draw:formula="656366"/><draw:equation draw:name="f11" draw:formula="696644"/><draw:equation draw:name="f12" draw:formula="1115845"/><draw:equation draw:name="f13" draw:formula="729296"/><draw:equation draw:name="f14" draw:formula="1075567"/><draw:equation draw:name="f15" draw:formula="696643"/><draw:equation draw:name="f16" draw:formula="656365"/><draw:equation draw:name="f17" draw:formula="?f2 - ?f0"/><draw:equation draw:name="f18" draw:formula="?f1 - ?f0"/><draw:equation draw:name="f19" draw:formula="?f18 / 1148497"/><draw:equation draw:name="f20" draw:formula="?f17 / 729295"/><draw:equation draw:name="f21" draw:formula="0 * ?f18"/><draw:equation draw:name="f22" draw:formula="72930 * ?f17"/><draw:equation draw:name="f23" draw:formula="72930 * ?f18"/><draw:equation draw:name="f24" draw:formula="0 * ?f17"/><draw:equation draw:name="f25" draw:formula="1075568 * ?f18"/><draw:equation draw:name="f26" draw:formula="1148498 * ?f18"/><draw:equation draw:name="f27" draw:formula="1148497 * ?f18"/><draw:equation draw:name="f28" draw:formula="656366 * ?f17"/><draw:equation draw:name="f29" draw:formula="1075567 * ?f18"/><draw:equation draw:name="f30" draw:formula="729296 * ?f17"/><draw:equation draw:name="f31" draw:formula="729295 * ?f17"/><draw:equation draw:name="f32" draw:formula="656365 * ?f17"/><draw:equation draw:name="f33" draw:formula="?f21 / 1148497"/><draw:equation draw:name="f34" draw:formula="?f22 / 729295"/><draw:equation draw:name="f35" draw:formula="?f23 / 1148497"/><draw:equation draw:name="f36" draw:formula="?f24 / 729295"/><draw:equation draw:name="f37" draw:formula="?f25 / 1148497"/><draw:equation draw:name="f38" draw:formula="?f26 / 1148497"/><draw:equation draw:name="f39" draw:formula="?f27 / 1148497"/><draw:equation draw:name="f40" draw:formula="?f28 / 729295"/><draw:equation draw:name="f41" draw:formula="?f29 / 1148497"/><draw:equation draw:name="f42" draw:formula="?f30 / 729295"/><draw:equation draw:name="f43" draw:formula="?f31 / 729295"/><draw:equation draw:name="f44" draw:formula="?f32 / 729295"/><draw:equation draw:name="f45" draw:formula="?f0 / ?f19"/><draw:equation draw:name="f46" draw:formula="?f1 / ?f19"/><draw:equation draw:name="f47" draw:formula="?f0 / ?f20"/><draw:equation draw:name="f48" draw:formula="?f2 / ?f20"/><draw:equation draw:name="f49" draw:formula="?f33 / ?f19"/><draw:equation draw:name="f50" draw:formula="?f34 / ?f20"/><draw:equation draw:name="f51" draw:formula="?f35 / ?f19"/><draw:equation draw:name="f52" draw:formula="?f36 / ?f20"/><draw:equation draw:name="f53" draw:formula="?f37 / ?f19"/><draw:equation draw:name="f54" draw:formula="?f38 / ?f19"/><draw:equation draw:name="f55" draw:formula="?f39 / ?f19"/><draw:equation draw:name="f56" draw:formula="?f40 / ?f20"/><draw:equation draw:name="f57" draw:formula="?f41 / ?f19"/><draw:equation draw:name="f58" draw:formula="?f42 / ?f20"/><draw:equation draw:name="f59" draw:formula="?f43 / ?f20"/><draw:equation draw:name="f60" draw:formula="?f44 / ?f20"/></draw:enhanced-geometry></draw:custom-shape><draw:custom-shape draw:name="Figura a mano libera: forma 24" draw:style-name="gr4" draw:text-style-name="P5" svg:width="3.19cm" svg:height="2.026cm" svg:x="11.698cm" svg:y="8.862cm"><text:p/><draw:enhanced-geometry svg:viewBox="0 0 21600 21600" draw:path-stretchpoint-x="21600" draw:path-stretchpoint-y="21600" draw:text-areas="?f91 ?f91 ?f92 ?f93" draw:type="non-primitive" draw:modifiers="0" draw:enhanced-path="M ?f17 ?f11 A ?f133 ?f134 ?f135 ?f136 ?f17 ?f11 ?f130 ?f132 W ?f137 ?f138 ?f139 ?f140 ?f17 ?f11 ?f130 ?f132 L ?f11 ?f45 A ?f180 ?f181 ?f182 ?f183 ?f11 ?f45 ?f177 ?f179 W ?f184 ?f185 ?f186 ?f187 ?f11 ?f45 ?f177 ?f179 L ?f46 ?f27 A ?f227 ?f228 ?f229 ?f230 ?f46 ?f27 ?f224 ?f226 W ?f231 ?f232 ?f233 ?f234 ?f46 ?f27 ?f224 ?f226 L ?f26 ?f17 A ?f274 ?f275 ?f276 ?f277 ?f26 ?f17 ?f271 ?f273 W ?f278 ?f279 ?f280 ?f281 ?f26 ?f17 ?f271 ?f273 Z N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216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custom-shape draw:name="Figura a mano libera: forma 25" draw:style-name="gr5" draw:text-style-name="P7" svg:width="3.19cm" svg:height="2.026cm" svg:x="12.053cm" svg:y="9.199cm"><text:p text:style-name="P6"><text:span text:style-name="T6">Monterosa 2000 <text:s/>spa</text:span></text:p><text:p text:style-name="P6"><text:span text:style-name="T6">7,99%</text:span></text:p><text:p text:style-name="P6"><text:span text:style-name="T7">fusione per incorporazione di Alpe di Mera <text:s/>20/11/2018</text:span></text:p><draw:enhanced-geometry svg:viewBox="0 0 1148497 729295" draw:text-areas="?f45 ?f47 ?f46 ?f48" draw:glue-points="?f49 ?f50 ?f51 ?f52 ?f53 ?f52 ?f54 ?f50 ?f55 ?f56 ?f57 ?f58 ?f51 ?f59 ?f49 ?f60 ?f49 ?f50" draw:type="non-primitive" draw:enhanced-path="M ?f0 ?f3 C ?f0 ?f4 ?f4 ?f0 ?f3 ?f0 L ?f5 ?f0 C ?f6 ?f0 ?f7 ?f4 ?f7 ?f3 ?f7 ?f8 ?f1 ?f9 ?f1 ?f10 ?f1 ?f11 ?f12 ?f13 ?f14 ?f13 L ?f3 ?f2 C ?f4 ?f2 ?f0 ?f15 ?f0 ?f16 L ?f0 ?f3 Z N"><draw:equation draw:name="f0" draw:formula="0"/><draw:equation draw:name="f1" draw:formula="1148497"/><draw:equation draw:name="f2" draw:formula="729295"/><draw:equation draw:name="f3" draw:formula="72930"/><draw:equation draw:name="f4" draw:formula="32652"/><draw:equation draw:name="f5" draw:formula="1075568"/><draw:equation draw:name="f6" draw:formula="1115846"/><draw:equation draw:name="f7" draw:formula="1148498"/><draw:equation draw:name="f8" draw:formula="267409"/><draw:equation draw:name="f9" draw:formula="461887"/><draw:equation draw:name="f10" draw:formula="656366"/><draw:equation draw:name="f11" draw:formula="696644"/><draw:equation draw:name="f12" draw:formula="1115845"/><draw:equation draw:name="f13" draw:formula="729296"/><draw:equation draw:name="f14" draw:formula="1075567"/><draw:equation draw:name="f15" draw:formula="696643"/><draw:equation draw:name="f16" draw:formula="656365"/><draw:equation draw:name="f17" draw:formula="?f2 - ?f0"/><draw:equation draw:name="f18" draw:formula="?f1 - ?f0"/><draw:equation draw:name="f19" draw:formula="?f18 / 1148497"/><draw:equation draw:name="f20" draw:formula="?f17 / 729295"/><draw:equation draw:name="f21" draw:formula="0 * ?f18"/><draw:equation draw:name="f22" draw:formula="72930 * ?f17"/><draw:equation draw:name="f23" draw:formula="72930 * ?f18"/><draw:equation draw:name="f24" draw:formula="0 * ?f17"/><draw:equation draw:name="f25" draw:formula="1075568 * ?f18"/><draw:equation draw:name="f26" draw:formula="1148498 * ?f18"/><draw:equation draw:name="f27" draw:formula="1148497 * ?f18"/><draw:equation draw:name="f28" draw:formula="656366 * ?f17"/><draw:equation draw:name="f29" draw:formula="1075567 * ?f18"/><draw:equation draw:name="f30" draw:formula="729296 * ?f17"/><draw:equation draw:name="f31" draw:formula="729295 * ?f17"/><draw:equation draw:name="f32" draw:formula="656365 * ?f17"/><draw:equation draw:name="f33" draw:formula="?f21 / 1148497"/><draw:equation draw:name="f34" draw:formula="?f22 / 729295"/><draw:equation draw:name="f35" draw:formula="?f23 / 1148497"/><draw:equation draw:name="f36" draw:formula="?f24 / 729295"/><draw:equation draw:name="f37" draw:formula="?f25 / 1148497"/><draw:equation draw:name="f38" draw:formula="?f26 / 1148497"/><draw:equation draw:name="f39" draw:formula="?f27 / 1148497"/><draw:equation draw:name="f40" draw:formula="?f28 / 729295"/><draw:equation draw:name="f41" draw:formula="?f29 / 1148497"/><draw:equation draw:name="f42" draw:formula="?f30 / 729295"/><draw:equation draw:name="f43" draw:formula="?f31 / 729295"/><draw:equation draw:name="f44" draw:formula="?f32 / 729295"/><draw:equation draw:name="f45" draw:formula="?f0 / ?f19"/><draw:equation draw:name="f46" draw:formula="?f1 / ?f19"/><draw:equation draw:name="f47" draw:formula="?f0 / ?f20"/><draw:equation draw:name="f48" draw:formula="?f2 / ?f20"/><draw:equation draw:name="f49" draw:formula="?f33 / ?f19"/><draw:equation draw:name="f50" draw:formula="?f34 / ?f20"/><draw:equation draw:name="f51" draw:formula="?f35 / ?f19"/><draw:equation draw:name="f52" draw:formula="?f36 / ?f20"/><draw:equation draw:name="f53" draw:formula="?f37 / ?f19"/><draw:equation draw:name="f54" draw:formula="?f38 / ?f19"/><draw:equation draw:name="f55" draw:formula="?f39 / ?f19"/><draw:equation draw:name="f56" draw:formula="?f40 / ?f20"/><draw:equation draw:name="f57" draw:formula="?f41 / ?f19"/><draw:equation draw:name="f58" draw:formula="?f42 / ?f20"/><draw:equation draw:name="f59" draw:formula="?f43 / ?f20"/><draw:equation draw:name="f60" draw:formula="?f44 / ?f20"/></draw:enhanced-geometry></draw:custom-shape><draw:custom-shape draw:name="Figura a mano libera: forma 26" draw:style-name="gr4" draw:text-style-name="P5" svg:width="3.19cm" svg:height="2.026cm" svg:x="15.596cm" svg:y="8.862cm"><text:p/><draw:enhanced-geometry svg:viewBox="0 0 21600 21600" draw:path-stretchpoint-x="21600" draw:path-stretchpoint-y="21600" draw:text-areas="?f91 ?f91 ?f92 ?f93" draw:type="non-primitive" draw:modifiers="0" draw:enhanced-path="M ?f17 ?f11 A ?f133 ?f134 ?f135 ?f136 ?f17 ?f11 ?f130 ?f132 W ?f137 ?f138 ?f139 ?f140 ?f17 ?f11 ?f130 ?f132 L ?f11 ?f45 A ?f180 ?f181 ?f182 ?f183 ?f11 ?f45 ?f177 ?f179 W ?f184 ?f185 ?f186 ?f187 ?f11 ?f45 ?f177 ?f179 L ?f46 ?f27 A ?f227 ?f228 ?f229 ?f230 ?f46 ?f27 ?f224 ?f226 W ?f231 ?f232 ?f233 ?f234 ?f46 ?f27 ?f224 ?f226 L ?f26 ?f17 A ?f274 ?f275 ?f276 ?f277 ?f26 ?f17 ?f271 ?f273 W ?f278 ?f279 ?f280 ?f281 ?f26 ?f17 ?f271 ?f273 Z N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216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custom-shape draw:name="Figura a mano libera: forma 27" draw:style-name="gr5" draw:text-style-name="P7" svg:width="3.19cm" svg:height="2.026cm" svg:x="15.951cm" svg:y="9.199cm"><text:p text:style-name="P6"><text:span text:style-name="T6">A.T.L. Biella Valsesia Vercelli scarl</text:span></text:p><text:p text:style-name="P6"><text:span text:style-name="T7">Adesione – atto CP <text:s/>11/5/2020</text:span></text:p><draw:enhanced-geometry svg:viewBox="0 0 1148497 729295" draw:text-areas="?f45 ?f47 ?f46 ?f48" draw:glue-points="?f49 ?f50 ?f51 ?f52 ?f53 ?f52 ?f54 ?f50 ?f55 ?f56 ?f57 ?f58 ?f51 ?f59 ?f49 ?f60 ?f49 ?f50" draw:type="non-primitive" draw:enhanced-path="M ?f0 ?f3 C ?f0 ?f4 ?f4 ?f0 ?f3 ?f0 L ?f5 ?f0 C ?f6 ?f0 ?f7 ?f4 ?f7 ?f3 ?f7 ?f8 ?f1 ?f9 ?f1 ?f10 ?f1 ?f11 ?f12 ?f13 ?f14 ?f13 L ?f3 ?f2 C ?f4 ?f2 ?f0 ?f15 ?f0 ?f16 L ?f0 ?f3 Z N"><draw:equation draw:name="f0" draw:formula="0"/><draw:equation draw:name="f1" draw:formula="1148497"/><draw:equation draw:name="f2" draw:formula="729295"/><draw:equation draw:name="f3" draw:formula="72930"/><draw:equation draw:name="f4" draw:formula="32652"/><draw:equation draw:name="f5" draw:formula="1075568"/><draw:equation draw:name="f6" draw:formula="1115846"/><draw:equation draw:name="f7" draw:formula="1148498"/><draw:equation draw:name="f8" draw:formula="267409"/><draw:equation draw:name="f9" draw:formula="461887"/><draw:equation draw:name="f10" draw:formula="656366"/><draw:equation draw:name="f11" draw:formula="696644"/><draw:equation draw:name="f12" draw:formula="1115845"/><draw:equation draw:name="f13" draw:formula="729296"/><draw:equation draw:name="f14" draw:formula="1075567"/><draw:equation draw:name="f15" draw:formula="696643"/><draw:equation draw:name="f16" draw:formula="656365"/><draw:equation draw:name="f17" draw:formula="?f2 - ?f0"/><draw:equation draw:name="f18" draw:formula="?f1 - ?f0"/><draw:equation draw:name="f19" draw:formula="?f18 / 1148497"/><draw:equation draw:name="f20" draw:formula="?f17 / 729295"/><draw:equation draw:name="f21" draw:formula="0 * ?f18"/><draw:equation draw:name="f22" draw:formula="72930 * ?f17"/><draw:equation draw:name="f23" draw:formula="72930 * ?f18"/><draw:equation draw:name="f24" draw:formula="0 * ?f17"/><draw:equation draw:name="f25" draw:formula="1075568 * ?f18"/><draw:equation draw:name="f26" draw:formula="1148498 * ?f18"/><draw:equation draw:name="f27" draw:formula="1148497 * ?f18"/><draw:equation draw:name="f28" draw:formula="656366 * ?f17"/><draw:equation draw:name="f29" draw:formula="1075567 * ?f18"/><draw:equation draw:name="f30" draw:formula="729296 * ?f17"/><draw:equation draw:name="f31" draw:formula="729295 * ?f17"/><draw:equation draw:name="f32" draw:formula="656365 * ?f17"/><draw:equation draw:name="f33" draw:formula="?f21 / 1148497"/><draw:equation draw:name="f34" draw:formula="?f22 / 729295"/><draw:equation draw:name="f35" draw:formula="?f23 / 1148497"/><draw:equation draw:name="f36" draw:formula="?f24 / 729295"/><draw:equation draw:name="f37" draw:formula="?f25 / 1148497"/><draw:equation draw:name="f38" draw:formula="?f26 / 1148497"/><draw:equation draw:name="f39" draw:formula="?f27 / 1148497"/><draw:equation draw:name="f40" draw:formula="?f28 / 729295"/><draw:equation draw:name="f41" draw:formula="?f29 / 1148497"/><draw:equation draw:name="f42" draw:formula="?f30 / 729295"/><draw:equation draw:name="f43" draw:formula="?f31 / 729295"/><draw:equation draw:name="f44" draw:formula="?f32 / 729295"/><draw:equation draw:name="f45" draw:formula="?f0 / ?f19"/><draw:equation draw:name="f46" draw:formula="?f1 / ?f19"/><draw:equation draw:name="f47" draw:formula="?f0 / ?f20"/><draw:equation draw:name="f48" draw:formula="?f2 / ?f20"/><draw:equation draw:name="f49" draw:formula="?f33 / ?f19"/><draw:equation draw:name="f50" draw:formula="?f34 / ?f20"/><draw:equation draw:name="f51" draw:formula="?f35 / ?f19"/><draw:equation draw:name="f52" draw:formula="?f36 / ?f20"/><draw:equation draw:name="f53" draw:formula="?f37 / ?f19"/><draw:equation draw:name="f54" draw:formula="?f38 / ?f19"/><draw:equation draw:name="f55" draw:formula="?f39 / ?f19"/><draw:equation draw:name="f56" draw:formula="?f40 / ?f20"/><draw:equation draw:name="f57" draw:formula="?f41 / ?f19"/><draw:equation draw:name="f58" draw:formula="?f42 / ?f20"/><draw:equation draw:name="f59" draw:formula="?f43 / ?f20"/><draw:equation draw:name="f60" draw:formula="?f44 / ?f20"/></draw:enhanced-geometry></draw:custom-shape><draw:custom-shape draw:name="Figura a mano libera: forma 28" draw:style-name="gr4" draw:text-style-name="P5" svg:width="3.19cm" svg:height="2.026cm" svg:x="21.445cm" svg:y="5.907cm"><text:p/><draw:enhanced-geometry svg:viewBox="0 0 21600 21600" draw:path-stretchpoint-x="21600" draw:path-stretchpoint-y="21600" draw:text-areas="?f91 ?f91 ?f92 ?f93" draw:type="non-primitive" draw:modifiers="0" draw:enhanced-path="M ?f17 ?f11 A ?f133 ?f134 ?f135 ?f136 ?f17 ?f11 ?f130 ?f132 W ?f137 ?f138 ?f139 ?f140 ?f17 ?f11 ?f130 ?f132 L ?f11 ?f45 A ?f180 ?f181 ?f182 ?f183 ?f11 ?f45 ?f177 ?f179 W ?f184 ?f185 ?f186 ?f187 ?f11 ?f45 ?f177 ?f179 L ?f46 ?f27 A ?f227 ?f228 ?f229 ?f230 ?f46 ?f27 ?f224 ?f226 W ?f231 ?f232 ?f233 ?f234 ?f46 ?f27 ?f224 ?f226 L ?f26 ?f17 A ?f274 ?f275 ?f276 ?f277 ?f26 ?f17 ?f271 ?f273 W ?f278 ?f279 ?f280 ?f281 ?f26 ?f17 ?f271 ?f273 Z N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216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custom-shape draw:name="Figura a mano libera: forma 29" draw:style-name="gr5" draw:text-style-name="P7" svg:width="3.19cm" svg:height="2.026cm" svg:x="21.8cm" svg:y="6.244cm"><text:p text:style-name="P6"><text:span text:style-name="T5">Consorzi</text:span></text:p><draw:enhanced-geometry svg:viewBox="0 0 1148497 729295" draw:text-areas="?f45 ?f47 ?f46 ?f48" draw:glue-points="?f49 ?f50 ?f51 ?f52 ?f53 ?f52 ?f54 ?f50 ?f55 ?f56 ?f57 ?f58 ?f51 ?f59 ?f49 ?f60 ?f49 ?f50" draw:type="non-primitive" draw:enhanced-path="M ?f0 ?f3 C ?f0 ?f4 ?f4 ?f0 ?f3 ?f0 L ?f5 ?f0 C ?f6 ?f0 ?f7 ?f4 ?f7 ?f3 ?f7 ?f8 ?f1 ?f9 ?f1 ?f10 ?f1 ?f11 ?f12 ?f13 ?f14 ?f13 L ?f3 ?f2 C ?f4 ?f2 ?f0 ?f15 ?f0 ?f16 L ?f0 ?f3 Z N"><draw:equation draw:name="f0" draw:formula="0"/><draw:equation draw:name="f1" draw:formula="1148497"/><draw:equation draw:name="f2" draw:formula="729295"/><draw:equation draw:name="f3" draw:formula="72930"/><draw:equation draw:name="f4" draw:formula="32652"/><draw:equation draw:name="f5" draw:formula="1075568"/><draw:equation draw:name="f6" draw:formula="1115846"/><draw:equation draw:name="f7" draw:formula="1148498"/><draw:equation draw:name="f8" draw:formula="267409"/><draw:equation draw:name="f9" draw:formula="461887"/><draw:equation draw:name="f10" draw:formula="656366"/><draw:equation draw:name="f11" draw:formula="696644"/><draw:equation draw:name="f12" draw:formula="1115845"/><draw:equation draw:name="f13" draw:formula="729296"/><draw:equation draw:name="f14" draw:formula="1075567"/><draw:equation draw:name="f15" draw:formula="696643"/><draw:equation draw:name="f16" draw:formula="656365"/><draw:equation draw:name="f17" draw:formula="?f2 - ?f0"/><draw:equation draw:name="f18" draw:formula="?f1 - ?f0"/><draw:equation draw:name="f19" draw:formula="?f18 / 1148497"/><draw:equation draw:name="f20" draw:formula="?f17 / 729295"/><draw:equation draw:name="f21" draw:formula="0 * ?f18"/><draw:equation draw:name="f22" draw:formula="72930 * ?f17"/><draw:equation draw:name="f23" draw:formula="72930 * ?f18"/><draw:equation draw:name="f24" draw:formula="0 * ?f17"/><draw:equation draw:name="f25" draw:formula="1075568 * ?f18"/><draw:equation draw:name="f26" draw:formula="1148498 * ?f18"/><draw:equation draw:name="f27" draw:formula="1148497 * ?f18"/><draw:equation draw:name="f28" draw:formula="656366 * ?f17"/><draw:equation draw:name="f29" draw:formula="1075567 * ?f18"/><draw:equation draw:name="f30" draw:formula="729296 * ?f17"/><draw:equation draw:name="f31" draw:formula="729295 * ?f17"/><draw:equation draw:name="f32" draw:formula="656365 * ?f17"/><draw:equation draw:name="f33" draw:formula="?f21 / 1148497"/><draw:equation draw:name="f34" draw:formula="?f22 / 729295"/><draw:equation draw:name="f35" draw:formula="?f23 / 1148497"/><draw:equation draw:name="f36" draw:formula="?f24 / 729295"/><draw:equation draw:name="f37" draw:formula="?f25 / 1148497"/><draw:equation draw:name="f38" draw:formula="?f26 / 1148497"/><draw:equation draw:name="f39" draw:formula="?f27 / 1148497"/><draw:equation draw:name="f40" draw:formula="?f28 / 729295"/><draw:equation draw:name="f41" draw:formula="?f29 / 1148497"/><draw:equation draw:name="f42" draw:formula="?f30 / 729295"/><draw:equation draw:name="f43" draw:formula="?f31 / 729295"/><draw:equation draw:name="f44" draw:formula="?f32 / 729295"/><draw:equation draw:name="f45" draw:formula="?f0 / ?f19"/><draw:equation draw:name="f46" draw:formula="?f1 / ?f19"/><draw:equation draw:name="f47" draw:formula="?f0 / ?f20"/><draw:equation draw:name="f48" draw:formula="?f2 / ?f20"/><draw:equation draw:name="f49" draw:formula="?f33 / ?f19"/><draw:equation draw:name="f50" draw:formula="?f34 / ?f20"/><draw:equation draw:name="f51" draw:formula="?f35 / ?f19"/><draw:equation draw:name="f52" draw:formula="?f36 / ?f20"/><draw:equation draw:name="f53" draw:formula="?f37 / ?f19"/><draw:equation draw:name="f54" draw:formula="?f38 / ?f19"/><draw:equation draw:name="f55" draw:formula="?f39 / ?f19"/><draw:equation draw:name="f56" draw:formula="?f40 / ?f20"/><draw:equation draw:name="f57" draw:formula="?f41 / ?f19"/><draw:equation draw:name="f58" draw:formula="?f42 / ?f20"/><draw:equation draw:name="f59" draw:formula="?f43 / ?f20"/><draw:equation draw:name="f60" draw:formula="?f44 / ?f20"/></draw:enhanced-geometry></draw:custom-shape><draw:custom-shape draw:name="Figura a mano libera: forma 30" draw:style-name="gr4" draw:text-style-name="P5" svg:width="3.19cm" svg:height="2.026cm" svg:x="19.496cm" svg:y="8.862cm"><text:p/><draw:enhanced-geometry svg:viewBox="0 0 21600 21600" draw:path-stretchpoint-x="21600" draw:path-stretchpoint-y="21600" draw:text-areas="?f91 ?f91 ?f92 ?f93" draw:type="non-primitive" draw:modifiers="0" draw:enhanced-path="M ?f17 ?f11 A ?f133 ?f134 ?f135 ?f136 ?f17 ?f11 ?f130 ?f132 W ?f137 ?f138 ?f139 ?f140 ?f17 ?f11 ?f130 ?f132 L ?f11 ?f45 A ?f180 ?f181 ?f182 ?f183 ?f11 ?f45 ?f177 ?f179 W ?f184 ?f185 ?f186 ?f187 ?f11 ?f45 ?f177 ?f179 L ?f46 ?f27 A ?f227 ?f228 ?f229 ?f230 ?f46 ?f27 ?f224 ?f226 W ?f231 ?f232 ?f233 ?f234 ?f46 ?f27 ?f224 ?f226 L ?f26 ?f17 A ?f274 ?f275 ?f276 ?f277 ?f26 ?f17 ?f271 ?f273 W ?f278 ?f279 ?f280 ?f281 ?f26 ?f17 ?f271 ?f273 Z N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216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custom-shape draw:name="Figura a mano libera: forma 31" draw:style-name="gr5" draw:text-style-name="P7" svg:width="3.19cm" svg:height="2.026cm" svg:x="19.851cm" svg:y="9.199cm"><text:p text:style-name="P6"><text:span text:style-name="T6">CSI <text:s text:c="2"/>Piemonte</text:span></text:p><text:p text:style-name="P6"><text:span text:style-name="T6">0,86%</text:span></text:p><draw:enhanced-geometry svg:viewBox="0 0 1148497 729295" draw:text-areas="?f45 ?f47 ?f46 ?f48" draw:glue-points="?f49 ?f50 ?f51 ?f52 ?f53 ?f52 ?f54 ?f50 ?f55 ?f56 ?f57 ?f58 ?f51 ?f59 ?f49 ?f60 ?f49 ?f50" draw:type="non-primitive" draw:enhanced-path="M ?f0 ?f3 C ?f0 ?f4 ?f4 ?f0 ?f3 ?f0 L ?f5 ?f0 C ?f6 ?f0 ?f7 ?f4 ?f7 ?f3 ?f7 ?f8 ?f1 ?f9 ?f1 ?f10 ?f1 ?f11 ?f12 ?f13 ?f14 ?f13 L ?f3 ?f2 C ?f4 ?f2 ?f0 ?f15 ?f0 ?f16 L ?f0 ?f3 Z N"><draw:equation draw:name="f0" draw:formula="0"/><draw:equation draw:name="f1" draw:formula="1148497"/><draw:equation draw:name="f2" draw:formula="729295"/><draw:equation draw:name="f3" draw:formula="72930"/><draw:equation draw:name="f4" draw:formula="32652"/><draw:equation draw:name="f5" draw:formula="1075568"/><draw:equation draw:name="f6" draw:formula="1115846"/><draw:equation draw:name="f7" draw:formula="1148498"/><draw:equation draw:name="f8" draw:formula="267409"/><draw:equation draw:name="f9" draw:formula="461887"/><draw:equation draw:name="f10" draw:formula="656366"/><draw:equation draw:name="f11" draw:formula="696644"/><draw:equation draw:name="f12" draw:formula="1115845"/><draw:equation draw:name="f13" draw:formula="729296"/><draw:equation draw:name="f14" draw:formula="1075567"/><draw:equation draw:name="f15" draw:formula="696643"/><draw:equation draw:name="f16" draw:formula="656365"/><draw:equation draw:name="f17" draw:formula="?f2 - ?f0"/><draw:equation draw:name="f18" draw:formula="?f1 - ?f0"/><draw:equation draw:name="f19" draw:formula="?f18 / 1148497"/><draw:equation draw:name="f20" draw:formula="?f17 / 729295"/><draw:equation draw:name="f21" draw:formula="0 * ?f18"/><draw:equation draw:name="f22" draw:formula="72930 * ?f17"/><draw:equation draw:name="f23" draw:formula="72930 * ?f18"/><draw:equation draw:name="f24" draw:formula="0 * ?f17"/><draw:equation draw:name="f25" draw:formula="1075568 * ?f18"/><draw:equation draw:name="f26" draw:formula="1148498 * ?f18"/><draw:equation draw:name="f27" draw:formula="1148497 * ?f18"/><draw:equation draw:name="f28" draw:formula="656366 * ?f17"/><draw:equation draw:name="f29" draw:formula="1075567 * ?f18"/><draw:equation draw:name="f30" draw:formula="729296 * ?f17"/><draw:equation draw:name="f31" draw:formula="729295 * ?f17"/><draw:equation draw:name="f32" draw:formula="656365 * ?f17"/><draw:equation draw:name="f33" draw:formula="?f21 / 1148497"/><draw:equation draw:name="f34" draw:formula="?f22 / 729295"/><draw:equation draw:name="f35" draw:formula="?f23 / 1148497"/><draw:equation draw:name="f36" draw:formula="?f24 / 729295"/><draw:equation draw:name="f37" draw:formula="?f25 / 1148497"/><draw:equation draw:name="f38" draw:formula="?f26 / 1148497"/><draw:equation draw:name="f39" draw:formula="?f27 / 1148497"/><draw:equation draw:name="f40" draw:formula="?f28 / 729295"/><draw:equation draw:name="f41" draw:formula="?f29 / 1148497"/><draw:equation draw:name="f42" draw:formula="?f30 / 729295"/><draw:equation draw:name="f43" draw:formula="?f31 / 729295"/><draw:equation draw:name="f44" draw:formula="?f32 / 729295"/><draw:equation draw:name="f45" draw:formula="?f0 / ?f19"/><draw:equation draw:name="f46" draw:formula="?f1 / ?f19"/><draw:equation draw:name="f47" draw:formula="?f0 / ?f20"/><draw:equation draw:name="f48" draw:formula="?f2 / ?f20"/><draw:equation draw:name="f49" draw:formula="?f33 / ?f19"/><draw:equation draw:name="f50" draw:formula="?f34 / ?f20"/><draw:equation draw:name="f51" draw:formula="?f35 / ?f19"/><draw:equation draw:name="f52" draw:formula="?f36 / ?f20"/><draw:equation draw:name="f53" draw:formula="?f37 / ?f19"/><draw:equation draw:name="f54" draw:formula="?f38 / ?f19"/><draw:equation draw:name="f55" draw:formula="?f39 / ?f19"/><draw:equation draw:name="f56" draw:formula="?f40 / ?f20"/><draw:equation draw:name="f57" draw:formula="?f41 / ?f19"/><draw:equation draw:name="f58" draw:formula="?f42 / ?f20"/><draw:equation draw:name="f59" draw:formula="?f43 / ?f20"/><draw:equation draw:name="f60" draw:formula="?f44 / ?f20"/></draw:enhanced-geometry></draw:custom-shape><draw:custom-shape draw:name="Figura a mano libera: forma 32" draw:style-name="gr4" draw:text-style-name="P5" svg:width="3.19cm" svg:height="2.026cm" svg:x="23.394cm" svg:y="8.862cm"><text:p/><draw:enhanced-geometry svg:viewBox="0 0 21600 21600" draw:path-stretchpoint-x="21600" draw:path-stretchpoint-y="21600" draw:text-areas="?f91 ?f91 ?f92 ?f93" draw:type="non-primitive" draw:modifiers="0" draw:enhanced-path="M ?f17 ?f11 A ?f133 ?f134 ?f135 ?f136 ?f17 ?f11 ?f130 ?f132 W ?f137 ?f138 ?f139 ?f140 ?f17 ?f11 ?f130 ?f132 L ?f11 ?f45 A ?f180 ?f181 ?f182 ?f183 ?f11 ?f45 ?f177 ?f179 W ?f184 ?f185 ?f186 ?f187 ?f11 ?f45 ?f177 ?f179 L ?f46 ?f27 A ?f227 ?f228 ?f229 ?f230 ?f46 ?f27 ?f224 ?f226 W ?f231 ?f232 ?f233 ?f234 ?f46 ?f27 ?f224 ?f226 L ?f26 ?f17 A ?f274 ?f275 ?f276 ?f277 ?f26 ?f17 ?f271 ?f273 W ?f278 ?f279 ?f280 ?f281 ?f26 ?f17 ?f271 ?f273 Z N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216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custom-shape draw:name="Figura a mano libera: forma 33" draw:style-name="gr5" draw:text-style-name="P7" svg:width="3.19cm" svg:height="2.026cm" svg:x="23.751cm" svg:y="9.199cm"><text:p text:style-name="P6"><text:span text:style-name="T6">Agenzia della mobilità piemontese</text:span></text:p><text:p text:style-name="P6"><text:span text:style-name="T6">2,38%</text:span></text:p><text:p text:style-name="P6"><text:span text:style-name="T7">Adesione dal 2/12/2015</text:span></text:p><draw:enhanced-geometry svg:viewBox="0 0 1148497 729295" draw:text-areas="?f45 ?f47 ?f46 ?f48" draw:glue-points="?f49 ?f50 ?f51 ?f52 ?f53 ?f52 ?f54 ?f50 ?f55 ?f56 ?f57 ?f58 ?f51 ?f59 ?f49 ?f60 ?f49 ?f50" draw:type="non-primitive" draw:enhanced-path="M ?f0 ?f3 C ?f0 ?f4 ?f4 ?f0 ?f3 ?f0 L ?f5 ?f0 C ?f6 ?f0 ?f7 ?f4 ?f7 ?f3 ?f7 ?f8 ?f1 ?f9 ?f1 ?f10 ?f1 ?f11 ?f12 ?f13 ?f14 ?f13 L ?f3 ?f2 C ?f4 ?f2 ?f0 ?f15 ?f0 ?f16 L ?f0 ?f3 Z N"><draw:equation draw:name="f0" draw:formula="0"/><draw:equation draw:name="f1" draw:formula="1148497"/><draw:equation draw:name="f2" draw:formula="729295"/><draw:equation draw:name="f3" draw:formula="72930"/><draw:equation draw:name="f4" draw:formula="32652"/><draw:equation draw:name="f5" draw:formula="1075568"/><draw:equation draw:name="f6" draw:formula="1115846"/><draw:equation draw:name="f7" draw:formula="1148498"/><draw:equation draw:name="f8" draw:formula="267409"/><draw:equation draw:name="f9" draw:formula="461887"/><draw:equation draw:name="f10" draw:formula="656366"/><draw:equation draw:name="f11" draw:formula="696644"/><draw:equation draw:name="f12" draw:formula="1115845"/><draw:equation draw:name="f13" draw:formula="729296"/><draw:equation draw:name="f14" draw:formula="1075567"/><draw:equation draw:name="f15" draw:formula="696643"/><draw:equation draw:name="f16" draw:formula="656365"/><draw:equation draw:name="f17" draw:formula="?f2 - ?f0"/><draw:equation draw:name="f18" draw:formula="?f1 - ?f0"/><draw:equation draw:name="f19" draw:formula="?f18 / 1148497"/><draw:equation draw:name="f20" draw:formula="?f17 / 729295"/><draw:equation draw:name="f21" draw:formula="0 * ?f18"/><draw:equation draw:name="f22" draw:formula="72930 * ?f17"/><draw:equation draw:name="f23" draw:formula="72930 * ?f18"/><draw:equation draw:name="f24" draw:formula="0 * ?f17"/><draw:equation draw:name="f25" draw:formula="1075568 * ?f18"/><draw:equation draw:name="f26" draw:formula="1148498 * ?f18"/><draw:equation draw:name="f27" draw:formula="1148497 * ?f18"/><draw:equation draw:name="f28" draw:formula="656366 * ?f17"/><draw:equation draw:name="f29" draw:formula="1075567 * ?f18"/><draw:equation draw:name="f30" draw:formula="729296 * ?f17"/><draw:equation draw:name="f31" draw:formula="729295 * ?f17"/><draw:equation draw:name="f32" draw:formula="656365 * ?f17"/><draw:equation draw:name="f33" draw:formula="?f21 / 1148497"/><draw:equation draw:name="f34" draw:formula="?f22 / 729295"/><draw:equation draw:name="f35" draw:formula="?f23 / 1148497"/><draw:equation draw:name="f36" draw:formula="?f24 / 729295"/><draw:equation draw:name="f37" draw:formula="?f25 / 1148497"/><draw:equation draw:name="f38" draw:formula="?f26 / 1148497"/><draw:equation draw:name="f39" draw:formula="?f27 / 1148497"/><draw:equation draw:name="f40" draw:formula="?f28 / 729295"/><draw:equation draw:name="f41" draw:formula="?f29 / 1148497"/><draw:equation draw:name="f42" draw:formula="?f30 / 729295"/><draw:equation draw:name="f43" draw:formula="?f31 / 729295"/><draw:equation draw:name="f44" draw:formula="?f32 / 729295"/><draw:equation draw:name="f45" draw:formula="?f0 / ?f19"/><draw:equation draw:name="f46" draw:formula="?f1 / ?f19"/><draw:equation draw:name="f47" draw:formula="?f0 / ?f20"/><draw:equation draw:name="f48" draw:formula="?f2 / ?f20"/><draw:equation draw:name="f49" draw:formula="?f33 / ?f19"/><draw:equation draw:name="f50" draw:formula="?f34 / ?f20"/><draw:equation draw:name="f51" draw:formula="?f35 / ?f19"/><draw:equation draw:name="f52" draw:formula="?f36 / ?f20"/><draw:equation draw:name="f53" draw:formula="?f37 / ?f19"/><draw:equation draw:name="f54" draw:formula="?f38 / ?f19"/><draw:equation draw:name="f55" draw:formula="?f39 / ?f19"/><draw:equation draw:name="f56" draw:formula="?f40 / ?f20"/><draw:equation draw:name="f57" draw:formula="?f41 / ?f19"/><draw:equation draw:name="f58" draw:formula="?f42 / ?f20"/><draw:equation draw:name="f59" draw:formula="?f43 / ?f20"/><draw:equation draw:name="f60" draw:formula="?f44 / ?f20"/></draw:enhanced-geometry></draw:custom-shape></draw:g></text:p>
      <text:p text:style-name="Normale"/>
      <text:p text:style-name="Normale"/>
      <text:p text:style-name="P2"><text:tab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imes New Roman" svg:font-family="'Times New Roman'" style:font-family-generic="roman" style:font-pitch="variable"/>
    <style:font-face style:name="Arial Narrow" svg:font-family="'Arial Narrow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it" fo:country="IT" fo:font-style="normal" style:text-underline-style="none" fo:font-weight="normal" style:letter-kerning="false" style:font-name-asian="Times New Roman" style:font-size-asian="10pt" style:language-asian="it" style:country-asian="IT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it" fo:country="IT" fo:font-style="normal" style:text-underline-style="none" fo:font-weight="normal" style:letter-kerning="false" fo:background-color="transparent" style:font-name-asian="Times New Roman" style:font-size-asian="10pt" style:language-asian="it" style:country-asian="IT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Normale" style:family="paragraph">
      <style:paragraph-properties fo:hyphenation-ladder-count="no-limit"/>
      <style:text-properties fo:font-size="12pt" style:font-size-asian="12pt" style:font-size-complex="12pt" fo:hyphenate="false"/>
    </style:style>
    <style:style style:name="Testo_20_fumetto" style:display-name="Testo fumetto" style:family="paragraph" style:parent-style-name="Normale">
      <style:paragraph-properties fo:hyphenation-ladder-count="no-limit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 fo:hyphenate="false"/>
    </style:style>
    <style:style style:name="Car._20_predefinito_20_paragrafo" style:display-name="Car. predefinito paragrafo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cm" fo:margin-bottom="2cm" fo:margin-left="2cm" fo:margin-right="2.501cm" style:writing-mode="lr-tb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3.0.3$Windows_x86 LibreOffice_project/7074905676c47b82bbcfbea1aeefc84afe1c50e1</meta:generator>
    <dc:title> </dc:title>
    <dc:description/>
    <dc:subject/>
    <meta:initial-creator>giorgi</meta:initial-creator>
    <meta:creation-date>2020-05-28T09:56:00Z</meta:creation-date>
    <dc:date>2022-05-19T15:48:18.906000000</dc:date>
    <meta:print-date>2016-07-13T07:30:00Z</meta:print-date>
    <meta:editing-cycles>5</meta:editing-cycles>
    <meta:editing-duration>PT6M10S</meta:editing-duration>
    <meta:document-statistic meta:table-count="0" meta:image-count="0" meta:object-count="0" meta:page-count="1" meta:paragraph-count="3" meta:word-count="18" meta:character-count="131" meta:non-whitespace-character-count="84"/>
    <meta:template xlink:type="simple" xlink:actuate="onRequest" xlink:title="" xlink:href="Normal"/>
  </office:meta>
</office:document-meta>
</file>