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2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</text:span><text:span text:style-name="T19"><text:s/>tempestività dei pagamenti<text:s/></text:span><text:span text:style-name="T20">1° trimestre 2022</text:span></text:p>
            <text:p text:style-name="P21">(ai 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6"/>-<text:s/></text:span><text:span text:style-name="T26">5</text:span><text:span text:style-name="T27">,</text:span><text:span text:style-name="T28">64</text:span></text:p>
          </table:table-cell>
        </table:table-row>
      </table:table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2-04-13T14:27:00Z</dc:date>
    <meta:print-date>2019-01-31T11:05:00Z</meta:print-date>
    <meta:template xlink:href="Normal.dotm" xlink:type="simple"/>
    <meta:editing-cycles>21</meta:editing-cycles>
    <meta:editing-duration>PT2280S</meta:editing-duration>
    <meta:document-statistic meta:page-count="1" meta:paragraph-count="1" meta:word-count="54" meta:character-count="364" meta:row-count="2" meta:non-whitespace-character-count="311"/>
  </office:meta>
</office:document-meta>
</file>