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3" svg:font-family="Arial"/>
    <style:font-face style:name="Arial1" svg:font-family="Arial1"/>
    <style:font-face style:name="Arial2" svg:font-family="Arial2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9" style:family="table-column">
      <style:table-column-properties fo:break-before="auto" style:column-width="17.36mm"/>
    </style:style>
    <style:style style:name="co18" style:family="table-column">
      <style:table-column-properties fo:break-before="auto" style:column-width="18.63mm"/>
    </style:style>
    <style:style style:name="co19" style:family="table-column">
      <style:table-column-properties fo:break-before="auto" style:column-width="22.65mm"/>
    </style:style>
    <style:style style:name="co4" style:family="table-column">
      <style:table-column-properties fo:break-before="auto" style:column-width="51.22mm"/>
    </style:style>
    <style:style style:name="co5" style:family="table-column">
      <style:table-column-properties fo:break-before="auto" style:column-width="38.52mm"/>
    </style:style>
    <style:style style:name="co6" style:family="table-column">
      <style:table-column-properties fo:break-before="auto" style:column-width="53.13mm"/>
    </style:style>
    <style:style style:name="co7" style:family="table-column">
      <style:table-column-properties fo:break-before="auto" style:column-width="48.05mm"/>
    </style:style>
    <style:style style:name="co8" style:family="table-column">
      <style:table-column-properties fo:break-before="auto" style:column-width="28.36mm"/>
    </style:style>
    <style:style style:name="co10" style:family="table-column">
      <style:table-column-properties fo:break-before="auto" style:column-width="31.75mm"/>
    </style:style>
    <style:style style:name="co11" style:family="table-column">
      <style:table-column-properties fo:break-before="auto" style:column-width="15.88mm"/>
    </style:style>
    <style:style style:name="co12" style:family="table-column">
      <style:table-column-properties fo:break-before="auto" style:column-width="16.3mm"/>
    </style:style>
    <style:style style:name="co13" style:family="table-column">
      <style:table-column-properties fo:break-before="auto" style:column-width="59.06mm"/>
    </style:style>
    <style:style style:name="co14" style:family="table-column">
      <style:table-column-properties fo:break-before="auto" style:column-width="41.7mm"/>
    </style:style>
    <style:style style:name="co15" style:family="table-column">
      <style:table-column-properties fo:break-before="auto" style:column-width="56.3mm"/>
    </style:style>
    <style:style style:name="co16" style:family="table-column">
      <style:table-column-properties fo:break-before="auto" style:column-width="53.98mm"/>
    </style:style>
    <style:style style:name="co17" style:family="table-column">
      <style:table-column-properties fo:break-before="auto" style:column-width="29.63mm"/>
    </style:style>
    <style:style style:name="co20" style:family="table-column">
      <style:table-column-properties fo:break-before="auto" style:column-width="17.78mm"/>
    </style:style>
    <style:style style:name="co21" style:family="table-column">
      <style:table-column-properties fo:break-before="auto" style:column-width="18.42mm"/>
    </style:style>
    <style:style style:name="co22" style:family="table-column">
      <style:table-column-properties fo:break-before="auto" style:column-width="22.44mm"/>
    </style:style>
    <style:style style:name="ro64" style:family="table-row">
      <style:table-row-properties style:row-height="4.5mm" fo:break-before="auto" style:use-optimal-row-height="false"/>
    </style:style>
    <style:style style:name="ro67" style:family="table-row">
      <style:table-row-properties style:row-height="4.87mm" fo:break-before="auto" style:use-optimal-row-height="true"/>
    </style:style>
    <style:style style:name="ro3" style:family="table-row">
      <style:table-row-properties style:row-height="12.28mm" fo:break-before="auto" style:use-optimal-row-height="false"/>
    </style:style>
    <style:style style:name="ro4" style:family="table-row">
      <style:table-row-properties style:row-height="17.52mm" fo:break-before="auto" style:use-optimal-row-height="false"/>
    </style:style>
    <style:style style:name="ro5" style:family="table-row">
      <style:table-row-properties style:row-height="44.79mm" fo:break-before="auto" style:use-optimal-row-height="false"/>
    </style:style>
    <style:style style:name="ro6" style:family="table-row">
      <style:table-row-properties style:row-height="39.63mm" fo:break-before="auto" style:use-optimal-row-height="false"/>
    </style:style>
    <style:style style:name="ro7" style:family="table-row">
      <style:table-row-properties style:row-height="54.72mm" fo:break-before="auto" style:use-optimal-row-height="false"/>
    </style:style>
    <style:style style:name="ro8" style:family="table-row">
      <style:table-row-properties style:row-height="41.75mm" fo:break-before="auto" style:use-optimal-row-height="false"/>
    </style:style>
    <style:style style:name="ro9" style:family="table-row">
      <style:table-row-properties style:row-height="33.85mm" fo:break-before="auto" style:use-optimal-row-height="false"/>
    </style:style>
    <style:style style:name="ro10" style:family="table-row">
      <style:table-row-properties style:row-height="38.74mm" fo:break-before="auto" style:use-optimal-row-height="false"/>
    </style:style>
    <style:style style:name="ro11" style:family="table-row">
      <style:table-row-properties style:row-height="31.73mm" fo:break-before="auto" style:use-optimal-row-height="false"/>
    </style:style>
    <style:style style:name="ro12" style:family="table-row">
      <style:table-row-properties style:row-height="28.56mm" fo:break-before="auto" style:use-optimal-row-height="false"/>
    </style:style>
    <style:style style:name="ro13" style:family="table-row">
      <style:table-row-properties style:row-height="42.81mm" fo:break-before="auto" style:use-optimal-row-height="false"/>
    </style:style>
    <style:style style:name="ro14" style:family="table-row">
      <style:table-row-properties style:row-height="33.5mm" fo:break-before="auto" style:use-optimal-row-height="false"/>
    </style:style>
    <style:style style:name="ro15" style:family="table-row">
      <style:table-row-properties style:row-height="38.08mm" fo:break-before="auto" style:use-optimal-row-height="false"/>
    </style:style>
    <style:style style:name="ro16" style:family="table-row">
      <style:table-row-properties style:row-height="34.91mm" fo:break-before="auto" style:use-optimal-row-height="false"/>
    </style:style>
    <style:style style:name="ro17" style:family="table-row">
      <style:table-row-properties style:row-height="28.91mm" fo:break-before="auto" style:use-optimal-row-height="false"/>
    </style:style>
    <style:style style:name="ro18" style:family="table-row">
      <style:table-row-properties style:row-height="28.91mm" fo:break-before="auto" style:use-optimal-row-height="true"/>
    </style:style>
    <style:style style:name="ro19" style:family="table-row">
      <style:table-row-properties style:row-height="50.59mm" fo:break-before="auto" style:use-optimal-row-height="false"/>
    </style:style>
    <style:style style:name="ro20" style:family="table-row">
      <style:table-row-properties style:row-height="53.66mm" fo:break-before="auto" style:use-optimal-row-height="false"/>
    </style:style>
    <style:style style:name="ro21" style:family="table-row">
      <style:table-row-properties style:row-height="52.23mm" fo:break-before="auto" style:use-optimal-row-height="false"/>
    </style:style>
    <style:style style:name="ro22" style:family="table-row">
      <style:table-row-properties style:row-height="52.44mm" fo:break-before="auto" style:use-optimal-row-height="false"/>
    </style:style>
    <style:style style:name="ro23" style:family="table-row">
      <style:table-row-properties style:row-height="42.67mm" fo:break-before="auto" style:use-optimal-row-height="false"/>
    </style:style>
    <style:style style:name="ro24" style:family="table-row">
      <style:table-row-properties style:row-height="44.43mm" fo:break-before="auto" style:use-optimal-row-height="false"/>
    </style:style>
    <style:style style:name="ro25" style:family="table-row">
      <style:table-row-properties style:row-height="41.06mm" fo:break-before="auto" style:use-optimal-row-height="false"/>
    </style:style>
    <style:style style:name="ro26" style:family="table-row">
      <style:table-row-properties style:row-height="32.44mm" fo:break-before="auto" style:use-optimal-row-height="true"/>
    </style:style>
    <style:style style:name="ro27" style:family="table-row">
      <style:table-row-properties style:row-height="43.13mm" fo:break-before="auto" style:use-optimal-row-height="false"/>
    </style:style>
    <style:style style:name="ro28" style:family="table-row">
      <style:table-row-properties style:row-height="51.84mm" fo:break-before="auto" style:use-optimal-row-height="false"/>
    </style:style>
    <style:style style:name="ro29" style:family="table-row">
      <style:table-row-properties style:row-height="35.97mm" fo:break-before="auto" style:use-optimal-row-height="true"/>
    </style:style>
    <style:style style:name="ro30" style:family="table-row">
      <style:table-row-properties style:row-height="41.43mm" fo:break-before="auto" style:use-optimal-row-height="false"/>
    </style:style>
    <style:style style:name="ro31" style:family="table-row">
      <style:table-row-properties style:row-height="37.89mm" fo:break-before="auto" style:use-optimal-row-height="false"/>
    </style:style>
    <style:style style:name="ro32" style:family="table-row">
      <style:table-row-properties style:row-height="38.95mm" fo:break-before="auto" style:use-optimal-row-height="false"/>
    </style:style>
    <style:style style:name="ro33" style:family="table-row">
      <style:table-row-properties style:row-height="38.26mm" fo:break-before="auto" style:use-optimal-row-height="false"/>
    </style:style>
    <style:style style:name="ro34" style:family="table-row">
      <style:table-row-properties style:row-height="37.52mm" fo:break-before="auto" style:use-optimal-row-height="false"/>
    </style:style>
    <style:style style:name="ro35" style:family="table-row">
      <style:table-row-properties style:row-height="47.1mm" fo:break-before="auto" style:use-optimal-row-height="false"/>
    </style:style>
    <style:style style:name="ro36" style:family="table-row">
      <style:table-row-properties style:row-height="33.34mm" fo:break-before="auto" style:use-optimal-row-height="false"/>
    </style:style>
    <style:style style:name="ro37" style:family="table-row">
      <style:table-row-properties style:row-height="37.2mm" fo:break-before="auto" style:use-optimal-row-height="false"/>
    </style:style>
    <style:style style:name="ro38" style:family="table-row">
      <style:table-row-properties style:row-height="43.39mm" fo:break-before="auto" style:use-optimal-row-height="false"/>
    </style:style>
    <style:style style:name="ro39" style:family="table-row">
      <style:table-row-properties style:row-height="36.46mm" fo:break-before="auto" style:use-optimal-row-height="false"/>
    </style:style>
    <style:style style:name="ro40" style:family="table-row">
      <style:table-row-properties style:row-height="39.32mm" fo:break-before="auto" style:use-optimal-row-height="false"/>
    </style:style>
    <style:style style:name="ro41" style:family="table-row">
      <style:table-row-properties style:row-height="59.06mm" fo:break-before="auto" style:use-optimal-row-height="false"/>
    </style:style>
    <style:style style:name="ro42" style:family="table-row">
      <style:table-row-properties style:row-height="52.92mm" fo:break-before="auto" style:use-optimal-row-height="false"/>
    </style:style>
    <style:style style:name="ro43" style:family="table-row">
      <style:table-row-properties style:row-height="47.36mm" fo:break-before="auto" style:use-optimal-row-height="false"/>
    </style:style>
    <style:style style:name="ro44" style:family="table-row">
      <style:table-row-properties style:row-height="36.57mm" fo:break-before="auto" style:use-optimal-row-height="false"/>
    </style:style>
    <style:style style:name="ro45" style:family="table-row">
      <style:table-row-properties style:row-height="25.38mm" fo:break-before="auto" style:use-optimal-row-height="true"/>
    </style:style>
    <style:style style:name="ro46" style:family="table-row">
      <style:table-row-properties style:row-height="43.37mm" fo:break-before="auto" style:use-optimal-row-height="false"/>
    </style:style>
    <style:style style:name="ro47" style:family="table-row">
      <style:table-row-properties style:row-height="45.84mm" fo:break-before="auto" style:use-optimal-row-height="false"/>
    </style:style>
    <style:style style:name="ro48" style:family="table-row">
      <style:table-row-properties style:row-height="34.55mm" fo:break-before="auto" style:use-optimal-row-height="false"/>
    </style:style>
    <style:style style:name="ro49" style:family="table-row">
      <style:table-row-properties style:row-height="30.32mm" fo:break-before="auto" style:use-optimal-row-height="false"/>
    </style:style>
    <style:style style:name="ro50" style:family="table-row">
      <style:table-row-properties style:row-height="26.09mm" fo:break-before="auto" style:use-optimal-row-height="true"/>
    </style:style>
    <style:style style:name="ro51" style:family="table-row">
      <style:table-row-properties style:row-height="4.55mm" fo:break-before="auto" style:use-optimal-row-height="false"/>
    </style:style>
    <style:style style:name="ro52" style:family="table-row">
      <style:table-row-properties style:row-height="4.52m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fo:font-weight="bold" style:font-size-asian="9pt" style:font-weight-asian="bold" style:font-size-complex="9pt" style:font-weight-complex="bold"/>
    </style:style>
    <style:style style:name="ce4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2" fo:font-size="9pt" style:font-name-asian="Arial2" style:font-size-asian="9pt" style:font-name-complex="Arial2" style:font-size-complex="9pt"/>
    </style:style>
    <style:style style:name="ce6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style:font-name="Arial2" fo:font-size="9pt" style:font-name-asian="Arial2" style:font-size-asian="9pt" style:font-name-complex="Arial2" style:font-size-complex="9pt"/>
    </style:style>
    <style:style style:name="ce7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2" fo:font-size="9pt" style:font-name-asian="Arial2" style:font-size-asian="9pt" style:font-name-complex="Arial2" style:font-size-complex="9pt"/>
    </style:style>
    <style:style style:name="ce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" fo:font-size="9pt" style:font-name-asian="Arial3" style:font-size-asian="9pt" style:font-name-complex="Arial3" style:font-size-complex="9pt"/>
    </style:style>
    <style:style style:name="ce9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none" style:vertical-align="middle"/>
      <style:paragraph-properties fo:margin-left="0mm" style:writing-mode="lr-tb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text-properties fo:font-size="9pt" style:text-underline-style="solid" style:text-underline-width="auto" style:text-underline-color="font-color" style:font-size-asian="9pt" style:font-size-complex="9pt"/>
    </style:style>
    <style:style style:name="ce125" style:family="table-cell" style:parent-style-name="Default" style:data-style-name="N0">
      <style:table-cell-properties style:diagonal-bl-tr="none" style:diagonal-tl-br="none" fo:background-color="transparent" fo:wrap-option="wrap" style:vertical-align="middle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1" fo:font-size="9pt" style:font-name-asian="Arial1" style:font-size-asian="9pt" style:font-name-complex="Arial1" style:font-size-complex="9pt"/>
    </style:style>
    <style:style style:name="ce14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none" style:vertical-align="middle"/>
      <style:text-properties fo:font-size="9pt" style:font-size-asian="9pt" style:font-size-complex="9pt"/>
    </style:style>
    <style:style style:name="ce139" style:family="table-cell" style:parent-style-name="Default" style:data-style-name="N0">
      <style:table-cell-properties style:diagonal-bl-tr="none" style:diagonal-tl-br="none" fo:background-color="transparent"/>
      <style:text-properties fo:font-size="9pt" style:font-size-asian="9pt" style:font-size-complex="9pt"/>
    </style:style>
    <style:style style:name="ce17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1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shrink-to-fit="true" style:vertical-align="middle"/>
      <style:text-properties style:font-name="Arial" fo:font-size="9pt" style:font-name-asian="Arial3" style:font-size-asian="9pt" style:font-name-complex="Arial3" style:font-size-complex="9pt"/>
    </style:style>
    <style:style style:name="ce19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0.74pt solid #000000" style:vertical-align="middle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fo:font-size="9pt" style:font-size-asian="9pt" style:font-size-complex="9pt"/>
    </style:style>
    <style:style style:name="ce21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0.74pt solid #000000" style:vertical-align="middle"/>
      <style:text-properties style:font-name="Arial" fo:font-size="9pt" style:font-name-asian="Arial3" style:font-size-asian="9pt" style:font-name-complex="Arial3" style:font-size-complex="9pt"/>
    </style:style>
    <style:style style:name="ce23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none" style:vertical-align="middle"/>
      <style:text-properties fo:font-size="9pt" style:font-size-asian="9pt" style:font-size-complex="9pt"/>
    </style:style>
    <style:style style:name="ce24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style:font-size-asian="9pt" style:font-size-complex="9pt"/>
    </style:style>
    <style:style style:name="ce164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style:vertical-align="middl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style:font-name="Arial" fo:font-size="9pt" style:font-name-asian="Arial3" style:font-size-asian="9pt" style:font-name-complex="Arial3" style:font-size-complex="9pt"/>
    </style:style>
    <style:style style:name="ce27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shrink-to-fit="true" style:vertical-align="middle"/>
      <style:text-properties fo:color="#000000" fo:font-size="9pt" style:text-underline-style="none" style:font-size-asian="9pt" style:font-size-complex="9pt"/>
    </style:style>
    <style:style style:name="ce2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0.74pt solid #000000" style:vertical-align="middle"/>
    </style:style>
    <style:style style:name="ce29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color="#000000" fo:font-size="9pt" style:text-underline-style="none" style:font-size-asian="9pt" style:font-size-complex="9pt"/>
    </style:style>
    <style:style style:name="ce30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32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</style:style>
    <style:style style:name="ce33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34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</style:style>
    <style:style style:name="ce3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paragraph-properties fo:margin-left="0mm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text-properties style:text-line-through-style="solid" style:text-line-through-type="single" fo:font-size="9pt" style:font-size-asian="9pt" style:font-size-complex="9pt"/>
    </style:style>
    <style:style style:name="ce37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shrink-to-fit="true" style:vertical-align="middle"/>
      <style:text-properties style:text-line-through-style="solid" style:text-line-through-type="single" fo:font-size="9pt" style:font-size-asian="9pt" style:font-size-complex="9pt"/>
    </style:style>
    <style:style style:name="ce3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none" style:vertical-align="middle"/>
      <style:text-properties style:font-name="Arial" fo:font-size="9pt" style:font-name-asian="Arial3" style:font-size-asian="9pt" style:font-name-complex="Arial3" style:font-size-complex="9pt"/>
    </style:style>
    <style:style style:name="ce39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  <style:paragraph-properties fo:margin-left="0mm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  <style:paragraph-properties fo:margin-left="0mm"/>
    </style:style>
    <style:style style:name="ce73" style:family="table-cell" style:parent-style-name="Default" style:data-style-name="N0"/>
    <style:style style:name="gr1" style:family="graphic">
      <style:graphic-properties draw:stroke="none" draw:fill="none" draw:textarea-horizontal-align="left" draw:textarea-vertical-align="top" draw:auto-grow-height="false" draw:auto-grow-width="false" fo:padding-top="0mm" fo:padding-bottom="0mm" fo:padding-left="0mm" fo:padding-right="0mm" fo:wrap-option="no-wrap"/>
    </style:style>
    <style:style style:name="P1" style:family="paragraph">
      <style:paragraph-properties fo:margin-left="0mm" fo:margin-right="0mm" fo:margin-top="0mm" fo:margin-bottom="0mm" fo:line-height="100%" fo:text-indent="0mm" style:punctuation-wrap="simple" style:writing-mode="lr-tb">
        <style:tab-stops/>
      </style:paragraph-properties>
    </style:style>
    <style:style style:name="P2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style:text-line-through-style="none" style:text-line-through-type="none" style:text-position="0% 100%" fo:font-family="Arial" style:font-family-generic="swiss" style:font-pitch="variable" fo:font-size="9pt" fo:letter-spacing="normal" fo:language="it" fo:country="IT" fo:font-style="normal" style:text-underline-style="none" fo:font-weight="normal" style:text-underline-mode="continuous" style:text-overline-mode="continuous" style:text-line-through-mode="continuous" style:letter-kerning="true" style:font-family-asian="'Segoe UI'" style:font-pitch-asian="variable" style:font-size-asian="9pt" style:font-style-asian="normal" style:font-weight-asian="normal" style:font-family-complex="Tahoma" style:font-pitch-complex="variable" style:font-size-complex="9pt" style:font-style-complex="normal" style:font-weight-complex="normal"/>
    </style:style>
    <style:style style:name="T2" style:family="text">
      <style:text-properties fo:color="#000000" style:font-name="Arial1" fo:font-size="9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5" style:family="text">
      <style:text-properties fo:color="#000000" style:font-name="Arial1" fo:font-size="11pt" fo:font-weight="bold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bold" style:font-weight-complex="bold" style:font-style-asian="normal" style:font-style-complex="normal"/>
    </style:style>
    <style:style style:name="T6" style:family="text">
      <style:text-properties fo:color="#000000" style:font-name="Arial1" fo:font-size="11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normal" style:font-weight-complex="normal" style:font-style-asian="normal" style:font-style-complex="normal"/>
    </style:style>
    <style:style style:name="T7" style:family="text">
      <style:text-properties style:font-name="Arial1" fo:font-size="11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normal" style:font-weight-complex="normal" style:font-style-asian="normal" style:font-style-complex="normal" fo:color="#ff3333"/>
    </style:style>
    <style:style style:name="T8" style:family="text">
      <style:text-properties style:font-name="Arial1" fo:font-size="11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normal" style:font-weight-complex="normal" style:font-style-asian="normal" style:font-style-complex="normal" fo:color="#000000"/>
    </style:style>
    <style:style style:name="T9" style:family="text">
      <style:text-properties style:font-name="Arial1" fo:font-size="11pt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style-asian="normal" style:font-style-complex="normal" fo:color="#000000" fo:font-weight="bold" style:font-weight-asian="bold" style:font-weight-complex="bold"/>
    </style:style>
    <style:style style:name="T10" style:family="text">
      <style:text-properties fo:color="#0000ff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1" style:family="text">
      <style:text-properties fo:color="#0000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2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3" style:family="text">
      <style:text-properties fo:color="#0000ff" style:font-name="Arial1" fo:font-size="9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9pt" style:font-size-complex="9pt" style:font-weight-asian="normal" style:font-weight-complex="normal" style:font-style-asian="normal" style:font-style-complex="normal"/>
    </style:style>
    <style:style style:name="T14" style:family="text">
      <style:text-properties fo:color="#0000ff" style:font-name="Arial1" fo:font-size="9pt" fo:font-weight="bold" style:text-underline-style="none" style:text-underline-color="font-color" style:text-line-through-type="none" fo:font-style="normal" style:text-outline="false" fo:text-shadow="none" style:font-name-asian="Arial1" style:font-name-complex="Arial1" style:font-size-asian="9pt" style:font-size-complex="9pt" style:font-weight-asian="bold" style:font-weight-complex="bold" style:font-style-asian="normal" style:font-style-complex="normal"/>
    </style:style>
    <style:style style:name="T15" style:family="text">
      <style:text-properties fo:font-size="9pt" fo:font-weight="normal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 fo:color="#0000ff" style:text-underline-style="solid" style:text-underline-width="auto" style:text-und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4">
        <table:shapes>
          <draw:frame draw:z-index="0" draw:name="CasellaDiTesto 1" draw:style-name="gr1" draw:text-style-name="P2" svg:width="100.56mm" svg:height="7.3mm" svg:x="763.61mm" svg:y="706.19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" draw:name="CasellaDiTesto 2" draw:style-name="gr1" draw:text-style-name="P2" svg:width="100.55mm" svg:height="7.3mm" svg:x="764.04mm" svg:y="739.8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2" draw:name="CasellaDiTesto 7" draw:style-name="gr1" draw:text-style-name="P2" svg:width="89.2mm" svg:height="7.11mm" svg:x="763.7mm" svg:y="847.8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3" draw:name="CasellaDiTesto 8" draw:style-name="gr1" draw:text-style-name="P2" svg:width="89.81mm" svg:height="7.11mm" svg:x="771.28mm" svg:y="983.44mm">
            <draw:text-box>
              <text:p text:style-name="P1"><text:span text:style-name="T1">Bolli da apporre sull’istanza al SUAP e sull’atto finale</text:span></text:p>
            </draw:text-box>
          </draw:frame>
          <draw:frame draw:z-index="4" draw:name="CasellaDiTesto 9" draw:style-name="gr1" draw:text-style-name="P2" svg:width="89.81mm" svg:height="7.11mm" svg:x="767.65mm" svg:y="1015.6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5" draw:name="CasellaDiTesto 10" draw:style-name="gr1" draw:text-style-name="P2" svg:width="89.81mm" svg:height="7.11mm" svg:x="767.95mm" svg:y="1052.54mm">
            <draw:text-box>
              <text:p text:style-name="P1"><text:span text:style-name="T1">Bolli da apporre sull’istanza al SUAP e sull’atto finale</text:span></text:p>
            </draw:text-box>
          </draw:frame>
          <draw:frame draw:z-index="6" draw:name="CasellaDiTesto 11" draw:style-name="gr1" draw:text-style-name="P2" svg:width="89.81mm" svg:height="7.11mm" svg:x="771.29mm" svg:y="1084.7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7" draw:name="CasellaDiTesto 12" draw:style-name="gr1" draw:text-style-name="P2" svg:width="89.81mm" svg:height="7.11mm" svg:x="772.81mm" svg:y="1118.99mm">
            <draw:text-box>
              <text:p text:style-name="P1"><text:span text:style-name="T1">Bolli da apporre sull’istanza al SUAP e sull’atto finale</text:span></text:p>
            </draw:text-box>
          </draw:frame>
          <draw:frame draw:z-index="8" draw:name="CasellaDiTesto 13" draw:style-name="gr1" draw:text-style-name="P2" svg:width="89.81mm" svg:height="7.11mm" svg:x="774.02mm" svg:y="1153.55mm">
            <draw:text-box>
              <text:p text:style-name="P1"><text:span text:style-name="T1">Bolli da apporre sull’istanza al SUAP e sull’atto finale</text:span></text:p>
            </draw:text-box>
          </draw:frame>
          <draw:frame draw:z-index="9" draw:name="CasellaDiTesto 14" draw:style-name="gr1" draw:text-style-name="P2" svg:width="89.81mm" svg:height="7.11mm" svg:x="769.78mm" svg:y="1186.3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0" draw:name="CasellaDiTesto 11" draw:style-name="gr1" draw:text-style-name="P2" svg:width="89.81mm" svg:height="7.11mm" svg:x="771.29mm" svg:y="1384.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1" draw:name="CasellaDiTesto 12" draw:style-name="gr1" draw:text-style-name="P2" svg:width="89.81mm" svg:height="7.11mm" svg:x="772.81mm" svg:y="1418.46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2" draw:name="CasellaDiTesto 14" draw:style-name="gr1" draw:text-style-name="P2" svg:width="89.81mm" svg:height="7.11mm" svg:x="769.78mm" svg:y="1485.8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3" draw:name="CasellaDiTesto 2" draw:style-name="gr1" draw:text-style-name="P2" svg:width="100.55mm" svg:height="7.3mm" svg:x="764.04mm" svg:y="673.4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4" draw:name="CasellaDiTesto 7" draw:style-name="gr1" draw:text-style-name="P2" svg:width="89.2mm" svg:height="7.11mm" svg:x="763.7mm" svg:y="781.41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5" draw:name="CasellaDiTesto 8" draw:style-name="gr1" draw:text-style-name="P2" svg:width="89.81mm" svg:height="7.11mm" svg:x="771.28mm" svg:y="917.0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6" draw:name="CasellaDiTesto 9" draw:style-name="gr1" draw:text-style-name="P2" svg:width="89.81mm" svg:height="7.11mm" svg:x="767.65mm" svg:y="949.2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7" draw:name="CasellaDiTesto 10" draw:style-name="gr1" draw:text-style-name="P2" svg:width="89.81mm" svg:height="7.11mm" svg:x="767.95mm" svg:y="986.1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8" draw:name="CasellaDiTesto 11" draw:style-name="gr1" draw:text-style-name="P2" svg:width="89.81mm" svg:height="7.11mm" svg:x="771.29mm" svg:y="1018.3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9" draw:name="CasellaDiTesto 12" draw:style-name="gr1" draw:text-style-name="P2" svg:width="89.81mm" svg:height="7.11mm" svg:x="772.81mm" svg:y="1052.58mm">
            <draw:text-box>
              <text:p text:style-name="P1"><text:span text:style-name="T1">Bolli da apporre sull’istanza al SUAP e sull’atto finale</text:span></text:p>
            </draw:text-box>
          </draw:frame>
        </table:shapes>
        <table:table-column table:style-name="co4" table:default-cell-style-name="ce125"/>
        <table:table-column table:style-name="co5" table:default-cell-style-name="ce125"/>
        <table:table-column table:style-name="co6" table:default-cell-style-name="ce125"/>
        <table:table-column table:style-name="co7" table:default-cell-style-name="ce125"/>
        <table:table-column table:style-name="co8" table:default-cell-style-name="ce164"/>
        <table:table-column table:style-name="co10" table:default-cell-style-name="ce164"/>
        <table:table-column table:style-name="co11" table:default-cell-style-name="ce164"/>
        <table:table-column table:style-name="co12" table:default-cell-style-name="ce164"/>
        <table:table-column table:style-name="co9" table:default-cell-style-name="ce164"/>
        <table:table-column table:style-name="co13" table:default-cell-style-name="ce125"/>
        <table:table-column table:style-name="co14" table:default-cell-style-name="ce164"/>
        <table:table-column table:style-name="co15" table:default-cell-style-name="ce164"/>
        <table:table-column table:style-name="co16" table:default-cell-style-name="ce125"/>
        <table:table-column table:style-name="co17" table:default-cell-style-name="ce125"/>
        <table:table-column table:style-name="co20" table:number-columns-repeated="48" table:default-cell-style-name="ce125"/>
        <table:table-column table:style-name="co20" table:number-columns-repeated="959" table:default-cell-style-name="ce139"/>
        <table:table-column table:style-name="co21" table:default-cell-style-name="ce139"/>
        <table:table-column table:style-name="co22" table:default-cell-style-name="ce139"/>
        <table:table-column table:style-name="co18" table:default-cell-style-name="ce139"/>
        <table:table-row table:style-name="ro3">
          <table:table-cell table:style-name="ce3" office:value-type="string" calcext:value-type="string" table:number-columns-spanned="1" table:number-rows-spanned="2">
            <text:p>Descrizione del Procedimento</text:p>
          </table:table-cell>
          <table:table-cell table:style-name="ce3" office:value-type="string" calcext:value-type="string" table:number-columns-spanned="1" table:number-rows-spanned="2">
            <text:p>Settore</text:p>
          </table:table-cell>
          <table:table-cell table:style-name="ce17" office:value-type="string" calcext:value-type="string" table:number-columns-spanned="1" table:number-rows-spanned="2">
            <text:p>Ufficio responsabile dell'istruttoria</text:p>
          </table:table-cell>
          <table:table-cell table:style-name="ce3" office:value-type="string" calcext:value-type="string" table:number-columns-spanned="1" table:number-rows-spanned="2">
            <text:p>Normativa di riferimento</text:p>
          </table:table-cell>
          <table:table-cell table:style-name="ce3" office:value-type="string" calcext:value-type="string" table:number-columns-spanned="1" table:number-rows-spanned="2">
            <text:p>Iniziativa (di parte/d'ufficio)</text:p>
          </table:table-cell>
          <table:table-cell table:style-name="ce3" office:value-type="string" calcext:value-type="string" table:number-columns-spanned="1" table:number-rows-spanned="2">
            <text:p>Termini di legge</text:p>
          </table:table-cell>
          <table:table-cell table:style-name="ce3" office:value-type="string" calcext:value-type="string">
            <text:p>Soggetto a Dia</text:p>
          </table:table-cell>
          <table:table-cell table:style-name="ce3" office:value-type="string" calcext:value-type="string">
            <text:p>Silenzio assenso</text:p>
          </table:table-cell>
          <table:table-cell table:style-name="ce3" office:value-type="string" calcext:value-type="string">
            <text:p>Silenzio rifiuto</text:p>
          </table:table-cell>
          <table:table-cell table:style-name="ce3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3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3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3" office:value-type="string" calcext:value-type="string" table:number-columns-spanned="1" table:number-rows-spanned="2">
            <text:p>modalità effettuazione pagamenti ove necessari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">
          <table:covered-table-cell table:number-columns-repeated="6" table:style-name="ce4"/>
          <table:table-cell table:style-name="ce3" office:value-type="string" calcext:value-type="string" table:number-columns-spanned="3" table:number-rows-spanned="1">
            <text:p>si/no</text:p>
          </table:table-cell>
          <table:covered-table-cell table:number-columns-repeated="6" table:style-name="ce4"/>
          <table:table-cell table:style-name="ce9" table:number-columns-repeated="49"/>
          <table:table-cell table:style-name="ce14" table:number-columns-repeated="962"/>
        </table:table-row>
        <table:table-row table:style-name="ro5">
          <table:table-cell table:style-name="ce5" office:value-type="string" calcext:value-type="string">
            <text:p>Rilascio / modifica / rinnovo dell'autorizzazione unica alla realizzazione ed esercizio di impianti di gestione rifiuti (compresi gli impianti mobili)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 Parte IV e s.m.i., art.208; L.R. 1/2018 e s.m.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5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7" office:value-type="string" calcext:value-type="string">
            <text:p>modulistica reperibile su sito Provincia di Vercelli- Servizio Rifiuti</text:p>
          </table:table-cell>
          <table:table-cell table:style-name="ce4" office:value-type="string" calcext:value-type="string">
            <text:p>Tramite PEC all’indirizzo: presidenza.provincia@cert.provincia.vercelli.it</text:p>
            <text:p/>
            <text:p>Per informazioni <text:span text:style-name="T5">Servizio Rifiuti</text:span></text:p>
          </table:table-cell>
          <table:table-cell table:style-name="ce30" office:value-type="string" calcext:value-type="string">
            <text:p>TARIFFA SPESE ISTRUTTORIA - <text:span text:style-name="T6">Bolli da apporre sull'istanza e sull'atto</text:span></text:p>
          </table:table-cell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6">
          <table:table-cell table:style-name="ce5" office:value-type="string" calcext:value-type="string">
            <text:p>Rilascio dell'autorizzazione ad impianti di ricerca e sperimentazione sui rifiuti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 Parte IV e s.m.i, art. 211; L.R. 1/2018 e s.m.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75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8"/>
          <table:table-cell table:style-name="ce4" office:value-type="string" calcext:value-type="string">
            <text:p>Tramite PEC all’indirizzo: presidenza.provincia@cert.provincia.vercelli.it</text:p>
            <text:p/>
            <text:p>Per informazioni <text:span text:style-name="T5">Servizio Rifiuti</text:span></text:p>
          </table:table-cell>
          <table:table-cell table:style-name="ce30" office:value-type="string" calcext:value-type="string">
            <text:p>TARIFFA SPESE ISTRUTTORIA - <text:span text:style-name="T6">Bolli da apporre sull'istanza e sull'atto</text:span></text:p>
          </table:table-cell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7">
          <table:table-cell table:style-name="ce5" office:value-type="string" calcext:value-type="string">
            <text:p>Iscrizione nel registro provinciale delle imprese che effettuano attività di recupero rifiuti in procedura semplificata (nuove attività, modifiche di esistenti e prosecuzioni)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 Parte IV e s.m.i. Art. 214-215-216 Decreto 13 marzo 2013, n. 59; Decreto Presidente Giunta Regionale n. 5 / 2015</text:p>
            <text:p/>
          </table:table-cell>
          <table:table-cell table:style-name="ce4" office:value-type="string" calcext:value-type="string">
            <text:p>COMUNICAZIONE DI PARTE</text:p>
          </table:table-cell>
          <table:table-cell table:style-name="ce4" office:value-type="string" calcext:value-type="string">
            <text:p>90 GIORNI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SI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ello regionale disponinbile in compilazione on line sul portale Sistemapiemonte.</text:p>
          </table:table-cell>
          <table:table-cell table:style-name="ce4" office:value-type="string" calcext:value-type="string">
            <text:p>La Comunicazione di inzio attività deve essere presentata al SUAP competente utilizzando il modello regionale disponibile in compilazione on line sul portale Sistemapiemonte. Le suddette Comunicazioni rientrano <text:span text:style-name="T5">ANCHE</text:span> tra i provvedimenti sostituiti dall'AUA (Autorizzazione Unica Ambientale). Per informazioni <text:span text:style-name="T5">Servizio Rifiuti</text:span></text:p>
          </table:table-cell>
          <table:table-cell table:style-name="ce30" office:value-type="string" calcext:value-type="string">
            <text:p><text:a xlink:href="https://www.provincia.vercelli.it/it/page/oneri-istruttori-rifiuti" xlink:type="simple">DIRITTI DI ISCRIZIONE</text:a></text:p>
          </table:table-cell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8">
          <table:table-cell table:style-name="ce5" office:value-type="string" calcext:value-type="string">
            <text:p>Autorizzazioni ex art. 208: provvedimenti di diffida, sospensione, revoca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 Parte IV e s.m.i. art. 208, c. 13; art. 214-215-216</text:p>
          </table:table-cell>
          <table:table-cell table:style-name="ce4" office:value-type="string" calcext:value-type="string">
            <text:p>D'UFFICIO</text:p>
          </table:table-cell>
          <table:table-cell table:style-name="ce4" office:value-type="string" calcext:value-type="string">
            <text:p>9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9"/>
          <table:table-cell table:style-name="ce32"/>
          <table:table-cell table:style-name="ce4"/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9">
          <table:table-cell table:style-name="ce5" office:value-type="string" calcext:value-type="string">
            <text:p>Variazioni di denominazione sociale/titolarità di autorizzazioni di impianti di gestione di rifiuti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 Parte IV e s.m.i.,artt. 214-216; L.R. 1/2018 e s.m.i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7" office:value-type="string" calcext:value-type="string">
            <text:p>modulistica reperibile su sito Provincia di Vercelli- Servizio Rifiuti</text:p>
          </table:table-cell>
          <table:table-cell table:style-name="ce4" office:value-type="string" calcext:value-type="string">
            <text:p>Tramite PEC all’indirizzo: presidenza.provincia@cert.provincia.vercelli.it</text:p>
            <text:p/>
            <text:p>Per informazioni <text:span text:style-name="T5">Servizio Rifiuti</text:span></text:p>
          </table:table-cell>
          <table:table-cell table:style-name="ce4" office:value-type="string" calcext:value-type="string">
            <text:p>Bolli da apporre sull'istanza e sull'atto.</text:p>
          </table:table-cell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10">
          <table:table-cell table:style-name="ce5" office:value-type="string" calcext:value-type="string">
            <text:p>Variazioni di denominazione sociale/titolarità di iscrizioni di impianti di gestione di rifiuti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 Parte IV e s.m.i.,artt. 214-216;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7" office:value-type="string" calcext:value-type="string">
            <text:p>modulistica Tecnica reperibile su sito Provincia di Vercelli- Servizio Rifiuti</text:p>
          </table:table-cell>
          <table:table-cell table:style-name="ce4" office:value-type="string" calcext:value-type="string">
            <text:p><text:span text:style-name="T6">Le domande vanno presentare in modalità telematica al SUAP Competente per territorio</text:span><text:span text:style-name="T7"> </text:span><text:span text:style-name="T8">Per informazioni </text:span><text:span text:style-name="T9">Servizio Rifiuti</text:span></text:p>
          </table:table-cell>
          <table:table-cell table:style-name="ce4"/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11">
          <table:table-cell table:style-name="ce5" office:value-type="string" calcext:value-type="string">
            <text:p>Rilascio dell'autorizzazione all'utilizzazione agronomica di fanghi di depurazione (ricompresa nel provvedimento di Autorizzazione Unica Ambientale-AUA)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99/1992, D. Lgs. 152/2006</text:p>
            <text:p>Parte IV e s.m.i. art. 208</text:p>
            <text:p>- Decreto 13 marzo 2013, n. 59; Decreto Presidente Giunta Regionale n. 5 / 2015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5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ello regionale disponibile in compilazione on line sul portale Sistemapiemonte.</text:p>
          </table:table-cell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29" office:value-type="string" calcext:value-type="string">
            <text:p>TARIFFA SPESE ISTRUTTORIA BOLLI da apporre sull'istanza allo Sportello Unico e sull'atto.</text:p>
          </table:table-cell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12">
          <table:table-cell table:style-name="ce5" office:value-type="string" calcext:value-type="string">
            <text:p>Comunicazione <text:s/>ai sensi dell’art. 208 comma 15 del D. Lgs. n. 152/06- Comunicazione per inizio campagna di attività con impianto mobile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</text:p>
            <text:p>Parte IV e s.m.i. art. 208, comma</text:p>
            <text:p>15; L.R. 1/2018 e s.m.i.; D.G.R.</text:p>
            <text:p>n. 25-24837 del 15 giugno 1998</text:p>
            <text:p/>
          </table:table-cell>
          <table:table-cell table:style-name="ce4" office:value-type="string" calcext:value-type="string">
            <text:p>COMUNICAZIONE</text:p>
            <text:p>DI PARTE</text:p>
          </table:table-cell>
          <table:table-cell table:style-name="ce4" office:value-type="string" calcext:value-type="string">
            <text:p>2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30"/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13">
          <table:table-cell table:style-name="ce5" office:value-type="string" calcext:value-type="string">
            <text:p>Autorizzazione alla spedizione transfrontaliera di rifiuti ai sensi del Regolamento (CE) n.</text:p>
            <text:p>1013/2006 del 14/06/2006 e s.m.i.</text:p>
            <text:p/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Art. 3 del Reg. CE 1013/2006 e s.m.i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+ 3 <text:s/>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4" office:value-type="string" calcext:value-type="string">
            <text:p>A mano all'Ufficio protocollo dell'Ente in Via S. Cristoforo 3 a Vercelli ( Orari: lunedì e Giovedì 9.30 – 12.30 -14.30 – 16.00 Martedì e Mercoledi 9.30-12.30 Venerdì 9.30-12.00) o tramite posta a: Provincia di Vercelli- Via San Cristoforo n. 3 – 13100 Vercelli</text:p>
            <text:p>Per informazioni: Servizio Rifiuti</text:p>
          </table:table-cell>
          <table:table-cell table:style-name="ce30" office:value-type="string" calcext:value-type="string">
            <text:p>TARIFFE SPESE ISTRUTTORIE-Bollo sull'atto</text:p>
          </table:table-cell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14">
          <table:table-cell table:style-name="ce5" office:value-type="string" calcext:value-type="string">
            <text:p>Accettazione e svincolo garanzie finanziarie per operazioni di smaltimento e recupero rifiuti nonché trasporto transfrontaliero di rifiuti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 Lgs. 152/2006</text:p>
            <text:p>Parte IV e s.m.i.</text:p>
            <text:p>- DGR n. 20 - 192/2000 –</text:p>
            <text:p>Art. 6 del Reg. CE 1013/2006 - D.Lgs. 370/98</text:p>
            <text:p/>
          </table:table-cell>
          <table:table-cell table:style-name="ce4" office:value-type="string" calcext:value-type="string">
            <text:p>COMUNICAZIONE 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4"/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15">
          <table:table-cell table:style-name="ce5" office:value-type="string" calcext:value-type="string">
            <text:p>Espressione pareri in materia di bonifiche di siti contaminati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4" office:value-type="string" calcext:value-type="string">
            <text:p/>
            <text:p/>
            <text:p>Artt. 242, 245 e 249 del D.Lgs. 152/06 e s.m.i.</text:p>
            <text:p>DM 31/2015<text:span text:style-name="T4"> DM 46/2019</text:span></text:p>
            <text:p>L.R. 42/00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Determinati dalla procedura avviata dal Comune competente.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 Comune competente.</text:p>
          </table:table-cell>
          <table:table-cell table:style-name="ce30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16">
          <table:table-cell table:style-name="ce5" office:value-type="string" calcext:value-type="string">
            <text:p>Rilascio provvedimenti in materia di bonifiche di siti contaminati di competenza provinciale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4" office:value-type="string" calcext:value-type="string">
            <text:p/>
            <text:p/>
            <text:p>Artt. 242, 245 e 249 del D.Lgs. 152/06 e s.m.i.</text:p>
            <text:p>DM 31/2015<text:span text:style-name="T4"> DM 46/2019</text:span></text:p>
            <text:p>L.R. 42/00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(Piano di caratterizzazione/monitoraggio)</text:p>
            <text:p>60 GIORNI (analisi di rischio o progetto di bonifica/messa in sicurezza)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11">
          <table:table-cell table:style-name="ce5" office:value-type="string" calcext:value-type="string">
            <text:p>Accettazione e svincolo garanzie finanziarie per interventi di bonifica di competenza provinciale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4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4" office:value-type="string" calcext:value-type="string">
            <text:p>COMUNICAZIONE 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17">
          <table:table-cell table:style-name="ce5" office:value-type="string" calcext:value-type="string">
            <text:p>Approvazione assenso intervento in procedura semplificata in materia di bonifiche di competenza provinciale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4" office:value-type="string" calcext:value-type="string">
            <text:p>Art. 242bis del D.Lgs. 152/06 e s.m.i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2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18">
          <table:table-cell table:style-name="ce5" office:value-type="string" calcext:value-type="string">
            <text:p>Approvazione Piano di Caratterizzazione in procedura semplificata in materia di bonifiche di competenza provinciale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4" office:value-type="string" calcext:value-type="string">
            <text:p>Art. 242bis del D.Lgs. 152/06 e s.m.i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45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18">
          <table:table-cell table:style-name="ce5" office:value-type="string" calcext:value-type="string">
            <text:p>Rilascio provvedimenti in materia di bonifiche di siti contaminati (Ordinanze)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9" office:value-type="string" calcext:value-type="string">
            <text:p>Art. 244 del D.Lgs. 152/06 e s.m.i.</text:p>
          </table:table-cell>
          <table:table-cell table:style-name="ce4" office:value-type="string" calcext:value-type="string">
            <text:p>D'UFFICIO</text:p>
          </table:table-cell>
          <table:table-cell table:style-name="ce4" office:value-type="string" calcext:value-type="string">
            <text:p>Determinati dall'istruttoria per la ricerca del responsabile della contaminazione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18">
          <table:table-cell table:style-name="ce5" office:value-type="string" calcext:value-type="string">
            <text:p>Rilascio certificazione avvenuta bonifica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4" office:value-type="string" calcext:value-type="string">
            <text:p/>
            <text:p/>
            <text:p>Artt. 242, 245 e 249 del D.Lgs. 152/06 e s.m.i.</text:p>
            <text:p>DM 31/2015<text:span text:style-name="T4"> DM 46/2019</text:span></text:p>
            <text:p>L.R. 42/00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19">
          <table:table-cell table:style-name="ce5" office:value-type="string" calcext:value-type="string">
            <text:p>Autorizzazione Integrata Ambientale (IPPC) - nuova istanza e modifica sostanziale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4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5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4" office:value-type="string" calcext:value-type="string">
            <text:p>Le domande vanno presentare in modalità telematica allo</text:p>
            <text:p><text:span text:style-name="T10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1">Servizio AIA – IPPC</text:span></text:p>
          </table:table-cell>
          <table:table-cell table:style-name="ce30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20">
          <table:table-cell table:style-name="ce5" office:value-type="string" calcext:value-type="string">
            <text:p>Autorizzazione Integrata Ambientale (IPPC) - riesame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4" office:value-type="string" calcext:value-type="string">
            <text:p>D. Lgs. 152/2006</text:p>
            <text:p>s.m.i., Parte II, Titolo III bis, art. 29-octies ; LR 44/2000;</text:p>
            <text:p>D.M. 24.04.2008, DGR 22/12/2008 n. 85-10404</text:p>
            <text:p/>
          </table:table-cell>
          <table:table-cell table:style-name="ce4" office:value-type="string" calcext:value-type="string">
            <text:p>DI PARTE/</text:p>
            <text:p>D'UFFICIO</text:p>
          </table:table-cell>
          <table:table-cell table:style-name="ce4" office:value-type="string" calcext:value-type="string">
            <text:p>15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4" office:value-type="string" calcext:value-type="string">
            <text:p>Le domande vanno presentare in modalità telematica allo</text:p>
            <text:p><text:span text:style-name="T10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1">Servizio AIA – IPPC</text:span></text:p>
          </table:table-cell>
          <table:table-cell table:style-name="ce30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5" office:value-type="string" calcext:value-type="string">
            <text:p>Autorizzazione Integrata Ambientale (IPPC): verifica comunicazione per modifica non sostanziale impianto ed eventuale aggiornamento dell’Autorizzazione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4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60 GIORNI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si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4" office:value-type="string" calcext:value-type="string">
            <text:p>Le domande vanno presentare in modalità telematica allo</text:p>
            <text:p><text:span text:style-name="T10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1">Servizio AIA – IPPC</text:span></text:p>
          </table:table-cell>
          <table:table-cell table:style-name="ce30" office:value-type="string" calcext:value-type="string">
            <text:p><text:a xlink:href="http://www.provincia.vercelli.it/index.php?show=detail&amp;ID=560" xlink:type="simple">TARIFFE PER SPESE ISTRUTTORIE</text:a>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22">
          <table:table-cell table:style-name="ce5" office:value-type="string" calcext:value-type="string">
            <text:p>Autorizzazione Integrata</text:p>
            <text:p>Ambientale (IPPC): Variazioni di denominazione</text:p>
            <text:p>sociale/titolarità</text:p>
            <text:p/>
            <text:p/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4" office:value-type="string" calcext:value-type="string">
            <text:p>D. Lgs. 152/2006</text:p>
            <text:p>s.m.i., Parte II, Titolo III bis, art. 29-nonies c. 4; LR 44/2000;</text:p>
            <text:p/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://www.provincia.vercelli.it/index.php?show=detail&amp;ID=459" xlink:type="simple">Modulistica sul sito web della Provincia AUTORIZZAZIONE INTEGRATA AMBIENTALE</text:a></text:p>
          </table:table-cell>
          <table:table-cell table:style-name="ce4" office:value-type="string" calcext:value-type="string">
            <text:p>Le domande vanno presentare in modalità telematica allo</text:p>
            <text:p><text:span text:style-name="T10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1">Servizio AIA – IPPC</text:span></text:p>
          </table:table-cell>
          <table:table-cell table:style-name="ce4" office:value-type="string" calcext:value-type="string">
            <text:p>BOLLI da apporre sull'istanza allo Sportello Unico e sull'atto.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8">
          <table:table-cell table:style-name="ce5" office:value-type="string" calcext:value-type="string">
            <text:p>Autorizzazione Integrata</text:p>
            <text:p>Ambientale (IPPC): provvedimenti di diffida, sospensione, revoca</text:p>
            <text:p/>
            <text:p/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4" office:value-type="string" calcext:value-type="string">
            <text:p>D. Lgs. 152/2006</text:p>
            <text:p>s.m.i., Parte II, Titolo III bis, art. 29-decies c. 9; LR 44/2000;</text:p>
            <text:p/>
            <text:p/>
          </table:table-cell>
          <table:table-cell table:style-name="ce4" office:value-type="string" calcext:value-type="string">
            <text:p>D'UFFICIO</text:p>
          </table:table-cell>
          <table:table-cell table:style-name="ce4" office:value-type="string" calcext:value-type="string">
            <text:p>n.p.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4" office:value-type="string" calcext:value-type="string">
            <text:p>Per informazioni<text:span text:style-name="T12"> Servizio AIA - IPPC</text:span>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18">
          <table:table-cell table:style-name="ce5" office:value-type="string" calcext:value-type="string">
            <text:p>Accettazione e svincolo garanzie finanziarie per soggetti obbligati a redigere la relazione di riferimento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4" office:value-type="string" calcext:value-type="string">
            <text:p>D. Lgs. 152/2006 s.m.i., Parte II, Titolo III bis, art. 29-sexies c. 9-septies; LR 44/2000;</text:p>
            <text:p/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4" office:value-type="string" calcext:value-type="string">
            <text:p>Per informazioni<text:span text:style-name="T12"> Servizio AIA - IPPC</text:span>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23">
          <table:table-cell table:style-name="ce5" office:value-type="string" calcext:value-type="string">
            <text:p>Emissioni in atmosfera – Autorizzazione ordinaria <text:span text:style-name="T2">(procedimento inserito nei procedimenti unici)</text:span>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<text:span text:style-name="T4">Servizio</text:span>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4" office:value-type="string" calcext:value-type="string">
            <text:p>Art. 269 del D.Lgs. 152/06</text:p>
            <text:p>LR 44/2000</text:p>
          </table:table-cell>
          <table:table-cell table:style-name="ce24" office:value-type="string" calcext:value-type="string">
            <text:p>DI PARTE</text:p>
          </table:table-cell>
          <table:table-cell table:style-name="ce4" office:value-type="string" calcext:value-type="string">
            <text:p>120 giorni + 30 giorni</text:p>
            <text:p>(se chieste integrazioni)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ulistica reperibile su sito web istituzionale https://www.provincia.vercelli.it/uploads/ckeditor/attachments/8/4/0/4/2/allegati_emissioni.doc</text:p>
          </table:table-cell>
          <table:table-cell table:style-name="ce5" office:value-type="string" calcext:value-type="string">
            <text:p>Le domande vanno presentare in modalità telematica allo <text:span text:style-name="T13">Sportello Unico delle Attività produttive competente</text:span>. Contattare gli uffici nei casi particolari dove non sia applicabile la normativa SUAP.</text:p>
            <text:p/>
            <text:p>Per informazioni <text:span text:style-name="T14">Ufficio AUA – Servizio Emissioni in atmosfera</text:span></text:p>
          </table:table-cell>
          <table:table-cell table:style-name="ce4" office:value-type="string" calcext:value-type="string">
            <text:p><text:a xlink:href="https://www.provincia.vercelli.it/it/page/tariffe-aua" xlink:type="simple">TARIFFE AUA</text:a>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24">
          <table:table-cell table:style-name="ce5" office:value-type="string" calcext:value-type="string">
            <text:p>Emissioni in atmosfera – Autorizzazione in via generale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<text:span text:style-name="T4">Servizio</text:span>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4" office:value-type="string" calcext:value-type="string">
            <text:p>Art. 272 del D.Lgs. 152/06</text:p>
            <text:p><text:span text:style-name="T4">Allegato 1 del </text:span>D.P.R. 59/2013</text:p>
            <text:p>Provvedimenti della Regione Piemonte elencati in Carta dei Servizi</text:p>
          </table:table-cell>
          <table:table-cell table:style-name="ce24" office:value-type="string" calcext:value-type="string">
            <text:p>DI PARTE</text:p>
          </table:table-cell>
          <table:table-cell table:style-name="ce4" office:value-type="string" calcext:value-type="string">
            <text:p>45 giorni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si</text:p>
          </table:table-cell>
          <table:table-cell table:style-name="ce4" office:value-type="string" calcext:value-type="string">
            <text:p>no</text:p>
          </table:table-cell>
          <table:table-cell table:style-name="ce4"/>
          <table:table-cell table:style-name="ce4" office:value-type="string" calcext:value-type="string">
            <text:p>Allegato 1 DPR n. 59/2013 e s.m.i. Normativa regionale</text:p>
            <text:p>https://www.provincia.vercelli.it/it/page/modelli-allegati-tecnici-per-le-emissioni-in-atmosf</text:p>
          </table:table-cell>
          <table:table-cell table:style-name="ce5" office:value-type="string" calcext:value-type="string">
            <text:p>Le domande vanno presentare in modalità telematica allo <text:span text:style-name="T13">Sportello Unico delle Attività produttive competente</text:span>. Contattare gli uffici nei casi particolari dove non sia applicabile la normativa SUAP.</text:p>
            <text:p/>
            <text:p>Per informazioni <text:span text:style-name="T14">Ufficio AUA – Servizio Emissioni in atmosfera</text:span></text:p>
          </table:table-cell>
          <table:table-cell table:style-name="ce4" office:value-type="string" calcext:value-type="string">
            <text:p><text:a xlink:href="https://www.provincia.vercelli.it/it/page/tariffe-aua" xlink:type="simple">TARIFFE AUA</text:a>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25">
          <table:table-cell table:style-name="ce5" office:value-type="string" calcext:value-type="string">
            <text:p>Emissioni in atmosfera – provvedimenti di diffida, sospensione, revoca</text:p>
            <text:p/>
            <text:p/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<text:span text:style-name="T4">Servizio</text:span>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4" office:value-type="string" calcext:value-type="string">
            <text:p>D. Lgs. 152/2006 s.m.i., Parte V, Titolo I, art. 278</text:p>
            <text:p>LR 44/2000</text:p>
            <text:p/>
            <text:p/>
          </table:table-cell>
          <table:table-cell table:style-name="ce4" office:value-type="string" calcext:value-type="string">
            <text:p>D'UFFICIO</text:p>
          </table:table-cell>
          <table:table-cell table:style-name="ce4" office:value-type="string" calcext:value-type="string">
            <text:p>n.p.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4" office:value-type="string" calcext:value-type="string">
            <text:p>Per informazioni<text:span text:style-name="T12"> Servizio Emissioni in atmosfera</text:span></text:p>
          </table:table-cell>
          <table:table-cell table:style-name="ce4"/>
          <table:table-cell table:style-name="ce34" table:number-columns-repeated="49"/>
          <table:table-cell table:style-name="ce14" table:number-columns-repeated="962"/>
        </table:table-row>
        <table:table-row table:style-name="ro26">
          <table:table-cell table:style-name="ce6" office:value-type="string" calcext:value-type="string">
            <text:p>Emissioni in atmosfera – Variazioni di denominazione sociale/titolarità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<text:span text:style-name="T4">Servizio</text:span>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20" office:value-type="string" calcext:value-type="string">
            <text:p>Provvedimenti ex artt. 269 e 272 D. Lgs. 152/2006 Parte V e s.m.i.</text:p>
            <text:p>Provvedimenti della Regione Piemonte elencati in Carta dei Servizi</text:p>
          </table:table-cell>
          <table:table-cell table:style-name="ce2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ulistica reperibile su sito web istituzionale</text:p>
            <text:p>https://www.provincia.vercelli.it/uploads/ckeditor/attachments/5/3/3/3/3/20140529-1436-istanza_volturazione.doc</text:p>
            <text:p/>
          </table:table-cell>
          <table:table-cell table:style-name="ce4" office:value-type="string" calcext:value-type="string">
            <text:p>Tramite PEC all’indirizzo: presidenza.provincia@cert.provincia.vercelli.it</text:p>
            <text:p/>
            <text:p>Per informazioni<text:span text:style-name="T12"> Servizio Emissioni in atmosfera</text:span></text:p>
          </table:table-cell>
          <table:table-cell table:style-name="ce20" office:value-type="string" calcext:value-type="string">
            <text:p>Bolli da apporre sull'istanza e sull'atto.</text:p>
          </table:table-cell>
          <table:table-cell table:style-name="ce35" table:number-columns-repeated="49"/>
          <table:table-cell table:style-name="ce39" table:number-columns-repeated="961"/>
          <table:table-cell table:style-name="ce40"/>
        </table:table-row>
        <table:table-row table:style-name="ro18">
          <table:table-cell table:style-name="ce7" office:value-type="string" calcext:value-type="string">
            <text:p>Autorizzazione Unica Ambientale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Ufficio A.U.A.</text:p>
            <text:p>Via San Cristoforo, 3</text:p>
            <text:p>13100 VERCELLI</text:p>
            <text:p>Tel.0161-590.451</text:p>
            <text:p>mirosa.mezzano@provincia.vercelli.it</text:p>
            <text:p/>
          </table:table-cell>
          <table:table-cell table:style-name="ce21" office:value-type="string" calcext:value-type="string">
            <text:p>Decreto 13 marzo 2013, n. 59</text:p>
            <text:p>Decreto Presidente Giunta Regionale n. 5 / 2015</text:p>
            <text:p/>
          </table:table-cell>
          <table:table-cell table:style-name="ce24" office:value-type="string" calcext:value-type="string">
            <text:p>DI PARTE</text:p>
          </table:table-cell>
          <table:table-cell table:style-name="ce24" office:value-type="string" calcext:value-type="string">
            <text:p>90 giorni per le matrici rifiuti e acque reflue</text:p>
            <text:p>120 giorni per la matrice emissioni in atmosfera</text:p>
            <text:p/>
          </table:table-cell>
          <table:table-cell table:number-columns-repeated="3" table:style-name="ce24" office:value-type="string" calcext:value-type="string">
            <text:p>no</text:p>
          </table:table-cell>
          <table:table-cell table:style-name="ce24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4" office:value-type="string" calcext:value-type="string">
            <text:p>modello regionale disponibile in compilazione on line sul portale Sistemapiemonte.</text:p>
          </table:table-cell>
          <table:table-cell table:style-name="ce24" office:value-type="string" calcext:value-type="string">
            <text:p>Le domande <text:s/>vanno presentate in via telematica allo Sportello Unico Attività Produttive del Comune di riferimento. <text:s text:c="42"/>Per informazioni: Ufficio AUA - Mezzano Mirosa</text:p>
          </table:table-cell>
          <table:table-cell table:style-name="ce4" office:value-type="string" calcext:value-type="string">
            <text:p><text:a xlink:href="https://www.provincia.vercelli.it/it/page/autorizzazione-unica-ambientale-a-u-a" xlink:type="simple">TARIFFE ISTRUTTORIE</text:a>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27">
          <table:table-cell table:style-name="ce5" office:value-type="string" calcext:value-type="string">
            <text:p>Approvazione piani di risanamento acustico delle imprese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inquinamento acustico-Elettrosmog-Informativo Ambientale</text:p>
            <text:p>Via San Cristoforo, 3</text:p>
            <text:p>13100 VERCELLI</text:p>
            <text:p>Tel.0161-590.432</text:p>
            <text:p>oriana.benazzi@provincia.vercelli.it</text:p>
            <text:p/>
          </table:table-cell>
          <table:table-cell table:style-name="ce4" office:value-type="string" calcext:value-type="string">
            <text:p>L. 447/1995</text:p>
            <text:p>Art.47 L.R. 44/2000</text:p>
            <text:p>Art.4 L.R. 52/2000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80 GIORNI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si</text:p>
          </table:table-cell>
          <table:table-cell table:style-name="ce4" office:value-type="string" calcext:value-type="string">
            <text:p>no</text:p>
          </table:table-cell>
          <table:table-cell table:style-name="ce24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4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28">
          <table:table-cell table:style-name="ce5" office:value-type="string" calcext:value-type="string">
            <text:p>Procedura approvazione piani pluriennali di risanamento acustico predisposti dagli enti gestori delle infrastrutture di trasporto – espressione pareri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inquinamento acustico-Elettrosmog-Informativo Ambientale</text:p>
            <text:p>Via San Cristoforo, 3</text:p>
            <text:p>13100 VERCELLI</text:p>
            <text:p>Tel.0161-590.432</text:p>
            <text:p>oriana.benazzi@provincia.vercelli.it</text:p>
            <text:p/>
          </table:table-cell>
          <table:table-cell table:style-name="ce4" office:value-type="string" calcext:value-type="string">
            <text:p>L. 447/1995</text:p>
            <text:p>Art.47 L.R. 44/2000</text:p>
            <text:p>Art.4 L.R. 52/2000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Determinati dalla procedura avviata dall'Ente e/o Servizio competente.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table:number-columns-repeated="2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29">
          <table:table-cell table:style-name="ce5" office:value-type="string" calcext:value-type="string">
            <text:p>Procedura approvazione classificazione acustica comunale - espressione pareri</text:p>
          </table:table-cell>
          <table:table-cell table:style-name="ce4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/>
            <text:p>Servizio inquinamento acustico-Elettrosmog-Informativo Ambientale</text:p>
            <text:p>Via San Cristoforo, 3</text:p>
            <text:p>13100 VERCELLI</text:p>
            <text:p>Tel.0161-590.432</text:p>
            <text:p>oriana.benazzi@provincia.vercelli.it</text:p>
            <text:p/>
          </table:table-cell>
          <table:table-cell table:style-name="ce4" office:value-type="string" calcext:value-type="string">
            <text:p>L. 447/1995</text:p>
            <text:p>Art.47 L.R. 44/2000</text:p>
            <text:p>Art.4 L.R. 52/2000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2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table:number-columns-repeated="2"/>
          <table:table-cell table:style-name="ce4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-group>
          <table:table-row table:style-name="ro30">
            <table:table-cell table:style-name="ce5" office:value-type="string" calcext:value-type="string">
              <text:p>Rilascio/Rinnovo/Diniego autorizzazioni allo scarico di acque reflue industriali <text:s/>in corpo idrico superficiale , sul suolo e negli strati superficiali del sottosuolo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>Servizio Disciplina e Tutela Acque Via San Cristoforo n.3 – tel. 0161 – 590458 - sabrina,bigatti@provincia.vercelli.it</text:p>
              <text:p/>
            </table:table-cell>
            <table:table-cell table:style-name="ce4" office:value-type="string" calcext:value-type="string">
              <text:p><text:s/>Dlgs 152/06 smi. - LR 13/90 - LR 48/93 - LR 44/2000 – DPR 59/2013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90 GIORNI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4" office:value-type="string" calcext:value-type="string">
              <text:p><text:a xlink:href="https://www.provincia.vercelli.it/it/page/acque-reflue-direttiva-nitrati" xlink:type="simple">Modulistica reperibile sul sito della Provincia di Vercelli</text:a></text:p>
            </table:table-cell>
            <table:table-cell table:style-name="ce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4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1">
            <table:table-cell table:style-name="ce5" office:value-type="string" calcext:value-type="string">
              <text:p>Modifiche - <text:s/>Volture – Cessazioni <text:s/>- autorizzazioni <text:s/>allo scarico di acque reflue industriali <text:s text:c="2"/>in corpo idrico superficiale , sul suolo e negli strati superficiali del sottosuolo <text:s/>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>Servizio Disciplina e Tutela Acque Via San Cristoforo n.3 – tel. 0161 – 590458 – sabrina. bigatti@provincia.vercelli.it</text:p>
              <text:p/>
            </table:table-cell>
            <table:table-cell table:style-name="ce4" office:value-type="string" calcext:value-type="string">
              <text:p>Dlgs 152/06 smi. - LR 13/90 - LR 48/93 - LR 44/2000 -DPR 59/2013 -LR 6/2003 - RR7/2016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90 GIORN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s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office:value-type="string" calcext:value-type="string">
              <text:p>Modulistica reperibile sul portale Impresainungiorno.gov.it oppure su Sistemapiemonte.it</text:p>
            </table:table-cell>
            <table:table-cell table:style-name="ce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4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2">
            <table:table-cell table:style-name="ce5" office:value-type="string" calcext:value-type="string">
              <text:p>Rilascio/Rinnovo/Diniego autorizzazioni allo scarico di acque reflue <text:s/>domestiche e assimilabili alle domestiche di interesse provinciale in corpo idrico superficiale , sul suolo e negli strati superficiali del sottosuolo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4" office:value-type="string" calcext:value-type="string">
              <text:p>Dlgs 152/06 smi. - LR 13/90 - LR 48/93 - LR 44/2000 <text:s/>-LR 6/2003 – RR7/2016 – DPR 59/2013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90 GIORNI</text:p>
            </table:table-cell>
            <table:table-cell table:style-name="ce4" table:number-columns-repeated="3"/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4" office:value-type="string" calcext:value-type="string">
              <text:p><text:a xlink:href="https://www.provincia.vercelli.it/it/page/acque-reflue-direttiva-nitrati" xlink:type="simple">Modulistica reperibile sul sito della Provincia di Vercelli</text:a></text:p>
            </table:table-cell>
            <table:table-cell table:style-name="ce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4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3">
            <table:table-cell table:style-name="ce5" office:value-type="string" calcext:value-type="string">
              <text:p>Modifiche - <text:s/>Volture – Cessazioni <text:s/>- dinieghi <text:s/>autorizzazioni <text:s/>allo scarico di acque reflue <text:s/>domestiche e assimilabili alle domestiche di interesse provinciale <text:s/>in corpo idrico superficiale , sul suolo e negli strati superficiali del sottosuolo <text:s/>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4" office:value-type="string" calcext:value-type="string">
              <text:p>Dlgs 152/06 smi. - LR 13/90 - LR 48/93 - LR 44/2000 -DPR 59/2013 -LR 6/2003 - RR7/2016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90 GIORN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s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office:value-type="string" calcext:value-type="string">
              <text:p>Modulistica reperibile sul portale Impresainungiorno.gov.it oppure su Sistemapiemonte.it</text:p>
            </table:table-cell>
            <table:table-cell table:style-name="ce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4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4">
            <table:table-cell table:style-name="ce5" office:value-type="string" calcext:value-type="string">
              <text:p>Rilascio/Rinnovo/Diniego <text:s/>autorizzazioni allo scarico di acque reflue urbane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4" office:value-type="string" calcext:value-type="string">
              <text:p>Dlgs 152/06 smi. - LR 13/90 - LR 48/93 - LR 44/2000 -DPR 5art. 124 9/2013 -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90 GIORN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s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office:value-type="string" calcext:value-type="string">
              <text:p><text:a xlink:href="https://www.provincia.vercelli.it/it/page/acque-reflue-direttiva-nitrati" xlink:type="simple">Modulistica reperibile sul sito della Provincia di Vercelli</text:a></text:p>
            </table:table-cell>
            <table:table-cell table:style-name="ce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4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6">
            <table:table-cell table:style-name="ce5" office:value-type="string" calcext:value-type="string">
              <text:p>Modifiche <text:s/>- Volture – Cessazioni <text:s/>- autorizzazioni <text:s/>allo scarico <text:s/>delle acque reflue urbane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4" office:value-type="string" calcext:value-type="string">
              <text:p>Dlgs 152/06 smi. - LR 13/90 - LR 48/93 - LR 44/2000 -DPR 59/2013 -LR 6/2003 - RR7/2016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90 GIORN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si</text:p>
            </table:table-cell>
            <table:table-cell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office:value-type="string" calcext:value-type="string">
              <text:p>Modulistica reperibile sul portale Impresainungiorno.gov.it oppure su Sistemapiemonte.it</text:p>
            </table:table-cell>
            <table:table-cell table:style-name="ce4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4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6">
            <table:table-cell table:style-name="ce6" office:value-type="string" calcext:value-type="string">
              <text:p>Adozione di provvedimenti interdittivi (diffide, sospensioni revoche) in materia di scarichi di acque reflue industriali, domestiche e assimilabili alle domestiche di interesse provinciale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4" office:value-type="string" calcext:value-type="string">
              <text:p>Art. 130 D.lgs 152/06 s.m.i.</text:p>
            </table:table-cell>
            <table:table-cell table:style-name="ce4" office:value-type="string" calcext:value-type="string">
              <text:p>D'UFFICIO</text:p>
            </table:table-cell>
            <table:table-cell table:style-name="ce4" office:value-type="string" calcext:value-type="string">
              <text:p>Determinati dalla procedura avviata dall'Ufficio competente.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table:number-columns-repeated="3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5">
            <table:table-cell table:style-name="ce6" office:value-type="string" calcext:value-type="string">
              <text:p>Adozione di provvedimenti interdittivi (diffide, sospensioni revoche) in materia di scarichi di acque reflue urbane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4" office:value-type="string" calcext:value-type="string">
              <text:p>Art. 130 D.lgs 152/06 s.m.i.</text:p>
            </table:table-cell>
            <table:table-cell table:style-name="ce4" office:value-type="string" calcext:value-type="string">
              <text:p>D'UFFICIO</text:p>
            </table:table-cell>
            <table:table-cell table:style-name="ce4" office:value-type="string" calcext:value-type="string">
              <text:p>Determinati dalla procedura avviata dall'Ufficio competente.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table:number-columns-repeated="3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6">
            <table:table-cell table:style-name="ce6" office:value-type="string" calcext:value-type="string">
              <text:p>Approvazione disciplinari di gestione speciale e rilascio pareri vincolanti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>Disciplina e Tutela Acque Via San Cristoforo n.3 – tel. 0161 – 590458 –sabrina. bigatti@provincia.vercelli.it</text:p>
              <text:p/>
            </table:table-cell>
            <table:table-cell table:style-name="ce4" office:value-type="string" calcext:value-type="string">
              <text:p>- RR17/R/2008 s.mi.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Determinati dalla procedura avviata dall'Ufficio competente.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4" table:number-columns-repeated="3"/>
            <table:table-cell table:style-name="ce9" table:number-columns-repeated="1009"/>
            <table:table-cell table:style-name="ce34"/>
            <table:table-cell table:style-name="ce14"/>
          </table:table-row>
          <table:table-row table:style-name="ro37">
            <table:table-cell table:style-name="ce5" office:value-type="string" calcext:value-type="string">
              <text:p>approvazione piani di prevenzione e di gestione delle acque meteoriche e relative modifiche/volture/dinieghi/cessazioni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4" office:value-type="string" calcext:value-type="string">
              <text:p>LR61/2000 - RR1/R/2006 smi.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Determinati dalla procedura avviata dall'Ufficio competente.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4" office:value-type="string" calcext:value-type="string">
              <text:p><text:a xlink:href="https://www.provincia.vercelli.it/it/page/acque-reflue-direttiva-nitrati" xlink:type="simple">Modulistica reperibile sul sito della Provincia di Vercelli</text:a></text:p>
            </table:table-cell>
            <table:table-cell table:style-name="ce4" office:value-type="string" calcext:value-type="string">
              <text:p>per informazioni: Servizio Disciplina e Tutela Acque - Ufficio Acque Reflue</text:p>
            </table:table-cell>
            <table:table-cell table:style-name="ce4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8">
            <table:table-cell table:style-name="ce5" office:value-type="string" calcext:value-type="string">
              <text:p>Procedimenti di controllo Direttiva Nitrati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/>
              <text:p>Servizio inquinamento acustico-Elettrosmog-Informativo Ambientale</text:p>
              <text:p>Via San Cristoforo, 3</text:p>
              <text:p>13100 VERCELLI</text:p>
              <text:p>Tel.0161-590.432</text:p>
              <text:p>oriana.benazzi@provincia.vercelli.it</text:p>
              <text:p/>
            </table:table-cell>
            <table:table-cell table:style-name="ce4" office:value-type="string" calcext:value-type="string">
              <text:p>Direttiva Nitrati (91/676/CE) - LR 61/2000 - RR10/R/2007 s.m.i.- LR 3/2009</text:p>
            </table:table-cell>
            <table:table-cell table:style-name="ce4" office:value-type="string" calcext:value-type="string">
              <text:p>D'UFFICIO</text:p>
            </table:table-cell>
            <table:table-cell table:style-name="ce4" office:value-type="string" calcext:value-type="string">
              <text:p>ANNUALE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table:number-columns-repeated="2"/>
            <table:table-cell table:style-name="ce4" office:value-type="string" calcext:value-type="string">
              <text:p>per informazioni: Servizio Disciplina e Tutela Acque - Ufficio Direttiva Nitrati</text:p>
            </table:table-cell>
            <table:table-cell table:style-name="ce4" office:value-type="string" calcext:value-type="string">
              <text:p><text:a xlink:href="http://test2.provinciavco.eu/la-provincia/uffici-e-servizi/settore-sg/area-ambiente-e-georisorse/area-comune-oneri-amministrativi/" xlink:type="simple">http://test2.provinciavco.eu/la-provincia/uffici-e-servizi/settore-sg/area-ambiente-e-georisorse/area-comune-oneri-amministrativi/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1">
            <table:table-cell table:style-name="ce6" office:value-type="string" calcext:value-type="string">
              <text:p>Adempimenti di competenza in materia di radiazioni ionizzanti (Nucleare)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4" office:value-type="string" calcext:value-type="string">
              <text:p>Dlgs 230/2005 - LR 5/2010 (Tavolo Tecnico Nucleare)</text:p>
            </table:table-cell>
            <table:table-cell table:style-name="ce4" office:value-type="string" calcext:value-type="string">
              <text:p>D'UFFICIO</text:p>
            </table:table-cell>
            <table:table-cell table:style-name="ce4" office:value-type="string" calcext:value-type="string">
              <text:p>ANNUALE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table:number-columns-repeated="2"/>
            <table:table-cell table:style-name="ce4" office:value-type="string" calcext:value-type="string">
              <text:p>per informazioni: Servizio Disciplina e Tutela Acque - Ufficio Decommissioning</text:p>
            </table:table-cell>
            <table:table-cell table:style-name="ce4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25">
            <table:table-cell table:style-name="ce5" office:value-type="string" calcext:value-type="string">
              <text:p>formulazione di pareri in materia di scarichi idrici nei procedimenti di AIA, VIA, VAS, Rifiuti e Bonifiche, D.lgs 387/2003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>Servizio Disciplina e Tutela Acque Via San Cristoforo n.3 – tel. 0161 – 590458 –  sabrina.bigatti@provincia.vercelli.it</text:p>
              <text:p/>
              <text:p/>
            </table:table-cell>
            <table:table-cell table:style-name="ce4" office:value-type="string" calcext:value-type="string">
              <text:p>Normativa in <text:s/>materia di scarichi idrici e di tutela delle acque</text:p>
            </table:table-cell>
            <table:table-cell table:style-name="ce4"/>
            <table:table-cell table:style-name="ce4" office:value-type="string" calcext:value-type="string">
              <text:p>Determinati dalla procedura <text:s/>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table:number-columns-repeated="2"/>
            <table:table-cell table:style-name="ce4" office:value-type="string" calcext:value-type="string">
              <text:p>per informazioni: Servizio Disciplina e Tutela Acque - Ufficio Acque Reflue</text:p>
            </table:table-cell>
            <table:table-cell table:style-name="ce4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9">
            <table:table-cell table:style-name="ce6" office:value-type="string" calcext:value-type="string">
              <text:p>procedimenti sanzionatori in materia di rifiuti,tutela delle acque,tutela e valorizzazione della natura,inquinamento acustico, A.I.A., inquinamento atmosferico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/>
              <text:p><text:span text:style-name="T4">Servizio Disciplina e Tutela Acque Via San Cristoforo, 3</text:span></text:p>
              <text:p><text:span text:style-name="T4">13100 VERCELLI</text:span></text:p>
              <text:p><text:span text:style-name="T4">0161 /590458 sabrina.</text:span></text:p>
              <text:p>bigatti@provincia.vercelli.it</text:p>
            </table:table-cell>
            <table:table-cell table:style-name="ce4" office:value-type="string" calcext:value-type="string">
              <text:p/>
              <text:p>L. 689/91 s.m.i. - Dlgs 152/06 sm.i. - D.lgs 209/2003 s.m.i + altra normativa in materia di rifiuti,RR 10/R/2008-L.R.3/2009-L.R.32/82-L.447/85-L.R.52/2000</text:p>
            </table:table-cell>
            <table:table-cell table:style-name="ce4" office:value-type="string" calcext:value-type="string">
              <text:p>D'UFFICIO</text:p>
            </table:table-cell>
            <table:table-cell table:style-name="ce4" office:value-type="string" calcext:value-type="string">
              <text:p>5 anni dalla data dell'accertamento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office:value-type="string" calcext:value-type="string">
              <text:p>ricorso al Tribunale Civile</text:p>
              <text:p>Termini: entro 30 giorni dalla notifica dell'ordinana di ingiunzione di pagamento</text:p>
            </table:table-cell>
            <table:table-cell table:style-name="ce4"/>
            <table:table-cell table:style-name="ce4" office:value-type="string" calcext:value-type="string">
              <text:p>per informazioni: Servizio Giuridico e Contenzioso</text:p>
            </table:table-cell>
            <table:table-cell table:style-name="ce4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40">
            <table:table-cell table:style-name="ce6" office:value-type="string" calcext:value-type="string">
              <text:p>procedimenti <text:s/>di rateizzazione delle sanzioni amministrative in materia ambientale</text:p>
            </table:table-cell>
            <table:table-cell table:style-name="ce4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4" office:value-type="string" calcext:value-type="string">
              <text:p/>
              <text:p><text:span text:style-name="T4">Servizio Disciplina e Tutela Acque Via San Cristoforo, 3</text:span></text:p>
              <text:p><text:span text:style-name="T4">13100 VERCELLI</text:span></text:p>
              <text:p><text:span text:style-name="T4">0161 /590435 sabrina.bigatti</text:span>@provincia.vercelli.it</text:p>
            </table:table-cell>
            <table:table-cell table:style-name="ce19" office:value-type="string" calcext:value-type="string">
              <text:p>L. 689/81 -</text:p>
            </table:table-cell>
            <table:table-cell table:style-name="ce4" office:value-type="string" calcext:value-type="string">
              <text:p>DI PARTE</text:p>
            </table:table-cell>
            <table:table-cell table:style-name="ce4" office:value-type="string" calcext:value-type="string">
              <text:p>30 gg dal ricevimento dell'istanza</text:p>
            </table:table-cell>
            <table:table-cell table:number-columns-repeated="3" table:style-name="ce4" office:value-type="string" calcext:value-type="string">
              <text:p>no</text:p>
            </table:table-cell>
            <table:table-cell table:style-name="ce4" table:number-columns-repeated="2"/>
            <table:table-cell table:style-name="ce4" office:value-type="string" calcext:value-type="string">
              <text:p>per informazioni: Servizio Giuridico e Contenzioso</text:p>
            </table:table-cell>
            <table:table-cell table:style-name="ce4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</table:table-row-group>
        <table:table-row table:style-name="ro41">
          <table:table-cell table:style-name="ce6" office:value-type="string" calcext:value-type="string">
            <text:p>Impegni di spes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>Tutte le unità organizzative dell’ente</text:p>
          </table:table-cell>
          <table:table-cell table:style-name="ce4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4" office:value-type="string" calcext:value-type="string">
            <text:p>D'UFFICIO</text:p>
          </table:table-cell>
          <table:table-cell table:style-name="ce4" office:value-type="string" calcext:value-type="string">
            <text:p>n.p.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table:number-columns-repeated="2"/>
          <table:table-cell table:style-name="ce29" office:value-type="string" calcext:value-type="string">
            <text:p><text:a xlink:href="http://www.provincia.vercelli.it/index.php?show=detail&amp;ID=50" xlink:type="simple">Per informazioni</text:a>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42">
          <table:table-cell table:style-name="ce6" office:value-type="string" calcext:value-type="string">
            <text:p>Liquidazioni spese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4" office:value-type="string" calcext:value-type="string">
            <text:p>Tutte le unità organizzative dell’ente</text:p>
          </table:table-cell>
          <table:table-cell table:style-name="ce4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4" table:number-columns-repeated="2"/>
          <table:table-cell table:style-name="ce29" office:value-type="string" calcext:value-type="string">
            <text:p><text:a xlink:href="http://www.provincia.vercelli.it/index.php?show=detail&amp;ID=50" xlink:type="simple">Per informazioni</text:a>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43">
          <table:table-cell table:style-name="ce8" office:value-type="string" calcext:value-type="string">
            <text:p>Valutazione e Giudizio di Compatibilità Ambientale</text:p>
            <text:p/>
            <text:p/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- art. 23 e 27 bis</text:p>
            <text:p>L.R. n.40/98</text:p>
            <text:p>D.G.R. n.63-11032 del 16.03.2009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120 giorni + 30 giorni per verifica preliminare documenti</text:p>
            <text:p/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ulistica sul sito Web della Provincia, alla pagina Valutazione di Impatto ambientale</text:p>
          </table:table-cell>
          <table:table-cell table:style-name="ce4" office:value-type="string" calcext:value-type="string">
            <text:p/>
            <text:p/>
            <text:p><text:span text:style-name="T4">Tramite PEC all'indirizzo: </text:span><text:span text:style-name="T15">presidenza.provincia@cert.provincia.vercelli.it</text:span></text:p>
            <text:p/>
            <text:p><text:span text:style-name="T4">Per informazioni Servizio VIA</text:span>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3">
          <table:table-cell table:style-name="ce8" office:value-type="string" calcext:value-type="string">
            <text:p>Rilascio del Provvedimento Autorizzativo Unico Regionale 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- art. 27 bis</text:p>
            <text:p>L.R. n.40/98</text:p>
            <text:p/>
            <text:p/>
          </table:table-cell>
          <table:table-cell table:style-name="ce4" office:value-type="string" calcext:value-type="string">
            <text:p>DI PARTE</text:p>
          </table:table-cell>
          <table:table-cell table:style-name="ce8" office:value-type="string" calcext:value-type="string">
            <text:p>270 gg</text:p>
          </table:table-cell>
          <table:table-cell table:number-columns-repeated="3" table:style-name="ce4" office:value-type="string" calcext:value-type="string">
            <text:p>no</text:p>
          </table:table-cell>
          <table:table-cell table:style-name="ce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ulistica sul sito Web della Provincia, alla pagina Valutazione di Impatto ambientale</text:p>
          </table:table-cell>
          <table:table-cell table:style-name="ce8"/>
          <table:table-cell table:style-name="ce8" office:value-type="string" calcext:value-type="string">
            <text:p>Bolli da apporre sull'istanza e sull'atto finale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3">
          <table:table-cell table:style-name="ce8" office:value-type="string" calcext:value-type="string">
            <text:p>Verifica di assoggettabilità alla procedure di Valutazione di Imapatto Ambientale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art. 19</text:p>
            <text:p>L.R. n.40/98</text:p>
            <text:p>D.G.R. n.63-11032 del 16.03.2009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8" office:value-type="string" calcext:value-type="string">
            <text:p>75 gg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ulistica sul sito Web della Provincia, alla pagina Valutazione di Impatto ambientale</text:p>
          </table:table-cell>
          <table:table-cell table:style-name="ce4" office:value-type="string" calcext:value-type="string">
            <text:p/>
            <text:p/>
            <text:p><text:span text:style-name="T4">Tramite PEC all'indirizzo: </text:span><text:span text:style-name="T15">presidenza.provincia@cert.provincia.vercelli.it</text:span></text:p>
            <text:p/>
            <text:p><text:span text:style-name="T4">Per informazioni Servizio VIA</text:span></text:p>
          </table:table-cell>
          <table:table-cell table:style-name="ce4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3">
          <table:table-cell table:style-name="ce8" office:value-type="string" calcext:value-type="string">
            <text:p>Fase di scoping. Definizione dei contenuti del SIA</text:p>
            <text:p>Espressione parere sullo Studio</text:p>
            <text:p/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art. 21</text:p>
            <text:p>L.R. n.40/98</text:p>
            <text:p>D.G.R. n.63-11032 del 16.03.2009</text:p>
            <text:p/>
          </table:table-cell>
          <table:table-cell table:style-name="ce4" office:value-type="string" calcext:value-type="string">
            <text:p>DI PARTE</text:p>
          </table:table-cell>
          <table:table-cell table:style-name="ce8" office:value-type="string" calcext:value-type="string">
            <text:p>45 gg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Ricorso al TAR, ovvero ricorso straordinario al Presidente della Repubblica.</text:p>
            <text:p>Termini: rispettivamente entro 60 e entro 120 giorni dalla piena conoscenza dell’atto.</text:p>
          </table:table-cell>
          <table:table-cell table:style-name="ce4" office:value-type="string" calcext:value-type="string">
            <text:p>Modulistica sul sito Web della Provincia, alla pagina Valutazione di Impatto ambientale</text:p>
          </table:table-cell>
          <table:table-cell table:style-name="ce4" office:value-type="string" calcext:value-type="string">
            <text:p/>
            <text:p/>
            <text:p><text:span text:style-name="T4">Tramite PEC all'indirizzo: </text:span><text:span text:style-name="T15">presidenza.provincia@cert.provincia.vercelli.it</text:span></text:p>
            <text:p/>
            <text:p><text:span text:style-name="T4">Per informazioni Servizio VIA</text:span></text:p>
          </table:table-cell>
          <table:table-cell table:style-name="ce8" office:value-type="string" calcext:value-type="string">
            <text:p>Bolli da apporre sull'istanz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3">
          <table:table-cell table:style-name="ce8" office:value-type="string" calcext:value-type="string">
            <text:p>Verifica preliminari di assoggettamento alle procedure di VIA relative a modifiche progettuali/adeguamenti tecnici/modifiche impiantistiche in assenza di impatti significativi e negativi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art. 6 comma 9 e 9bis</text:p>
            <text:p>L.R. n.40/98</text:p>
            <text:p/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8" office:value-type="string" calcext:value-type="string">
            <text:p>30 gg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8"/>
          <table:table-cell table:style-name="ce4" office:value-type="string" calcext:value-type="string">
            <text:p>Modulistica sul sito Web della Provincia, alla pagina Valutazione di Impatto ambientale</text:p>
          </table:table-cell>
          <table:table-cell table:style-name="ce4" office:value-type="string" calcext:value-type="string">
            <text:p/>
            <text:p/>
            <text:p><text:span text:style-name="T4">Tramite PEC all'indirizzo: </text:span><text:span text:style-name="T15">presidenza.provincia@cert.provincia.vercelli.it</text:span></text:p>
            <text:p/>
            <text:p><text:span text:style-name="T4">Per informazioni Servizio VIA</text:span></text:p>
          </table:table-cell>
          <table:table-cell table:style-name="ce8" office:value-type="string" calcext:value-type="string">
            <text:p>No bolli. No spese istruttorie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3">
          <table:table-cell table:style-name="ce8" office:value-type="string" calcext:value-type="string">
            <text:p>Verifica di ottemperanza alle condizioni ambietali di VIA e di Verifica di VI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art. 28</text:p>
            <text:p>L.R. n.40/98</text:p>
            <text:p/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8" office:value-type="string" calcext:value-type="string">
            <text:p>30 gg</text:p>
          </table:table-cell>
          <table:table-cell table:number-columns-repeated="2" table:style-name="ce4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4"/>
          <table:table-cell table:style-name="ce4" office:value-type="string" calcext:value-type="string">
            <text:p>Modulistica sul sito Web della Provincia, alla pagina Valutazione di Impatto ambientale</text:p>
          </table:table-cell>
          <table:table-cell table:style-name="ce4" office:value-type="string" calcext:value-type="string">
            <text:p/>
            <text:p/>
            <text:p><text:span text:style-name="T4">Tramite PEC all'indirizzo: </text:span><text:span text:style-name="T15">presidenza.provincia@cert.provincia.vercelli.it</text:span></text:p>
            <text:p/>
            <text:p><text:span text:style-name="T4">Per informazioni Servizio VIA</text:span></text:p>
          </table:table-cell>
          <table:table-cell table:style-name="ce8" office:value-type="string" calcext:value-type="string">
            <text:p>No bolli. No spese istruttorie</text:p>
          </table:table-cell>
          <table:table-cell table:style-name="ce36" table:number-columns-repeated="20"/>
          <table:table-cell table:style-name="ce9" table:number-columns-repeated="29"/>
          <table:table-cell table:style-name="ce14" table:number-columns-repeated="962"/>
        </table:table-row>
        <table:table-row table:style-name="ro44">
          <table:table-cell table:style-name="ce8" office:value-type="string" calcext:value-type="string">
            <text:p>Provvedimenti di VIA e verifica di VIA: provvedimenti di diffida, sospensione, revoc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 Lgs. 152/2006 Parte IV e s.m.i. art. 29</text:p>
          </table:table-cell>
          <table:table-cell table:style-name="ce4" office:value-type="string" calcext:value-type="string">
            <text:p>D'UFFICIO</text:p>
          </table:table-cell>
          <table:table-cell table:style-name="ce4"/>
          <table:table-cell table:number-columns-repeated="3" table:style-name="ce4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32"/>
          <table:table-cell table:style-name="ce4"/>
          <table:table-cell table:style-name="ce36" table:number-columns-repeated="20"/>
          <table:table-cell table:style-name="ce9" table:number-columns-repeated="29"/>
          <table:table-cell table:style-name="ce14" table:number-columns-repeated="962"/>
        </table:table-row>
        <table:table-row table:style-name="ro44">
          <table:table-cell table:style-name="ce8" office:value-type="string" calcext:value-type="string">
            <text:p>Sanzioni amministrative in materia di VI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 Lgs. 152/2006 Parte IV e s.m.i. art. 29</text:p>
          </table:table-cell>
          <table:table-cell table:style-name="ce4" office:value-type="string" calcext:value-type="string">
            <text:p>D'UFFICIO</text:p>
          </table:table-cell>
          <table:table-cell table:style-name="ce4" table:number-columns-repeated="4"/>
          <table:table-cell table:style-name="ce20" office:value-type="string" calcext:value-type="string">
            <text:p>ricorso al Tribunale Civile</text:p>
            <text:p>Termini: entro 30 giorni dalla notifica dell'ordinana di ingiunzione di pagamento</text:p>
          </table:table-cell>
          <table:table-cell table:style-name="ce4"/>
          <table:table-cell table:style-name="ce32"/>
          <table:table-cell table:style-name="ce4"/>
          <table:table-cell table:style-name="ce36" table:number-columns-repeated="20"/>
          <table:table-cell table:style-name="ce9" table:number-columns-repeated="29"/>
          <table:table-cell table:style-name="ce14" table:number-columns-repeated="962"/>
        </table:table-row>
        <table:table-row table:style-name="ro43">
          <table:table-cell table:style-name="ce8" office:value-type="string" calcext:value-type="string">
            <text:p>Procedure di Valutazione di Progetti o opere di competenza Statale o Comunale o di altre Provincie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4" office:value-type="string" calcext:value-type="string">
            <text:p>D.Lgs. n.152/2006</text:p>
            <text:p>L.R. n.40/98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Termini coincidenti con quelli del procedimento avviato da Ministero, Regione altre Provincia</text:p>
          </table:table-cell>
          <table:table-cell table:style-name="ce4" office:value-type="string" calcext:value-type="string">
            <text:p>no</text:p>
          </table:table-cell>
          <table:table-cell table:style-name="ce4" office:value-type="string" calcext:value-type="string">
            <text:p>si</text:p>
          </table:table-cell>
          <table:table-cell table:style-name="ce8" office:value-type="string" calcext:value-type="string">
            <text:p>no</text:p>
          </table:table-cell>
          <table:table-cell table:style-name="ce4" office:value-type="string" calcext:value-type="string">
            <text:p>Il ricorso è previsto nei confronti dell'atto emesso dall' Autorità competente che emette l'atto conclusivo di valutazione</text:p>
          </table:table-cell>
          <table:table-cell table:style-name="ce4"/>
          <table:table-cell table:style-name="ce4" office:value-type="string" calcext:value-type="string">
            <text:p/>
            <text:p/>
            <text:p><text:span text:style-name="T4">Per informazioni Servizio VIA</text:span></text:p>
          </table:table-cell>
          <table:table-cell table:style-name="ce4"/>
          <table:table-cell table:style-name="ce9" table:number-columns-repeated="49"/>
          <table:table-cell table:style-name="ce14" table:number-columns-repeated="962"/>
        </table:table-row>
        <table:table-row table:style-name="ro45">
          <table:table-cell table:style-name="ce8" office:value-type="string" calcext:value-type="string">
            <text:p>oridnanza di <text:s/>ripristino stato dei luoghi - progetti e opere in violazione della norma sulla Valutazione di Incidenza Ambientale 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22" office:value-type="string" calcext:value-type="string">
            <text:p>LR 19/2009 - art. 50</text:p>
          </table:table-cell>
          <table:table-cell table:style-name="ce22" office:value-type="string" calcext:value-type="string">
            <text:p>d'uffcio </text:p>
          </table:table-cell>
          <table:table-cell table:style-name="ce22" office:value-type="string" calcext:value-type="string">
            <text:p>60 gg</text:p>
          </table:table-cell>
          <table:table-cell table:style-name="ce19" table:number-columns-repeated="2"/>
          <table:table-cell table:style-name="ce22"/>
          <table:table-cell table:style-name="ce4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4"/>
          <table:table-cell table:style-name="ce19" table:number-columns-repeated="2"/>
          <table:table-cell table:style-name="ce9" table:number-columns-repeated="49"/>
          <table:table-cell table:style-name="ce14" table:number-columns-repeated="962"/>
        </table:table-row>
        <table:table-row table:style-name="ro46">
          <table:table-cell table:style-name="ce8" office:value-type="string" calcext:value-type="string">
            <text:p>Rilascio di autorizzazioni in materia di cave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4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4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7">
          <table:table-cell table:style-name="ce8" office:value-type="string" calcext:value-type="string">
            <text:p>Rilascio di rinnovo dell'autorizzazione di cav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4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4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8">
          <table:table-cell table:style-name="ce8" office:value-type="string" calcext:value-type="string">
            <text:p>Rilascio di proroga dell'autorizzazione di cav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6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4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4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9">
          <table:table-cell table:style-name="ce8" office:value-type="string" calcext:value-type="string">
            <text:p>Rilascio di modifica dell'autorizzazione di cav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4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4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5">
          <table:table-cell table:style-name="ce8" office:value-type="string" calcext:value-type="string">
            <text:p>Rilascio di autorizzazione al subingresso nella coltivazione di cav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6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4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4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37"/>
          <table:table-cell table:style-name="ce36" table:number-columns-repeated="19"/>
          <table:table-cell table:style-name="ce9" table:number-columns-repeated="29"/>
          <table:table-cell table:style-name="ce14" table:number-columns-repeated="962"/>
        </table:table-row>
        <table:table-row table:style-name="ro45">
          <table:table-cell table:style-name="ce8" office:value-type="string" calcext:value-type="string">
            <text:p>Provvedimento di diffid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'UFFICIO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/>
          <table:table-cell table:style-name="ce22"/>
          <table:table-cell table:style-name="ce19"/>
          <table:table-cell table:style-name="ce9" table:number-columns-repeated="49"/>
          <table:table-cell table:style-name="ce14" table:number-columns-repeated="962"/>
        </table:table-row>
        <table:table-row table:style-name="ro48">
          <table:table-cell table:style-name="ce8" office:value-type="string" calcext:value-type="string">
            <text:p>Provvedimento di cessazione per scadenza, rinuncia, decadenza o revoca dell'autorizzazione di cav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'UFFICIO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4"/>
          <table:table-cell table:style-name="ce22"/>
          <table:table-cell table:style-name="ce19"/>
          <table:table-cell table:style-name="ce38"/>
          <table:table-cell table:style-name="ce23"/>
          <table:table-cell table:style-name="ce38"/>
          <table:table-cell table:style-name="ce23" table:number-columns-repeated="10"/>
          <table:table-cell table:style-name="ce9" table:number-columns-repeated="36"/>
          <table:table-cell table:style-name="ce14" table:number-columns-repeated="962"/>
        </table:table-row>
        <table:table-row table:style-name="ro45">
          <table:table-cell table:style-name="ce8" office:value-type="string" calcext:value-type="string">
            <text:p>Provvedimento per sanzioni amministrativa pecuniari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'UFFICIO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26" office:value-type="string" calcext:value-type="string">
            <text:p>Ricorso al Tribunale Civile</text:p>
            <text:p>Termini: entro 30 giorni dalla notifica dell'ordinana di ingiunzione di pagamento</text:p>
          </table:table-cell>
          <table:table-cell table:style-name="ce4"/>
          <table:table-cell table:style-name="ce22"/>
          <table:table-cell table:style-name="ce19"/>
          <table:table-cell table:style-name="ce9" table:number-columns-repeated="49"/>
          <table:table-cell table:style-name="ce14" table:number-columns-repeated="962"/>
        </table:table-row>
        <table:table-row table:style-name="ro50">
          <table:table-cell table:style-name="ce8" office:value-type="string" calcext:value-type="string">
            <text:p>Provvedimenti di accettazione e svincolo garanzie finanziarie relativamente ad attività estrattive autorizzate dalla Provinci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30 GIORNI</text:p>
          </table:table-cell>
          <table:table-cell table:number-columns-repeated="3" table:style-name="ce19" office:value-type="string" calcext:value-type="string">
            <text:p>no</text:p>
          </table:table-cell>
          <table:table-cell table:style-name="ce4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26" office:value-type="string" calcext:value-type="string">
            <text:p>A mano all’Ufficio Protocollo dell’Ente in Via San Cristoforo n. 3 VERCELLI</text:p>
            <text:p> (orari: da lunedì a giovedì 9.00 – 12.00 e 14.30 - 16.00 ;venerdì 09.00 – 12.00).</text:p>
            <text:p> </text:p>
          </table:table-cell>
          <table:table-cell table:style-name="ce4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28"/>
          <table:table-cell table:style-name="ce9" table:number-columns-repeated="49"/>
          <table:table-cell table:style-name="ce14" table:number-columns-repeated="962"/>
        </table:table-row>
        <table:table-row table:style-name="ro64">
          <table:table-cell table:style-name="ce9" table:number-columns-repeated="62"/>
          <table:table-cell table:style-name="ce14" table:number-columns-repeated="962"/>
        </table:table-row>
        <table:table-row table:style-name="ro64">
          <table:table-cell table:style-name="ce9"/>
          <table:table-cell table:style-name="ce14" table:number-columns-repeated="2"/>
          <table:table-cell table:style-name="ce9"/>
          <table:table-cell table:style-name="ce14"/>
          <table:table-cell table:style-name="ce9" table:number-columns-repeated="57"/>
          <table:table-cell table:style-name="ce14" table:number-columns-repeated="962"/>
        </table:table-row>
        <table:table-row table:style-name="ro64">
          <table:table-cell table:style-name="ce10" office:value-type="string" calcext:value-type="string">
            <text:p><text:span text:style-name="T3">Titolare del potere sostitutivo</text:span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p>
          </table:table-cell>
          <table:table-cell table:style-name="ce15" table:number-columns-repeated="2"/>
          <table:table-cell table:style-name="ce23"/>
          <table:table-cell table:style-name="ce15"/>
          <table:table-cell table:style-name="ce23" table:number-columns-repeated="8"/>
          <table:table-cell table:style-name="ce9" table:number-columns-repeated="49"/>
          <table:table-cell table:style-name="ce14" table:number-columns-repeated="962"/>
        </table:table-row>
        <table:table-row table:style-name="ro64">
          <table:table-cell table:style-name="ce9"/>
          <table:table-cell table:style-name="ce14" table:number-columns-repeated="2"/>
          <table:table-cell table:style-name="ce9"/>
          <table:table-cell table:style-name="ce14"/>
          <table:table-cell table:style-name="ce9" table:number-columns-repeated="57"/>
          <table:table-cell table:style-name="ce14" table:number-columns-repeated="962"/>
        </table:table-row>
        <table:table-row table:style-name="ro64">
          <table:table-cell table:style-name="ce11"/>
          <table:table-cell table:style-name="ce14" table:number-columns-repeated="2"/>
          <table:table-cell table:style-name="ce9"/>
          <table:table-cell table:style-name="ce14"/>
          <table:table-cell table:style-name="ce9" table:number-columns-repeated="57"/>
          <table:table-cell table:style-name="ce14" table:number-columns-repeated="962"/>
        </table:table-row>
        <table:table-row table:style-name="ro64" table:number-rows-repeated="85">
          <table:table-cell/>
          <table:table-cell table:style-name="ce139" table:number-columns-repeated="2"/>
          <table:table-cell/>
          <table:table-cell table:style-name="ce139"/>
          <table:table-cell table:number-columns-repeated="1019"/>
        </table:table-row>
        <table:table-row table:style-name="ro64" table:number-rows-repeated="65174">
          <table:table-cell table:number-columns-repeated="1024"/>
        </table:table-row>
        <table:table-row table:style-name="ro51" table:number-rows-repeated="69">
          <table:table-cell table:number-columns-repeated="1024"/>
        </table:table-row>
        <table:table-row table:style-name="ro64" table:number-rows-repeated="983126">
          <table:table-cell table:number-columns-repeated="1024"/>
        </table:table-row>
        <table:table-row table:style-name="ro52" table:number-rows-repeated="47">
          <table:table-cell table:number-columns-repeated="1024"/>
        </table:table-row>
        <table:table-row table:style-name="ro52">
          <table:table-cell table:number-columns-repeated="1024"/>
        </table:table-row>
        <table:named-expressions>
          <table:named-range table:name="Excel_BuiltIn_Print_Titles" table:base-cell-address="$Foglio1.$A$1" table:cell-range-address="Foglio1.$A$1:Foglio1.$IR$1"/>
          <table:named-range table:name="Print_Area" table:base-cell-address="$Foglio1.$A$1" table:cell-range-address="Foglio1.$A$1:Foglio1.$M$55"/>
        </table:named-expressions>
      </table:table>
      <table:table table:name="Foglio2" table:style-name="ta2">
        <table:table-column table:style-name="co9" table:number-columns-repeated="1023" table:default-cell-style-name="ce1"/>
        <table:table-column table:style-name="co18" table:default-cell-style-name="ce1"/>
        <table:table-row table:style-name="ro64" table:number-rows-repeated="1048575">
          <table:table-cell table:number-columns-repeated="1024"/>
        </table:table-row>
        <table:table-row table:style-name="ro64">
          <table:table-cell table:number-columns-repeated="1024"/>
        </table:table-row>
      </table:table>
      <table:table table:name="Foglio3" table:style-name="ta2">
        <table:table-column table:style-name="co9" table:number-columns-repeated="1023" table:default-cell-style-name="ce1"/>
        <table:table-column table:style-name="co18" table:default-cell-style-name="ce1"/>
        <table:table-row table:style-name="ro64" table:number-rows-repeated="1048575">
          <table:table-cell table:number-columns-repeated="1024"/>
        </table:table-row>
        <table:table-row table:style-name="ro64">
          <table:table-cell table:number-columns-repeated="1024"/>
        </table:table-row>
      </table:table>
      <table:table table:name="Foglio4" table:style-name="ta3">
        <table:table-column table:style-name="co19" table:default-cell-style-name="ce1"/>
        <table:table-column table:style-name="co18" table:number-columns-repeated="1023" table:default-cell-style-name="ce1"/>
        <table:table-row table:style-name="ro67" table:number-rows-repeated="1048575">
          <table:table-cell table:number-columns-repeated="1024"/>
        </table:table-row>
        <table:table-row table:style-name="ro67">
          <table:table-cell table:number-columns-repeated="1024"/>
        </table:table-row>
      </table:table>
      <table:table table:name="Foglio5" table:style-name="ta3">
        <table:table-column table:style-name="co19" table:default-cell-style-name="ce1"/>
        <table:table-column table:style-name="co18" table:number-columns-repeated="1023" table:default-cell-style-name="ce1"/>
        <table:table-row table:style-name="ro67" table:number-rows-repeated="1048575">
          <table:table-cell table:number-columns-repeated="1024"/>
        </table:table-row>
        <table:table-row table:style-name="ro67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Foglio1.$A$1:Foglio1.$IR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3" svg:font-family="Arial"/>
    <style:font-face style:name="Arial1" svg:font-family="Arial1"/>
    <style:font-face style:name="Arial2" svg:font-family="Arial2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draw:stroke="solid" svg:stroke-width="0.35mm" svg:stroke-color="#2f528f" draw:stroke-linejoin="miter" svg:stroke-linecap="butt" draw:fill-color="#4472c4" fo:wrap-option="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Excel_5f_BuiltIn_5f_Hyperlink_20_1" style:display-name="Excel_BuiltIn_Hyperlink 1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0pt" style:font-size-asian="10pt" style:font-size-complex="10pt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rmale_5f_Foglio1" style:display-name="Normale_Foglio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0mm" fo:margin-bottom="9mm" fo:margin-left="4.99mm" fo:margin-right="4.99mm" style:print-page-order="ltr" style:first-page-number="continue" style:scale-to="45%" style:table-centering="horizontal" style:print="annotations charts drawings grid headers objects"/>
      <style:header-style>
        <style:header-footer-properties fo:min-height="4.99mm" fo:margin-left="0mm" fo:margin-right="0mm" fo:margin-bottom="0mm"/>
      </style:header-style>
      <style:footer-style>
        <style:header-footer-properties fo:min-height="0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margin-top="0mm" fo:margin-bottom="0mm" fo:margin-left="0mm" fo:margin-right="0mm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2-02">00/00/0000</text:date>, <text:time style:data-style-name="N2" text:time-value="12:22:30.558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initial-creator>fortea</meta:initial-creator>
    <meta:creation-date>2017-03-27T12:06:13Z</meta:creation-date>
    <dc:date>2022-02-02T12:26:45.524000000</dc:date>
    <meta:editing-cycles>138</meta:editing-cycles>
    <meta:editing-duration>PT10H55M47S</meta:editing-duration>
    <meta:print-date>2022-02-02T09:08:33.733000000</meta:print-date>
    <meta:document-statistic meta:table-count="5" meta:cell-count="789" meta:object-count="20"/>
  </office:meta>
</office:document-meta>
</file>